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f7aa3" officeooo:paragraph-rsid="002f7aa3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0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3" style:family="paragraph" style:parent-style-name="Table_20_Contents">
      <style:text-properties fo:language="fr" fo:country="FR" officeooo:rsid="001055fd" officeooo:paragraph-rsid="001055fd"/>
    </style:style>
    <style:style style:name="P14" style:family="paragraph" style:parent-style-name="Table_20_Contents">
      <style:text-properties fo:language="fr" fo:country="FR" officeooo:rsid="00161674" officeooo:paragraph-rsid="00161674"/>
    </style:style>
    <style:style style:name="P15" style:family="paragraph" style:parent-style-name="Table_20_Contents">
      <style:text-properties fo:language="fr" fo:country="FR" officeooo:rsid="001f1ef8" officeooo:paragraph-rsid="001f1ef8"/>
    </style:style>
    <style:style style:name="P16" style:family="paragraph" style:parent-style-name="Table_20_Contents">
      <style:text-properties fo:language="fr" fo:country="FR" officeooo:rsid="00185a75" officeooo:paragraph-rsid="002c5f2f"/>
    </style:style>
    <style:style style:name="P17" style:family="paragraph" style:parent-style-name="Table_20_Contents">
      <style:text-properties fo:language="fr" fo:country="FR" officeooo:rsid="00185a75" officeooo:paragraph-rsid="002f7aa3"/>
    </style:style>
    <style:style style:name="P18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9" style:family="paragraph" style:parent-style-name="Header">
      <style:text-properties fo:language="fr" fo:country="FR"/>
    </style:style>
    <style:style style:name="P20" style:family="paragraph" style:parent-style-name="Footer">
      <style:text-properties fo:language="fr" fo:country="FR"/>
    </style:style>
    <style:style style:name="P21" style:family="paragraph" style:parent-style-name="Text_20_body">
      <style:text-properties fo:language="fr" fo:country="FR"/>
    </style:style>
    <style:style style:name="P22" style:family="paragraph" style:parent-style-name="Standard">
      <style:text-properties fo:language="fr" fo:country="FR"/>
    </style:style>
    <style:style style:name="T1" style:family="text">
      <style:text-properties officeooo:rsid="002f7aa3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7cc96" style:language-asian="zxx" style:country-asian="none" style:language-complex="zxx" style:country-complex="none"/>
    </style:style>
    <style:style style:name="T11" style:family="text">
      <style:text-properties officeooo:rsid="002d8209" style:language-asian="zxx" style:country-asian="none" style:language-complex="zxx" style:country-complex="none"/>
    </style:style>
    <style:style style:name="T12" style:family="text">
      <style:text-properties officeooo:rsid="002f7aa3" style:language-asian="zxx" style:country-asian="none" style:language-complex="zxx" style:country-complex="none"/>
    </style:style>
    <style:style style:name="T13" style:family="text">
      <style:text-properties officeooo:rsid="0029bf28"/>
    </style:style>
    <style:style style:name="T14" style:family="text">
      <style:text-properties officeooo:rsid="002ae7ba"/>
    </style:style>
    <style:style style:name="T15" style:family="text">
      <style:text-properties officeooo:rsid="002d8209"/>
    </style:style>
    <style:style style:name="T16" style:family="text">
      <style:text-properties style:text-underline-style="none"/>
    </style:style>
    <style:style style:name="T17" style:family="text">
      <style:text-properties style:text-underline-style="none" officeooo:rsid="002f7aa3"/>
    </style:style>
    <style:style style:name="T18" style:family="text">
      <style:text-properties officeooo:rsid="00311d0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0">Compétence(s) à acquérir</text:p>
          </table:table-cell>
          <table:table-cell table:style-name="Tableau3.B1" office:value-type="string">
            <text:p text:style-name="P13">A l'issu<text:span text:style-name="T3">e</text:span> de l’<text:span text:style-name="T14">atelier</text:span>, l'apprenant <text:span text:style-name="T1">sera capable de mettre en œuvre le LSPCC pour une mission de reconnaissance d’appartement ou ouverture de porte. </text:span></text:p>
          </table:table-cell>
        </table:table-row>
        <table:table-row>
          <table:table-cell table:style-name="Tableau3.A2" office:value-type="string">
            <text:p text:style-name="P10">Organisation de l'atelier</text:p>
          </table:table-cell>
          <table:table-cell table:style-name="Tableau3.B2" office:value-type="string">
            <text:p text:style-name="P13"><text:span text:style-name="T4">Encadrement :</text:span> <text:span text:style-name="T15">2</text:span> formateur<text:span text:style-name="T18">s</text:span> / <text:span text:style-name="T15">6 stagiaires</text:span></text:p>
            <text:p text:style-name="P13"><text:span text:style-name="T4">Lieu </text:span><text:span text:style-name="T16">: </text:span><text:span text:style-name="T17">Bâtiment R+2</text:span></text:p>
            <text:p text:style-name="P13"><text:span text:style-name="T4">Logistique :</text:span> <text:span text:style-name="T1">3 LSPCC</text:span></text:p>
            <text:p text:style-name="P14"><text:span text:style-name="T4">Durée :</text:span> <text:span text:style-name="T1">1h30</text:span></text:p>
          </table:table-cell>
        </table:table-row>
        <table:table-row>
          <table:table-cell table:style-name="Tableau3.A2" office:value-type="string">
            <text:p text:style-name="P10">Mise en <text:span text:style-name="T2">œuvre</text:span></text:p>
          </table:table-cell>
          <table:table-cell table:style-name="Tableau3.B2" office:value-type="string">
            <text:p text:style-name="P9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0">l</text:span><text:span text:style-name="T12">e LSPCC ainsi</text:span><text:span text:style-name="T9"> que les règles d'utilisation </text:span><text:span text:style-name="T12">pour la manœuvre de reconnaissance d’appartement</text:span><text:span text:style-name="T9">. Il complète en s'appuyant sur le support de cours.</text:span></text:p>
            <text:p text:style-name="P9"><text:span text:style-name="T11">2</text:span><text:span text:style-name="T8">) </text:span><text:span text:style-name="T12">Atelier pratique en binôme : chaque binôme réalise la manœuvre de reconnaissance d’appartement, puis inverse les rôles chef/équipier.</text:span></text:p>
            <text:p text:style-name="P18">3) <text:span text:style-name="T1">Vérification et rangement des LSPCC</text:span></text:p>
          </table:table-cell>
        </table:table-row>
        <table:table-row>
          <table:table-cell table:style-name="Tableau3.A2" office:value-type="string">
            <text:p text:style-name="P11">Consignes de sécurité</text:p>
          </table:table-cell>
          <table:table-cell table:style-name="Tableau3.B2" office:value-type="string">
            <text:p text:style-name="P15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2">Références pédagogiques</text:p>
          </table:table-cell>
          <table:table-cell table:style-name="Tableau3.B2" office:value-type="string">
            <text:p text:style-name="P16"><text:span text:style-name="T13">Recueil</text:span> des supports pédagogiques :</text:p>
            <text:p text:style-name="P16"><text:span text:style-name="T5">=&gt; </text:span>Chapitre "<text:span text:style-name="T1">LSPCC</text:span>"</text:p>
            <text:p text:style-name="P17"><text:span text:style-name="T5">=&gt; </text:span>Chapitre "<text:span text:style-name="T1">Vérification des LSPCC et lots MPT</text:span>"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f7aa3" officeooo:paragraph-rsid="002f7aa3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T1" style:family="text">
      <style:text-properties officeooo:rsid="002f7aa3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2</text:span></text:p>
              <text:p text:style-name="MP2"/>
              <text:p text:style-name="MP3">LSPCC : reconnaissance d’appartement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Complément OD</text:p>
            </table:table-cell>
          </table:table-row>
        </table:table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1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20M32S</meta:editing-duration>
    <meta:editing-cycles>35</meta:editing-cycles>
    <meta:generator>LibreOffice/5.4.6.2$Windows_x86 LibreOffice_project/4014ce260a04f1026ba855d3b8d91541c224eab8</meta:generator>
    <dc:date>2019-08-06T14:22:07.950000000</dc:date>
    <meta:document-statistic meta:table-count="3" meta:image-count="1" meta:object-count="0" meta:page-count="1" meta:paragraph-count="24" meta:word-count="159" meta:character-count="1010" meta:non-whitespace-character-count="873"/>
    <meta:user-defined meta:name="Info 1"/>
    <meta:user-defined meta:name="Info 2"/>
    <meta:user-defined meta:name="Info 3"/>
    <meta:user-defined meta:name="Info 4"/>
  </office:meta>
</office:document-meta>
</file>