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presentation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113000000B82D1C08E4D0BE0096.png" manifest:media-type="image/png"/>
  <manifest:file-entry manifest:full-path="Pictures/10000000000001A300000263143448B7BE9552F2.png" manifest:media-type="image/png"/>
  <manifest:file-entry manifest:full-path="Pictures/10000000000008020000007DE10CA1E043D85DBB.png" manifest:media-type="image/png"/>
  <manifest:file-entry manifest:full-path="Pictures/1000000000000659000004880C2E686B9D031C0E.png" manifest:media-type="image/png"/>
  <manifest:file-entry manifest:full-path="Pictures/10000000000002EE00000233BE14D04DE3FAA4E1.jpg" manifest:media-type="image/jpeg"/>
  <manifest:file-entry manifest:full-path="Pictures/1000000000000282000001AE856B2471D8202538.png" manifest:media-type="image/png"/>
  <manifest:file-entry manifest:full-path="Pictures/10000000000002EE00000280993BC312EFD50CF3.jpg" manifest:media-type="image/jpeg"/>
  <manifest:file-entry manifest:full-path="Pictures/100000000000025B0000019216C62F29C6A58D9F.png" manifest:media-type="image/png"/>
  <manifest:file-entry manifest:full-path="Pictures/100000000000017C000000FFB4A769C42EB190AE.png" manifest:media-type="image/png"/>
  <manifest:file-entry manifest:full-path="Pictures/10000000000001C5000001D4C118120783B45C7D.png" manifest:media-type="image/png"/>
  <manifest:file-entry manifest:full-path="Pictures/100000000000012D000001C3ABB97AC8F078FDD7.png" manifest:media-type="image/png"/>
  <manifest:file-entry manifest:full-path="Pictures/10000000000002830000016A1CFE47F31DD04D99.png" manifest:media-type="image/png"/>
  <manifest:file-entry manifest:full-path="Pictures/10000000000000C4000000CABBFBD2FB2253B6FC.png" manifest:media-type="image/png"/>
  <manifest:file-entry manifest:full-path="Pictures/10000000000000ED0000009495B12FD44CB47263.png" manifest:media-type="image/png"/>
  <manifest:file-entry manifest:full-path="Pictures/100000000000030D0000015F5E1AE6588565034A.png" manifest:media-type="image/png"/>
  <manifest:file-entry manifest:full-path="Pictures/10000000000002EA000001EFD59A42BA1F24DB92.png" manifest:media-type="image/png"/>
  <manifest:file-entry manifest:full-path="Pictures/100000000000012E000000CD6AACE83FC1A23948.png" manifest:media-type="image/png"/>
  <manifest:file-entry manifest:full-path="Pictures/10000000000001C100000130374669BD1A6E6922.png" manifest:media-type="image/png"/>
  <manifest:file-entry manifest:full-path="Pictures/100000000000014D000001F2BC2755DD15E259CC.png" manifest:media-type="image/png"/>
  <manifest:file-entry manifest:full-path="Pictures/100000000000029A000001F6221B8441C2327A49.png" manifest:media-type="image/png"/>
  <manifest:file-entry manifest:full-path="Pictures/100000000000034D00000256D4B260FC594782B2.png" manifest:media-type="image/png"/>
  <manifest:file-entry manifest:full-path="Pictures/100000000000015A0000015A2E43D3F83B331BD1.jpg" manifest:media-type="image/jpeg"/>
  <manifest:file-entry manifest:full-path="Pictures/100000000000026400000264A698CA2365F08CFE.png" manifest:media-type="image/png"/>
  <manifest:file-entry manifest:full-path="Pictures/100000000000022B000000CA7E8DD4DE24446C63.png" manifest:media-type="image/png"/>
  <manifest:file-entry manifest:full-path="Pictures/10000000000001D0000001F05F18A1F2CF38C288.png" manifest:media-type="image/png"/>
  <manifest:file-entry manifest:full-path="Pictures/1000000000000179000001F1AAEDB007ECCE1DD0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alibri" svg:font-family="Calibri"/>
    <style:font-face style:name="OpenSymbol" svg:font-family="OpenSymbol, 'Arial Unicode MS'"/>
    <style:font-face style:name="Courier New" svg:font-family="'Courier New'" style:font-family-generic="modern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, Tahoma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svg:stroke-width="0cm" draw:fill="none" draw:textarea-vertical-align="middle" draw:auto-grow-height="false" draw:fit-to-size="shrink-to-fit" style:shrink-to-fit="true" fo:min-height="0cm" fo:min-width="0cm" fo:padding-top="0.127cm" fo:padding-bottom="0.127cm" fo:padding-left="0.254cm" fo:padding-right="0.254cm" fo:wrap-option="wrap"/>
    </style:style>
    <style:style style:name="gr2" style:family="graphic" style:parent-style-name="standard">
      <style:graphic-properties draw:stroke="none" svg:stroke-width="0cm" draw:fill="none" draw:textarea-vertical-align="top" draw:auto-grow-height="false" draw:fit-to-size="shrink-to-fit" style:shrink-to-fit="true" fo:min-height="0cm" fo:min-width="0cm" fo:padding-top="0.127cm" fo:padding-bottom="0.127cm" fo:padding-left="0.254cm" fo:padding-right="0.254cm" fo:wrap-option="wrap"/>
    </style:style>
    <style:style style:name="gr3" style:family="graphic" style:parent-style-name="standard">
      <style:graphic-properties draw:stroke="none" svg:stroke-width="0cm" draw:fill="none" draw:textarea-vertical-align="top" draw:auto-grow-height="true" draw:fit-to-size="false" style:shrink-to-fit="false" fo:min-height="0cm" fo:min-width="0cm" fo:padding-top="0.125cm" fo:padding-bottom="0.125cm" fo:padding-left="0.25cm" fo:padding-right="0.25cm" fo:wrap-option="wrap"/>
    </style:style>
    <style:style style:name="gr4" style:family="graphic" style:parent-style-name="Objet_20_sans_20_remplissage_20_et_20_sans_20_ligne">
      <style:graphic-properties draw:stroke="none" draw:fill="none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gr5" style:family="graphic" style:parent-style-name="standard">
      <style:graphic-properties draw:stroke="solid" svg:stroke-width="0.1cm" svg:stroke-color="#0084d1" draw:marker-start-width="0.35cm" draw:marker-end-width="0.35cm" draw:fill="none" draw:fill-color="#ffffff" draw:auto-grow-height="true" draw:auto-grow-width="false" fo:max-height="0cm" fo:min-height="7.081cm" fo:padding-top="0.175cm" fo:padding-bottom="0.175cm" fo:padding-left="0.3cm" fo:padding-right="0.3cm"/>
    </style:style>
    <style:style style:name="gr6" style:family="graphic">
      <style:graphic-properties style:protect="size"/>
    </style:style>
    <style:style style:name="gr7" style:family="graphic" style:parent-style-name="standard">
      <style:graphic-properties draw:stroke="none" svg:stroke-width="0cm" draw:fill="none" draw:textarea-vertical-align="middle" draw:auto-grow-height="false" draw:fit-to-size="shrink-to-fit" style:shrink-to-fit="true" fo:min-height="8.547cm" fo:min-width="21.193cm" fo:padding-top="0.127cm" fo:padding-bottom="0.127cm" fo:padding-left="0.254cm" fo:padding-right="0.254cm" fo:wrap-option="wrap"/>
    </style:style>
    <style:style style:name="gr8" style:family="graphic" style:parent-style-name="standard">
      <style:graphic-properties draw:stroke="none" svg:stroke-width="0cm" draw:fill="none" draw:textarea-vertical-align="top" draw:auto-grow-height="false" draw:fit-to-size="shrink-to-fit" style:shrink-to-fit="true" fo:min-height="4.614cm" fo:min-width="17.272cm" fo:padding-top="0.127cm" fo:padding-bottom="0.127cm" fo:padding-left="0.254cm" fo:padding-right="0.254cm" fo:wrap-option="wrap"/>
    </style:style>
    <style:style style:name="gr9" style:family="graphic" style:parent-style-name="standard">
      <style:graphic-properties draw:stroke="none" svg:stroke-color="#000000" draw:fill="none" draw:fill-color="#ffffff" draw:auto-grow-height="true" draw:auto-grow-width="false" fo:max-height="0cm" fo:min-height="2.232cm"/>
    </style:style>
    <style:style style:name="gr10" style:family="graphic" style:parent-style-name="standard">
      <style:graphic-properties draw:stroke="none" svg:stroke-color="#000000" draw:fill="none" draw:fill-color="#ffffff" draw:auto-grow-height="true" draw:auto-grow-width="false" fo:max-height="0cm" fo:min-height="5.903cm"/>
    </style:style>
    <style:style style:name="gr11" style:family="graphic" style:parent-style-name="standard">
      <style:graphic-properties draw:stroke="none" svg:stroke-color="#000000" draw:fill="none" draw:fill-color="#ffffff" draw:auto-grow-height="true" draw:auto-grow-width="false" fo:max-height="0cm" fo:min-height="2.753cm"/>
    </style:style>
    <style:style style:name="gr12" style:family="graphic" style:parent-style-name="standard">
      <style:graphic-properties draw:stroke="none" svg:stroke-color="#000000" draw:fill="solid" draw:fill-color="#ffffcc" draw:auto-grow-height="true" draw:auto-grow-width="false" fo:max-height="0cm" fo:min-height="3.865cm"/>
    </style:style>
    <style:style style:name="gr13" style:family="graphic" style:parent-style-name="standard">
      <style:graphic-properties draw:stroke="none" svg:stroke-color="#000000" draw:fill="none" draw:fill-color="#ffffff" draw:textarea-horizontal-align="left" draw:auto-grow-height="true" draw:auto-grow-width="true" fo:min-height="0.937cm" fo:min-width="0.002cm"/>
    </style:style>
    <style:style style:name="gr14" style:family="graphic" style:parent-style-name="standard">
      <style:graphic-properties draw:stroke="none" svg:stroke-color="#000000" draw:fill="solid" draw:fill-color="#ccffcc" draw:auto-grow-height="true" draw:auto-grow-width="false" fo:max-height="0cm" fo:min-height="2.355cm"/>
    </style:style>
    <style:style style:name="gr15" style:family="graphic" style:parent-style-name="standard">
      <style:graphic-properties draw:stroke="none" draw:fill="none" fo:min-height="4.423cm"/>
    </style:style>
    <style:style style:name="gr16" style:family="graphic" style:parent-style-name="standard">
      <style:graphic-properties draw:stroke="none" svg:stroke-color="#000000" draw:fill="none" draw:fill-color="#ffffff" draw:auto-grow-height="true" draw:auto-grow-width="false" fo:max-height="0cm" fo:min-height="1.565cm"/>
    </style:style>
    <style:style style:name="gr17" style:family="graphic" style:parent-style-name="standard">
      <style:graphic-properties draw:stroke="none" svg:stroke-color="#000000" draw:fill="none" draw:fill-color="#ffffff" draw:auto-grow-height="true" draw:auto-grow-width="false" fo:max-height="0cm" fo:min-height="2.365cm"/>
    </style:style>
    <style:style style:name="gr18" style:family="graphic" style:parent-style-name="standard">
      <style:graphic-properties draw:stroke="none" draw:fill="none" fo:min-height="1.561cm"/>
    </style:style>
    <style:style style:name="gr19" style:family="graphic" style:parent-style-name="standard" style:list-style-name="L4">
      <style:graphic-properties draw:stroke="none" draw:fill="none" fo:min-height="4.321cm"/>
    </style:style>
    <style:style style:name="gr20" style:family="graphic" style:parent-style-name="standard">
      <style:graphic-properties draw:stroke="none" draw:fill="none" fo:min-height="1.361cm"/>
    </style:style>
    <style:style style:name="gr21" style:family="graphic" style:parent-style-name="standard" style:list-style-name="L4">
      <style:graphic-properties draw:stroke="none" draw:fill="none" fo:min-height="5.401cm"/>
    </style:style>
    <style:style style:name="gr22" style:family="graphic" style:parent-style-name="standard">
      <style:graphic-properties draw:stroke="none" draw:fill="none" fo:min-height="2.365cm"/>
    </style:style>
    <style:style style:name="gr23" style:family="graphic" style:parent-style-name="standard" style:list-style-name="L4">
      <style:graphic-properties draw:stroke="none" draw:fill="none" fo:min-height="3.241cm"/>
    </style:style>
    <style:style style:name="gr24" style:family="graphic" style:parent-style-name="standard">
      <style:graphic-properties draw:stroke="none" svg:stroke-color="#000000" draw:fill="none" draw:fill-color="#ffffff" draw:auto-grow-height="true" draw:auto-grow-width="false" fo:max-height="0cm" fo:min-height="2.161cm"/>
    </style:style>
    <style:style style:name="gr25" style:family="graphic" style:parent-style-name="standard" style:list-style-name="L4">
      <style:graphic-properties draw:stroke="none" draw:fill="none" fo:min-height="1.779cm"/>
    </style:style>
    <style:style style:name="gr26" style:family="graphic" style:parent-style-name="standard">
      <style:graphic-properties draw:textarea-horizontal-align="justify" draw:textarea-vertical-align="middle" draw:auto-grow-height="false" fo:min-height="1.325cm" fo:min-width="0.4cm"/>
    </style:style>
    <style:style style:name="gr27" style:family="graphic" style:parent-style-name="standard">
      <style:graphic-properties draw:stroke="none" svg:stroke-color="#000000" draw:fill="none" draw:fill-color="#ffffff" draw:auto-grow-height="true" draw:auto-grow-width="false" fo:max-height="0cm" fo:min-height="3.347cm"/>
    </style:style>
    <style:style style:name="gr28" style:family="graphic" style:parent-style-name="standard">
      <style:graphic-properties draw:stroke="none" svg:stroke-color="#000000" draw:fill="none" draw:fill-color="#ffffff" draw:auto-grow-height="true" draw:auto-grow-width="false" fo:max-height="0cm" fo:min-height="3.241cm"/>
    </style:style>
    <style:style style:name="pr1" style:family="presentation" style:parent-style-name="Titre_20_et_20_contenu-notes">
      <style:graphic-properties draw:fill-color="#ffffff" fo:min-height="13.364cm"/>
    </style:style>
    <style:style style:name="pr2" style:family="presentation" style:parent-style-name="Titre_20_et_20_contenu-outline1">
      <style:graphic-properties draw:stroke="none" svg:stroke-width="0cm" draw:fill="none" draw:fill-color="#000000" draw:textarea-vertical-align="top" draw:auto-grow-height="false" draw:fit-to-size="false" style:shrink-to-fit="false" fo:min-height="10.798cm" fo:padding-top="0.125cm" fo:padding-bottom="0.125cm" fo:padding-left="0.25cm" fo:padding-right="0.25cm" fo:wrap-option="wrap"/>
    </style:style>
    <style:style style:name="pr3" style:family="presentation" style:parent-style-name="Titre_20_et_20_contenu-notes">
      <style:graphic-properties draw:fill-color="#ffffff" fo:min-height="23.611cm"/>
    </style:style>
    <style:style style:name="pr4" style:family="presentation" style:parent-style-name="Titre_20_et_20_contenu-outline1">
      <style:graphic-properties draw:stroke="none" svg:stroke-width="0cm" draw:fill="none" draw:fill-color="#ffff99" draw:textarea-vertical-align="top" draw:auto-grow-height="false" draw:fit-to-size="false" style:shrink-to-fit="false" fo:min-height="10.798cm" fo:padding-top="0.125cm" fo:padding-bottom="0.125cm" fo:padding-left="0.25cm" fo:padding-right="0.25cm" fo:wrap-option="wrap" draw:shadow="visible"/>
    </style:style>
    <style:style style:name="pr5" style:family="presentation" style:parent-style-name="Titre_20_et_20_contenu-outline1">
      <style:graphic-properties draw:stroke="none" svg:stroke-width="0cm" draw:fill="none" draw:textarea-vertical-align="top" draw:auto-grow-height="false" draw:fit-to-size="false" style:shrink-to-fit="false" fo:min-height="10.798cm" fo:padding-top="0.125cm" fo:padding-bottom="0.125cm" fo:padding-left="0.25cm" fo:padding-right="0.25cm" fo:wrap-option="wrap"/>
    </style:style>
    <style:style style:name="pr6" style:family="presentation" style:parent-style-name="Titre_20_et_20_contenu-notes" style:list-style-name="L4">
      <style:graphic-properties draw:fill-color="#ffffff" fo:min-height="14.493cm"/>
    </style:style>
    <style:style style:name="pr7" style:family="presentation" style:parent-style-name="Titre_20_et_20_contenu-notes" style:list-style-name="L4">
      <style:graphic-properties draw:fill-color="#ffffff" fo:min-height="14.493cm"/>
    </style:style>
    <style:style style:name="pr8" style:family="presentation" style:parent-style-name="Titre_20_et_20_contenu-notes" style:list-style-name="L4">
      <style:graphic-properties draw:fill-color="#ffffff" fo:min-height="14.493cm"/>
    </style:style>
    <style:style style:name="pr9" style:family="presentation" style:parent-style-name="Titre_20_et_20_contenu-notes" style:list-style-name="L4">
      <style:graphic-properties draw:fill-color="#ffffff" fo:min-height="14.493cm"/>
    </style:style>
    <style:style style:name="pr10" style:family="presentation" style:parent-style-name="Titre_20_et_20_contenu-notes" style:list-style-name="L4">
      <style:graphic-properties draw:fill-color="#ffffff" fo:min-height="14.493cm"/>
    </style:style>
    <style:style style:name="pr11" style:family="presentation" style:parent-style-name="Titre_20_et_20_contenu-notes" style:list-style-name="L4">
      <style:graphic-properties draw:fill-color="#ffffff" fo:min-height="14.493cm"/>
    </style:style>
    <style:style style:name="pr12" style:family="presentation" style:parent-style-name="Titre_20_et_20_contenu-notes" style:list-style-name="L4">
      <style:graphic-properties draw:fill-color="#ffffff" fo:min-height="14.493cm"/>
    </style:style>
    <style:style style:name="pr13" style:family="presentation" style:parent-style-name="Titre_20_et_20_contenu-notes" style:list-style-name="L4">
      <style:graphic-properties draw:fill-color="#ffffff" fo:min-height="14.493cm"/>
    </style:style>
    <style:style style:name="pr14" style:family="presentation" style:parent-style-name="Titre_20_et_20_contenu-notes" style:list-style-name="L4">
      <style:graphic-properties draw:fill-color="#ffffff" fo:min-height="14.493cm"/>
    </style:style>
    <style:style style:name="pr15" style:family="presentation" style:parent-style-name="Titre_20_et_20_contenu-title">
      <style:graphic-properties draw:stroke="none" svg:stroke-width="0cm" draw:fill="none" draw:textarea-vertical-align="middle" draw:auto-grow-height="false" draw:fit-to-size="false" style:shrink-to-fit="false" fo:min-height="3.181cm" fo:padding-top="0.125cm" fo:padding-bottom="0.125cm" fo:padding-left="0.25cm" fo:padding-right="0.25cm" fo:wrap-option="wrap"/>
    </style:style>
    <style:style style:name="P1" style:family="paragraph">
      <style:paragraph-properties fo:margin-left="0cm" fo:margin-right="0cm" fo:margin-top="0cm" fo:margin-bottom="0cm" fo:line-height="100%" fo:text-align="center" fo:text-indent="0cm" style:punctuation-wrap="hanging" style:writing-mode="lr-tb">
        <style:tab-stops>
          <style:tab-stop style:position="0cm"/>
        </style:tab-stops>
      </style:paragraph-properties>
      <style:text-properties fo:hyphenate="false"/>
    </style:style>
    <style:style style:name="P2" style:family="paragraph">
      <loext:graphic-properties draw:fill="none"/>
      <style:paragraph-properties fo:text-align="start" style:font-independent-line-spacing="true"/>
      <style:text-properties fo:font-size="18pt"/>
    </style:style>
    <style:style style:name="P3" style:family="paragraph">
      <loext:graphic-properties draw:fill="none"/>
      <style:paragraph-properties fo:text-align="center"/>
    </style:style>
    <style:style style:name="P4" style:family="paragraph">
      <style:paragraph-properties fo:text-align="center"/>
    </style:style>
    <style:style style:name="P5" style:family="paragraph">
      <loext:graphic-properties draw:fill="none" draw:fill-color="#ffffff"/>
      <style:paragraph-properties fo:text-align="center"/>
      <style:text-properties style:font-name="Comic Sans MS" fo:font-size="36pt" style:font-size-asian="36pt" style:font-size-complex="36pt"/>
    </style:style>
    <style:style style:name="P6" style:family="paragraph">
      <loext:graphic-properties draw:fill-color="#ffffff"/>
    </style:style>
    <style:style style:name="P7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>
        <style:tab-stops>
          <style:tab-stop style:position="0cm"/>
        </style:tab-stops>
      </style:paragraph-properties>
      <style:text-properties fo:font-size="18pt" fo:hyphenate="false"/>
    </style:style>
    <style:style style:name="P8" style:family="paragraph">
      <style:paragraph-properties fo:margin-left="0cm" fo:margin-right="0cm" fo:margin-top="0.198cm" fo:margin-bottom="0cm" fo:line-height="100%" fo:text-align="justify" fo:text-indent="0cm" style:punctuation-wrap="hanging" style:writing-mode="lr-tb"/>
      <style:text-properties fo:hyphenate="false"/>
    </style:style>
    <style:style style:name="P9" style:family="paragraph">
      <loext:graphic-properties draw:fill="none" draw:fill-color="#000000"/>
      <style:paragraph-properties fo:text-align="start" style:font-independent-line-spacing="true"/>
      <style:text-properties fo:font-size="28pt"/>
    </style:style>
    <style:style style:name="P10" style:family="paragraph">
      <loext:graphic-properties draw:fill="none" draw:fill-color="#ffffff"/>
      <style:paragraph-properties fo:text-align="center"/>
      <style:text-properties style:font-name="Comic Sans MS" fo:font-size="24pt" fo:font-weight="bold" style:font-size-asian="24pt" style:font-size-complex="24pt"/>
    </style:style>
    <style:style style:name="P11" style:family="paragraph">
      <loext:graphic-properties draw:fill-color="#ffffff"/>
      <style:text-properties fo:font-size="20pt"/>
    </style:style>
    <style:style style:name="P12" style:family="paragraph"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hyphenate="false"/>
    </style:style>
    <style:style style:name="P13" style:family="paragraph">
      <loext:graphic-properties draw:fill="none" draw:fill-color="#ffffff"/>
      <style:paragraph-properties fo:text-align="center"/>
      <style:text-properties style:font-name="Comic Sans MS" fo:font-size="24pt" style:font-size-asian="24pt" style:font-size-complex="24pt"/>
    </style:style>
    <style:style style:name="P14" style:family="paragraph">
      <loext:graphic-properties draw:fill="none" draw:fill-color="#ffff99"/>
      <style:paragraph-properties fo:text-align="start" style:font-independent-line-spacing="true"/>
      <style:text-properties fo:font-size="28pt"/>
    </style:style>
    <style:style style:name="P15" style:family="paragraph">
      <loext:graphic-properties draw:fill="solid" draw:fill-color="#ffffcc"/>
      <style:paragraph-properties fo:text-align="center"/>
      <style:text-properties style:font-name="Comic Sans MS" fo:font-size="24pt" style:font-size-asian="24pt" style:font-size-complex="24pt"/>
    </style:style>
    <style:style style:name="P16" style:family="paragraph">
      <loext:graphic-properties draw:fill="none" draw:fill-color="#ffffff"/>
    </style:style>
    <style:style style:name="P17" style:family="paragraph">
      <loext:graphic-properties draw:fill="none"/>
      <style:paragraph-properties fo:text-align="start" style:font-independent-line-spacing="true"/>
      <style:text-properties fo:font-size="28pt"/>
    </style:style>
    <style:style style:name="P18" style:family="paragraph"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hyphenate="false"/>
    </style:style>
    <style:style style:name="P19" style:family="paragraph">
      <loext:graphic-properties draw:fill="solid" draw:fill-color="#ccffcc"/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18pt" fo:hyphenate="false"/>
    </style:style>
    <style:style style:name="P20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color="#ff3333" fo:font-size="24pt" style:font-size-asian="24pt" style:font-size-complex="24pt" fo:hyphenate="false"/>
    </style:style>
    <style:style style:name="P21" style:family="paragraph">
      <style:paragraph-properties fo:margin-top="0.169cm" fo:margin-bottom="0cm" fo:line-height="100%" fo:text-align="start" style:punctuation-wrap="hanging" style:writing-mode="lr-tb"/>
      <style:text-properties fo:hyphenate="false"/>
    </style:style>
    <style:style style:name="P22" style:family="paragraph">
      <loext:graphic-properties draw:fill-color="#ffffff"/>
      <style:paragraph-properties fo:margin-top="0.169cm" fo:margin-bottom="0cm" fo:line-height="100%" fo:text-align="start" style:punctuation-wrap="hanging" style:writing-mode="lr-tb"/>
      <style:text-properties fo:font-size="20pt" fo:hyphenate="false"/>
    </style:style>
    <style:style style:name="P23" style:family="paragraph">
      <loext:graphic-properties draw:fill="none"/>
      <style:paragraph-properties fo:text-align="start" style:font-independent-line-spacing="true"/>
      <style:text-properties fo:color="#c5000b" fo:font-size="22pt" fo:font-weight="bold" style:font-size-asian="22pt" style:font-weight-asian="bold" style:font-size-complex="22pt" style:font-weight-complex="bold"/>
    </style:style>
    <style:style style:name="P24" style:family="paragraph">
      <loext:graphic-properties draw:fill="none" draw:fill-color="#ffffff"/>
      <style:text-properties style:font-name="Comic Sans MS" fo:font-size="24pt" style:font-size-asian="24pt" style:font-size-complex="24pt"/>
    </style:style>
    <style:style style:name="P25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24pt" style:font-size-asian="24pt" style:font-size-complex="24pt" fo:hyphenate="false"/>
    </style:style>
    <style:style style:name="P26" style:family="paragraph">
      <style:paragraph-properties fo:margin-left="0cm" fo:margin-right="0cm" fo:margin-top="0.169cm" fo:margin-bottom="0cm" fo:line-height="100%" fo:text-align="start" fo:text-indent="0cm" style:punctuation-wrap="hanging" style:writing-mode="lr-tb"/>
      <style:text-properties fo:hyphenate="false"/>
    </style:style>
    <style:style style:name="P27" style:family="paragraph">
      <loext:graphic-properties draw:fill="none"/>
      <style:paragraph-properties fo:margin-left="0cm" fo:margin-right="0cm" fo:margin-top="0.169cm" fo:margin-bottom="0cm" fo:line-height="100%" fo:text-align="start" fo:text-indent="0cm" style:punctuation-wrap="hanging" style:writing-mode="lr-tb"/>
      <style:text-properties fo:font-size="22pt" style:font-size-asian="22pt" style:font-size-complex="22pt" fo:hyphenate="false"/>
    </style:style>
    <style:style style:name="P28" style:family="paragraph">
      <loext:graphic-properties draw:fill="none"/>
      <style:paragraph-properties fo:margin-left="0cm" fo:margin-right="0cm" fo:margin-top="0cm" fo:margin-bottom="0cm" fo:line-height="100%" fo:text-align="center" fo:text-indent="0cm" style:punctuation-wrap="hanging" style:writing-mode="lr-tb"/>
      <style:text-properties fo:font-size="22pt" style:font-size-asian="22pt" style:font-size-complex="22pt" fo:hyphenate="false"/>
    </style:style>
    <style:style style:name="P29" style:family="paragraph">
      <loext:graphic-properties draw:fill="none" draw:fill-color="#ffffff"/>
      <style:text-properties style:font-name="Comic Sans MS" fo:font-size="22pt" fo:font-style="italic" style:font-size-asian="22pt" style:font-style-asian="italic" style:font-size-complex="22pt" style:font-style-complex="italic"/>
    </style:style>
    <style:style style:name="P30" style:family="paragraph">
      <loext:graphic-properties draw:fill-color="#ffffff"/>
      <style:paragraph-properties fo:margin-top="0.169cm" fo:margin-bottom="0cm" fo:line-height="100%" fo:text-align="start" style:punctuation-wrap="hanging" style:writing-mode="lr-tb"/>
      <style:text-properties fo:hyphenate="false"/>
    </style:style>
    <style:style style:name="P31" style:family="paragraph">
      <loext:graphic-properties draw:fill="none"/>
      <style:paragraph-properties fo:margin-left="0cm" fo:margin-right="0cm" fo:margin-top="0.169cm" fo:margin-bottom="0cm" fo:line-height="100%" fo:text-align="start" fo:text-indent="0cm" style:punctuation-wrap="hanging" style:writing-mode="lr-tb"/>
      <style:text-properties fo:hyphenate="false"/>
    </style:style>
    <style:style style:name="P32" style:family="paragraph">
      <style:paragraph-properties fo:margin-left="0cm" fo:margin-right="0cm" fo:margin-top="0.198cm" fo:margin-bottom="0cm" fo:line-height="100%" fo:text-align="center" fo:text-indent="0cm" style:punctuation-wrap="hanging" style:writing-mode="lr-tb"/>
      <style:text-properties fo:hyphenate="false"/>
    </style:style>
    <style:style style:name="P33" style:family="paragraph">
      <loext:graphic-properties draw:fill="none"/>
      <style:paragraph-properties fo:text-align="center" style:font-independent-line-spacing="true"/>
      <style:text-properties style:font-name="Comic Sans MS" fo:font-size="22pt" style:font-size-asian="22pt" style:font-size-complex="22pt"/>
    </style:style>
    <style:style style:name="P34" style:family="paragraph">
      <loext:graphic-properties draw:fill="none"/>
      <style:paragraph-properties fo:text-align="start" style:font-independent-line-spacing="true"/>
      <style:text-properties style:font-name="Comic Sans MS" fo:font-size="22pt" style:font-size-asian="22pt" style:font-size-complex="22pt"/>
    </style:style>
    <style:style style:name="P35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P36" style:family="paragraph">
      <loext:graphic-properties draw:fill="none"/>
      <style:paragraph-properties fo:text-align="start" style:font-independent-line-spacing="true"/>
      <style:text-properties style:font-name="Comic Sans MS" fo:font-size="24pt" fo:font-weight="normal" style:font-size-asian="24pt" style:font-weight-asian="normal" style:font-size-complex="24pt" style:font-weight-complex="normal"/>
    </style:style>
    <style:style style:name="P37" style:family="paragraph">
      <style:paragraph-properties fo:text-align="justify" style:punctuation-wrap="hanging" style:writing-mode="lr-tb"/>
      <style:text-properties fo:hyphenate="false"/>
    </style:style>
    <style:style style:name="P38" style:family="paragraph">
      <style:paragraph-properties fo:text-align="center" style:punctuation-wrap="hanging" style:writing-mode="lr-tb"/>
      <style:text-properties fo:hyphenate="false"/>
    </style:style>
    <style:style style:name="P39" style:family="paragraph">
      <loext:graphic-properties draw:fill="none" draw:fill-color="#ffffff"/>
      <style:paragraph-properties fo:text-align="justify" style:punctuation-wrap="hanging" style:writing-mode="lr-tb"/>
      <style:text-properties fo:hyphenate="false"/>
    </style:style>
    <style:style style:name="T1" style:family="text">
      <style:text-properties fo:font-variant="normal" fo:text-transform="none" fo:color="#f10000" style:text-line-through-style="none" style:text-line-through-type="none" style:text-position="0% 100%" style:font-name="Calibri" fo:font-size="60pt" fo:letter-spacing="normal" fo:font-style="normal" style:text-underline-style="none" fo:font-weight="bold" style:font-size-asian="60pt" style:font-style-asian="normal" style:font-weight-asian="bold" style:font-size-complex="60pt" style:font-style-complex="normal" style:font-weight-complex="bold"/>
    </style:style>
    <style:style style:name="T2" style:family="text">
      <style:text-properties style:font-name="Comic Sans MS" fo:font-size="22pt" style:font-size-asian="22pt" style:font-size-complex="22pt"/>
    </style:style>
    <style:style style:name="T3" style:family="text">
      <style:text-properties fo:color="#ce181e" style:font-name="Comic Sans MS" fo:font-size="26pt" style:font-size-asian="26pt" style:font-size-complex="26pt"/>
    </style:style>
    <style:style style:name="T4" style:family="text">
      <style:text-properties style:font-name="Comic Sans MS" fo:font-size="26pt" style:font-size-asian="26pt" style:font-size-complex="26pt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Comic Sans MS" fo:font-size="24pt" fo:letter-spacing="normal" fo:font-style="normal" style:text-underline-style="solid" style:text-underline-width="auto" style:text-underline-color="font-color" fo:font-weight="normal" style:font-size-asian="24pt" style:font-style-asian="normal" style:font-weight-asian="normal" style:font-name-complex="Arial" style:font-size-complex="24pt" style:font-style-complex="normal" style:font-weight-complex="normal"/>
    </style:style>
    <style:style style:name="T6" style:family="text">
      <style:text-properties fo:font-variant="normal" fo:text-transform="none" fo:color="#000000" style:text-line-through-style="none" style:text-line-through-type="none" style:text-position="0% 100%" style:font-name="Comic Sans MS" fo:font-size="24pt" fo:letter-spacing="normal" fo:font-style="normal" style:text-underline-style="none" fo:font-weight="normal" style:font-size-asian="24pt" style:font-style-asian="normal" style:font-weight-asian="normal" style:font-name-complex="Arial" style:font-size-complex="24pt" style:font-style-complex="normal" style:font-weight-complex="normal"/>
    </style:style>
    <style:style style:name="T7" style:family="text">
      <style:text-properties fo:font-variant="normal" fo:text-transform="none" fo:color="#000000" style:text-line-through-style="none" style:text-line-through-type="none" style:text-position="0% 100%" style:font-name="Comic Sans MS" fo:font-size="24pt" fo:letter-spacing="normal" fo:font-style="normal" style:text-underline-style="none" fo:font-weight="bold" style:font-size-asian="24pt" style:font-style-asian="normal" style:font-weight-asian="bold" style:font-name-complex="Arial" style:font-size-complex="24pt" style:font-style-complex="normal" style:font-weight-complex="bold"/>
    </style:style>
    <style:style style:name="T8" style:family="text">
      <style:text-properties fo:font-variant="normal" fo:text-transform="none" fo:color="#ce181e" style:text-line-through-style="none" style:text-line-through-type="none" style:text-position="0% 100%" style:font-name="Comic Sans MS" fo:font-size="26pt" fo:letter-spacing="normal" fo:font-style="normal" style:text-underline-style="none" fo:font-weight="bold" style:font-size-asian="26pt" style:font-style-asian="normal" style:font-weight-asian="bold" style:font-name-complex="Arial" style:font-size-complex="26pt" style:font-style-complex="normal" style:font-weight-complex="bold"/>
    </style:style>
    <style:style style:name="T9" style:family="text">
      <style:text-properties fo:font-variant="normal" fo:text-transform="none" fo:color="#ce181e" style:text-line-through-style="none" style:text-line-through-type="none" style:text-position="0% 100%" style:font-name="Comic Sans MS" fo:font-size="26pt" fo:letter-spacing="normal" fo:font-style="normal" style:text-underline-style="none" fo:font-weight="normal" style:font-size-asian="26pt" style:font-style-asian="normal" style:font-weight-asian="normal" style:font-name-complex="Arial" style:font-size-complex="26pt" style:font-style-complex="normal" style:font-weight-complex="normal"/>
    </style:style>
    <style:style style:name="T10" style:family="text">
      <style:text-properties fo:font-variant="normal" fo:text-transform="none" fo:color="#ce181e" style:text-line-through-style="none" style:text-line-through-type="none" style:text-position="0% 100%" style:font-name="Comic Sans MS" fo:font-size="26pt" fo:letter-spacing="normal" fo:language="fr" fo:country="FR" fo:font-style="normal" style:text-underline-style="none" fo:font-weight="normal" style:font-size-asian="26pt" style:font-style-asian="normal" style:font-weight-asian="normal" style:font-name-complex="Arial" style:font-size-complex="26pt" style:font-style-complex="normal" style:font-weight-complex="normal"/>
    </style:style>
    <style:style style:name="T11" style:family="text">
      <style:text-properties fo:font-variant="normal" fo:text-transform="none" fo:color="#000000" style:text-line-through-style="none" style:text-line-through-type="none" style:text-position="0% 100%" style:font-name="Comic Sans MS" fo:font-size="24pt" fo:letter-spacing="normal" fo:language="fr" fo:country="FR" fo:font-style="normal" style:text-underline-style="none" fo:font-weight="normal" style:font-size-asian="24pt" style:font-style-asian="normal" style:font-weight-asian="normal" style:font-name-complex="Arial" style:font-size-complex="24pt" style:font-style-complex="normal" style:font-weight-complex="normal"/>
    </style:style>
    <style:style style:name="T12" style:family="text">
      <style:text-properties fo:font-variant="normal" fo:text-transform="none" fo:color="#000000" style:text-line-through-style="none" style:text-line-through-type="none" style:text-position="0% 100%" style:font-name="Comic Sans MS" fo:font-size="24pt" fo:letter-spacing="normal" fo:language="fr" fo:country="FR" fo:font-style="normal" style:text-underline-style="solid" style:text-underline-width="auto" style:text-underline-color="font-color" fo:font-weight="normal" style:font-size-asian="24pt" style:font-style-asian="normal" style:font-weight-asian="normal" style:font-name-complex="Arial" style:font-size-complex="24pt" style:font-style-complex="normal" style:font-weight-complex="normal"/>
    </style:style>
    <style:style style:name="T13" style:family="text">
      <style:text-properties fo:font-variant="normal" fo:text-transform="none" fo:color="#000000" style:text-line-through-style="none" style:text-line-through-type="none" style:text-position="0% 100%" style:font-name="Comic Sans MS" fo:font-size="24pt" fo:letter-spacing="normal" fo:language="fr" fo:country="FR" fo:font-style="normal" style:text-underline-style="none" fo:font-weight="bold" style:font-size-asian="24pt" style:font-style-asian="normal" style:font-weight-asian="bold" style:font-name-complex="Arial" style:font-size-complex="24pt" style:font-style-complex="normal" style:font-weight-complex="bold"/>
    </style:style>
    <style:style style:name="T14" style:family="text">
      <style:text-properties fo:font-variant="normal" fo:text-transform="none" fo:color="#000000" style:text-line-through-style="none" style:text-line-through-type="none" style:text-position="0% 100%" style:font-name="Comic Sans MS" fo:font-size="22pt" fo:letter-spacing="normal" fo:language="fr" fo:country="FR" fo:font-style="normal" style:text-underline-style="none" fo:font-weight="normal" style:font-size-asian="22pt" style:font-style-asian="normal" style:font-weight-asian="normal" style:font-name-complex="Arial" style:font-size-complex="22pt" style:font-style-complex="normal" style:font-weight-complex="normal"/>
    </style:style>
    <style:style style:name="T15" style:family="text">
      <style:text-properties fo:font-variant="normal" fo:text-transform="none" fo:color="#000000" style:text-line-through-style="none" style:text-line-through-type="none" style:text-position="0% 100%" style:font-name="Comic Sans MS" fo:font-size="14pt" fo:letter-spacing="normal" fo:font-style="normal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T16" style:family="text">
      <style:text-properties fo:font-variant="normal" fo:text-transform="none" fo:color="#000000" style:text-line-through-style="none" style:text-line-through-type="none" style:text-position="0% 100%" style:font-name="Comic Sans MS" fo:font-size="22pt" fo:letter-spacing="normal" fo:font-style="normal" style:text-underline-style="none" fo:font-weight="normal" style:font-size-asian="22pt" style:font-style-asian="normal" style:font-weight-asian="normal" style:font-name-complex="Arial" style:font-size-complex="22pt" style:font-style-complex="normal" style:font-weight-complex="normal"/>
    </style:style>
    <style:style style:name="T17" style:family="text">
      <style:text-properties style:font-name="Comic Sans MS" fo:font-size="32pt" style:font-size-asian="32pt" style:font-size-complex="32pt"/>
    </style:style>
    <style:style style:name="T18" style:family="text">
      <style:text-properties style:font-name="Comic Sans MS" fo:font-size="32pt" style:font-size-asian="24pt" style:font-size-complex="24pt"/>
    </style:style>
    <style:style style:name="T19" style:family="text">
      <style:text-properties fo:font-size="20pt"/>
    </style:style>
    <style:style style:name="T20" style:family="text">
      <style:text-properties fo:font-variant="normal" fo:text-transform="none" fo:color="#000000" style:text-line-through-style="none" style:text-line-through-type="none" style:text-position="0% 100%" style:font-name="Comic Sans MS" fo:font-size="22pt" fo:letter-spacing="normal" fo:font-style="normal" style:text-underline-style="none" fo:font-weight="bold" style:font-size-asian="22pt" style:font-style-asian="normal" style:font-weight-asian="bold" style:font-name-complex="Arial" style:font-size-complex="22pt" style:font-style-complex="normal" style:font-weight-complex="bold"/>
    </style:style>
    <style:style style:name="T21" style:family="text">
      <style:text-properties fo:font-variant="normal" fo:text-transform="none" fo:color="#000000" style:text-line-through-style="none" style:text-line-through-type="none" style:text-position="0% 100%" style:font-name="Comic Sans MS" fo:font-size="22pt" fo:letter-spacing="normal" fo:font-style="normal" style:text-underline-style="solid" style:text-underline-width="auto" style:text-underline-color="font-color" fo:font-weight="normal" style:font-size-asian="22pt" style:font-style-asian="normal" style:font-weight-asian="normal" style:font-name-complex="Arial" style:font-size-complex="22pt" style:font-style-complex="normal" style:font-weight-complex="normal"/>
    </style:style>
    <style:style style:name="T22" style:family="text">
      <style:text-properties fo:font-variant="normal" fo:text-transform="none" fo:color="#ff3333" style:text-line-through-style="none" style:text-line-through-type="none" style:text-position="0% 100%" style:font-name="Comic Sans MS" fo:font-size="22pt" fo:letter-spacing="normal" fo:font-style="normal" style:text-underline-style="none" fo:font-weight="normal" style:font-size-asian="22pt" style:font-style-asian="normal" style:font-weight-asian="normal" style:font-name-complex="Arial" style:font-size-complex="22pt" style:font-style-complex="normal" style:font-weight-complex="normal"/>
    </style:style>
    <style:style style:name="T23" style:family="text">
      <style:text-properties fo:font-variant="normal" fo:text-transform="none" fo:color="#ce181e" style:text-line-through-style="none" style:text-line-through-type="none" style:text-position="0% 100%" style:font-name="Comic Sans MS" fo:font-size="22pt" fo:letter-spacing="normal" fo:font-style="normal" style:text-underline-style="none" fo:font-weight="normal" style:font-size-asian="22pt" style:font-style-asian="normal" style:font-weight-asian="normal" style:font-name-complex="Arial" style:font-size-complex="22pt" style:font-style-complex="normal" style:font-weight-complex="normal"/>
    </style:style>
    <style:style style:name="T24" style:family="text">
      <style:text-properties fo:font-variant="normal" fo:text-transform="none" fo:color="#3333ff" style:text-line-through-style="none" style:text-line-through-type="none" style:text-position="0% 100%" style:font-name="Comic Sans MS" fo:font-size="22pt" fo:letter-spacing="normal" fo:font-style="normal" style:text-underline-style="none" fo:font-weight="normal" style:font-size-asian="22pt" style:font-style-asian="normal" style:font-weight-asian="normal" style:font-name-complex="Arial" style:font-size-complex="22pt" style:font-style-complex="normal" style:font-weight-complex="normal"/>
    </style:style>
    <style:style style:name="T25" style:family="text">
      <style:text-properties style:font-name="Comic Sans MS" fo:font-size="24pt" style:font-size-asian="24pt" style:font-size-complex="24pt"/>
    </style:style>
    <style:style style:name="T26" style:family="text">
      <style:text-properties fo:font-variant="normal" fo:text-transform="none" fo:color="#000000" style:text-line-through-style="none" style:text-line-through-type="none" style:text-position="0% 100%" style:font-name="Comic Sans MS" fo:font-size="22pt" fo:letter-spacing="normal" fo:font-style="normal" style:text-underline-style="none" fo:font-weight="bold" style:font-size-asian="22pt" style:font-style-asian="normal" style:font-weight-asian="normal" style:font-name-complex="Arial" style:font-size-complex="22pt" style:font-style-complex="normal" style:font-weight-complex="normal"/>
    </style:style>
    <style:style style:name="T27" style:family="text">
      <style:text-properties fo:font-variant="normal" fo:text-transform="none" fo:color="#339966" style:text-line-through-style="none" style:text-line-through-type="none" style:text-position="0% 100%" style:font-name="Comic Sans MS" fo:font-size="24pt" fo:letter-spacing="normal" fo:font-style="normal" style:text-underline-style="none" fo:font-weight="bold" style:font-size-asian="24pt" style:font-style-asian="normal" style:font-weight-asian="normal" style:font-name-complex="Arial" style:font-size-complex="24pt" style:font-style-complex="normal" style:font-weight-complex="normal"/>
    </style:style>
    <style:style style:name="T28" style:family="text">
      <style:text-properties fo:font-variant="normal" fo:text-transform="none" fo:color="#000000" style:text-line-through-style="none" style:text-line-through-type="none" style:text-position="0% 100%" style:font-name="Comic Sans MS" fo:font-size="22pt" fo:letter-spacing="normal" fo:font-style="normal" style:text-underline-style="none" fo:font-weight="normal" style:font-size-asian="22pt" style:font-style-asian="normal" style:font-weight-asian="normal" style:font-size-complex="22pt" style:font-style-complex="normal" style:font-weight-complex="normal"/>
    </style:style>
    <style:style style:name="T29" style:family="text">
      <style:text-properties fo:font-variant="normal" fo:text-transform="none" fo:color="#c5000b" style:text-line-through-style="none" style:text-line-through-type="none" style:text-position="0% 100%" style:font-name="Comic Sans MS" fo:font-size="22pt" fo:letter-spacing="normal" fo:font-style="normal" style:text-underline-style="none" fo:font-weight="bold" style:font-size-asian="22pt" style:font-style-asian="normal" style:font-weight-asian="bold" style:font-name-complex="Arial" style:font-size-complex="22pt" style:font-style-complex="normal" style:font-weight-complex="bold"/>
    </style:style>
    <style:style style:name="T30" style:family="text">
      <style:text-properties fo:font-variant="normal" fo:text-transform="none" fo:color="#ff3333" style:text-line-through-style="none" style:text-line-through-type="none" style:text-position="0% 100%" style:font-name="Comic Sans MS" fo:font-size="22pt" fo:letter-spacing="normal" fo:font-style="normal" style:text-underline-style="none" fo:font-weight="bold" style:font-size-asian="22pt" style:font-style-asian="normal" style:font-weight-asian="bold" style:font-name-complex="Arial" style:font-size-complex="22pt" style:font-style-complex="normal" style:font-weight-complex="bold"/>
    </style:style>
    <style:style style:name="T31" style:family="text">
      <style:text-properties fo:font-variant="normal" fo:text-transform="none" fo:color="#000000" style:text-line-through-style="none" style:text-line-through-type="none" style:text-position="0% 100%" style:font-name="Comic Sans MS" fo:font-size="15pt" fo:letter-spacing="normal" fo:font-style="normal" style:text-underline-style="none" fo:font-weight="normal" style:font-size-asian="15pt" style:font-style-asian="normal" style:font-weight-asian="normal" style:font-name-complex="Arial" style:font-size-complex="15pt" style:font-style-complex="normal" style:font-weight-complex="normal"/>
    </style:style>
    <style:style style:name="T32" style:family="text">
      <style:text-properties fo:font-variant="normal" fo:text-transform="none" fo:color="#000000" style:text-line-through-style="none" style:text-line-through-type="none" style:text-position="0% 100%" style:font-name="Comic Sans MS" fo:font-size="16pt" fo:letter-spacing="normal" fo:font-style="normal" style:text-underline-style="none" fo:font-weight="normal" style:font-size-asian="16pt" style:font-style-asian="normal" style:font-weight-asian="normal" style:font-name-complex="Arial" style:font-size-complex="16pt" style:font-style-complex="normal" style:font-weight-complex="normal"/>
    </style:style>
    <style:style style:name="T33" style:family="text">
      <style:text-properties fo:font-variant="normal" fo:text-transform="none" fo:color="#000000" style:text-line-through-style="none" style:text-line-through-type="none" style:text-position="0% 100%" style:font-name="Comic Sans MS" fo:font-size="22pt" fo:letter-spacing="normal" fo:font-style="italic" style:text-underline-style="none" fo:font-weight="normal" style:font-size-asian="22pt" style:font-style-asian="italic" style:font-weight-asian="normal" style:font-size-complex="22pt" style:font-style-complex="italic" style:font-weight-complex="normal"/>
    </style:style>
    <style:style style:name="T34" style:family="text">
      <style:text-properties fo:font-variant="normal" fo:text-transform="none" fo:color="#000000" style:text-line-through-style="none" style:text-line-through-type="none" style:text-position="0% 100%" style:font-name="Comic Sans MS" fo:font-size="22pt" fo:letter-spacing="normal" fo:font-style="italic" style:text-underline-style="solid" style:text-underline-width="auto" style:text-underline-color="font-color" fo:font-weight="normal" style:font-size-asian="22pt" style:font-style-asian="italic" style:font-weight-asian="normal" style:font-size-complex="22pt" style:font-style-complex="italic" style:font-weight-complex="normal"/>
    </style:style>
    <style:style style:name="T35" style:family="text">
      <style:text-properties fo:font-variant="normal" fo:text-transform="none" fo:color="#000000" style:text-line-through-style="none" style:text-line-through-type="none" style:text-position="0% 100%" style:font-name="Comic Sans MS" fo:font-size="22pt" fo:letter-spacing="normal" fo:font-style="italic" style:text-underline-style="none" fo:font-weight="normal" style:font-size-asian="22pt" style:font-style-asian="italic" style:font-weight-asian="normal" style:font-name-complex="Arial" style:font-size-complex="22pt" style:font-style-complex="italic" style:font-weight-complex="normal"/>
    </style:style>
    <style:style style:name="T36" style:family="text">
      <style:text-properties style:font-name="Comic Sans MS" fo:font-size="22pt" fo:font-style="italic" style:font-size-asian="22pt" style:font-style-asian="italic" style:font-size-complex="22pt" style:font-style-complex="italic"/>
    </style:style>
    <style:style style:name="T37" style:family="text">
      <style:text-properties fo:font-variant="normal" fo:text-transform="none" fo:color="#000000" style:text-line-through-style="none" style:text-line-through-type="none" style:text-position="0% 100%" style:font-name="Comic Sans MS" fo:font-size="18pt" fo:letter-spacing="normal" fo:font-style="italic" style:text-underline-style="none" fo:font-weight="normal" style:font-size-asian="18pt" style:font-style-asian="italic" style:font-weight-asian="normal" style:font-size-complex="18pt" style:font-style-complex="italic" style:font-weight-complex="normal"/>
    </style:style>
    <style:style style:name="T38" style:family="text">
      <style:text-properties fo:font-variant="normal" fo:text-transform="none" fo:color="#000000" style:text-line-through-style="none" style:text-line-through-type="none" style:text-position="0% 100%" style:font-name="Comic Sans MS" fo:font-size="22pt" fo:letter-spacing="normal" fo:font-style="normal" style:text-underline-style="solid" style:text-underline-width="auto" style:text-underline-color="font-color" fo:font-weight="normal" style:font-size-asian="22pt" style:font-style-asian="normal" style:font-weight-asian="normal" style:font-size-complex="22pt" style:font-style-complex="normal" style:font-weight-complex="normal"/>
    </style:style>
    <style:style style:name="T39" style:family="text">
      <style:text-properties fo:font-variant="normal" fo:text-transform="none" fo:color="#000000" style:text-line-through-style="none" style:text-line-through-type="none" style:text-position="0% 100%" style:font-name="Comic Sans MS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T40" style:family="text">
      <style:text-properties fo:font-variant="normal" fo:text-transform="none" fo:color="#000000" style:text-line-through-style="none" style:text-line-through-type="none" style:text-position="0% 100%" style:font-name="Comic Sans MS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T41" style:family="text">
      <style:text-properties fo:font-variant="normal" fo:text-transform="none" style:text-line-through-style="none" style:text-line-through-type="none" style:text-position="0% 100%" style:font-name="Comic Sans MS" fo:font-size="22pt" fo:letter-spacing="normal" fo:font-style="normal" style:text-underline-style="none" fo:font-weight="normal" style:font-size-asian="22pt" style:font-style-asian="normal" style:font-weight-asian="normal" style:font-name-complex="Arial" style:font-size-complex="22pt" style:font-style-complex="normal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4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0000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0000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0000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0000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0000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0000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0000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0000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0000" fo:font-size="45%"/>
      </text:list-level-style-bullet>
    </text:list-style>
    <text:list-style style:name="L5">
      <text:list-level-style-bullet text:level="1" text:bullet-char="">
        <style:list-level-properties text:space-before="0.382cm" text:min-label-width="1.142cm"/>
        <style:text-properties fo:font-family="'Wingdings 2'" style:font-charset="x-symbol" fo:color="#f9f9f9" fo:font-size="6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Titre_20_et_20_contenu" presentation:presentation-page-layout-name="AL1T11">
        <office:forms form:automatic-focus="false" form:apply-design-mode="false"/>
        <draw:custom-shape draw:name="Titre 1" draw:style-name="gr1" draw:text-style-name="P2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2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style-name="gr5" draw:text-style-name="P5" draw:layer="layout" svg:width="22.2cm" svg:height="8.906cm" svg:x="1.4cm" svg:y="5.4cm">
          <draw:text-box>
            <text:p text:style-name="P4"><text:span text:style-name="T2">Pôle Service de Santé et de Secours Médical </text:span></text:p>
            <text:p text:style-name="P4"><text:span text:style-name="T2"/></text:p>
            <text:p text:style-name="P4"><text:span text:style-name="T3">STRESS OPERATIONNEL</text:span></text:p>
            <text:p text:style-name="P4"><text:span text:style-name="T4">Qu’est ce que c’est ?</text:span></text:p>
            <text:p text:style-name="P4"><text:span text:style-name="T4">Comment le limiter ?</text:span></text:p>
            <text:p text:style-name="P4"><text:span text:style-name="T4">Service de soutien ?</text:span></text:p>
            <text:p text:style-name="P4"><text:span text:style-name="T4"/></text:p>
          </draw:text-box>
        </draw:fram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name="Espace réservé du contenu 2" presentation:style-name="pr2" draw:text-style-name="P9" draw:layer="layout" svg:width="24.2cm" svg:height="11.4cm" svg:x="0.6cm" svg:y="5cm" presentation:class="outline" presentation:user-transformed="true">
          <draw:text-box>
            <text:p text:style-name="P8"><text:span text:style-name="T5">Réaction</text:span><text:span text:style-name="T6"> </text:span><text:span text:style-name="T7">biologique, physiologique</text:span><text:span text:style-name="T6"> du corps </text:span></text:p>
            <text:p text:style-name="P8"><text:span text:style-name="T6">Réponse de l’organisme à une tension physique ou </text:span><text:span text:style-name="T6">psychique </text:span></text:p>
            <text:p text:style-name="P8"><text:span text:style-name="T6">→ <text:s/></text:span><text:span text:style-name="T6">Mobilisation des défenses de l’organisme </text:span></text:p>
            <text:p text:style-name="P8"><text:span text:style-name="T7">→ </text:span><text:span text:style-name="T8">Phénomène indispensable à notre </text:span><text:span text:style-name="T8">ADAPTATION aux contraintes extérieures : </text:span><text:span text:style-name="T9">mobilisation des capacités d’analyse, de </text:span><text:span text:style-name="T9">concentration , de vigilance, de prise de décisions..</text:span></text:p>
            <text:p text:style-name="P8"><text:span text:style-name="T10"/></text:p>
            <text:p text:style-name="P8"><text:span text:style-name="T11">et </text:span><text:span text:style-name="T12">réaction</text:span><text:span text:style-name="T11"> </text:span><text:span text:style-name="T13">psychologique </text:span><text:span text:style-name="T14">: mobilisation des capacités <text:s text:c="2"/></text:span><text:span text:style-name="T14">émotionnelle </text:span></text:p>
            <text:p text:style-name="P8"><text:span text:style-name="T15"/></text:p>
            <text:p text:style-name="P8"><text:span text:style-name="T16"/></text:p>
            <text:p text:style-name="P8"><text:span text:style-name="T16"/></text:p>
            <text:p text:style-name="P8"><text:span text:style-name="T16"/></text:p>
          </draw:text-box>
        </draw:frame>
        <draw:frame draw:style-name="gr9" draw:text-style-name="P10" draw:layer="layout" svg:width="13.4cm" svg:height="2.482cm" svg:x="10cm" svg:y="1.918cm">
          <draw:text-box>
            <text:p text:style-name="P4"><text:span text:style-name="T17">Définition du Stress </text:span><text:span text:style-name="T18"><text:tab/>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2" presentation:class="page"/>
          <draw:frame presentation:style-name="pr3" draw:text-style-name="P11" draw:layer="layout" svg:width="15.2cm" svg:height="23.611cm" svg:x="3.4cm" svg:y="14.449cm" presentation:class="notes" presentation:user-transformed="true">
            <draw:text-box>
              <text:p><text:span text:style-name="T19">Les recherches appliquées à l’étude et au traitemen du stress professionnel </text:span></text:p>
              <text:p><text:span text:style-name="T19">contribuent <text:s/>depuis <text:s/>une <text:s/>quinzaine <text:s/>d'années <text:s/>à <text:s/>une <text:s/>prise <text:s/>de <text:s/>conscience <text:s/>de <text:s/></text:span><text:span text:style-name="T19">ce </text:span></text:p>
              <text:p><text:span text:style-name="T19">Nouveau facteur de risques auquel un organisme doit faire face. Le stress est </text:span><text:span text:style-name="T19">aujourd’hui reconnu comme une émotion complexe en <text:s/>mesure d’induire <text:s text:c="2"/>des <text:s text:c="2"/></text:span><text:span text:style-name="T19">troubles <text:s text:c="2"/>cognitifs <text:s text:c="2"/>et <text:s text:c="2"/>émotionnels <text:s text:c="2"/>pouvant <text:s text:c="2"/>donner <text:s text:c="2"/>lieu <text:s text:c="2"/>à <text:s text:c="2"/>un </text:span><text:span text:style-name="T19">comportement inadapté. L’objet de notre étude se <text:s/>situe dans <text:s/>un <text:s/>cadre <text:s/>lui <text:s/></text:span><text:span text:style-name="T19">aussi <text:s/>complexe : <text:s/>un <text:s/>SDIS n’est pas un organisme «classique».Le Sapeur-</text:span><text:span text:style-name="T19">pompier doit avoir une capacité de traitement, de réaction et d’adaptation à </text:span><text:span text:style-name="T19">l’urgence vitale H24. </text:span></text:p>
              <text:p><text:span text:style-name="T19">Il <text:s/>est <text:s/>donc <text:s/>important <text:s/>de <text:s/>savoir <text:s/>différencier <text:s/>ce <text:s/>type <text:s/>de <text:s/>stress <text:s/>du <text:s/>fait <text:s/>de <text:s/>sa </text:span></text:p>
              <text:p><text:span text:style-name="T19">particularité, afin de préconiser des actions de traitements spécifiques. Nous lui </text:span><text:span text:style-name="T19">donnerons donc le nom de stress opérationnel</text:span></text:p>
              <text:p><text:span text:style-name="T19">. Nous <text:s/>pensons <text:s/>qu’il <text:s/>est <text:s/>déterminant <text:s/>d’identifier <text:s/>les <text:s/>facteurs <text:s/>de <text:s/>stress </text:span></text:p>
              <text:p><text:span text:style-name="T19">opérationnel chez les Sapeurs-pompiers. Afin de répondre à cet objectif notre </text:span><text:span text:style-name="T19">étude </text:span></text:p>
              <text:p><text:span text:style-name="T19">doit tenter de répondre à 4 questions fondamentales : </text:span></text:p>
              <text:p><text:span text:style-name="T19"></text:span><text:span text:style-name="T19">Quelles sont les causes des situations de stress?</text:span></text:p>
              <text:p><text:span text:style-name="T19"></text:span><text:span text:style-name="T19">Quels éléments constituent ces facteurs de stress?</text:span></text:p>
            </draw:text-box>
          </draw:frame>
        </presentation:notes>
      </draw:page>
      <draw:page draw:name="page3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name="Espace réservé du contenu 2" presentation:style-name="pr2" draw:text-style-name="P9" draw:layer="layout" svg:width="22.729cm" svg:height="10.1cm" svg:x="1.2cm" svg:y="5.5cm" presentation:class="outline" presentation:user-transformed="true">
          <draw:text-box>
            <text:p text:style-name="P12"><text:span text:style-name="T20">Stress ADAPTÉ</text:span><text:span text:style-name="T16"> : les capacités mobilisées sont</text:span><text:span text:style-name="T16"> </text:span><text:span text:style-name="T21">adéquates</text:span><text:span text:style-name="T16"> et </text:span><text:span text:style-name="T16">favorisent un </text:span><text:span text:style-name="T21">comportement adapté </text:span></text:p>
            <text:p text:style-name="P12"><text:span text:style-name="T21"/></text:p>
            <text:p text:style-name="P12"><text:span text:style-name="T20">Stress DÉPASSÉ</text:span><text:span text:style-name="T16"> : les effets de la </text:span><text:span text:style-name="T21">décharge émotionnelle</text:span><text:span text:style-name="T16"> </text:span><text:span text:style-name="T16">impactent et perturbent les capacités mobilisées <text:s/></text:span><text:span text:style-name="T22"><text:s/></text:span></text:p>
            <text:p text:style-name="P12"><text:span text:style-name="T16">→ <text:s/></text:span><text:span text:style-name="T21">comportement inadapté</text:span><text:span text:style-name="T16"> <text:s/></text:span></text:p>
            <text:p text:style-name="P12"><text:span text:style-name="T22"><text:s/></text:span><text:span text:style-name="T16"><text:s/></text:span></text:p>
            <text:p text:style-name="P12"><text:span text:style-name="T16">SIDÉRATION, AGITATION DÉSORDONNÉE, FUITE </text:span><text:span text:style-name="T16">PANIQUE.. </text:span><text:span text:style-name="T23">(capacités d’adaptation dépassées)</text:span></text:p>
            <text:p text:style-name="P8"><text:span text:style-name="T16"/></text:p>
            <text:p text:style-name="P8"><text:span text:style-name="T16"/></text:p>
          </draw:text-box>
        </draw:frame>
        <draw:frame draw:style-name="gr10" draw:text-style-name="P13" draw:layer="layout" svg:width="14cm" svg:height="6.153cm" svg:x="10cm" svg:y="0.885cm">
          <draw:text-box>
            <text:p text:style-name="P4"><text:span text:style-name="T17">Stress adapté / dépassé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3" presentation:class="page"/>
          <draw:frame presentation:style-name="pr3" draw:text-style-name="P11" draw:layer="layout" svg:width="15.2cm" svg:height="23.611cm" svg:x="3.4cm" svg:y="14.449cm" presentation:class="notes" presentation:user-transformed="true">
            <draw:text-box>
              <text:p><text:span text:style-name="T19">Les recherches appliquées à l’étude et au traitemen du stress professionnel </text:span></text:p>
              <text:p><text:span text:style-name="T19">contribuent <text:s/>depuis <text:s/>une <text:s/>quinzaine <text:s/>d'années <text:s/>à <text:s/>une <text:s/>prise <text:s/>de <text:s/>conscience <text:s/>de <text:s/></text:span><text:span text:style-name="T19">ce </text:span></text:p>
              <text:p><text:span text:style-name="T19">Nouveau facteur de risques auquel un organisme doit faire face. Le stress est </text:span><text:span text:style-name="T19">aujourd’hui reconnu comme une émotion complexe en <text:s/>mesure d’induire <text:s text:c="2"/>des <text:s text:c="2"/></text:span><text:span text:style-name="T19">troubles <text:s text:c="2"/>cognitifs <text:s text:c="2"/>et <text:s text:c="2"/>émotionnels <text:s text:c="2"/>pouvant <text:s text:c="2"/>donner <text:s text:c="2"/>lieu <text:s text:c="2"/>à <text:s text:c="2"/>un </text:span><text:span text:style-name="T19">comportement inadapté. L’objet de notre étude se <text:s/>situe dans <text:s/>un <text:s/>cadre <text:s/>lui <text:s/></text:span><text:span text:style-name="T19">aussi <text:s/>complexe : <text:s/>un <text:s/>SDIS n’est pas un organisme «classique».Le Sapeur-</text:span><text:span text:style-name="T19">pompier doit avoir une capacité de traitement, de réaction et d’adaptation à </text:span><text:span text:style-name="T19">l’urgence vitale H24. </text:span></text:p>
              <text:p><text:span text:style-name="T19">Il <text:s/>est <text:s/>donc <text:s/>important <text:s/>de <text:s/>savoir <text:s/>différencier <text:s/>ce <text:s/>type <text:s/>de <text:s/>stress <text:s/>du <text:s/>fait <text:s/>de <text:s/>sa </text:span></text:p>
              <text:p><text:span text:style-name="T19">particularité, afin de préconiser des actions de traitements spécifiques. Nous lui </text:span><text:span text:style-name="T19">donnerons donc le nom de stress opérationnel</text:span></text:p>
              <text:p><text:span text:style-name="T19">. Nous <text:s/>pensons <text:s/>qu’il <text:s/>est <text:s/>déterminant <text:s/>d’identifier <text:s/>les <text:s/>facteurs <text:s/>de <text:s/>stress </text:span></text:p>
              <text:p><text:span text:style-name="T19">opérationnel chez les Sapeurs-pompiers. Afin de répondre à cet objectif notre </text:span><text:span text:style-name="T19">étude </text:span></text:p>
              <text:p><text:span text:style-name="T19">doit tenter de répondre à 4 questions fondamentales : </text:span></text:p>
              <text:p><text:span text:style-name="T19"></text:span><text:span text:style-name="T19">Quelles sont les causes des situations de stress?</text:span></text:p>
              <text:p><text:span text:style-name="T19"></text:span><text:span text:style-name="T19">Quels éléments constituent ces facteurs de stress?</text:span></text:p>
            </draw:text-box>
          </draw:frame>
        </presentation:notes>
      </draw:page>
      <draw:page draw:name="page4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name="Espace réservé du contenu 2" presentation:style-name="pr2" draw:text-style-name="P9" draw:layer="layout" svg:width="22.729cm" svg:height="9.6cm" svg:x="1.271cm" svg:y="4.9cm" presentation:class="outline" presentation:user-transformed="true">
          <draw:text-box>
            <text:p text:style-name="P8"><text:span text:style-name="T16">Stress </text:span><text:span text:style-name="T21">spécifique</text:span><text:span text:style-name="T16"> = </text:span><text:span text:style-name="T24">le SP doit avoir une capacité de </text:span><text:span text:style-name="T24">traitement, de réaction et d’adaptation à l’urgence vitale </text:span><text:span text:style-name="T24">H24</text:span></text:p>
            <text:p text:style-name="P8"><text:span text:style-name="T23"/></text:p>
            <text:p text:style-name="P8"><text:span text:style-name="T16">Stress lié à :</text:span></text:p>
            <text:p text:style-name="P8"><text:span text:style-name="T16">- contrainte de TEMPS</text:span></text:p>
            <text:p text:style-name="P8"><text:span text:style-name="T16">- nécessité de PERFORMANCE</text:span></text:p>
            <text:p text:style-name="P8"><text:span text:style-name="T16">- nature diversifiée des interventions, RISQUE CHIMIQUE, <text:s/></text:span><text:span text:style-name="T16"><text:s text:c="6"/></text:span><text:span text:style-name="T16"><text:tab/></text:span><text:span text:style-name="T16">ENVIRONNEMENTS DIFFICILES</text:span></text:p>
            <text:p text:style-name="P8"><text:span text:style-name="T16">- atteinte potentielle de l’INTÉGRITÉ PHYSIQUE</text:span></text:p>
            <text:p text:style-name="P8"><text:span text:style-name="T16">- confrontation à la SOUFFRANCE, à la MORT..</text:span></text:p>
            <text:p text:style-name="P8"><text:span text:style-name="T16"/></text:p>
            <text:p text:style-name="P8"><text:span text:style-name="T16"/></text:p>
            <text:p text:style-name="P8"><text:span text:style-name="T16"/></text:p>
          </draw:text-box>
        </draw:frame>
        <draw:frame draw:style-name="gr11" draw:text-style-name="P13" draw:layer="layout" svg:width="11.2cm" svg:height="3.003cm" svg:x="10cm" svg:y="0.885cm">
          <draw:text-box>
            <text:p text:style-name="P4"><text:span text:style-name="T17">Stress opérationnel </text:span><text:span text:style-name="T25"><text:tab/>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4" presentation:class="page"/>
          <draw:frame presentation:style-name="pr3" draw:text-style-name="P11" draw:layer="layout" svg:width="15.2cm" svg:height="23.611cm" svg:x="3.4cm" svg:y="14.449cm" presentation:class="notes" presentation:user-transformed="true">
            <draw:text-box>
              <text:p><text:span text:style-name="T19">Les recherches appliquées à l’étude et au traitemen du stress professionnel </text:span></text:p>
              <text:p><text:span text:style-name="T19">contribuent <text:s/>depuis <text:s/>une <text:s/>quinzaine <text:s/>d'années <text:s/>à <text:s/>une <text:s/>prise <text:s/>de <text:s/>conscience <text:s/>de <text:s/></text:span><text:span text:style-name="T19">ce </text:span></text:p>
              <text:p><text:span text:style-name="T19">Nouveau facteur de risques auquel un organisme doit faire face. Le stress est </text:span><text:span text:style-name="T19">aujourd’hui reconnu comme une émotion complexe en <text:s/>mesure d’induire <text:s text:c="2"/>des <text:s text:c="2"/></text:span><text:span text:style-name="T19">troubles <text:s text:c="2"/>cognitifs <text:s text:c="2"/>et <text:s text:c="2"/>émotionnels <text:s text:c="2"/>pouvant <text:s text:c="2"/>donner <text:s text:c="2"/>lieu <text:s text:c="2"/>à <text:s text:c="2"/>un </text:span><text:span text:style-name="T19">comportement inadapté. L’objet de notre étude se <text:s/>situe dans <text:s/>un <text:s/>cadre <text:s/>lui <text:s/></text:span><text:span text:style-name="T19">aussi <text:s/>complexe : <text:s/>un <text:s/>SDIS n’est pas un organisme «classique».Le Sapeur-</text:span><text:span text:style-name="T19">pompier doit avoir une capacité de traitement, de réaction et d’adaptation à </text:span><text:span text:style-name="T19">l’urgence vitale H24. </text:span></text:p>
              <text:p><text:span text:style-name="T19">Il <text:s/>est <text:s/>donc <text:s/>important <text:s/>de <text:s/>savoir <text:s/>différencier <text:s/>ce <text:s/>type <text:s/>de <text:s/>stress <text:s/>du <text:s/>fait <text:s/>de <text:s/>sa </text:span></text:p>
              <text:p><text:span text:style-name="T19">particularité, afin de préconiser des actions de traitements spécifiques. Nous lui </text:span><text:span text:style-name="T19">donnerons donc le nom de stress opérationnel</text:span></text:p>
              <text:p><text:span text:style-name="T19">. Nous <text:s/>pensons <text:s/>qu’il <text:s/>est <text:s/>déterminant <text:s/>d’identifier <text:s/>les <text:s/>facteurs <text:s/>de <text:s/>stress </text:span></text:p>
              <text:p><text:span text:style-name="T19">opérationnel chez les Sapeurs-pompiers. Afin de répondre à cet objectif notre </text:span><text:span text:style-name="T19">étude </text:span></text:p>
              <text:p><text:span text:style-name="T19">doit tenter de répondre à 4 questions fondamentales : </text:span></text:p>
              <text:p><text:span text:style-name="T19"></text:span><text:span text:style-name="T19">Quelles sont les causes des situations de stress?</text:span></text:p>
              <text:p><text:span text:style-name="T19"></text:span><text:span text:style-name="T19">Quels éléments constituent ces facteurs de stress?</text:span></text:p>
            </draw:text-box>
          </draw:frame>
        </presentation:notes>
      </draw:page>
      <draw:page draw:name="page5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name="Espace réservé du contenu 2" presentation:style-name="pr2" draw:text-style-name="P9" draw:layer="layout" svg:width="24cm" svg:height="9.6cm" svg:x="1cm" svg:y="4.9cm" presentation:class="outline" presentation:user-transformed="true">
          <draw:text-box>
            <text:p text:style-name="P8"><text:span text:style-name="T16">Stress </text:span><text:span text:style-name="T21">dans les 3 phases</text:span><text:span text:style-name="T16"> : </text:span><text:span text:style-name="T26">avant, pendant et après</text:span><text:span text:style-name="T16"> </text:span><text:span text:style-name="T16">l’intervention (stress parfois inconscient)</text:span></text:p>
            <text:p text:style-name="P8"><text:span text:style-name="T16"/></text:p>
            <text:p text:style-name="P8"><text:span text:style-name="T20">Stress en lien avec la projection mentale </text:span><text:span text:style-name="T16">avant interV : </text:span><text:span text:style-name="T16">que va t il se passer ? Vais je réussir à m’adapter ? <text:s/></text:span></text:p>
            <text:p text:style-name="P8"><text:span text:style-name="T16">→ </text:span><text:span text:style-name="T16">anxiété, peur de l’inconnu </text:span></text:p>
            <text:p text:style-name="P8"><text:span text:style-name="T16">→ </text:span><text:span text:style-name="T16">anxiété augmentée dès la sonnerie du bip</text:span></text:p>
            <text:p text:style-name="P12"><text:span text:style-name="T16">→ </text:span><text:span text:style-name="T16">trajet : parfois reviviscence d’émotions, d’images </text:span><text:span text:style-name="T16">« souvenirs » anxiogènes</text:span></text:p>
            <text:p text:style-name="P12"><text:span text:style-name="T16"/></text:p>
            <text:p text:style-name="P12"><text:span text:style-name="T16"/></text:p>
            <text:p text:style-name="P8"><text:span text:style-name="T16"/></text:p>
            <text:p text:style-name="P8"><text:span text:style-name="T16"/></text:p>
            <text:p text:style-name="P8"><text:span text:style-name="T16"/></text:p>
            <text:p text:style-name="P8"><text:span text:style-name="T16"/></text:p>
          </draw:text-box>
        </draw:frame>
        <draw:frame draw:style-name="gr11" draw:text-style-name="P13" draw:layer="layout" svg:width="11.2cm" svg:height="3.003cm" svg:x="10cm" svg:y="0.885cm">
          <draw:text-box>
            <text:p text:style-name="P4"><text:span text:style-name="T17">Stress opérationnel </text:span><text:span text:style-name="T25"><text:tab/>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5" presentation:class="page"/>
          <draw:frame presentation:style-name="pr3" draw:text-style-name="P11" draw:layer="layout" svg:width="15.2cm" svg:height="23.611cm" svg:x="3.4cm" svg:y="14.449cm" presentation:class="notes" presentation:user-transformed="true">
            <draw:text-box>
              <text:p><text:span text:style-name="T19">Les recherches appliquées à l’étude et au traitemen du stress professionnel </text:span></text:p>
              <text:p><text:span text:style-name="T19">contribuent <text:s/>depuis <text:s/>une <text:s/>quinzaine <text:s/>d'années <text:s/>à <text:s/>une <text:s/>prise <text:s/>de <text:s/>conscience <text:s/>de <text:s/></text:span><text:span text:style-name="T19">ce </text:span></text:p>
              <text:p><text:span text:style-name="T19">Nouveau facteur de risques auquel un organisme doit faire face. Le stress est </text:span><text:span text:style-name="T19">aujourd’hui reconnu comme une émotion complexe en <text:s/>mesure d’induire <text:s text:c="2"/>des <text:s text:c="2"/></text:span><text:span text:style-name="T19">troubles <text:s text:c="2"/>cognitifs <text:s text:c="2"/>et <text:s text:c="2"/>émotionnels <text:s text:c="2"/>pouvant <text:s text:c="2"/>donner <text:s text:c="2"/>lieu <text:s text:c="2"/>à <text:s text:c="2"/>un </text:span><text:span text:style-name="T19">comportement inadapté. L’objet de notre étude se <text:s/>situe dans <text:s/>un <text:s/>cadre <text:s/>lui <text:s/></text:span><text:span text:style-name="T19">aussi <text:s/>complexe : <text:s/>un <text:s/>SDIS n’est pas un organisme «classique».Le Sapeur-</text:span><text:span text:style-name="T19">pompier doit avoir une capacité de traitement, de réaction et d’adaptation à </text:span><text:span text:style-name="T19">l’urgence vitale H24. </text:span></text:p>
              <text:p><text:span text:style-name="T19">Il <text:s/>est <text:s/>donc <text:s/>important <text:s/>de <text:s/>savoir <text:s/>différencier <text:s/>ce <text:s/>type <text:s/>de <text:s/>stress <text:s/>du <text:s/>fait <text:s/>de <text:s/>sa </text:span></text:p>
              <text:p><text:span text:style-name="T19">particularité, afin de préconiser des actions de traitements spécifiques. Nous lui </text:span><text:span text:style-name="T19">donnerons donc le nom de stress opérationnel</text:span></text:p>
              <text:p><text:span text:style-name="T19">. Nous <text:s/>pensons <text:s/>qu’il <text:s/>est <text:s/>déterminant <text:s/>d’identifier <text:s/>les <text:s/>facteurs <text:s/>de <text:s/>stress </text:span></text:p>
              <text:p><text:span text:style-name="T19">opérationnel chez les Sapeurs-pompiers. Afin de répondre à cet objectif notre </text:span><text:span text:style-name="T19">étude </text:span></text:p>
              <text:p><text:span text:style-name="T19">doit tenter de répondre à 4 questions fondamentales : </text:span></text:p>
              <text:p><text:span text:style-name="T19"></text:span><text:span text:style-name="T19">Quelles sont les causes des situations de stress?</text:span></text:p>
              <text:p><text:span text:style-name="T19"></text:span><text:span text:style-name="T19">Quels éléments constituent ces facteurs de stress?</text:span></text:p>
            </draw:text-box>
          </draw:frame>
        </presentation:notes>
      </draw:page>
      <draw:page draw:name="page6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name="Espace réservé du contenu 2" presentation:style-name="pr2" draw:text-style-name="P9" draw:layer="layout" svg:width="22.729cm" svg:height="9.6cm" svg:x="1.271cm" svg:y="4.9cm" presentation:class="outline" presentation:user-transformed="true">
          <draw:text-box>
            <text:p text:style-name="P12"><text:span text:style-name="T20">En lien avec l’adaptation nécessaire</text:span><text:span text:style-name="T16"> : vais je arriver </text:span><text:span text:style-name="T16">suffisamment rapidement avec la bonne adresse ? Je dois </text:span><text:span text:style-name="T16">m’adapter à l’intervention !</text:span></text:p>
            <text:p text:style-name="P12"><text:span text:style-name="T16">Gestion du temps</text:span></text:p>
            <text:p text:style-name="P12"><text:span text:style-name="T16">Application des procédures, des protocoles, ..</text:span></text:p>
            <text:p text:style-name="P12"><text:span text:style-name="T16">Gestion de ses émotions </text:span></text:p>
            <text:p text:style-name="P12"><text:span text:style-name="T16"/></text:p>
            <text:p text:style-name="P12"><text:span text:style-name="T20">En lien avec l’estimation personnelle </text:span><text:span text:style-name="T16"> : Ai-je été </text:span><text:span text:style-name="T16">performant ? Suis je un bon SP ?</text:span></text:p>
            <text:p text:style-name="P12"><text:span text:style-name="T16">Facteur complexe, dépend de la personnalité <text:s text:c="2"/></text:span></text:p>
            <text:p text:style-name="P8"><text:span text:style-name="T16"/></text:p>
            <text:p text:style-name="P8"><text:span text:style-name="T16"/></text:p>
            <text:p text:style-name="P8"><text:span text:style-name="T16"/></text:p>
            <text:p text:style-name="P8"><text:span text:style-name="T16"/></text:p>
          </draw:text-box>
        </draw:frame>
        <draw:frame draw:style-name="gr11" draw:text-style-name="P13" draw:layer="layout" svg:width="11.2cm" svg:height="3.003cm" svg:x="10cm" svg:y="0.885cm">
          <draw:text-box>
            <text:p text:style-name="P4"><text:span text:style-name="T17">Stress opérationnel </text:span><text:span text:style-name="T25"><text:tab/>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6" presentation:class="page"/>
          <draw:frame presentation:style-name="pr3" draw:text-style-name="P11" draw:layer="layout" svg:width="15.2cm" svg:height="23.611cm" svg:x="3.4cm" svg:y="14.449cm" presentation:class="notes" presentation:user-transformed="true">
            <draw:text-box>
              <text:p><text:span text:style-name="T19">Les recherches appliquées à l’étude et au traitemen du stress professionnel </text:span></text:p>
              <text:p><text:span text:style-name="T19">contribuent <text:s/>depuis <text:s/>une <text:s/>quinzaine <text:s/>d'années <text:s/>à <text:s/>une <text:s/>prise <text:s/>de <text:s/>conscience <text:s/>de <text:s/></text:span><text:span text:style-name="T19">ce </text:span></text:p>
              <text:p><text:span text:style-name="T19">Nouveau facteur de risques auquel un organisme doit faire face. Le stress est </text:span><text:span text:style-name="T19">aujourd’hui reconnu comme une émotion complexe en <text:s/>mesure d’induire <text:s text:c="2"/>des <text:s text:c="2"/></text:span><text:span text:style-name="T19">troubles <text:s text:c="2"/>cognitifs <text:s text:c="2"/>et <text:s text:c="2"/>émotionnels <text:s text:c="2"/>pouvant <text:s text:c="2"/>donner <text:s text:c="2"/>lieu <text:s text:c="2"/>à <text:s text:c="2"/>un </text:span><text:span text:style-name="T19">comportement inadapté. L’objet de notre étude se <text:s/>situe dans <text:s/>un <text:s/>cadre <text:s/>lui <text:s/></text:span><text:span text:style-name="T19">aussi <text:s/>complexe : <text:s/>un <text:s/>SDIS n’est pas un organisme «classique».Le Sapeur-</text:span><text:span text:style-name="T19">pompier doit avoir une capacité de traitement, de réaction et d’adaptation à </text:span><text:span text:style-name="T19">l’urgence vitale H24. </text:span></text:p>
              <text:p><text:span text:style-name="T19">Il <text:s/>est <text:s/>donc <text:s/>important <text:s/>de <text:s/>savoir <text:s/>différencier <text:s/>ce <text:s/>type <text:s/>de <text:s/>stress <text:s/>du <text:s/>fait <text:s/>de <text:s/>sa </text:span></text:p>
              <text:p><text:span text:style-name="T19">particularité, afin de préconiser des actions de traitements spécifiques. Nous lui </text:span><text:span text:style-name="T19">donnerons donc le nom de stress opérationnel</text:span></text:p>
              <text:p><text:span text:style-name="T19">. Nous <text:s/>pensons <text:s/>qu’il <text:s/>est <text:s/>déterminant <text:s/>d’identifier <text:s/>les <text:s/>facteurs <text:s/>de <text:s/>stress </text:span></text:p>
              <text:p><text:span text:style-name="T19">opérationnel chez les Sapeurs-pompiers. Afin de répondre à cet objectif notre </text:span><text:span text:style-name="T19">étude </text:span></text:p>
              <text:p><text:span text:style-name="T19">doit tenter de répondre à 4 questions fondamentales : </text:span></text:p>
              <text:p><text:span text:style-name="T19"></text:span><text:span text:style-name="T19">Quelles sont les causes des situations de stress?</text:span></text:p>
              <text:p><text:span text:style-name="T19"></text:span><text:span text:style-name="T19">Quels éléments constituent ces facteurs de stress?</text:span></text:p>
            </draw:text-box>
          </draw:frame>
        </presentation:notes>
      </draw:page>
      <draw:page draw:name="page7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name="Espace réservé du contenu 2" presentation:style-name="pr4" draw:text-style-name="P14" draw:layer="layout" svg:width="22.729cm" svg:height="9.6cm" svg:x="1.271cm" svg:y="5cm" presentation:class="outline" presentation:user-transformed="true">
          <draw:text-box>
            <text:p text:style-name="P12"><text:span text:style-name="T16">- CONNAISSANCE de ce stress inhérent à l’activité <text:s text:c="2"/></text:span><text:span text:style-name="T16"><text:tab/></text:span><text:span text:style-name="T16"><text:tab/></text:span><text:span text:style-name="T16"> <text:s text:c="4"/></text:span><text:span text:style-name="T16">d’urgence</text:span></text:p>
            <text:p text:style-name="P12"><text:span text:style-name="T16">- SANTÉ physique et mentale appropriées</text:span></text:p>
            <text:p text:style-name="P12"><text:span text:style-name="T16">- FORMATIONS opérationnelles, connaissance du milieu, de </text:span><text:span text:style-name="T16">ses collègues</text:span></text:p>
            <text:p text:style-name="P12"><text:span text:style-name="T16">- Travail d’EQUIPE</text:span></text:p>
            <text:p text:style-name="P12"><text:span text:style-name="T16">- EXPÉRIENCE</text:span></text:p>
            <text:p text:style-name="P12"><text:span text:style-name="T16">- Conscience de ses LIMITES</text:span></text:p>
            <text:p text:style-name="P12"><text:span text:style-name="T16"/></text:p>
            <text:p text:style-name="P12"><text:span text:style-name="T16">Et pourtant ..« Nul ne peut présager l’impact de tel ou tel <text:s/></text:span><text:span text:style-name="T16">événement <text:s/>sur <text:s/>un <text:s/>individu » (Pr Crocq, 1992) </text:span></text:p>
            <text:p text:style-name="P12"><text:span text:style-name="T16"/></text:p>
            <text:p text:style-name="P12"><text:span text:style-name="T16"/></text:p>
          </draw:text-box>
        </draw:frame>
        <draw:frame draw:style-name="gr12" draw:text-style-name="P15" draw:layer="layout" svg:width="16cm" svg:height="4.115cm" svg:x="8.2cm" svg:y="0.885cm">
          <draw:text-box>
            <text:p text:style-name="P4"><text:span text:style-name="T17">Comment limiter </text:span></text:p>
            <text:p text:style-name="P4"><text:span text:style-name="T17">le stress opérationnel ? </text:span><text:span text:style-name="T25"><text:tab/></text:span></text:p>
          </draw:text-box>
        </draw:frame>
        <draw:frame draw:style-name="gr13" draw:text-style-name="P16" draw:layer="layout" svg:width="0.502cm" svg:height="1.187cm" svg:x="8.6cm" svg:y="1.907cm">
          <draw:text-box>
            <text:p/>
          </draw:text-box>
        </draw:frame>
        <draw:frame draw:style-name="gr13" draw:text-style-name="P16" draw:layer="layout" svg:width="0.502cm" svg:height="1.187cm" svg:x="19.2cm" svg:y="3cm">
          <draw:text-box>
            <text:p/>
          </draw:text-box>
        </draw:frame>
        <presentation:notes draw:style-name="dp2">
          <draw:page-thumbnail draw:style-name="gr6" draw:layer="layout" svg:width="14.848cm" svg:height="11.136cm" svg:x="3.075cm" svg:y="2.257cm" draw:page-number="7" presentation:class="page"/>
          <draw:frame presentation:style-name="pr3" draw:text-style-name="P11" draw:layer="layout" svg:width="15.2cm" svg:height="23.611cm" svg:x="3.4cm" svg:y="14.449cm" presentation:class="notes" presentation:user-transformed="true">
            <draw:text-box>
              <text:p><text:span text:style-name="T19">Les recherches appliquées à l’étude et au traitemen du stress professionnel </text:span></text:p>
              <text:p><text:span text:style-name="T19">contribuent <text:s/>depuis <text:s/>une <text:s/>quinzaine <text:s/>d'années <text:s/>à <text:s/>une <text:s/>prise <text:s/>de <text:s/>conscience <text:s/>de <text:s/></text:span><text:span text:style-name="T19">ce </text:span></text:p>
              <text:p><text:span text:style-name="T19">Nouveau facteur de risques auquel un organisme doit faire face. Le stress est </text:span><text:span text:style-name="T19">aujourd’hui reconnu comme une émotion complexe en <text:s/>mesure d’induire <text:s text:c="2"/>des <text:s text:c="2"/></text:span><text:span text:style-name="T19">troubles <text:s text:c="2"/>cognitifs <text:s text:c="2"/>et <text:s text:c="2"/>émotionnels <text:s text:c="2"/>pouvant <text:s text:c="2"/>donner <text:s text:c="2"/>lieu <text:s text:c="2"/>à <text:s text:c="2"/>un </text:span><text:span text:style-name="T19">comportement inadapté. L’objet de notre étude se <text:s/>situe dans <text:s/>un <text:s/>cadre <text:s/>lui <text:s/></text:span><text:span text:style-name="T19">aussi <text:s/>complexe : <text:s/>un <text:s/>SDIS n’est pas un organisme «classique».Le Sapeur-</text:span><text:span text:style-name="T19">pompier doit avoir une capacité de traitement, de réaction et d’adaptation à </text:span><text:span text:style-name="T19">l’urgence vitale H24. </text:span></text:p>
              <text:p><text:span text:style-name="T19">Il <text:s/>est <text:s/>donc <text:s/>important <text:s/>de <text:s/>savoir <text:s/>différencier <text:s/>ce <text:s/>type <text:s/>de <text:s/>stress <text:s/>du <text:s/>fait <text:s/>de <text:s/>sa </text:span></text:p>
              <text:p><text:span text:style-name="T19">particularité, afin de préconiser des actions de traitements spécifiques. Nous lui </text:span><text:span text:style-name="T19">donnerons donc le nom de stress opérationnel</text:span></text:p>
              <text:p><text:span text:style-name="T19">. Nous <text:s/>pensons <text:s/>qu’il <text:s/>est <text:s/>déterminant <text:s/>d’identifier <text:s/>les <text:s/>facteurs <text:s/>de <text:s/>stress </text:span></text:p>
              <text:p><text:span text:style-name="T19">opérationnel chez les Sapeurs-pompiers. Afin de répondre à cet objectif notre </text:span><text:span text:style-name="T19">étude </text:span></text:p>
              <text:p><text:span text:style-name="T19">doit tenter de répondre à 4 questions fondamentales : </text:span></text:p>
              <text:p><text:span text:style-name="T19"></text:span><text:span text:style-name="T19">Quelles sont les causes des situations de stress?</text:span></text:p>
              <text:p><text:span text:style-name="T19"></text:span><text:span text:style-name="T19">Quels éléments constituent ces facteurs de stress?</text:span></text:p>
            </draw:text-box>
          </draw:frame>
        </presentation:notes>
      </draw:page>
      <draw:page draw:name="page8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name="Espace réservé du contenu 2" presentation:style-name="pr5" draw:text-style-name="P17" draw:layer="layout" svg:width="22.729cm" svg:height="9.6cm" svg:x="1.271cm" svg:y="4.9cm" presentation:class="outline" presentation:user-transformed="true">
          <draw:text-box>
            <text:p text:style-name="P8"><text:span text:style-name="T16"/></text:p>
            <text:p text:style-name="P8"><text:span text:style-name="T16"><text:s/></text:span><text:span text:style-name="T26">Vos collègues SP</text:span><text:span text:style-name="T16">, le chef d’équipe, le chef de centre..</text:span></text:p>
            <text:p text:style-name="P8"><text:span text:style-name="T16"/></text:p>
            <text:p text:style-name="P8"><text:span text:style-name="T16"><text:s/></text:span><text:span text:style-name="T26">Le SSSM</text:span><text:span text:style-name="T16"> : infirmier de votre centre, médecin/infirmier de </text:span><text:span text:style-name="T16">groupement, lors de vos visites médicales, chefferie santé, </text:span><text:span text:style-name="T16">USP, RDV direct auprès d’un expert psychologue via SCVM <text:s/></text:span></text:p>
            <text:p text:style-name="P8"><text:span text:style-name="T16"/></text:p>
            <text:p text:style-name="P8"><text:span text:style-name="T16">→ </text:span><text:span text:style-name="T16">PARLEZ, DEBRIEFEZ !</text:span></text:p>
            <text:p text:style-name="P8"><text:span text:style-name="T16"/></text:p>
            <text:p text:style-name="P8"><text:span text:style-name="T16"/></text:p>
          </draw:text-box>
        </draw:frame>
        <draw:frame draw:style-name="gr14" draw:text-style-name="P19" draw:layer="layout" svg:width="12cm" svg:height="2.605cm" svg:x="9.8cm" svg:y="2.001cm">
          <draw:text-box>
            <text:p text:style-name="P18"><text:span text:style-name="T6">Qui peut vous aider </text:span></text:p>
            <text:p text:style-name="P18"><text:span text:style-name="T6">au sein du Sdis ?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8" presentation:class="page"/>
          <draw:frame presentation:style-name="pr3" draw:text-style-name="P11" draw:layer="layout" svg:width="15.2cm" svg:height="23.611cm" svg:x="3.4cm" svg:y="14.449cm" presentation:class="notes" presentation:user-transformed="true">
            <draw:text-box>
              <text:p><text:span text:style-name="T19">Les recherches appliquées à l’étude et au traitemen du stress professionnel </text:span></text:p>
              <text:p><text:span text:style-name="T19">contribuent <text:s/>depuis <text:s/>une <text:s/>quinzaine <text:s/>d'années <text:s/>à <text:s/>une <text:s/>prise <text:s/>de <text:s/>conscience <text:s/>de <text:s/></text:span><text:span text:style-name="T19">ce </text:span></text:p>
              <text:p><text:span text:style-name="T19">Nouveau facteur de risques auquel un organisme doit faire face. Le stress est </text:span><text:span text:style-name="T19">aujourd’hui reconnu comme une émotion complexe en <text:s/>mesure d’induire <text:s text:c="2"/>des <text:s text:c="2"/></text:span><text:span text:style-name="T19">troubles <text:s text:c="2"/>cognitifs <text:s text:c="2"/>et <text:s text:c="2"/>émotionnels <text:s text:c="2"/>pouvant <text:s text:c="2"/>donner <text:s text:c="2"/>lieu <text:s text:c="2"/>à <text:s text:c="2"/>un </text:span><text:span text:style-name="T19">comportement inadapté. L’objet de notre étude se <text:s/>situe dans <text:s/>un <text:s/>cadre <text:s/>lui <text:s/></text:span><text:span text:style-name="T19">aussi <text:s/>complexe : <text:s/>un <text:s/>SDIS n’est pas un organisme «classique».Le Sapeur-</text:span><text:span text:style-name="T19">pompier doit avoir une capacité de traitement, de réaction et d’adaptation à </text:span><text:span text:style-name="T19">l’urgence vitale H24. </text:span></text:p>
              <text:p><text:span text:style-name="T19">Il <text:s/>est <text:s/>donc <text:s/>important <text:s/>de <text:s/>savoir <text:s/>différencier <text:s/>ce <text:s/>type <text:s/>de <text:s/>stress <text:s/>du <text:s/>fait <text:s/>de <text:s/>sa </text:span></text:p>
              <text:p><text:span text:style-name="T19">particularité, afin de préconiser des actions de traitements spécifiques. Nous lui </text:span><text:span text:style-name="T19">donnerons donc le nom de stress opérationnel</text:span></text:p>
              <text:p><text:span text:style-name="T19">. Nous <text:s/>pensons <text:s/>qu’il <text:s/>est <text:s/>déterminant <text:s/>d’identifier <text:s/>les <text:s/>facteurs <text:s/>de <text:s/>stress </text:span></text:p>
              <text:p><text:span text:style-name="T19">opérationnel chez les Sapeurs-pompiers. Afin de répondre à cet objectif notre </text:span><text:span text:style-name="T19">étude </text:span></text:p>
              <text:p><text:span text:style-name="T19">doit tenter de répondre à 4 questions fondamentales : </text:span></text:p>
              <text:p><text:span text:style-name="T19"></text:span><text:span text:style-name="T19">Quelles sont les causes des situations de stress?</text:span></text:p>
              <text:p><text:span text:style-name="T19"></text:span><text:span text:style-name="T19">Quels éléments constituent ces facteurs de stress?</text:span></text:p>
            </draw:text-box>
          </draw:frame>
        </presentation:notes>
      </draw:page>
      <draw:page draw:name="page9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15" draw:text-style-name="P20" draw:layer="layout" svg:width="19cm" svg:height="4.673cm" svg:x="3.2cm" svg:y="7.6cm">
          <draw:text-box>
            <text:p text:style-name="P18"><text:span text:style-name="T27">L'Unité de Soutien Psychologique</text:span></text:p>
            <text:p text:style-name="P18"><text:span text:style-name="T16">Numéro d'appel = 06.76.09.32.51 </text:span></text:p>
            <text:p text:style-name="P18"><text:span text:style-name="T16">ou via le CTA en cas d'urgence</text:span></text:p>
          </draw:text-box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style-name="gr14" draw:text-style-name="P19" draw:layer="layout" svg:width="12cm" svg:height="2.605cm" svg:x="9.8cm" svg:y="2.002cm">
          <draw:text-box>
            <text:p text:style-name="P18"><text:span text:style-name="T6">Qui peut vous aider </text:span></text:p>
            <text:p text:style-name="P18"><text:span text:style-name="T6">au sein du Sdis ?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9" presentation:class="page"/>
          <draw:frame presentation:style-name="pr6" draw:text-style-name="P22" draw:layer="layout" svg:width="16.799cm" svg:height="14.493cm" svg:x="2.1cm" svg:y="14.107cm" presentation:class="notes" presentation:user-transformed="true">
            <draw:text-box>
              <text:p text:style-name="P21"><text:span text:style-name="T28">Pr CROQ</text:span></text:p>
              <text:p text:style-name="P21"><text:span text:style-name="T28">Psychiatre au service de santé des armées, à la retraite, il crée en </text:span><text:span text:style-name="T28">france après les attentas du RER st michel en 1995, les CUMP </text:span><text:span text:style-name="T28">pour prendre en charge les victimes d'attentats <text:s/>d'accidents ou de </text:span><text:span text:style-name="T28">catastrophe naturelles, ses travaux font autorité sur la scène </text:span><text:span text:style-name="T28">internationale, <text:s/>fait beaucoup de conférence sur le stress post </text:span><text:span text:style-name="T28">traumatique </text:span></text:p>
            </draw:text-box>
          </draw:frame>
        </presentation:notes>
      </draw:page>
      <draw:page draw:name="page10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7.533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8.547cm" svg:x="0cm" svg:y="0.4cm">
          <draw:image xlink:href="Pictures/1000000000000659000004880C2E686B9D031C0E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0" presentation:class="page"/>
          <draw:frame presentation:style-name="pr7" draw:text-style-name="P22" draw:layer="layout" svg:width="16.799cm" svg:height="14.493cm" svg:x="2.1cm" svg:y="14.107cm" presentation:class="notes" presentation:user-transformed="true">
            <draw:text-box>
              <text:p text:style-name="P21"><text:span text:style-name="T28">Pr CROQ</text:span></text:p>
              <text:p text:style-name="P21"><text:span text:style-name="T28">Psychiatre au service de santé des armées, à la retraite, il crée en </text:span><text:span text:style-name="T28">france après les attentas du RER st michel en 1995, les CUMP </text:span><text:span text:style-name="T28">pour prendre en charge les victimes d'attentats <text:s/>d'accidents ou de </text:span><text:span text:style-name="T28">catastrophe naturelles, ses travaux font autorité sur la scène </text:span><text:span text:style-name="T28">internationale, <text:s/>fait beaucoup de conférence sur le stress post </text:span><text:span text:style-name="T28">traumatique </text:span></text:p>
            </draw:text-box>
          </draw:frame>
        </presentation:notes>
      </draw:page>
      <draw:page draw:name="page11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7.533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8.547cm" svg:x="0cm" svg:y="0.4cm">
          <draw:image xlink:href="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1" presentation:class="page"/>
          <draw:frame presentation:style-name="pr8" draw:text-style-name="P22" draw:layer="layout" svg:width="16.799cm" svg:height="14.493cm" svg:x="2.1cm" svg:y="14.107cm" presentation:class="notes" presentation:user-transformed="true">
            <draw:text-box>
              <text:p text:style-name="P21"><text:span text:style-name="T28">Pr CROQ</text:span></text:p>
              <text:p text:style-name="P21"><text:span text:style-name="T28">Psychiatre au service de santé des armées, à la retraite, il crée en </text:span><text:span text:style-name="T28">france après les attentas du RER st michel en 1995, les CUMP </text:span><text:span text:style-name="T28">pour prendre en charge les victimes d'attentats <text:s/>d'accidents ou de </text:span><text:span text:style-name="T28">catastrophe naturelles, ses travaux font autorité sur la scène </text:span><text:span text:style-name="T28">internationale, <text:s/>fait beaucoup de conférence sur le stress post </text:span><text:span text:style-name="T28">traumatique </text:span></text:p>
            </draw:text-box>
          </draw:frame>
        </presentation:notes>
      </draw:page>
      <draw:page draw:name="page12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7.533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Pictures/10000000000008020000007DE10CA1E043D85DBB.png" xlink:type="simple" xlink:show="embed" xlink:actuate="onLoad">
            <text:p/>
          </draw:image>
        </draw:frame>
        <draw:frame draw:style-name="gr4" draw:text-style-name="P3" draw:layer="layout" svg:width="7.275cm" svg:height="4.867cm" svg:x="0.125cm" svg:y="0.133cm">
          <draw:image xlink:href="Pictures/1000000000000113000000B82D1C08E4D0BE0096.png" xlink:type="simple" xlink:show="embed" xlink:actuate="onLoad">
            <text:p/>
          </draw:image>
        </draw:frame>
        <draw:frame draw:style-name="gr4" draw:text-style-name="P3" draw:layer="layout" svg:width="25.399cm" svg:height="18.547cm" svg:x="0cm" svg:y="0.4cm">
          <draw:image xlink:href="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2" presentation:class="page"/>
          <draw:frame presentation:style-name="pr9" draw:text-style-name="P22" draw:layer="layout" svg:width="16.799cm" svg:height="14.493cm" svg:x="2.1cm" svg:y="14.107cm" presentation:class="notes" presentation:user-transformed="true">
            <draw:text-box>
              <text:p text:style-name="P21"><text:span text:style-name="T28">Pr CROQ</text:span></text:p>
              <text:p text:style-name="P21"><text:span text:style-name="T28">Psychiatre au service de santé des armées, à la retraite, il crée en </text:span><text:span text:style-name="T28">france après les attentas du RER st michel en 1995, les CUMP </text:span><text:span text:style-name="T28">pour prendre en charge les victimes d'attentats <text:s/>d'accidents ou de </text:span><text:span text:style-name="T28">catastrophe naturelles, ses travaux font autorité sur la scène </text:span><text:span text:style-name="T28">internationale, <text:s/>fait beaucoup de conférence sur le stress post </text:span><text:span text:style-name="T28">traumatique </text:span></text:p>
            </draw:text-box>
          </draw:frame>
        </presentation:notes>
      </draw:page>
      <draw:page draw:name="page13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">
            <text:p/>
          </draw:image>
        </draw:frame>
        <draw:frame draw:style-name="gr4" draw:text-style-name="P3" draw:layer="layout" svg:width="7.275cm" svg:height="4.867cm" svg:x="0.125cm" svg:y="0.133cm">
          <draw:image xlink:href="">
            <text:p/>
          </draw:image>
        </draw:frame>
        <draw:frame draw:name="Espace réservé du contenu 2" presentation:style-name="pr5" draw:text-style-name="P17" draw:layer="layout" svg:width="11.529cm" svg:height="9cm" svg:x="1.271cm" svg:y="4.2cm" presentation:class="outline" presentation:user-transformed="true">
          <draw:text-box>
            <text:p text:style-name="P12"><text:span text:style-name="T16"/></text:p>
            <text:p text:style-name="P8"><text:span text:style-name="T16"/></text:p>
          </draw:text-box>
        </draw:frame>
        <draw:frame draw:style-name="gr16" draw:text-style-name="P13" draw:layer="layout" svg:width="16.6cm" svg:height="1.815cm" svg:x="8cm" svg:y="1.385cm">
          <draw:text-box>
            <text:p text:style-name="P4"><text:span text:style-name="T25">Pourquoi un service de santé ?</text:span></text:p>
          </draw:text-box>
        </draw:frame>
        <draw:frame draw:name="Espace réservé du contenu 2" presentation:style-name="pr5" draw:text-style-name="P17" draw:layer="layout" svg:width="11.529cm" svg:height="9cm" svg:x="1.271cm" svg:y="4.8cm" presentation:class="outline" presentation:user-transformed="true">
          <draw:text-box>
            <text:p text:style-name="P12"><text:span text:style-name="T16">Le métier de sapeur pompier est reconnu comme une </text:span><text:span text:style-name="T16">profession à risques : </text:span></text:p>
            <text:p text:style-name="P8"><text:span text:style-name="T16">1 – Prendre conscience de l’importance d'avoir un bon </text:span><text:span text:style-name="T16">équilibre physique et mental </text:span></text:p>
            <text:p text:style-name="P8"><text:span text:style-name="T16">2 - Agir pour son maintien tout au long de sa carrière</text:span></text:p>
            <text:p text:style-name="P8"><text:span text:style-name="T16"/></text:p>
            <text:p text:style-name="P8"><text:span text:style-name="T16"/></text:p>
            <text:p text:style-name="P8"><text:span text:style-name="T16"/></text:p>
          </draw:text-box>
        </draw:frame>
        <draw:frame draw:style-name="gr4" draw:text-style-name="P3" draw:layer="layout" svg:width="11.443cm" svg:height="10.495cm" svg:x="13.157cm" svg:y="4.305cm">
          <draw:image xlink:href="Pictures/10000000000002EE00000233BE14D04DE3FAA4E1.jpg" xlink:type="simple" xlink:show="embed" xlink:actuate="onLoad">
            <text:p/>
          </draw:image>
        </draw:frame>
        <draw:frame draw:name="Espace réservé du contenu 2" presentation:style-name="pr5" draw:text-style-name="P23" draw:layer="layout" svg:width="21.928cm" svg:height="1.519cm" svg:x="1.472cm" svg:y="14.881cm" presentation:class="outline" presentation:user-transformed="true">
          <draw:text-box>
            <text:p text:style-name="P8"><text:span text:style-name="T29">Le SSSM participe à la préservation de la santé du SP </text:span><text:span text:style-name="T29">durant ses activités, tout au long de sa carrière.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13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4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">
            <text:p/>
          </draw:image>
        </draw:frame>
        <draw:frame draw:style-name="gr4" draw:text-style-name="P3" draw:layer="layout" svg:width="7.275cm" svg:height="4.867cm" svg:x="0.125cm" svg:y="0.133cm">
          <draw:image xlink:href="">
            <text:p/>
          </draw:image>
        </draw:frame>
        <draw:frame draw:name="Espace réservé du contenu 2" presentation:style-name="pr5" draw:text-style-name="P17" draw:layer="layout" svg:width="11.529cm" svg:height="10.3cm" svg:x="1.271cm" svg:y="5.7cm" presentation:class="outline" presentation:user-transformed="true">
          <draw:text-box>
            <text:p text:style-name="P12"><text:span text:style-name="T16">Le SSSM est un service du SDIS, présent à l'EM, en </text:span><text:span text:style-name="T16">groupement et dans les CIS et dont ses membres sont </text:span><text:span text:style-name="T16">répartis sur tout le territoire </text:span></text:p>
            <text:p text:style-name="P8"><text:span text:style-name="T16"/></text:p>
            <text:p text:style-name="P12"><text:span text:style-name="T16">Il est composé de </text:span><text:span text:style-name="T30">médecins, infirmiers, pharmaciens, </text:span><text:span text:style-name="T30">vétérinaires et psychologues</text:span><text:span text:style-name="T16"> (professionnels <text:s/>et volontaires)</text:span></text:p>
          </draw:text-box>
        </draw:frame>
        <draw:frame draw:style-name="gr17" draw:text-style-name="P24" draw:layer="layout" svg:width="11.2cm" svg:height="2.615cm" svg:x="10cm" svg:y="1.385cm">
          <draw:text-box>
            <text:p text:style-name="P4"><text:span text:style-name="T25">Qui compose le SSSM ?</text:span></text:p>
          </draw:text-box>
        </draw:frame>
        <draw:frame draw:style-name="gr4" draw:text-style-name="P3" draw:layer="layout" svg:width="10.353cm" svg:height="6.934cm" svg:x="13.247cm" svg:y="5.866cm">
          <draw:image xlink:href="Pictures/1000000000000282000001AE856B2471D8202538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4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5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">
            <text:p/>
          </draw:image>
        </draw:frame>
        <draw:frame draw:style-name="gr4" draw:text-style-name="P3" draw:layer="layout" svg:width="7.275cm" svg:height="4.867cm" svg:x="0.125cm" svg:y="0.133cm">
          <draw:image xlink:href="">
            <text:p/>
          </draw:image>
        </draw:frame>
        <draw:frame draw:name="Espace réservé du contenu 2" presentation:style-name="pr5" draw:text-style-name="P17" draw:layer="layout" svg:width="18.529cm" svg:height="9.3cm" svg:x="1.271cm" svg:y="4.9cm" presentation:class="outline" presentation:user-transformed="true">
          <draw:text-box>
            <text:p text:style-name="P12"><text:span text:style-name="T16">1 – Réaliser les visites médicales d'aptitude des agents</text:span></text:p>
            <text:p text:style-name="P8"><text:span text:style-name="T16">2 – Surveiller la santé des SP en intervention</text:span><text:span text:style-name="T31"> (SSO)</text:span></text:p>
            <text:p text:style-name="P12"><text:span text:style-name="T16">3 – Assurer le soutien psychologique des agents du sdis </text:span></text:p>
            <text:p text:style-name="P12"><text:span text:style-name="T16">4 – Participer aux soins d'urgence des victimes </text:span></text:p>
            <text:p text:style-name="P12"><text:span text:style-name="T16">5 – Participer à la formation des SP</text:span></text:p>
            <text:p text:style-name="P12"><text:span text:style-name="T16">6 – Dispenser les médicaments et gérer le matériel médico-</text:span><text:span text:style-name="T16">secouriste</text:span></text:p>
          </draw:text-box>
        </draw:frame>
        <draw:frame draw:style-name="gr17" draw:text-style-name="P24" draw:layer="layout" svg:width="11.2cm" svg:height="2.615cm" svg:x="10cm" svg:y="1.385cm">
          <draw:text-box>
            <text:p text:style-name="P4"><text:span text:style-name="T25">Activités du SSSM ?</text:span></text:p>
          </draw:text-box>
        </draw:frame>
        <draw:frame draw:style-name="gr4" draw:text-style-name="P3" draw:layer="layout" svg:width="5cm" svg:height="5.461cm" svg:x="20cm" svg:y="6.539cm">
          <draw:image xlink:href="Pictures/10000000000002EE00000280993BC312EFD50CF3.jpg" xlink:type="simple" xlink:show="embed" xlink:actuate="onLoad">
            <text:p/>
          </draw:image>
        </draw:frame>
        <draw:frame draw:name="Espace réservé du contenu 2" presentation:style-name="pr5" draw:text-style-name="P17" draw:layer="layout" svg:width="24.128cm" svg:height="1.4cm" svg:x="0.472cm" svg:y="15cm" presentation:class="outline" presentation:user-transformed="true">
          <draw:text-box>
            <text:p text:style-name="P12"><text:span text:style-name="T16">Autres: </text:span><text:span text:style-name="T32">activités vétérinaires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15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16" draw:style-name="dp1" draw:master-page-name="Titre_20_et_20_contenu" presentation:presentation-page-layout-name="AL1T11">
        <office:forms form:automatic-focus="false" form:apply-design-mode="false"/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">
            <text:p/>
          </draw:image>
        </draw:frame>
        <draw:frame draw:style-name="gr18" draw:text-style-name="P25" draw:layer="layout" svg:width="12cm" svg:height="1.811cm" svg:x="9.2cm" svg:y="1.389cm">
          <draw:text-box>
            <text:p text:style-name="P18"><text:span text:style-name="T6">Durant les visites médicales</text:span></text:p>
          </draw:text-box>
        </draw:frame>
        <draw:frame draw:style-name="gr19" draw:text-style-name="P27" draw:layer="layout" svg:width="25.6cm" svg:height="4.571cm" svg:x="-0.6cm" svg:y="12.5cm">
          <draw:text-box>
            <text:list text:style-name="L4">
              <text:list-item>
                <text:p text:style-name="P26"><text:span text:style-name="T33">Les EAP entraîne et le SSSM </text:span><text:span text:style-name="T34">surveille</text:span><text:span text:style-name="T33"> (c</text:span><text:span text:style-name="T35">onseils, vaccination, </text:span><text:span text:style-name="T35">règles d'hygiène, risques, bilans …) l'état de santé de chaque </text:span><text:span text:style-name="T35">sapeur-pompier dans le but qu'il</text:span><text:span text:style-name="T33"> soit en bonne condition </text:span><text:span text:style-name="T33">physique pour assurer les interventions au quotidien </text:span></text:p>
              </text:list-item>
            </text:list>
          </draw:text-box>
        </draw:frame>
        <draw:frame draw:style-name="gr4" draw:text-style-name="P3" draw:layer="layout" svg:width="7.275cm" svg:height="4.867cm" svg:x="0.125cm" svg:y="0.133cm">
          <draw:image xlink:href="">
            <text:p/>
          </draw:image>
        </draw:frame>
        <draw:frame draw:style-name="gr4" draw:text-style-name="P3" draw:layer="layout" svg:width="5.898cm" svg:height="8.6cm" svg:x="15.902cm" svg:y="3.6cm">
          <draw:image xlink:href="Pictures/10000000000001A300000263143448B7BE9552F2.png" xlink:type="simple" xlink:show="embed" xlink:actuate="onLoad">
            <text:p/>
          </draw:image>
        </draw:frame>
        <draw:frame draw:style-name="gr4" draw:text-style-name="P3" draw:layer="layout" svg:width="10.8cm" svg:height="7.2cm" svg:x="3cm" svg:y="5cm">
          <draw:image xlink:href="Pictures/100000000000025B0000019216C62F29C6A58D9F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6" presentation:class="page"/>
          <draw:frame presentation:style-name="pr10" draw:text-style-name="P22" draw:layer="layout" svg:width="16.799cm" svg:height="14.493cm" svg:x="2.1cm" svg:y="14.107cm" presentation:class="notes" presentation:user-transformed="true">
            <draw:text-box>
              <text:p text:style-name="P21"><text:span text:style-name="T28">Ex à citer : </text:span></text:p>
              <text:p text:style-name="P21"><text:span text:style-name="T28">Efforts physiques : </text:span></text:p>
              <text:p text:style-name="P21"><text:span text:style-name="T28">- dans tous types d'interventions : longue durée, avec port de </text:span><text:span text:style-name="T28">charges lourdes, pour des missions incendie sauvetage ou secours à </text:span><text:span text:style-name="T28">personne…</text:span></text:p>
              <text:p text:style-name="P21"><text:span text:style-name="T28">Peut s'ajouter :</text:span></text:p>
              <text:p text:style-name="P21"><text:span text:style-name="T28"><text:s/></text:span><text:span text:style-name="T28">- rythme de sommeil hachuré, réveil en sursaut (bip), </text:span></text:p>
              <text:p text:style-name="P21"><text:span text:style-name="T28">- cumul des emplois</text:span></text:p>
              <text:p text:style-name="P21"><text:span text:style-name="T28">- se retrouver face à la mort…</text:span></text:p>
            </draw:text-box>
          </draw:frame>
        </presentation:notes>
      </draw:page>
      <draw:page draw:name="page17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">
            <text:p/>
          </draw:image>
        </draw:frame>
        <draw:frame draw:style-name="gr20" draw:text-style-name="P25" draw:layer="layout" svg:width="15.4cm" svg:height="1.611cm" svg:x="9.2cm" svg:y="1.389cm">
          <draw:text-box>
            <text:p text:style-name="P18"><text:span text:style-name="T6">Préserver sa santé en intervention</text:span></text:p>
          </draw:text-box>
        </draw:frame>
        <draw:frame draw:style-name="gr21" draw:text-style-name="P27" draw:layer="layout" svg:width="22.8cm" svg:height="5.651cm" svg:x="1.1cm" svg:y="11.593cm">
          <draw:text-box>
            <text:list text:style-name="L4">
              <text:list-item>
                <text:p text:style-name="P26"><text:span text:style-name="T33">Durant les interventions , le SP sera en contact avec des gens </text:span><text:span text:style-name="T33">« malades » (porteurs de virus, bactéries, exposition sang…). Il </text:span><text:span text:style-name="T33">faudra respecter les procédures d'hygiène (PUI) et être à jour </text:span><text:span text:style-name="T33">de vaccination pour ne pas prendre de risque.</text:span></text:p>
              </text:list-item>
            </text:list>
          </draw:text-box>
        </draw:frame>
        <draw:frame draw:style-name="gr4" draw:text-style-name="P3" draw:layer="layout" svg:width="7.275cm" svg:height="4.867cm" svg:x="0.125cm" svg:y="0.133cm">
          <draw:image xlink:href="">
            <text:p/>
          </draw:image>
        </draw:frame>
        <draw:frame draw:style-name="gr4" draw:text-style-name="P3" draw:layer="layout" svg:width="9.239cm" svg:height="6.2cm" svg:x="4.161cm" svg:y="5cm">
          <draw:image xlink:href="Pictures/100000000000017C000000FFB4A769C42EB190AE.png" xlink:type="simple" xlink:show="embed" xlink:actuate="onLoad">
            <text:p/>
          </draw:image>
        </draw:frame>
        <draw:frame draw:style-name="gr4" draw:text-style-name="P3" draw:layer="layout" svg:width="5.2cm" svg:height="7.792cm" svg:x="14.6cm" svg:y="3.808cm">
          <draw:image xlink:href="Pictures/100000000000012D000001C3ABB97AC8F078FDD7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7" presentation:class="page"/>
          <draw:frame presentation:style-name="pr11" draw:text-style-name="P22" draw:layer="layout" svg:width="16.799cm" svg:height="14.493cm" svg:x="2.1cm" svg:y="14.107cm" presentation:class="notes" presentation:placeholder="true" presentation:user-transformed="true">
            <draw:text-box/>
          </draw:frame>
        </presentation:notes>
      </draw:page>
      <draw:page draw:name="page18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">
            <text:p/>
          </draw:image>
        </draw:frame>
        <draw:frame draw:style-name="gr22" draw:text-style-name="P25" draw:layer="layout" svg:width="14.8cm" svg:height="2.615cm" svg:x="9.2cm" svg:y="1.389cm">
          <draw:text-box>
            <text:p text:style-name="P18"><text:span text:style-name="T6">Soutien sanitaire opérationnel</text:span></text:p>
          </draw:text-box>
        </draw:frame>
        <draw:frame draw:style-name="gr23" draw:text-style-name="P28" draw:layer="layout" svg:width="24.61cm" svg:height="3.491cm" svg:x="0.39cm" svg:y="13.4cm">
          <draw:text-box>
            <text:list text:style-name="L4">
              <text:list-item>
                <text:p text:style-name="P18"><text:span text:style-name="T33">Structure de soutien pour les interventions au quotidien ou lors </text:span><text:span text:style-name="T33">de colonnes extra-départementales <text:s/>ou lors d'activités </text:span><text:span text:style-name="T33">spécifiques (FMC, FDF, Épreuves sportives.…)</text:span></text:p>
              </text:list-item>
            </text:list>
          </draw:text-box>
        </draw:frame>
        <draw:frame draw:style-name="gr4" draw:text-style-name="P3" draw:layer="layout" svg:width="7.275cm" svg:height="4.867cm" svg:x="0.125cm" svg:y="0.133cm">
          <draw:image xlink:href="">
            <text:p/>
          </draw:image>
        </draw:frame>
        <draw:frame draw:style-name="gr4" draw:text-style-name="P3" draw:layer="layout" svg:width="12.79cm" svg:height="7.2cm" svg:x="0.6cm" svg:y="5.8cm">
          <draw:image xlink:href="Pictures/10000000000002830000016A1CFE47F31DD04D99.png" xlink:type="simple" xlink:show="embed" xlink:actuate="onLoad">
            <text:p/>
          </draw:image>
        </draw:frame>
        <draw:frame draw:style-name="gr4" draw:text-style-name="P3" draw:layer="layout" svg:width="6.27cm" svg:height="3.915cm" svg:x="13.43cm" svg:y="9.2cm">
          <draw:image xlink:href="Pictures/10000000000000ED0000009495B12FD44CB47263.png" xlink:type="simple" xlink:show="embed" xlink:actuate="onLoad">
            <text:p/>
          </draw:image>
        </draw:frame>
        <draw:frame draw:style-name="gr4" draw:text-style-name="P3" draw:layer="layout" svg:width="12.2cm" svg:height="5.483cm" svg:x="13cm" svg:y="3.971cm">
          <draw:image xlink:href="Pictures/100000000000030D0000015F5E1AE6588565034A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18" presentation:class="page"/>
          <draw:frame presentation:style-name="pr12" draw:text-style-name="P22" draw:layer="layout" svg:width="16.799cm" svg:height="14.493cm" svg:x="2.1cm" svg:y="14.107cm" presentation:class="notes" presentation:placeholder="true" presentation:user-transformed="true">
            <draw:text-box/>
          </draw:frame>
        </presentation:notes>
      </draw:page>
      <draw:page draw:name="page19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">
            <text:p/>
          </draw:image>
        </draw:frame>
        <draw:frame draw:style-name="gr22" draw:text-style-name="P25" draw:layer="layout" svg:width="12cm" svg:height="2.615cm" svg:x="9.2cm" svg:y="1.389cm">
          <draw:text-box>
            <text:p text:style-name="P18"><text:span text:style-name="T6">Soins d'urgence aux victimes</text:span></text:p>
          </draw:text-box>
        </draw:frame>
        <draw:frame draw:style-name="gr4" draw:text-style-name="P3" draw:layer="layout" svg:width="7.275cm" svg:height="4.867cm" svg:x="0.125cm" svg:y="0.133cm">
          <draw:image xlink:href="">
            <text:p/>
          </draw:image>
        </draw:frame>
        <draw:frame draw:style-name="gr4" draw:text-style-name="P3" draw:layer="layout" svg:width="11.152cm" svg:height="7.4cm" svg:x="0.6cm" svg:y="5.6cm">
          <draw:image xlink:href="Pictures/10000000000002EA000001EFD59A42BA1F24DB92.png" xlink:type="simple" xlink:show="embed" xlink:actuate="onLoad">
            <text:p/>
          </draw:image>
        </draw:frame>
        <draw:frame draw:style-name="gr4" draw:text-style-name="P3" draw:layer="layout" svg:width="8.544cm" svg:height="5.8cm" svg:x="14.2cm" svg:y="3cm">
          <draw:image xlink:href="Pictures/100000000000012E000000CD6AACE83FC1A23948.png" xlink:type="simple" xlink:show="embed" xlink:actuate="onLoad">
            <text:p/>
          </draw:image>
        </draw:frame>
        <draw:frame draw:style-name="gr4" draw:text-style-name="P3" draw:layer="layout" svg:width="9.158cm" svg:height="6.2cm" svg:x="14.042cm" svg:y="7.6cm">
          <draw:image xlink:href="Pictures/10000000000001C100000130374669BD1A6E6922.png" xlink:type="simple" xlink:show="embed" xlink:actuate="onLoad">
            <text:p/>
          </draw:image>
        </draw:frame>
        <draw:frame draw:style-name="gr4" draw:text-style-name="P3" draw:layer="layout" svg:width="4.814cm" svg:height="7.2cm" svg:x="10.2cm" svg:y="5.6cm">
          <draw:image xlink:href="Pictures/100000000000014D000001F2BC2755DD15E259CC.png" xlink:type="simple" xlink:show="embed" xlink:actuate="onLoad">
            <text:p/>
          </draw:image>
        </draw:frame>
        <draw:frame draw:style-name="gr24" draw:text-style-name="P29" draw:layer="layout" svg:width="22.6cm" svg:height="2.411cm" svg:x="1cm" svg:y="14.2cm">
          <draw:text-box>
            <text:p><text:span text:style-name="T36">Intervention des médecins et infirmiers sur les missions de secours </text:span><text:span text:style-name="T36">à personne seuls ou en binômes (ISP sur protocoles). </text:span></text:p>
          </draw:text-box>
        </draw:frame>
        <presentation:notes draw:style-name="dp2">
          <draw:page-thumbnail draw:style-name="gr6" draw:layer="layout" svg:width="14.848cm" svg:height="11.136cm" svg:x="3.075cm" svg:y="2.257cm" draw:page-number="19" presentation:class="page"/>
          <draw:frame presentation:style-name="pr13" draw:text-style-name="P30" draw:layer="layout" svg:width="16.799cm" svg:height="14.493cm" svg:x="2.1cm" svg:y="14.107cm" presentation:class="notes" presentation:placeholder="true" presentation:user-transformed="true">
            <draw:text-box/>
          </draw:frame>
        </presentation:notes>
      </draw:page>
      <draw:page draw:name="page20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25.399cm" svg:height="1.947cm" svg:x="0.001cm" svg:y="17cm">
          <draw:image xlink:href="">
            <text:p/>
          </draw:image>
        </draw:frame>
        <draw:frame draw:style-name="gr22" draw:text-style-name="P25" draw:layer="layout" svg:width="12cm" svg:height="2.615cm" svg:x="9.2cm" svg:y="1.389cm">
          <draw:text-box>
            <text:p text:style-name="P18"><text:span text:style-name="T6">Formation </text:span></text:p>
          </draw:text-box>
        </draw:frame>
        <draw:frame draw:style-name="gr4" draw:text-style-name="P3" draw:layer="layout" svg:width="7.275cm" svg:height="4.867cm" svg:x="0.125cm" svg:y="0.133cm">
          <draw:image xlink:href="">
            <text:p/>
          </draw:image>
        </draw:frame>
        <draw:frame draw:style-name="gr4" draw:text-style-name="P3" draw:layer="layout" svg:width="12.244cm" svg:height="9.229cm" svg:x="0.756cm" svg:y="4.8cm">
          <draw:image xlink:href="Pictures/100000000000029A000001F6221B8441C2327A49.png" xlink:type="simple" xlink:show="embed" xlink:actuate="onLoad">
            <text:p/>
          </draw:image>
        </draw:frame>
        <draw:frame draw:style-name="gr4" draw:text-style-name="P3" draw:layer="layout" svg:width="11.587cm" svg:height="8.2cm" svg:x="13.013cm" svg:y="6cm">
          <draw:image xlink:href="Pictures/100000000000034D00000256D4B260FC594782B2.png" xlink:type="simple" xlink:show="embed" xlink:actuate="onLoad">
            <text:p/>
          </draw:image>
        </draw:frame>
        <draw:frame draw:style-name="gr25" draw:text-style-name="P31" draw:layer="layout" svg:width="22.8cm" svg:height="2.029cm" svg:x="0.7cm" svg:y="14.394cm">
          <draw:text-box>
            <text:list text:style-name="L4">
              <text:list-item>
                <text:p text:style-name="P26"><text:span text:style-name="T37">Participation à l'animation de cours SAP . Participation aux manœuvres. </text:span><text:span text:style-name="T37">Formation des membres du SSSM</text:span></text:p>
              </text:list-item>
            </text:list>
          </draw:text-box>
        </draw:frame>
        <presentation:notes draw:style-name="dp2">
          <draw:page-thumbnail draw:style-name="gr6" draw:layer="layout" svg:width="14.848cm" svg:height="11.136cm" svg:x="3.075cm" svg:y="2.257cm" draw:page-number="20" presentation:class="page"/>
          <draw:frame presentation:style-name="pr14" draw:text-style-name="P30" draw:layer="layout" svg:width="16.799cm" svg:height="14.493cm" svg:x="2.1cm" svg:y="14.107cm" presentation:class="notes" presentation:placeholder="true" presentation:user-transformed="true">
            <draw:text-box/>
          </draw:frame>
        </presentation:notes>
      </draw:page>
      <draw:page draw:name="page21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Sous-titre 2" draw:style-name="gr8" draw:text-style-name="P2" draw:layer="layout" svg:width="17.779cm" svg:height="4.867cm" svg:x="3.699cm" svg:y="11.057cm">
          <text:p/>
          <draw:enhanced-geometry draw:mirror-horizontal="false" draw:mirror-vertical="false" svg:viewBox="0 0 17780 4868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7cm" svg:y="12.925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4.639cm" svg:height="4.639cm" svg:x="10.761cm" svg:y="12.6cm">
          <draw:image xlink:href="Pictures/100000000000015A0000015A2E43D3F83B331BD1.jpg" xlink:type="simple" xlink:show="embed" xlink:actuate="onLoad">
            <text:p/>
          </draw:image>
        </draw:frame>
        <draw:frame draw:name="Espace réservé du contenu 2" presentation:style-name="pr5" draw:text-style-name="P33" draw:layer="layout" svg:width="24.047cm" svg:height="9.9cm" svg:x="0.2cm" svg:y="3.5cm" presentation:class="outline" presentation:user-transformed="true">
          <draw:text-box>
            <text:list text:style-name="L5">
              <text:list-item>
                <text:p text:style-name="P12"><text:span text:style-name="T28"><text:s text:c="25"/></text:span></text:p>
              </text:list-item>
              <text:list-item>
                <text:p text:style-name="P12"><text:span text:style-name="T28"/></text:p>
              </text:list-item>
            </text:list>
            <text:list text:style-name="L4">
              <text:list-item>
                <text:p text:style-name="P12"><text:span text:style-name="T28">Entretien de la condition physique = Santé préservée </text:span></text:p>
              </text:list-item>
            </text:list>
            <text:list text:style-name="L5">
              <text:list-item>
                <text:p text:style-name="P32"><text:span text:style-name="T28"><text:s text:c="18"/></text:span></text:p>
              </text:list-item>
              <text:list-item>
                <text:p text:style-name="P32"><text:span text:style-name="T28"/></text:p>
              </text:list-item>
              <text:list-item>
                <text:p text:style-name="P32"><text:span text:style-name="T28"/></text:p>
              </text:list-item>
              <text:list-item>
                <text:p text:style-name="P32"><text:span text:style-name="T28">Pouvoir accomplir ses missions en toute sécurité pour </text:span><text:span text:style-name="T38">soi-même</text:span><text:span text:style-name="T28"> et les </text:span><text:span text:style-name="T38">autres</text:span></text:p>
              </text:list-item>
            </text:list>
          </draw:text-box>
        </draw:frame>
        <draw:custom-shape draw:style-name="gr26" draw:text-style-name="P4" draw:layer="layout" svg:width="1.8cm" svg:height="1.8cm" svg:x="11.6cm" svg:y="7.6cm">
          <text:p/>
          <draw:enhanced-geometry svg:viewBox="0 0 21600 21600" draw:text-areas="?f0 0 ?f2 ?f5" draw:type="down-arrow" draw:modifiers="16200 5400" draw:enhanced-path="M ?f0 0 L ?f0 ?f1 0 ?f1 10800 21600 21600 ?f1 ?f2 ?f1 ?f2 0 Z N">
            <draw:equation draw:name="f0" draw:formula="$1 "/>
            <draw:equation draw:name="f1" draw:formula="$0 "/>
            <draw:equation draw:name="f2" draw:formula="21600-$1 "/>
            <draw:equation draw:name="f3" draw:formula="21600-?f1 "/>
            <draw:equation draw:name="f4" draw:formula="?f3 *?f0 /10800"/>
            <draw:equation draw:name="f5" draw:formula="?f1 +?f4 "/>
            <draw:equation draw:name="f6" draw:formula="?f1 *?f0 /10800"/>
            <draw:equation draw:name="f7" draw:formula="?f1 -?f6 "/>
            <draw:handle draw:handle-position="$1 $0" draw:handle-range-x-minimum="0" draw:handle-range-x-maximum="10800" draw:handle-range-y-minimum="0" draw:handle-range-y-maximum="21600"/>
          </draw:enhanced-geometry>
        </draw:custom-shape>
        <draw:frame draw:style-name="gr4" draw:text-style-name="P3" draw:layer="layout" svg:width="7.275cm" svg:height="4.867cm" svg:x="0.126cm" svg:y="0.134cm">
          <draw:image xlink:href="">
            <text:p/>
          </draw:image>
        </draw:frame>
        <draw:frame draw:style-name="gr4" draw:text-style-name="P3" draw:layer="layout" svg:width="25.399cm" svg:height="1.947cm" svg:x="0.002cm" svg:y="17.001cm">
          <draw:image xlink:href="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21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draw:page draw:name="page22" draw:style-name="dp1" draw:master-page-name="Titre_20_et_20_contenu" presentation:presentation-page-layout-name="AL1T11">
        <draw:custom-shape draw:name="Titre 1" draw:style-name="gr7" draw:text-style-name="P7" draw:layer="layout" svg:width="21.7cm" svg:height="8.8cm" svg:x="3.699cm" svg:y="1.924cm">
          <text:p text:style-name="P1"><text:span text:style-name="T1"><text:s text:c="4"/></text:span></text:p>
          <draw:enhanced-geometry draw:mirror-horizontal="false" draw:mirror-vertical="false" svg:viewBox="0 0 21701 8801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custom-shape draw:name="ZoneTexte 6" draw:style-name="gr3" draw:text-style-name="P2" draw:layer="layout" svg:width="12.099cm" svg:height="3.044cm" svg:x="12.8cm" svg:y="12.6cm">
          <text:p/>
          <draw:enhanced-geometry draw:mirror-horizontal="false" draw:mirror-vertical="false" svg:viewBox="0 0 12100 3045" draw:text-areas="0 0 ?f3 ?f2" draw:type="ooxml-rect" draw:enhanced-path="M 0 0 L ?f3 0 ?f3 ?f2 0 ?f2 Z N">
            <draw:equation draw:name="f0" draw:formula="logwidth/2"/>
            <draw:equation draw:name="f1" draw:formula="logheight/2"/>
            <draw:equation draw:name="f2" draw:formula="logheight"/>
            <draw:equation draw:name="f3" draw:formula="logwidth"/>
          </draw:enhanced-geometry>
        </draw:custom-shape>
        <draw:frame draw:style-name="gr4" draw:text-style-name="P3" draw:layer="layout" svg:width="7.275cm" svg:height="4.867cm" svg:x="0.128cm" svg:y="0.136cm">
          <draw:image xlink:href="">
            <text:p/>
          </draw:image>
        </draw:frame>
        <draw:frame draw:style-name="gr4" draw:text-style-name="P3" draw:layer="layout" svg:width="25.399cm" svg:height="1.947cm" svg:x="0.004cm" svg:y="17.003cm">
          <draw:image xlink:href="">
            <text:p/>
          </draw:image>
        </draw:frame>
        <draw:frame draw:name="Espace réservé du contenu 2" presentation:style-name="pr5" draw:text-style-name="P34" draw:layer="layout" svg:width="23.73cm" svg:height="6cm" svg:x="0.4cm" svg:y="5.4cm" presentation:class="outline" presentation:user-transformed="true">
          <draw:text-box>
            <text:list text:style-name="L5">
              <text:list-header>
                <text:p text:style-name="P12"><text:span text:style-name="T28"/></text:p>
              </text:list-header>
            </text:list>
            <text:p text:style-name="P12"><text:span text:style-name="T28"/></text:p>
            <text:p text:style-name="P12"><text:span text:style-name="T28"/></text:p>
          </draw:text-box>
        </draw:frame>
        <draw:frame draw:style-name="gr27" draw:text-style-name="P16" draw:layer="layout" svg:width="24.6cm" svg:height="3.597cm" svg:x="0.6cm" svg:y="5.003cm">
          <draw:text-box>
            <text:p><text:span text:style-name="T39"/></text:p>
            <text:p><text:span text:style-name="T40"/></text:p>
            <text:p><text:span text:style-name="T40"/></text:p>
          </draw:text-box>
        </draw:frame>
        <draw:frame draw:name="Titre 1" presentation:style-name="pr15" draw:text-style-name="P36" draw:layer="layout" svg:width="13cm" svg:height="3.174cm" svg:x="7.8cm" svg:y="1.626cm" presentation:class="title" presentation:user-transformed="true">
          <draw:text-box>
            <text:p text:style-name="P35"><text:span text:style-name="T7"><text:s/></text:span><text:span text:style-name="T7">Conseils</text:span></text:p>
          </draw:text-box>
        </draw:frame>
        <draw:frame draw:style-name="gr28" draw:text-style-name="P39" draw:layer="layout" svg:width="23.6cm" svg:height="3.491cm" svg:x="1.2cm" svg:y="5.205cm">
          <draw:text-box>
            <text:p text:style-name="P37"><text:span text:style-name="T41">Préserver votre capital santé avec des pratiques simples de tous les </text:span><text:span text:style-name="T41">jours  :</text:span></text:p>
            <text:p text:style-name="P38"><text:span text:style-name="T41"/></text:p>
          </draw:text-box>
        </draw:frame>
        <draw:frame draw:style-name="gr4" draw:text-style-name="P3" draw:layer="layout" svg:width="3.4cm" svg:height="3.4cm" svg:x="13.6cm" svg:y="12cm">
          <draw:image xlink:href="Pictures/100000000000026400000264A698CA2365F08CFE.png" xlink:type="simple" xlink:show="embed" xlink:actuate="onLoad">
            <text:p/>
          </draw:image>
        </draw:frame>
        <draw:frame draw:style-name="gr4" draw:text-style-name="P3" draw:layer="layout" svg:width="7.4cm" svg:height="2.693cm" svg:x="0.4cm" svg:y="10.4cm">
          <draw:image xlink:href="Pictures/100000000000022B000000CA7E8DD4DE24446C63.png" xlink:type="simple" xlink:show="embed" xlink:actuate="onLoad">
            <text:p/>
          </draw:image>
        </draw:frame>
        <draw:frame draw:style-name="gr4" draw:text-style-name="P3" draw:layer="layout" svg:width="4.444cm" svg:height="4.75cm" svg:x="8.156cm" svg:y="11cm">
          <draw:image xlink:href="Pictures/10000000000001D0000001F05F18A1F2CF38C288.png" xlink:type="simple" xlink:show="embed" xlink:actuate="onLoad">
            <text:p/>
          </draw:image>
        </draw:frame>
        <draw:frame draw:style-name="gr4" draw:text-style-name="P3" draw:layer="layout" svg:width="4.2cm" svg:height="5.537cm" svg:x="20cm" svg:y="9.663cm">
          <draw:image xlink:href="Pictures/1000000000000179000001F1AAEDB007ECCE1DD0.png" xlink:type="simple" xlink:show="embed" xlink:actuate="onLoad">
            <text:p/>
          </draw:image>
        </draw:frame>
        <draw:frame draw:style-name="gr4" draw:text-style-name="P3" draw:layer="layout" svg:width="1.8cm" svg:height="1.859cm" svg:x="10.4cm" svg:y="8.341cm">
          <draw:image xlink:href="Pictures/10000000000001C5000001D4C118120783B45C7D.png" xlink:type="simple" xlink:show="embed" xlink:actuate="onLoad">
            <text:p/>
          </draw:image>
        </draw:frame>
        <draw:frame draw:style-name="gr4" draw:text-style-name="P3" draw:layer="layout" svg:width="2.027cm" svg:height="2.132cm" svg:x="16.573cm" svg:y="8.468cm">
          <draw:image xlink:href="Pictures/10000000000000C4000000CABBFBD2FB2253B6FC.png" xlink:type="simple" xlink:show="embed" xlink:actuate="onLoad">
            <text:p/>
          </draw:image>
        </draw:frame>
        <presentation:notes draw:style-name="dp2">
          <draw:page-thumbnail draw:style-name="gr6" draw:layer="layout" svg:width="14.848cm" svg:height="11.136cm" svg:x="3.075cm" svg:y="2.257cm" draw:page-number="22" presentation:class="page"/>
          <draw:frame presentation:style-name="pr1" draw:text-style-name="P6" draw:layer="layout" svg:width="16.799cm" svg:height="13.364cm" svg:x="2.1cm" svg:y="14.107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alibri" svg:font-family="Calibri"/>
    <style:font-face style:name="OpenSymbol" svg:font-family="OpenSymbol, 'Arial Unicode MS'"/>
    <style:font-face style:name="Courier New" svg:font-family="'Courier New'" style:font-family-generic="modern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Segoe UI" svg:font-family="'Segoe UI'" style:font-family-generic="roman" style:font-pitch="variable"/>
    <style:font-face style:name="Times New Roman" svg:font-family="'Times New Roman'" style:font-family-generic="roman" style:font-pitch="variable"/>
    <style:font-face style:name="Comic Sans MS" svg:font-family="'Comic Sans MS'" style:font-family-generic="script" style:font-pitch="variable"/>
    <style:font-face style:name="Arial" svg:font-family="Arial" style:font-family-generic="swiss" style:font-pitch="variable"/>
    <style:font-face style:name="Arial Unicode MS" svg:font-family="'Arial Unicode MS', Tahoma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1" svg:font-family="'Segoe UI'" style:font-family-generic="system" style:font-pitch="variable"/>
    <style:font-face style:name="Tahoma1" svg:font-family="Tahoma" style:font-family-generic="system" style:font-pitch="variable"/>
  </office:font-face-decls>
  <office:styles>
    <draw:marker draw:name="Arrow" svg:viewBox="0 0 20 30" svg:d="M10 0l-10 30h20z"/>
    <style:default-style style:family="graphic">
      <style:graphic-properties svg:stroke-color="#3465a4" draw:fill-color="#729fcf" fo:wrap-option="no-wrap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style:font-name="Liberation Serif" fo:font-size="24pt" fo:language="fr" fo:country="FR" style:font-name-asian="Segoe UI1" style:font-size-asian="24pt" style:language-asian="zh" style:country-asian="CN" style:font-name-complex="Tahoma1" style:font-size-complex="24pt" style:language-complex="hi" style:country-complex="IN"/>
    </style:default-style>
    <style:style style:name="standard" style:family="graphic">
      <style:graphic-properties draw:stroke="solid" svg:stroke-width="0cm" svg:stroke-color="#3465a4" draw:marker-start-width="0.2cm" draw:marker-start-center="false" draw:marker-end-width="0.2cm" draw:marker-end-center="false" draw:fill="solid" draw:fill-color="#729fcf" draw:textarea-horizontal-align="justify" fo:padding-top="0.125cm" fo:padding-bottom="0.125cm" fo:padding-left="0.25cm" fo:padding-right="0.25cm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18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Mangal" style:font-family-complex="Mangal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2cm" draw:shadow-offset-y="0.2cm" draw:shadow-color="#808080"/>
    </style:style>
    <style:style style:name="objectwithoutfill" style:family="graphic" style:parent-style-name="standard">
      <style:graphic-properties svg:stroke-color="#000000" draw:fill="none"/>
    </style:style>
    <style:style style:name="Objet_20_sans_20_remplissage_20_et_20_sans_20_ligne" style:display-name="Objet sans remplissage et sans ligne" style:family="graphic" style:parent-style-name="standard">
      <style:graphic-properties draw:stroke="none"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/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/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svg:stroke-color="#000000" draw:marker-start="Arrow" draw:marker-start-width="0.2cm" draw:marker-end="Arrow" draw:marker-end-width="0.2cm" draw:fill="none" draw:show-unit="true"/>
      <style:text-properties fo:font-size="12pt"/>
    </style:style>
    <style:style style:name="Normal" style:family="graphic">
      <style:paragraph-properties style:text-autospace="none"/>
      <style:text-properties style:font-name="Times New Roman" fo:font-family="'Times New Roman'" style:font-family-generic="roman" style:font-pitch="variable" fo:language="fr" fo:country="FR" style:font-name-asian="Segoe UI" style:font-family-asian="'Segoe UI'" style:font-family-generic-asian="roman" style:font-pitch-asian="variable" style:language-asian="en" style:country-asian="US" style:font-name-complex="Times New Roman" style:font-family-complex="'Times New Roman'" style:font-family-generic-complex="roman" style:font-pitch-complex="variable" style:font-size-complex="12pt"/>
    </style:style>
    <style:style style:name="Définition" style:family="graphic">
      <style:paragraph-properties style:text-autospace="none"/>
    </style:style>
    <style:style style:name="WW8Num6z2" style:family="graphic">
      <style:paragraph-properties style:text-autospace="none"/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 style:font-size-complex="10pt"/>
    </style:style>
    <style:style style:name="WW8Num6z1" style:family="graphic">
      <style:paragraph-properties style:text-autospace="none"/>
      <style:text-properties style:font-name="Courier New" fo:font-family="'Courier New'" style:font-family-generic="modern" style:font-name-complex="Courier New" style:font-family-complex="'Courier New'" style:font-family-generic-complex="modern" style:font-size-complex="10pt"/>
    </style:style>
    <style:style style:name="WW8Num6z0" style:family="graphic">
      <style:paragraph-properties style:text-autospace="none"/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 style:font-size-complex="10pt"/>
    </style:style>
    <style:style style:name="Accentuation_20_forte" style:display-name="Accentuation forte" style:family="graphic">
      <style:paragraph-properties style:text-autospace="none"/>
      <style:text-properties fo:font-weight="bold" style:font-weight-asian="bold" style:font-weight-complex="bold"/>
    </style:style>
    <style:style style:name="Police_20_par_20_défaut" style:display-name="Police par défaut" style:family="graphic">
      <style:paragraph-properties style:text-autospace="none"/>
    </style:style>
    <style:style style:name="Lien_20_Internet" style:display-name="Lien Internet" style:family="graphic">
      <style:paragraph-properties style:text-autospace="none"/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uces" style:family="graphic">
      <style:paragraph-properties style:text-autospace="none"/>
      <style:text-properties style:font-name="OpenSymbol" fo:font-family="OpenSymbol, 'Arial Unicode MS'" style:font-name-asian="OpenSymbol" style:font-family-asian="OpenSymbol, 'Arial Unicode MS'"/>
    </style:style>
    <style:style style:name="Contenu_20_de_20_cadre" style:display-name="Contenu de cadre" style:family="graphic">
      <style:paragraph-properties fo:margin-top="0cm" fo:margin-bottom="0cm" fo:text-align="justify" style:text-autospace="none"/>
      <style:text-properties style:font-name="Comic Sans MS" fo:font-family="'Comic Sans MS'" style:font-family-generic="script" style:font-pitch="variable" style:font-name-complex="Comic Sans MS" style:font-family-complex="'Comic Sans MS'" style:font-family-generic-complex="script" style:font-pitch-complex="variable" style:font-size-complex="11pt"/>
    </style:style>
    <style:style style:name="Retrait_20_1" style:display-name="Retrait 1" style:family="graphic">
      <style:paragraph-properties fo:margin-left="2.648cm" fo:margin-right="0cm" fo:text-align="justify" fo:text-indent="0cm" style:text-autospace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style:font-size-complex="12pt"/>
    </style:style>
    <style:style style:name="Retrait_20_de_20_corps_20_de_20_texte" style:display-name="Retrait de corps de texte" style:family="graphic">
      <style:paragraph-properties fo:margin-left="0cm" fo:margin-right="0cm" fo:text-align="justify" fo:text-indent="0.884cm" style:text-autospace="none"/>
    </style:style>
    <style:style style:name="Normal_20__28_Web_29_" style:display-name="Normal (Web)" style:family="graphic">
      <style:paragraph-properties fo:margin-top="0.31cm" fo:margin-bottom="0.31cm" style:text-autospace="none"/>
      <style:text-properties style:font-name="Arial Unicode MS" fo:font-family="'Arial Unicode MS', Tahoma" style:font-family-generic="swiss" style:font-pitch="variable" fo:font-size="12pt" style:font-name-asian="Arial Unicode MS" style:font-family-asian="'Arial Unicode MS', Tahoma" style:font-family-generic-asian="swiss" style:font-pitch-asian="variable" style:font-size-asian="12pt"/>
    </style:style>
    <style:style style:name="a_2f_b" style:display-name="a/b" style:family="graphic">
      <style:paragraph-properties fo:margin-left="1.764cm" fo:margin-right="0cm" fo:margin-top="0cm" fo:margin-bottom="0.706cm" fo:text-align="justify" fo:text-indent="0cm" style:text-autospace="none"/>
      <style:text-properties style:font-name="Comic Sans MS" fo:font-family="'Comic Sans MS'" style:font-family-generic="script" style:font-pitch="variable" style:text-underline-style="solid" style:text-underline-width="auto" style:text-underline-color="font-color" style:font-name-complex="Comic Sans MS" style:font-family-complex="'Comic Sans MS'" style:font-family-generic-complex="script" style:font-pitch-complex="variable" style:font-size-complex="11pt"/>
    </style:style>
    <style:style style:name="Titre_20_de_20_tableau" style:display-name="Titre de tableau" style:family="graphic">
      <style:paragraph-properties fo:text-align="center" style:text-autospace="none"/>
      <style:text-properties fo:font-weight="bold" style:font-weight-asian="bold" style:font-weight-complex="bold"/>
    </style:style>
    <style:style style:name="Contenu_20_de_20_tableau" style:display-name="Contenu de tableau" style:family="graphic">
      <style:paragraph-properties style:text-autospace="none"/>
    </style:style>
    <style:style style:name="_31__20_ou_20_2_20_..." style:display-name="1 ou 2 ..." style:family="graphic">
      <style:paragraph-properties fo:margin-left="0.88cm" fo:margin-right="0cm" fo:margin-top="0cm" fo:margin-bottom="0.88cm" fo:text-align="justify" fo:text-indent="0cm" style:text-autospace="none"/>
      <style:text-properties style:font-name="Comic Sans MS" fo:font-family="'Comic Sans MS'" style:font-family-generic="script" style:font-pitch="variable" fo:font-size="11pt" style:text-underline-style="none" fo:font-weight="bold" style:font-size-asian="11pt" style:font-weight-asian="bold" style:font-name-complex="Comic Sans MS" style:font-family-complex="'Comic Sans MS'" style:font-family-generic-complex="script" style:font-pitch-complex="variable" style:font-size-complex="11pt" style:font-weight-complex="bold"/>
    </style:style>
    <style:style style:name="I_20_ou_20_II..." style:display-name="I ou II..." style:family="graphic">
      <style:paragraph-properties fo:margin-top="0cm" fo:margin-bottom="1.058cm" fo:text-align="justify" style:text-autospace="none"/>
      <style:text-properties style:font-name="Tahoma" fo:font-family="Tahoma" style:font-family-generic="swiss" style:font-pitch="variable" fo:font-size="12pt" style:text-underline-style="solid" style:text-underline-width="bold" style:text-underline-color="#6b6b65" fo:font-weight="bold" style:font-size-asian="12pt" style:font-weight-asian="bold" style:font-name-complex="Tahoma" style:font-family-complex="Tahoma" style:font-family-generic-complex="swiss" style:font-pitch-complex="variable" style:font-size-complex="12pt" style:font-weight-complex="bold"/>
    </style:style>
    <style:style style:name="En-tête_20_gauche" style:display-name="En-tête gauche" style:family="graphic">
      <style:paragraph-properties style:text-autospace="none">
        <style:tab-stops>
          <style:tab-stop style:position="14.993cm" style:type="center"/>
          <style:tab-stop style:position="29.986cm" style:type="right"/>
        </style:tab-stops>
      </style:paragraph-properties>
    </style:style>
    <style:style style:name="Pied_20_de_20_page" style:display-name="Pied de page" style:family="graphic">
      <style:paragraph-properties style:text-autospace="none">
        <style:tab-stops>
          <style:tab-stop style:position="14.99cm" style:type="center"/>
          <style:tab-stop style:position="29.984cm" style:type="right"/>
        </style:tab-stops>
      </style:paragraph-properties>
    </style:style>
    <style:style style:name="En-tête" style:family="graphic">
      <style:paragraph-properties style:text-autospace="none">
        <style:tab-stops>
          <style:tab-stop style:position="14.99cm" style:type="center"/>
          <style:tab-stop style:position="29.984cm" style:type="right"/>
        </style:tab-stops>
      </style:paragraph-properties>
    </style:style>
    <style:style style:name="Titre_20_et_20_contenu-background" style:display-name="Titre et contenu-background" style:family="presentation">
      <style:graphic-properties draw:stroke="none" draw:fill="solid" draw:fill-color="#ffffff"/>
      <style:text-properties style:letter-kerning="true"/>
    </style:style>
    <style:style style:name="Titre_20_et_20_contenu-backgroundobjects" style:display-name="Titre et contenu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Titre_20_et_20_contenu-notes" style:display-name="Titre et contenu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Mangal" style:font-family-complex="Mangal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itre_20_et_20_contenu-outline1" style:display-name="Titre et contenu-outline1" style:family="presentation">
      <style:graphic-properties draw:stroke="none" draw:fill="none" draw:auto-grow-height="false" draw:fit-to-size="shrink-to-fit" style:shrink-to-fit="true">
        <text:list-style style:name="Titre_20_et_20_contenu-outline1" style:display-name="Titre et contenu-outline1">
          <text:list-level-style-bullet text:level="1" text:bullet-char="●">
            <style:list-level-properties text:space-before="0.3cm" text:min-label-width="0.9cm"/>
            <style:text-properties fo:font-family="Star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top="0.5cm" fo:margin-bottom="0cm"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32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32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style style:name="Titre_20_et_20_contenu-outline2" style:display-name="Titre et contenu-outline2" style:family="presentation" style:parent-style-name="Titre_20_et_20_contenu-outline1">
      <style:paragraph-properties fo:margin-top="0.4cm" fo:margin-bottom="0cm" fo:line-height="10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 fo:hyphenate="false"/>
    </style:style>
    <style:style style:name="Titre_20_et_20_contenu-outline3" style:display-name="Titre et contenu-outline3" style:family="presentation" style:parent-style-name="Titre_20_et_20_contenu-outline2">
      <style:paragraph-properties fo:margin-top="0.3cm" fo:margin-bottom="0cm" fo:line-height="10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re_20_et_20_contenu-outline4" style:display-name="Titre et contenu-outline4" style:family="presentation" style:parent-style-name="Titre_20_et_20_contenu-outline3">
      <style:paragraph-properties fo:margin-top="0.2cm" fo:margin-bottom="0cm" fo:line-height="100%" fo:text-align="start" style:punctuation-wrap="hanging"/>
      <style:text-properties fo:font-variant="normal" fo:text-transform="none" fo:color="#000000" style:text-line-through-style="none" style:text-line-through-type="none" style:text-position="0% 100%" style:font-name="Calibri" fo:font-family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 fo:hyphenate="false"/>
    </style:style>
    <style:style style:name="Titre_20_et_20_contenu-outline5" style:display-name="Titre et contenu-outline5" style:family="presentation" style:parent-style-name="Titre_20_et_20_contenu-outline4">
      <style:paragraph-properties fo:margin-top="0.1cm" fo:margin-bottom="0cm"/>
      <style:text-properties fo:font-size="20pt" style:font-size-asian="20pt" style:font-size-complex="20pt"/>
    </style:style>
    <style:style style:name="Titre_20_et_20_contenu-outline6" style:display-name="Titre et contenu-outline6" style:family="presentation" style:parent-style-name="Titre_20_et_20_contenu-outline5">
      <style:paragraph-properties fo:margin-top="0.1cm" fo:margin-bottom="0cm"/>
      <style:text-properties fo:font-size="20pt" style:font-size-asian="20pt" style:font-size-complex="20pt"/>
    </style:style>
    <style:style style:name="Titre_20_et_20_contenu-outline7" style:display-name="Titre et contenu-outline7" style:family="presentation" style:parent-style-name="Titre_20_et_20_contenu-outline6">
      <style:paragraph-properties fo:margin-top="0.1cm" fo:margin-bottom="0cm"/>
      <style:text-properties fo:font-size="20pt" style:font-size-asian="20pt" style:font-size-complex="20pt"/>
    </style:style>
    <style:style style:name="Titre_20_et_20_contenu-outline8" style:display-name="Titre et contenu-outline8" style:family="presentation" style:parent-style-name="Titre_20_et_20_contenu-outline7">
      <style:paragraph-properties fo:margin-top="0.1cm" fo:margin-bottom="0cm"/>
      <style:text-properties fo:font-size="20pt" style:font-size-asian="20pt" style:font-size-complex="20pt"/>
    </style:style>
    <style:style style:name="Titre_20_et_20_contenu-outline9" style:display-name="Titre et contenu-outline9" style:family="presentation" style:parent-style-name="Titre_20_et_20_contenu-outline8">
      <style:paragraph-properties fo:margin-top="0.1cm" fo:margin-bottom="0cm"/>
      <style:text-properties fo:font-size="20pt" style:font-size-asian="20pt" style:font-size-complex="20pt"/>
    </style:style>
    <style:style style:name="Titre_20_et_20_contenu-subtitle" style:display-name="Titre et contenu-subtitle" style:family="presentation">
      <style:graphic-properties draw:stroke="none" draw:fill="none" draw:textarea-vertical-align="middle">
        <text:list-style style:name="Titre_20_et_20_contenu-subtitle" style:display-name="Titre et contenu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Mangal" style:font-family-complex="Mangal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itre_20_et_20_contenu-title" style:display-name="Titre et contenu-title" style:family="presentation">
      <style:graphic-properties draw:stroke="none" draw:fill="none" draw:textarea-vertical-align="middle">
        <text:list-style style:name="Titre_20_et_20_contenu-title" style:display-name="Titre et contenu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start" style:punctuation-wrap="hanging"/>
      <style:text-properties fo:font-variant="normal" fo:text-transform="none" fo:color="#000000" style:text-outline="false" style:text-line-through-style="none" style:text-line-through-type="none" style:text-position="0% 100%" style:font-name="Calibri" fo:font-family="Calibri" fo:font-size="18pt" fo:letter-spacing="normal" fo:language="fr" fo:country="FR" fo:font-style="normal" fo:text-shadow="none" style:text-underline-style="none" fo:font-weight="normal" style:letter-kerning="true" style:font-name-asian="Microsoft YaHei" style:font-family-asian="'Microsoft YaHei'" style:font-family-generic-asian="system" style:font-pitch-asian="variable" style:font-size-asian="18pt" style:language-asian="fr" style:country-asian="FR" style:font-style-asian="normal" style:font-weight-asian="normal" style:font-name-complex="Mangal" style:font-family-complex="Mangal" style:font-family-generic-complex="system" style:font-pitch-complex="variable" style:font-size-complex="18pt" style:language-complex="fr" style:country-complex="FR" style:font-style-complex="normal" style:font-weight-complex="normal" style:text-emphasize="none" style:font-relief="none" style:text-overline-style="none" style:text-overline-color="font-color" fo:hyphenate="false"/>
    </style:style>
    <style:presentation-page-layout style:name="AL0T26">
      <presentation:placeholder presentation:object="handout" svg:x="2.058cm" svg:y="1.743cm" svg:width="10.556cm" svg:height="-0.233cm"/>
      <presentation:placeholder presentation:object="handout" svg:x="15.414cm" svg:y="1.743cm" svg:width="10.556cm" svg:height="-0.233cm"/>
      <presentation:placeholder presentation:object="handout" svg:x="2.058cm" svg:y="3.612cm" svg:width="10.556cm" svg:height="-0.233cm"/>
      <presentation:placeholder presentation:object="handout" svg:x="15.414cm" svg:y="3.612cm" svg:width="10.556cm" svg:height="-0.233cm"/>
      <presentation:placeholder presentation:object="handout" svg:x="2.058cm" svg:y="5.481cm" svg:width="10.556cm" svg:height="-0.233cm"/>
      <presentation:placeholder presentation:object="handout" svg:x="15.414cm" svg:y="5.481cm" svg:width="10.556cm" svg:height="-0.233cm"/>
    </style:presentation-page-layout>
    <style:presentation-page-layout style:name="AL1T11">
      <presentation:placeholder presentation:object="title" svg:x="2.058cm" svg:y="1.743cm" svg:width="23.912cm" svg:height="3.507cm"/>
      <presentation:placeholder presentation:object="object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25.4cm" fo:page-height="19.05cm" style:print-orientation="landscape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presentation:display-header="true" presentation:display-footer="true" presentation:display-page-number="false" presentation:display-date-time="true"/>
    </style:style>
    <number:date-style style:name="D1" number:automatic-order="true">
      <number:day number:style="long"/>
      <number:text>.</number:text>
      <number:month number:style="long"/>
      <number:text>.</number:text>
      <number:year number:style="long"/>
    </number:date-style>
    <style:style style:name="Mgr1" style:family="graphic" style:parent-style-name="standard">
      <style:graphic-properties draw:stroke="none" draw:fill="none" draw:fill-color="#ffffff" draw:auto-grow-height="false" fo:min-height="1.485cm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/>
    </style:style>
    <style:style style:name="Mpr1" style:family="presentation" style:parent-style-name="Titre_20_et_20_contenu-title">
      <style:graphic-properties draw:stroke="none" svg:stroke-width="0cm" draw:fill="none" draw:textarea-vertical-align="middle" draw:auto-grow-height="false" draw:fit-to-size="false" style:shrink-to-fit="false" fo:min-height="3.181cm" fo:padding-top="0.127cm" fo:padding-bottom="0.127cm" fo:padding-left="0.254cm" fo:padding-right="0.254cm" fo:wrap-option="wrap"/>
    </style:style>
    <style:style style:name="Mpr2" style:family="presentation" style:parent-style-name="Titre_20_et_20_contenu-outline1">
      <style:graphic-properties draw:stroke="none" svg:stroke-width="0cm" draw:fill="none" draw:textarea-vertical-align="top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3" style:family="presentation" style:parent-style-name="Titre_20_et_20_contenu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/>
    </style:style>
    <style:style style:name="Mpr4" style:family="presentation" style:parent-style-name="Titre_20_et_20_contenu-backgroundobjects">
      <style:graphic-properties draw:stroke="none" draw:fill="none" draw:fill-color="#ffffff" draw:auto-grow-height="false" fo:min-height="1.485cm"/>
    </style:style>
    <style:style style:name="Mpr5" style:family="presentation" style:parent-style-name="Titre_20_et_20_contenu-backgroundobjects">
      <style:graphic-properties draw:stroke="none" draw:fill="none" draw:fill-color="#ffffff" draw:textarea-vertical-align="bottom" draw:auto-grow-height="false" fo:min-height="1.485cm"/>
    </style:style>
    <style:style style:name="MP1" style:family="paragraph"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100%" fo:text-align="center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start" style:font-independent-line-spacing="true"/>
      <style:text-properties fo:font-size="44pt"/>
    </style:style>
    <style:style style:name="MP7" style:family="paragraph">
      <style:paragraph-properties fo:margin-left="0cm" fo:margin-right="0cm" fo:margin-top="0.226cm" fo:margin-bottom="0cm" fo:line-height="100%" fo:text-align="start" fo:text-indent="0cm" style:punctuation-wrap="hanging" style:writing-mode="lr-tb"/>
      <style:text-properties fo:hyphenate="false"/>
    </style:style>
    <style:style style:name="MP8" style:family="paragraph">
      <style:paragraph-properties fo:margin-left="0cm" fo:margin-right="0cm" fo:margin-top="0.198cm" fo:margin-bottom="0cm" fo:line-height="100%" fo:text-align="start" fo:text-indent="0cm" style:punctuation-wrap="hanging" style:writing-mode="lr-tb"/>
      <style:text-properties fo:hyphenate="false"/>
    </style:style>
    <style:style style:name="MP9" style:family="paragraph">
      <style:paragraph-properties fo:margin-left="0cm" fo:margin-right="0cm" fo:margin-top="0.169cm" fo:margin-bottom="0cm" fo:line-height="100%" fo:text-align="start" fo:text-indent="0cm" style:punctuation-wrap="hanging" style:writing-mode="lr-tb"/>
      <style:text-properties fo:hyphenate="false"/>
    </style:style>
    <style:style style:name="MP10" style:family="paragraph">
      <style:paragraph-properties fo:margin-left="0cm" fo:margin-right="0cm" fo:margin-top="0.141cm" fo:margin-bottom="0cm" fo:line-height="100%" fo:text-align="start" fo:text-indent="0cm" style:punctuation-wrap="hanging" style:writing-mode="lr-tb"/>
      <style:text-properties fo:hyphenate="false"/>
    </style:style>
    <style:style style:name="MP11" style:family="paragraph">
      <loext:graphic-properties draw:fill="none"/>
      <style:paragraph-properties fo:text-align="start" style:font-independent-line-spacing="true"/>
      <style:text-properties fo:font-size="32pt"/>
    </style:style>
    <style:style style:name="MP12" style:family="paragraph">
      <style:paragraph-properties fo:margin-left="0cm" fo:margin-right="0cm" fo:margin-top="0cm" fo:margin-bottom="0cm" fo:line-height="100%" fo:text-align="start" fo:text-indent="0cm" style:punctuation-wrap="hanging" style:writing-mode="lr-tb"/>
      <style:text-properties fo:font-size="12pt" style:font-size-asian="14pt" style:font-size-complex="14pt" fo:hyphenate="false"/>
    </style:style>
    <style:style style:name="MP13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MP14" style:family="paragraph">
      <style:paragraph-properties fo:margin-left="0cm" fo:margin-right="0cm" fo:margin-top="0cm" fo:margin-bottom="0cm" fo:line-height="100%" fo:text-align="end" fo:text-indent="0cm" style:punctuation-wrap="hanging" style:writing-mode="lr-tb"/>
      <style:text-properties fo:font-size="12pt" style:font-size-asian="14pt" style:font-size-complex="14pt" fo:hyphenate="false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style:text-line-through-style="none" style:text-line-through-type="none" style:text-position="0% 100%" style:font-name="Calibri" fo:font-size="44pt" fo:letter-spacing="normal" fo:font-style="normal" style:text-underline-style="none" fo:font-weight="normal" style:font-size-asian="44pt" style:font-style-asian="normal" style:font-weight-asian="normal" style:font-size-complex="44pt" style:font-style-complex="normal" style:font-weight-complex="normal"/>
    </style:style>
    <style:style style:name="MT3" style:family="text">
      <style:text-properties fo:font-variant="normal" fo:text-transform="none" fo:color="#000000" style:text-line-through-style="none" style:text-line-through-type="none" style:text-position="0% 100%" style:font-name="Calibri" fo:font-size="32pt" fo:letter-spacing="normal" fo:font-style="normal" style:text-underline-style="none" fo:font-weight="normal" style:font-size-asian="32pt" style:font-style-asian="normal" style:font-weight-asian="normal" style:font-size-complex="32pt" style:font-style-complex="normal" style:font-weight-complex="normal"/>
    </style:style>
    <style:style style:name="MT4" style:family="text">
      <style:text-properties fo:font-variant="normal" fo:text-transform="none" fo:color="#000000" style:text-line-through-style="none" style:text-line-through-type="none" style:text-position="0% 100%" style:font-name="Calibri" fo:font-size="28pt" fo:letter-spacing="normal" fo:font-style="normal" style:text-underline-style="none" fo:font-weight="normal" style:font-size-asian="28pt" style:font-style-asian="normal" style:font-weight-asian="normal" style:font-size-complex="28pt" style:font-style-complex="normal" style:font-weight-complex="normal"/>
    </style:style>
    <style:style style:name="MT5" style:family="text">
      <style:text-properties fo:font-variant="normal" fo:text-transform="none" fo:color="#000000" style:text-line-through-style="none" style:text-line-through-type="none" style:text-position="0% 100%" style:font-name="Calibri" fo:font-size="24pt" fo:letter-spacing="normal" fo:font-style="normal" style:text-underline-style="none" fo:font-weight="normal" style:font-size-asian="24pt" style:font-style-asian="normal" style:font-weight-asian="normal" style:font-size-complex="24pt" style:font-style-complex="normal" style:font-weight-complex="normal"/>
    </style:style>
    <style:style style:name="MT6" style:family="text">
      <style:text-properties fo:font-variant="normal" fo:text-transform="none" fo:color="#000000" style:text-line-through-style="none" style:text-line-through-type="none" style:text-position="0% 100%" style:font-name="Calibri" fo:font-size="20pt" fo:letter-spacing="normal" fo:font-style="normal" style:text-underline-style="none" fo:font-weight="normal" style:font-size-asian="20pt" style:font-style-asian="normal" style:font-weight-asian="normal" style:font-size-complex="20pt" style:font-style-complex="normal" style:font-weight-complex="normal"/>
    </style:style>
    <style:style style:name="MT7" style:family="text">
      <style:text-properties fo:font-variant="normal" fo:text-transform="none" fo:color="#8b8b8b" style:text-line-through-style="none" style:text-line-through-type="none" style:text-position="0% 100%" style:font-name="Calibri" fo:font-size="12pt" fo:letter-spacing="normal" fo:font-style="normal" style:text-underline-style="none" fo:font-weight="normal" style:font-size-asian="12pt" style:font-style-asian="normal" style:font-weight-asian="normal" style:font-size-complex="12pt" style:font-style-complex="normal" style:font-weight-complex="normal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space-before="0.3cm" text:min-label-width="0.9cm"/>
        <style:text-properties fo:font-family="StarSymbol" style:use-window-font-color="true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style:use-window-font-color="true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style:use-window-font-color="true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use-window-font-color="true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2">
      <draw:page-thumbnail draw:layer="backgroundobjects" svg:width="8.999cm" svg:height="6.749cm" svg:x="1cm" svg:y="2.898cm"/>
      <draw:page-thumbnail draw:layer="backgroundobjects" svg:width="8.999cm" svg:height="6.749cm" svg:x="1cm" svg:y="11.474cm"/>
      <draw:page-thumbnail draw:layer="backgroundobjects" svg:width="8.999cm" svg:height="6.749cm" svg:x="1cm" svg:y="20.05cm"/>
      <draw:page-thumbnail draw:layer="backgroundobjects" svg:width="8.999cm" svg:height="6.749cm" svg:x="11cm" svg:y="2.898cm"/>
      <draw:page-thumbnail draw:layer="backgroundobjects" svg:width="8.999cm" svg:height="6.749cm" svg:x="11cm" svg:y="11.474cm"/>
      <draw:page-thumbnail draw:layer="backgroundobjects" svg:width="8.999cm" svg:height="6.749cm" svg:x="11cm" svg:y="20.05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uméro&gt;</text:page-number></text:span></text:p>
        </draw:text-box>
      </draw:frame>
    </style:handout-master>
    <style:master-page style:name="Titre_20_et_20_contenu" style:display-name="Titre et contenu" style:page-layout-name="PM1" draw:style-name="Mdp1">
      <draw:frame draw:name="Titre 1" presentation:style-name="Mpr1" draw:text-style-name="MP6" draw:layer="backgroundobjects" svg:width="22.859cm" svg:height="3.174cm" svg:x="1.27cm" svg:y="0.763cm" presentation:class="title" presentation:user-transformed="true">
        <draw:text-box>
          <text:p text:style-name="MP5"><text:span text:style-name="MT2">Cliquez pour modifier le style du titre</text:span></text:p>
        </draw:text-box>
      </draw:frame>
      <draw:frame draw:name="Espace réservé du contenu 2" presentation:style-name="Mpr2" draw:text-style-name="MP11" draw:layer="backgroundobjects" svg:width="22.859cm" svg:height="12.571cm" svg:x="1.27cm" svg:y="4.445cm" presentation:class="outline" presentation:user-transformed="true">
        <draw:text-box>
          <text:list text:style-name="ML2">
            <text:list-item>
              <text:p text:style-name="MP7"><text:span text:style-name="MT3">Cliquez pour modifier les styles du texte du </text:span><text:span text:style-name="MT3">masque</text:span></text:p>
              <text:list>
                <text:list-item>
                  <text:p text:style-name="MP8"><text:span text:style-name="MT4">Deuxième niveau</text:span></text:p>
                  <text:list>
                    <text:list-item>
                      <text:p text:style-name="MP9"><text:span text:style-name="MT5">Troisième niveau</text:span></text:p>
                      <text:list>
                        <text:list-item>
                          <text:p text:style-name="MP10"><text:span text:style-name="MT6">Quatrième niveau</text:span></text:p>
                          <text:list>
                            <text:list-item>
                              <text:p text:style-name="MP10"><text:span text:style-name="MT6">Cinquième niveau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Espace réservé de la date 3" presentation:style-name="Mpr3" draw:text-style-name="MP13" draw:layer="backgroundobjects" svg:width="5.926cm" svg:height="1.013cm" svg:x="1.27cm" svg:y="17.657cm" presentation:class="date-time" presentation:user-transformed="true">
        <draw:text-box>
          <text:p text:style-name="MP12"><text:span text:style-name="MT7"><text:date style:data-style-name="D1" text:date-value="2018-09-07">07/09/2018</text:date></text:span></text:p>
        </draw:text-box>
      </draw:frame>
      <draw:frame draw:name="Espace réservé du pied de page 4" presentation:style-name="Mpr3" draw:text-style-name="MP13" draw:layer="backgroundobjects" svg:width="8.042cm" svg:height="1.013cm" svg:x="8.678cm" svg:y="17.657cm" presentation:class="footer" presentation:user-transformed="true">
        <draw:text-box>
          <text:p/>
        </draw:text-box>
      </draw:frame>
      <draw:frame draw:name="Espace réservé du numéro de diapositive 5" presentation:style-name="Mpr3" draw:text-style-name="MP13" draw:layer="backgroundobjects" svg:width="5.926cm" svg:height="1.013cm" svg:x="18.203cm" svg:y="17.657cm" presentation:class="page-number" presentation:user-transformed="true">
        <draw:text-box>
          <text:p text:style-name="MP14"><text:span text:style-name="MT7"><text:page-number>&lt;numéro&gt;</text:page-number></text:span></text:p>
        </draw:text-box>
      </draw:frame>
      <presentation:notes style:page-layout-name="PM0">
        <draw:page-thumbnail presentation:style-name="Titre_20_et_20_contenu-title" draw:layer="backgroundobjects" svg:width="14.848cm" svg:height="11.136cm" svg:x="3.075cm" svg:y="2.257cm" presentation:class="page"/>
        <draw:frame presentation:style-name="Titre_20_et_20_contenu-notes" draw:layer="backgroundobjects" svg:width="16.799cm" svg:height="13.364cm" svg:x="2.1cm" svg:y="14.107cm" presentation:class="notes" presentation:placeholder="true">
          <draw:text-box/>
        </draw:frame>
        <draw:frame presentation:style-name="Mpr4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4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5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5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umé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xmlns:grddl="http://www.w3.org/2003/g/data-view#" xmlns:officeooo="http://openoffice.org/2009/office" office:version="1.2">
  <office:meta>
    <dc:title>Réunion d’information SPV</dc:title>
    <meta:initial-creator>Lucie</meta:initial-creator>
    <meta:editing-cycles>325</meta:editing-cycles>
    <meta:creation-date>2015-12-15T06:38:03</meta:creation-date>
    <dc:date>2018-09-07T17:22:51.398000000</dc:date>
    <meta:editing-duration>P1DT6H17S</meta:editing-duration>
    <meta:generator>LibreOffice/5.4.6.2$Windows_x86 LibreOffice_project/4014ce260a04f1026ba855d3b8d91541c224eab8</meta:generator>
    <meta:print-date>2018-08-16T17:11:42.384000000</meta:print-date>
    <meta:document-statistic meta:object-count="242"/>
    <meta:user-defined meta:name="AppVersion">12.0000</meta:user-defined>
    <meta:user-defined meta:name="HiddenSlides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MMClips" meta:value-type="float">0</meta:user-defined>
    <meta:user-defined meta:name="Notes" meta:value-type="float">0</meta:user-defined>
    <meta:user-defined meta:name="PresentationFormat" meta:value-type="string">Affichage à l'écran (4:3)</meta:user-defined>
    <meta:user-defined meta:name="ScaleCrop" meta:value-type="boolean">false</meta:user-defined>
    <meta:user-defined meta:name="ShareDoc" meta:value-type="boolean">false</meta:user-defined>
    <meta:user-defined meta:name="Slides" meta:value-type="float">15</meta:user-defined>
  </office:meta>
</office:document-meta>
</file>