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6C0000008DCE788B2B651D106F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1pt" fo:font-style="italic" officeooo:rsid="00291868" officeooo:paragraph-rsid="00291868" style:font-size-asian="11pt" style:font-style-asian="italic" style:font-size-complex="11pt" style:font-style-complex="italic"/>
    </style:style>
    <style:style style:name="P2" style:family="paragraph" style:parent-style-name="Standard">
      <style:paragraph-properties fo:text-align="justify" style:justify-single-word="false"/>
      <style:text-properties fo:font-size="11pt" style:text-underline-style="none" fo:font-weight="normal" officeooo:rsid="001da35c" officeooo:paragraph-rsid="001bc73c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10pt" style:text-underline-style="solid" style:text-underline-width="auto" style:text-underline-color="font-color" fo:font-weight="bold" officeooo:rsid="00147a9c" officeooo:paragraph-rsid="0017bcac" style:font-size-asian="10pt" style:font-weight-asian="bold" style:font-size-complex="10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0pt" style:text-underline-style="solid" style:text-underline-width="auto" style:text-underline-color="font-color" fo:font-weight="bold" officeooo:rsid="0017bcac" officeooo:paragraph-rsid="0017bcac" style:font-size-asian="10pt" style:font-weight-asian="bold" style:font-size-complex="10pt" style:font-weight-complex="bold"/>
    </style:style>
    <style:style style:name="P5" style:family="paragraph" style:parent-style-name="Standard">
      <style:paragraph-properties fo:text-align="justify" style:justify-single-word="false"/>
      <style:text-properties fo:font-size="10pt" style:text-underline-style="solid" style:text-underline-width="auto" style:text-underline-color="font-color" fo:font-weight="bold" officeooo:rsid="0017bfe0" officeooo:paragraph-rsid="0017bfe0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justify" style:justify-single-word="false"/>
      <style:text-properties fo:font-size="10pt" style:text-underline-style="solid" style:text-underline-width="auto" style:text-underline-color="font-color" fo:font-weight="bold" officeooo:rsid="001bc73c" officeooo:paragraph-rsid="001bc73c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0pt" officeooo:rsid="00147a9c" officeooo:paragraph-rsid="0017bcac" style:font-size-asian="10pt" style:font-size-complex="10pt"/>
    </style:style>
    <style:style style:name="P8" style:family="paragraph" style:parent-style-name="Standard">
      <style:paragraph-properties fo:text-align="justify" style:justify-single-word="false"/>
      <style:text-properties fo:font-size="10pt" officeooo:rsid="0017bcac" officeooo:paragraph-rsid="0017bcac" style:font-size-asian="10pt" style:font-size-complex="10pt"/>
    </style:style>
    <style:style style:name="P9" style:family="paragraph" style:parent-style-name="Standard">
      <style:paragraph-properties fo:text-align="justify" style:justify-single-word="false"/>
      <style:text-properties fo:font-size="10pt" fo:font-style="italic" officeooo:rsid="00291868" officeooo:paragraph-rsid="00291868" style:font-size-asian="10pt" style:font-style-asian="italic" style:font-size-complex="10pt" style:font-style-complex="italic"/>
    </style:style>
    <style:style style:name="P10" style:family="paragraph" style:parent-style-name="Standard">
      <style:paragraph-properties fo:text-align="justify" style:justify-single-word="false"/>
      <style:text-properties fo:font-size="10pt" fo:font-style="italic" officeooo:rsid="0017bcac" officeooo:paragraph-rsid="0017bcac" style:font-size-asian="10pt" style:font-style-asian="italic" style:font-size-complex="10pt" style:font-style-complex="italic"/>
    </style:style>
    <style:style style:name="P11" style:family="paragraph" style:parent-style-name="Standard">
      <style:paragraph-properties fo:text-align="justify" style:justify-single-word="false"/>
      <style:text-properties fo:font-size="10pt" fo:font-weight="bold" officeooo:rsid="0017bcac" officeooo:paragraph-rsid="0017bcac" style:font-size-asian="10pt" style:font-weight-asian="bold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fo:font-size="10pt" style:text-underline-style="none" fo:font-weight="normal" officeooo:rsid="00191ed6" officeooo:paragraph-rsid="00191ed6" style:font-size-asian="10pt" style:font-weight-asian="normal" style:font-size-complex="10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font-size="10pt" style:text-underline-style="none" fo:font-weight="normal" officeooo:rsid="00191ed6" officeooo:paragraph-rsid="001c9969" style:font-size-asian="10pt" style:font-weight-asian="normal" style:font-size-complex="10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font-size="10pt" style:text-underline-style="none" fo:font-weight="normal" officeooo:rsid="001bc73c" officeooo:paragraph-rsid="001bc73c" style:font-size-asian="10pt" style:font-weight-asian="normal" style:font-size-complex="10pt" style:font-weight-complex="normal"/>
    </style:style>
    <style:style style:name="P15" style:family="paragraph" style:parent-style-name="Standard">
      <style:paragraph-properties fo:text-align="justify" style:justify-single-word="false"/>
      <style:text-properties fo:font-size="10pt" style:text-underline-style="none" fo:font-weight="normal" officeooo:rsid="001bc73c" officeooo:paragraph-rsid="001c9969" style:font-size-asian="10pt" style:font-weight-asian="normal" style:font-size-complex="10pt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size="10pt" style:text-underline-style="none" fo:font-weight="bold" officeooo:rsid="001bc73c" officeooo:paragraph-rsid="0025950a" style:font-size-asian="10pt" style:font-weight-asian="bold" style:font-size-complex="10pt" style:font-weight-complex="bold"/>
    </style:style>
    <style:style style:name="T1" style:family="text">
      <style:text-properties officeooo:rsid="0017bcac"/>
    </style:style>
    <style:style style:name="T2" style:family="text">
      <style:text-properties officeooo:rsid="0019df2a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291868" style:font-weight-asian="bold" style:font-weight-complex="bold"/>
    </style:style>
    <style:style style:name="T5" style:family="text">
      <style:text-properties officeooo:rsid="001bc73c"/>
    </style:style>
    <style:style style:name="T6" style:family="text">
      <style:text-properties officeooo:rsid="001c9969"/>
    </style:style>
    <style:style style:name="T7" style:family="text">
      <style:text-properties officeooo:rsid="001da35c"/>
    </style:style>
    <style:style style:name="T8" style:family="text">
      <style:text-properties officeooo:rsid="0024df7a"/>
    </style:style>
    <style:style style:name="T9" style:family="text">
      <style:text-properties officeooo:rsid="00271ac8"/>
    </style:style>
    <style:style style:name="T10" style:family="text">
      <style:text-properties officeooo:rsid="00291868"/>
    </style:style>
    <style:style style:name="T11" style:family="text">
      <style:text-properties officeooo:rsid="002a367e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fo:font-size="10pt" officeooo:rsid="002a367e" style:font-size-asian="10pt" style:font-size-complex="10pt"/>
    </style:style>
    <style:style style:name="T14" style:family="text">
      <style:text-properties fo:font-size="10pt" fo:font-weight="normal" style:font-size-asian="10pt" style:font-weight-asian="normal" style:font-size-complex="10pt" style:font-weight-complex="normal"/>
    </style:style>
    <style:style style:name="T15" style:family="text">
      <style:text-properties fo:font-size="10pt" fo:font-weight="bold" style:font-size-asian="10pt" style:font-weight-asian="bold" style:font-size-complex="10pt" style:font-weight-complex="bold"/>
    </style:style>
    <style:style style:name="T16" style:family="text">
      <style:text-properties officeooo:rsid="002b0af4"/>
    </style:style>
    <style:style style:name="T17" style:family="text">
      <style:text-properties officeooo:rsid="002d281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Le Debriefing à chaud <text:span text:style-name="T1">en qques mots … </text:span></text:p>
      <text:p text:style-name="P7"/>
      <text:p text:style-name="P1"><text:span text:style-name="T12">Le Sdis 01 s’est inscrit, depuis 2017, dans une démarche d’amélioration continue (DAC). Cette démarche repose sur la résolution active des problèmes par l’application de méthodes, techniques et pratiques spécifiques (</text:span><text:span text:style-name="T13">partage et valorisation de l’expérience</text:span><text:span text:style-name="T12">, méthode CAF, pilotage par la performance globale...). </text:span><text:span text:style-name="T13">La DAC</text:span><text:span text:style-name="T12"> </text:span><text:span text:style-name="Strong_20_Emphasis"><text:span text:style-name="T14">nécessite une bonne coopération à tous les niveaux </text:span></text:span><text:span text:style-name="T12">; </text:span><text:span text:style-name="T15">car chacun, au sein d’une organisation, a sa pierre à apporter à l’édifice !</text:span></text:p>
      <text:p text:style-name="P9"/>
      <text:p text:style-name="P10"><text:span text:style-name="T10">Aussi, le debriefing à chaud est une</text:span><text:span text:style-name="T4"> technique simple et efficace </text:span><text:span text:style-name="T10">m</text:span>is<text:span text:style-name="T6">e</text:span> en place dans le cadre du partage et de la valorisation de l’expérience.</text:p>
      <text:p text:style-name="P11"/>
      <text:p text:style-name="P4">3 raisons d’utiliser le débriefing après une activité qu’elle soit opérationnelle ou administrative :</text:p>
      <text:p text:style-name="P8"/>
      <text:p text:style-name="P8">- <text:span text:style-name="T3">Apprendre à partir de nos pratiques</text:span> afin de transformer l’expérience en apprentissage <text:span text:style-name="T5">pour l’avenir</text:span> ;</text:p>
      <text:p text:style-name="P8">- <text:span text:style-name="T3">Échanger des points de vue</text:span>, des sentiments et des opinions sur l’activité ;</text:p>
      <text:p text:style-name="P8">- <text:span text:style-name="T3">Réaliser un bilan</text:span> pour valoriser ce qui a marché, faire évoluer ce qui n’a pas fonctionné ou n’a pas donné satisfaction.</text:p>
      <text:p text:style-name="P8"/>
      <text:p text:style-name="P4">Principe :</text:p>
      <text:p text:style-name="P8"/>
      <text:p text:style-name="P8"><text:span text:style-name="T2">L</text:span>e debriefing est une phase d’analyse menée avec les participants <text:span text:style-name="T2">immédiatement</text:span> après une activité afin de faire <text:span text:style-name="T6">un</text:span> point sur l’<text:span text:style-name="T5">expérience vécue.</text:span></text:p>
      <text:p text:style-name="P8"/>
      <text:p text:style-name="P8">Il s’agit d’une technique de restitution riche permettant de <text:span text:style-name="T3">verbaliser le vécu et le ressenti</text:span>, de se situer par rapport à ce qui s’est passé pour en faire un bilan <text:span text:style-name="T6">synthétique</text:span> « <text:span text:style-name="T2">à chaud ».</text:span></text:p>
      <text:p text:style-name="P8"/>
      <text:p text:style-name="P5">Forme d<text:span text:style-name="T9">u</text:span> debriefing :</text:p>
      <text:p text:style-name="P5"/>
      <text:p text:style-name="P12">Le debriefing s’organise <text:span text:style-name="T2">essentiellement </text:span>autour de trois questions :</text:p>
      <text:p text:style-name="P12"/>
      <text:p text:style-name="P12"><text:span text:style-name="T2">1- </text:span>Quel est, en quelques mots, votre sentiment général sur votre action ?</text:p>
      <text:p text:style-name="P12"><text:span text:style-name="T2">2- Selon vous, q</text:span>uels sont les <text:span text:style-name="T2">principaux </text:span>points positifs relatifs à votre action ?</text:p>
      <text:p text:style-name="P13"><text:span text:style-name="T2">3- Selon vous, q</text:span>uels sont les <text:span text:style-name="T2">principaux </text:span>axes d’amélioration auxquels vous pensez immédiatement <text:span text:style-name="T2">quant à votre action ?</text:span></text:p>
      <text:p text:style-name="P12"/>
      <text:p text:style-name="P6">Préconisations :</text:p>
      <text:p text:style-name="P6"/>
      <text:p text:style-name="P14">- Le <text:span text:style-name="T9">COS</text:span> joue, <text:span text:style-name="T11">avec bienveillance,</text:span> le rôle d’animateur/médiateur. <text:span text:style-name="T17">Il doit être limité dans le temps (max</text:span> <text:span text:style-name="T17">30</text:span> min<text:span text:style-name="T17">)</text:span> pour un groupe de 4 à 5 chefs d’agrès/CDG <text:span text:style-name="T6">(5 min /personne). </text:span></text:p>
      <text:p text:style-name="P14">- Annonce<text:span text:style-name="T9">z</text:span> clairement ce que l’on attend des agents, le temps imparti par personne et les règles du jeu (<text:span text:style-name="T6">exple : </text:span>tel en mode silence, respect mutuel, <text:s/>respect du temps de parole, courtoisie…). </text:p>
      <text:p text:style-name="P14">- Rappele<text:span text:style-name="T9">z, en quelques mots,</text:span> le contexte de l’intervention et les actions chronologiques. Reste<text:span text:style-name="T9">z</text:span> concentré sur l’essentiel, <text:span text:style-name="T6">ne portez aucun jugement. </text:span></text:p>
      <text:p text:style-name="P14">- Donne<text:span text:style-name="T9">z</text:span> la parole aux chefs d’agrès/chefs de groupe dans l’ordre chronologique de l’intervention. </text:p>
      <text:p text:style-name="P14">- <text:span text:style-name="T8">Faites preuve d’empathie (se mettre à la place de l’autre pour comprendre son point de vue et prendre en compte son ressenti, sans jugement, sans projection, sans identification…). Entendre les raisons n’implique pas que vous donnez raison !</text:span></text:p>
      <text:p text:style-name="P15">- Assure<text:span text:style-name="T6">z vous que tout ceux souhaitant contribuer le fasse sans être interrompu.</text:span></text:p>
      <text:p text:style-name="P14">- <text:span text:style-name="T6">Ne monopolisez pas la parole. </text:span>Éviter les questions fermées. <text:span text:style-name="T6">Utilisez le « Comment » préférable au « Pourquoi ».</text:span></text:p>
      <text:p text:style-name="P14">- <text:span text:style-name="T11">Écoutez attentivement. Reformulez, le cas échéant, afin de vous assurer d’avoir bien saisi ce que veut vous exprimer l’agent.</text:span></text:p>
      <text:p text:style-name="P14">- <text:span text:style-name="T6">Assurez vous que tout ceux qui le souhaitent se soient exprimés et prenez la parole en dernier en faisant une synthèse de l’auto-diagnostic des participants.</text:span></text:p>
      <text:p text:style-name="P14">- <text:span text:style-name="T16">Sollicitez un avis médical (via le CODIS) si vous estimez avoir identifié un agent nécessitant un soutien psychologique personnel.</text:span></text:p>
      <text:p text:style-name="P14"/>
      <text:p text:style-name="P16">R<text:span text:style-name="T7">appelez-vous, personne ne détient la vérité absolue… Il n’y a que des points de vue sur la réalité !</text:span></text:p>
      <text:p text:style-name="P2"><draw:frame draw:style-name="fr1" draw:name="Image1" text:anchor-type="paragraph" svg:x="0cm" svg:y="1.108cm" svg:width="17cm" svg:height="2.621cm" draw:z-index="0"><draw:image xlink:href="Pictures/100000000000036C0000008DCE788B2B651D106F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3-15T16:27:42.412000000</meta:creation-date>
    <dc:date>2019-03-29T11:45:19.932000000</dc:date>
    <meta:editing-duration>PT1H20M36S</meta:editing-duration>
    <meta:editing-cycles>15</meta:editing-cycles>
    <meta:generator>LibreOffice/5.4.6.2$Windows_x86 LibreOffice_project/4014ce260a04f1026ba855d3b8d91541c224eab8</meta:generator>
    <meta:print-date>2019-03-18T16:19:49.597000000</meta:print-date>
    <meta:document-statistic meta:table-count="0" meta:image-count="1" meta:object-count="0" meta:page-count="1" meta:paragraph-count="27" meta:word-count="541" meta:character-count="3327" meta:non-whitespace-character-count="2807"/>
  </office:meta>
</office:document-meta>
</file>