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1E00000014CA1924707.jpg"/>
  <manifest:file-entry manifest:media-type="image/gif" manifest:full-path="Pictures/10000000000001CC000001203EE3CC7C.gif"/>
  <manifest:file-entry manifest:media-type="image/gif" manifest:full-path="Pictures/100000000000015E00000088D586B4D8.gif"/>
  <manifest:file-entry manifest:media-type="image/jpeg" manifest:full-path="Pictures/10000000000000C8000001510BE4DFBD.jpg"/>
  <manifest:file-entry manifest:media-type="image/jpeg" manifest:full-path="Pictures/10000000000002BC00000100A554F5F9.jpg"/>
  <manifest:file-entry manifest:media-type="image/png" manifest:full-path="Pictures/100000000000042A000002CA6DEEE0FE.png"/>
  <manifest:file-entry manifest:media-type="image/jpeg" manifest:full-path="Pictures/10000000000001C200000152C02DFCE1.jpg"/>
  <manifest:file-entry manifest:media-type="image/jpeg" manifest:full-path="Pictures/10000000000001F400000177A59201E2.jpg"/>
  <manifest:file-entry manifest:media-type="image/gif" manifest:full-path="Pictures/1000000000000096000000E1CD0AD1DD.gif"/>
  <manifest:file-entry manifest:media-type="image/jpeg" manifest:full-path="Pictures/1000000000000C0000000900660A2E86.jpg"/>
  <manifest:file-entry manifest:media-type="image/jpeg" manifest:full-path="Pictures/10000000000000D8000000EA531380C8.jpg"/>
  <manifest:file-entry manifest:media-type="image/jpeg" manifest:full-path="Pictures/100000000000012C000000E19AD7DB2D.jpg"/>
  <manifest:file-entry manifest:media-type="image/jpeg" manifest:full-path="Pictures/100000000000016300000101EB5051F2.jpg"/>
  <manifest:file-entry manifest:media-type="image/jpeg" manifest:full-path="Pictures/10000000000001E0000002806AAE710D.jpg"/>
  <manifest:file-entry manifest:media-type="image/jpeg" manifest:full-path="Pictures/10000000000001900000010E05AA4244.jpg"/>
  <manifest:file-entry manifest:media-type="image/jpeg" manifest:full-path="Pictures/10000000000002A80000023069FEA2FB.jpg"/>
  <manifest:file-entry manifest:media-type="image/gif" manifest:full-path="Pictures/1000000000000096000000BF9AF1DFD3.gif"/>
  <manifest:file-entry manifest:media-type="image/jpeg" manifest:full-path="Pictures/10000000000001C2000000E2C79D2589.jpg"/>
  <manifest:file-entry manifest:media-type="image/jpeg" manifest:full-path="Pictures/100000000000017C0000011D9D7E5B13.jpg"/>
  <manifest:file-entry manifest:media-type="image/jpeg" manifest:full-path="Pictures/1000000000000144000000CDF20C353B.jpg"/>
  <manifest:file-entry manifest:media-type="image/jpeg" manifest:full-path="Pictures/10000000000001E10000014030F789B1.jpg"/>
  <manifest:file-entry manifest:media-type="image/jpeg" manifest:full-path="Pictures/100000000000012C000000DCA8276773.jpg"/>
  <manifest:file-entry manifest:media-type="image/jpeg" manifest:full-path="Pictures/1000000000000640000004B08C0E78B8.jpg"/>
  <manifest:file-entry manifest:media-type="image/jpeg" manifest:full-path="Pictures/100000000000012C000001C2B5E5BD60.jpg"/>
  <manifest:file-entry manifest:media-type="image/gif" manifest:full-path="Pictures/1000000000000096000000BF311A21F6.gif"/>
  <manifest:file-entry manifest:media-type="image/png" manifest:full-path="Pictures/1000000000000258000001C2129AC2D5.png"/>
  <manifest:file-entry manifest:media-type="image/jpeg" manifest:full-path="Pictures/10000000000000B4000000B800496C53.jpg"/>
  <manifest:file-entry manifest:media-type="image/jpeg" manifest:full-path="Pictures/100000000000012C000000E1EE296D87.jpg"/>
  <manifest:file-entry manifest:media-type="image/jpeg" manifest:full-path="Pictures/10000000000002C5000002136CB77645.jpg"/>
  <manifest:file-entry manifest:media-type="image/jpeg" manifest:full-path="Pictures/100000000000029B000001F1A9B858F5.jpg"/>
  <manifest:file-entry manifest:media-type="image/jpeg" manifest:full-path="Pictures/10000000000002AC00000203BC1D4CD4.jpg"/>
  <manifest:file-entry manifest:media-type="image/jpeg" manifest:full-path="Pictures/100000000000032000000215F737F6B6.jpg"/>
  <manifest:file-entry manifest:media-type="image/jpeg" manifest:full-path="Pictures/1000000000000258000001C257ED1015.jpg"/>
  <manifest:file-entry manifest:media-type="image/jpeg" manifest:full-path="Pictures/10000000000003200000025883189A67.jpg"/>
  <manifest:file-entry manifest:media-type="image/gif" manifest:full-path="Pictures/100000000000004600000059C59A300F.gif"/>
  <manifest:file-entry manifest:media-type="image/jpeg" manifest:full-path="Pictures/100000000000012C0000010CA8A8BA07.jpg"/>
  <manifest:file-entry manifest:media-type="image/gif" manifest:full-path="Pictures/100000000000015E00000079ADBCE67A.gif"/>
  <manifest:file-entry manifest:media-type="image/jpeg" manifest:full-path="Pictures/1000000000000258000001C271E7BB7B.jpg"/>
  <manifest:file-entry manifest:media-type="image/jpeg" manifest:full-path="Pictures/100000000000019B000001116985997C.jpg"/>
  <manifest:file-entry manifest:media-type="image/jpeg" manifest:full-path="Pictures/10000000000000F0000000F059D2C164.jpg"/>
  <manifest:file-entry manifest:media-type="image/jpeg" manifest:full-path="Pictures/100000000000025800000320B1AA1F96.jpg"/>
  <manifest:file-entry manifest:media-type="image/jpeg" manifest:full-path="Pictures/100000000000012C000000E1007CABDB.jpg"/>
  <manifest:file-entry manifest:media-type="image/jpeg" manifest:full-path="Pictures/10000000000002670000034E4E28A11D.jpg"/>
  <manifest:file-entry manifest:media-type="image/jpeg" manifest:full-path="Pictures/10000000000000FA000000C3339BC5D2.jpg"/>
  <manifest:file-entry manifest:media-type="image/png" manifest:full-path="Pictures/100002000000067600000923076CAD89.png"/>
  <manifest:file-entry manifest:media-type="image/jpeg" manifest:full-path="Pictures/1000000000000640000004B0CD778414.jpg"/>
  <manifest:file-entry manifest:media-type="image/jpeg" manifest:full-path="Pictures/100000000000019B00000140AD4511B8.jpg"/>
  <manifest:file-entry manifest:media-type="image/gif" manifest:full-path="Pictures/100000000000007700000096A525E521.gif"/>
  <manifest:file-entry manifest:media-type="image/png" manifest:full-path="Pictures/100002010000024D000001874B35DE3F.png"/>
  <manifest:file-entry manifest:media-type="image/jpeg" manifest:full-path="Pictures/10000000000001D80000017C8E79B0BD.jpg"/>
  <manifest:file-entry manifest:media-type="image/png" manifest:full-path="Pictures/1000000000000190000001090F6A756D.png"/>
  <manifest:file-entry manifest:media-type="image/jpeg" manifest:full-path="Pictures/100000000000015E0000010746F593F5.jp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StarSymbol" svg:font-family="StarSymbol" style:font-charset="x-symbol"/>
    <style:font-face style:name="OpenSymbol" svg:font-family="OpenSymbol"/>
    <style:font-face style:name="Comic Sans MS2" svg:font-family="'Comic Sans MS'" style:font-adornments="Normal" style:font-family-generic="script"/>
    <style:font-face style:name="Times New Roman" svg:font-family="'Times New Roman'" style:font-family-generic="roman" style:font-pitch="variable"/>
    <style:font-face style:name="Comic Sans MS" svg:font-family="'Comic Sans MS'" style:font-family-generic="script" style:font-pitch="variable"/>
    <style:font-face style:name="Comic Sans MS1" svg:font-family="'Comic Sans MS'" style:font-adornments="Normal" style:font-family-generic="script" style:font-pitch="variable"/>
    <style:font-face style:name="Lucida Handwriting" svg:font-family="'Lucida Handwriting'" style:font-family-generic="script" style:font-pitch="variable"/>
    <style:font-face style:name="Times New Roman1" svg:font-family="'Times New Roman'" style:font-family-generic="script" style:font-pitch="variable"/>
    <style:font-face style:name="Arial" svg:font-family="Arial" style:font-family-generic="swiss" style:font-pitch="variable"/>
    <style:font-face style:name="Arial Black" svg:font-family="'Arial Black'" style:font-family-generic="swiss" style:font-pitch="variable"/>
    <style:font-face style:name="Tahoma" svg:font-family="Tahoma" style:font-family-generic="swiss" style:font-pitch="variable"/>
    <style:font-face style:name="Times New Roman2" svg:font-family="'Times New Roman'"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Tahoma1" svg:font-family="Tahoma" style:font-family-generic="system" style:font-pitch="variable"/>
  </office:font-face-decls>
  <office:automatic-styles>
    <style:style style:name="Tableau7" style:family="table" style:master-page-name="sans_20_séquence">
      <style:table-properties style:width="17.055cm" fo:margin-left="-0.042cm" fo:margin-right="-0.012cm" style:page-number="0" table:align="margins"/>
    </style:style>
    <style:style style:name="Tableau7.A" style:family="table-column">
      <style:table-column-properties style:column-width="3.35cm" style:rel-column-width="12871*"/>
    </style:style>
    <style:style style:name="Tableau7.B" style:family="table-column">
      <style:table-column-properties style:column-width="10.356cm" style:rel-column-width="39792*"/>
    </style:style>
    <style:style style:name="Tableau7.C" style:family="table-column">
      <style:table-column-properties style:column-width="3.35cm" style:rel-column-width="12872*"/>
    </style:style>
    <style:style style:name="Tableau7.A1" style:family="table-cell">
      <style:table-cell-properties style:vertical-align="middle" fo:padding="0.097cm" fo:border-left="0.002cm solid #000000" fo:border-right="none" fo:border-top="0.002cm solid #000000" fo:border-bottom="0.002cm solid #000000"/>
    </style:style>
    <style:style style:name="Tableau7.C1" style:family="table-cell">
      <style:table-cell-properties style:vertical-align="middle" fo:padding="0.097cm" fo:border="0.002cm solid #000000"/>
    </style:style>
    <style:style style:name="Tableau7.C2" style:family="table-cell">
      <style:table-cell-properties style:vertical-align="middle" fo:padding="0.097cm" fo:border-left="0.002cm solid #000000" fo:border-right="0.002cm solid #000000" fo:border-top="none" fo:border-bottom="0.002cm solid #000000"/>
    </style:style>
    <style:style style:name="Tableau7.C3" style:family="table-cell">
      <style:table-cell-properties fo:padding="0.097cm" fo:border-left="0.002cm solid #000000" fo:border-right="0.002cm solid #000000" fo:border-top="none" fo:border-bottom="0.002cm solid #000000"/>
    </style:style>
    <style:style style:name="Tableau4" style:family="table" style:master-page-name="sans_20_séquence">
      <style:table-properties style:width="17.055cm" fo:margin-left="-0.042cm" fo:margin-right="-0.012cm" style:page-number="0" table:align="margins"/>
    </style:style>
    <style:style style:name="Tableau4.A" style:family="table-column">
      <style:table-column-properties style:column-width="3.35cm" style:rel-column-width="12871*"/>
    </style:style>
    <style:style style:name="Tableau4.B" style:family="table-column">
      <style:table-column-properties style:column-width="10.356cm" style:rel-column-width="39792*"/>
    </style:style>
    <style:style style:name="Tableau4.C" style:family="table-column">
      <style:table-column-properties style:column-width="3.35cm" style:rel-column-width="12872*"/>
    </style:style>
    <style:style style:name="Tableau4.A1" style:family="table-cell">
      <style:table-cell-properties style:vertical-align="middle" fo:padding="0.097cm" fo:border-left="0.002cm solid #000000" fo:border-right="none" fo:border-top="0.002cm solid #000000" fo:border-bottom="0.002cm solid #000000"/>
    </style:style>
    <style:style style:name="Tableau4.C1" style:family="table-cell">
      <style:table-cell-properties style:vertical-align="middle" fo:padding="0.097cm" fo:border="0.002cm solid #000000"/>
    </style:style>
    <style:style style:name="Tableau4.C2" style:family="table-cell">
      <style:table-cell-properties style:vertical-align="middle" fo:padding="0.097cm" fo:border-left="0.002cm solid #000000" fo:border-right="0.002cm solid #000000" fo:border-top="none" fo:border-bottom="0.002cm solid #000000"/>
    </style:style>
    <style:style style:name="Tableau4.C3" style:family="table-cell">
      <style:table-cell-properties fo:padding="0.097cm" fo:border-left="0.002cm solid #000000" fo:border-right="0.002cm solid #000000" fo:border-top="none" fo:border-bottom="0.002cm solid #000000"/>
    </style:style>
    <style:style style:name="Tableau2" style:family="table" style:master-page-name="sans_20_séquence">
      <style:table-properties style:width="17.055cm" fo:margin-left="-0.042cm" fo:margin-right="-0.012cm" style:page-number="0" table:align="margins"/>
    </style:style>
    <style:style style:name="Tableau2.A" style:family="table-column">
      <style:table-column-properties style:column-width="3.35cm" style:rel-column-width="12871*"/>
    </style:style>
    <style:style style:name="Tableau2.B" style:family="table-column">
      <style:table-column-properties style:column-width="10.356cm" style:rel-column-width="39792*"/>
    </style:style>
    <style:style style:name="Tableau2.C" style:family="table-column">
      <style:table-column-properties style:column-width="3.35cm" style:rel-column-width="12872*"/>
    </style:style>
    <style:style style:name="Tableau2.A1" style:family="table-cell">
      <style:table-cell-properties style:vertical-align="middle" fo:padding="0.097cm" fo:border-left="0.002cm solid #000000" fo:border-right="none" fo:border-top="0.002cm solid #000000" fo:border-bottom="0.002cm solid #000000"/>
    </style:style>
    <style:style style:name="Tableau2.C1" style:family="table-cell">
      <style:table-cell-properties style:vertical-align="middle" fo:padding="0.097cm" fo:border="0.002cm solid #000000"/>
    </style:style>
    <style:style style:name="Tableau2.C2" style:family="table-cell">
      <style:table-cell-properties style:vertical-align="middle" fo:padding="0.097cm" fo:border-left="0.002cm solid #000000" fo:border-right="0.002cm solid #000000" fo:border-top="none" fo:border-bottom="0.002cm solid #000000"/>
    </style:style>
    <style:style style:name="Tableau2.C3" style:family="table-cell">
      <style:table-cell-properties fo:padding="0.097cm" fo:border-left="0.002cm solid #000000" fo:border-right="0.002cm solid #000000" fo:border-top="none" fo:border-bottom="0.002cm solid #000000"/>
    </style:style>
    <style:style style:name="Tableau5" style:family="table" style:master-page-name="sans_20_séquence">
      <style:table-properties style:width="17.055cm" fo:margin-left="-0.042cm" fo:margin-right="-0.012cm" style:page-number="0" table:align="margins"/>
    </style:style>
    <style:style style:name="Tableau5.A" style:family="table-column">
      <style:table-column-properties style:column-width="3.35cm" style:rel-column-width="12871*"/>
    </style:style>
    <style:style style:name="Tableau5.B" style:family="table-column">
      <style:table-column-properties style:column-width="10.356cm" style:rel-column-width="39792*"/>
    </style:style>
    <style:style style:name="Tableau5.C" style:family="table-column">
      <style:table-column-properties style:column-width="3.35cm" style:rel-column-width="12872*"/>
    </style:style>
    <style:style style:name="Tableau5.A1" style:family="table-cell">
      <style:table-cell-properties style:vertical-align="middle" fo:padding="0.097cm" fo:border-left="0.002cm solid #000000" fo:border-right="none" fo:border-top="0.002cm solid #000000" fo:border-bottom="0.002cm solid #000000"/>
    </style:style>
    <style:style style:name="Tableau5.C1" style:family="table-cell">
      <style:table-cell-properties style:vertical-align="middle" fo:padding="0.097cm" fo:border="0.002cm solid #000000"/>
    </style:style>
    <style:style style:name="Tableau5.C2" style:family="table-cell">
      <style:table-cell-properties style:vertical-align="middle" fo:padding="0.097cm" fo:border-left="0.002cm solid #000000" fo:border-right="0.002cm solid #000000" fo:border-top="none" fo:border-bottom="0.002cm solid #000000"/>
    </style:style>
    <style:style style:name="Tableau5.C3" style:family="table-cell">
      <style:table-cell-properties fo:padding="0.097cm" fo:border-left="0.002cm solid #000000" fo:border-right="0.002cm solid #000000" fo:border-top="none" fo:border-bottom="0.002cm solid #000000"/>
    </style:style>
    <style:style style:name="Tableau1" style:family="table" style:master-page-name="sans_20_séquence">
      <style:table-properties style:width="17.055cm" fo:margin-left="-0.042cm" fo:margin-right="-0.012cm" style:page-number="0" table:align="margins"/>
    </style:style>
    <style:style style:name="Tableau1.A" style:family="table-column">
      <style:table-column-properties style:column-width="3.35cm" style:rel-column-width="12871*"/>
    </style:style>
    <style:style style:name="Tableau1.B" style:family="table-column">
      <style:table-column-properties style:column-width="10.356cm" style:rel-column-width="39792*"/>
    </style:style>
    <style:style style:name="Tableau1.C" style:family="table-column">
      <style:table-column-properties style:column-width="3.35cm" style:rel-column-width="12872*"/>
    </style:style>
    <style:style style:name="Tableau1.A1" style:family="table-cell">
      <style:table-cell-properties style:vertical-align="middle" fo:padding="0.097cm" fo:border-left="0.002cm solid #000000" fo:border-right="none" fo:border-top="0.002cm solid #000000" fo:border-bottom="0.002cm solid #000000"/>
    </style:style>
    <style:style style:name="Tableau1.C1" style:family="table-cell">
      <style:table-cell-properties style:vertical-align="middle" fo:padding="0.097cm" fo:border="0.002cm solid #000000"/>
    </style:style>
    <style:style style:name="Tableau1.C2" style:family="table-cell">
      <style:table-cell-properties style:vertical-align="middle" fo:padding="0.097cm" fo:border-left="0.002cm solid #000000" fo:border-right="0.002cm solid #000000" fo:border-top="none" fo:border-bottom="0.002cm solid #000000"/>
    </style:style>
    <style:style style:name="Tableau1.C3" style:family="table-cell">
      <style:table-cell-properties fo:padding="0.097cm" fo:border-left="0.002cm solid #000000" fo:border-right="0.002cm solid #000000" fo:border-top="none" fo:border-bottom="0.002cm solid #000000"/>
    </style:style>
    <style:style style:name="Tableau6" style:family="table" style:master-page-name="sans_20_séquence">
      <style:table-properties style:width="17.055cm" fo:margin-left="-0.042cm" fo:margin-right="-0.012cm" style:page-number="0" table:align="margins"/>
    </style:style>
    <style:style style:name="Tableau6.A" style:family="table-column">
      <style:table-column-properties style:column-width="3.35cm" style:rel-column-width="12871*"/>
    </style:style>
    <style:style style:name="Tableau6.B" style:family="table-column">
      <style:table-column-properties style:column-width="10.356cm" style:rel-column-width="39792*"/>
    </style:style>
    <style:style style:name="Tableau6.C" style:family="table-column">
      <style:table-column-properties style:column-width="3.35cm" style:rel-column-width="12872*"/>
    </style:style>
    <style:style style:name="Tableau6.A1" style:family="table-cell">
      <style:table-cell-properties style:vertical-align="middle" fo:padding="0.097cm" fo:border-left="0.002cm solid #000000" fo:border-right="none" fo:border-top="0.002cm solid #000000" fo:border-bottom="0.002cm solid #000000"/>
    </style:style>
    <style:style style:name="Tableau6.C1" style:family="table-cell">
      <style:table-cell-properties style:vertical-align="middle" fo:padding="0.097cm" fo:border="0.002cm solid #000000"/>
    </style:style>
    <style:style style:name="Tableau6.C2" style:family="table-cell">
      <style:table-cell-properties style:vertical-align="middle" fo:padding="0.097cm" fo:border-left="0.002cm solid #000000" fo:border-right="0.002cm solid #000000" fo:border-top="none" fo:border-bottom="0.002cm solid #000000"/>
    </style:style>
    <style:style style:name="Tableau6.C3" style:family="table-cell">
      <style:table-cell-properties fo:padding="0.097cm" fo:border-left="0.002cm solid #000000" fo:border-right="0.002cm solid #000000" fo:border-top="none" fo:border-bottom="0.002cm solid #000000"/>
    </style:style>
    <style:style style:name="Tableau8" style:family="table" style:master-page-name="sans_20_séquence">
      <style:table-properties style:width="17.055cm" fo:margin-left="-0.042cm" fo:margin-right="-0.012cm" style:page-number="0" table:align="margins"/>
    </style:style>
    <style:style style:name="Tableau8.A" style:family="table-column">
      <style:table-column-properties style:column-width="3.35cm" style:rel-column-width="12871*"/>
    </style:style>
    <style:style style:name="Tableau8.B" style:family="table-column">
      <style:table-column-properties style:column-width="10.356cm" style:rel-column-width="39792*"/>
    </style:style>
    <style:style style:name="Tableau8.C" style:family="table-column">
      <style:table-column-properties style:column-width="3.35cm" style:rel-column-width="12872*"/>
    </style:style>
    <style:style style:name="Tableau8.A1" style:family="table-cell">
      <style:table-cell-properties style:vertical-align="middle" fo:padding="0.097cm" fo:border-left="0.002cm solid #000000" fo:border-right="none" fo:border-top="0.002cm solid #000000" fo:border-bottom="0.002cm solid #000000"/>
    </style:style>
    <style:style style:name="Tableau8.C1" style:family="table-cell">
      <style:table-cell-properties style:vertical-align="middle" fo:padding="0.097cm" fo:border="0.002cm solid #000000"/>
    </style:style>
    <style:style style:name="Tableau8.C2" style:family="table-cell">
      <style:table-cell-properties style:vertical-align="middle" fo:padding="0.097cm" fo:border-left="0.002cm solid #000000" fo:border-right="0.002cm solid #000000" fo:border-top="none" fo:border-bottom="0.002cm solid #000000"/>
    </style:style>
    <style:style style:name="Tableau8.C3" style:family="table-cell">
      <style:table-cell-properties fo:padding="0.097cm" fo:border-left="0.002cm solid #000000" fo:border-right="0.002cm solid #000000" fo:border-top="none" fo:border-bottom="0.002cm solid #000000"/>
    </style:style>
    <style:style style:name="P1" style:family="paragraph" style:parent-style-name="Table_20_Contents">
      <style:paragraph-properties fo:text-align="center" style:justify-single-word="false"/>
      <style:text-properties style:font-name="Tahoma" fo:font-size="8pt" style:font-size-asian="8pt" style:font-size-complex="8pt"/>
    </style:style>
    <style:style style:name="P2" style:family="paragraph" style:parent-style-name="Table_20_Contents">
      <style:paragraph-properties fo:text-align="center" style:justify-single-word="false"/>
      <style:text-properties style:font-name="Tahoma" fo:font-size="13pt" fo:font-weight="bold" style:font-size-asian="13pt" style:font-weight-asian="bold" style:font-size-complex="13pt" style:font-weight-complex="bold"/>
    </style:style>
    <style:style style:name="P3" style:family="paragraph" style:parent-style-name="Table_20_Contents">
      <style:paragraph-properties fo:text-align="center" style:justify-single-word="false"/>
      <style:text-properties style:font-name="Comic Sans MS" fo:font-size="11pt" style:font-size-asian="11pt" style:font-size-complex="11pt"/>
    </style:style>
    <style:style style:name="P4" style:family="paragraph" style:parent-style-name="Standard">
      <style:paragraph-properties fo:text-align="center" style:justify-single-word="false"/>
      <style:text-properties style:font-name="Comic Sans MS" fo:font-size="11pt" fo:font-weight="bold" style:font-size-asian="11pt" style:font-weight-asian="bold" style:font-size-complex="11pt" style:font-weight-complex="bold"/>
    </style:style>
    <style:style style:name="P5" style:family="paragraph" style:parent-style-name="Standard">
      <style:paragraph-properties fo:text-align="justify" style:justify-single-word="false"/>
    </style:style>
    <style:style style:name="P6" style:family="paragraph" style:parent-style-name="Standard">
      <style:paragraph-properties fo:text-align="center" style:justify-single-word="false" fo:background-color="#cc6600" style:text-autospace="none" style:writing-mode="lr-tb">
        <style:background-image/>
      </style:paragraph-properties>
      <style:text-properties style:text-outline="false" style:text-line-through-style="none" style:font-name="Comic Sans MS" fo:font-size="11pt" fo:font-style="normal" fo:text-shadow="none" style:text-underline-style="none" fo:font-weight="normal" style:font-name-asian="Comic Sans MS" style:font-size-asian="11pt" style:font-style-asian="normal" style:font-weight-asian="normal" style:font-name-complex="Comic Sans MS" style:font-size-complex="11pt" style:font-style-complex="normal" style:font-weight-complex="normal" style:text-emphasize="none"/>
    </style:style>
    <style:style style:name="P7" style:family="paragraph" style:parent-style-name="Text_20_body">
      <style:paragraph-properties fo:text-align="justify" style:justify-single-word="false"/>
    </style:style>
    <style:style style:name="P8" style:family="paragraph" style:parent-style-name="Text_20_body">
      <style:text-properties fo:font-size="6pt" style:font-size-asian="6pt" style:font-size-complex="6pt"/>
    </style:style>
    <style:style style:name="P9" style:family="paragraph" style:parent-style-name="Text_20_body">
      <style:text-properties fo:font-weight="normal" style:font-weight-asian="normal" style:font-weight-complex="normal"/>
    </style:style>
    <style:style style:name="P10" style:family="paragraph" style:parent-style-name="Text_20_body">
      <style:paragraph-properties fo:text-align="start" style:justify-single-word="false"/>
      <style:text-properties fo:font-weight="normal" style:font-weight-asian="normal" style:font-weight-complex="normal"/>
    </style:style>
    <style:style style:name="P11" style:family="paragraph" style:parent-style-name="Text_20_body">
      <style:paragraph-properties fo:text-align="justify" style:justify-single-word="false"/>
      <style:text-properties fo:font-weight="normal" style:font-weight-asian="normal" style:font-weight-complex="normal"/>
    </style:style>
    <style:style style:name="P12" style:family="paragraph" style:parent-style-name="Text_20_body">
      <style:text-properties style:text-underline-style="solid" style:text-underline-width="auto" style:text-underline-color="font-color"/>
    </style:style>
    <style:style style:name="P13" style:family="paragraph" style:parent-style-name="Text_20_body">
      <style:paragraph-properties fo:text-align="justify" style:justify-single-word="false"/>
      <style:text-properties style:text-underline-style="solid" style:text-underline-width="auto" style:text-underline-color="font-color"/>
    </style:style>
    <style:style style:name="P14" style:family="paragraph" style:parent-style-name="Text_20_body">
      <style:paragraph-properties fo:text-align="justify" style:justify-single-word="false"/>
      <style:text-properties style:text-underline-style="solid" style:text-underline-width="auto" style:text-underline-color="font-color" fo:font-weight="normal" style:font-weight-asian="normal" style:font-weight-complex="normal"/>
    </style:style>
    <style:style style:name="P15" style:family="paragraph" style:parent-style-name="Text_20_body">
      <style:paragraph-properties fo:text-align="justify" style:justify-single-word="false"/>
      <style:text-properties style:text-underline-style="none"/>
    </style:style>
    <style:style style:name="P16" style:family="paragraph" style:parent-style-name="Text_20_body">
      <style:paragraph-properties fo:text-align="justify" style:justify-single-word="false"/>
      <style:text-properties style:text-underline-style="none" fo:font-weight="normal" style:font-weight-asian="normal" style:font-weight-complex="normal"/>
    </style:style>
    <style:style style:name="P17" style:family="paragraph" style:parent-style-name="Text_20_body">
      <style:text-properties style:text-underline-style="none" fo:font-weight="bold" style:font-weight-asian="bold" style:font-weight-complex="bold"/>
    </style:style>
    <style:style style:name="P18" style:family="paragraph" style:parent-style-name="Text_20_body">
      <style:paragraph-properties fo:text-align="justify" style:justify-single-word="false"/>
      <style:text-properties style:text-underline-style="none" fo:font-weight="bold" style:font-weight-asian="bold" style:font-weight-complex="bold"/>
    </style:style>
    <style:style style:name="P19" style:family="paragraph" style:parent-style-name="Text_20_body">
      <style:paragraph-properties fo:text-align="start" style:justify-single-word="false"/>
    </style:style>
    <style:style style:name="P20" style:family="paragraph" style:parent-style-name="Text_20_body">
      <style:paragraph-properties fo:text-align="start" style:justify-single-word="false"/>
      <style:text-properties style:font-name="Comic Sans MS1" style:font-name-asian="Arial Unicode MS" style:font-name-complex="Tahoma1"/>
    </style:style>
    <style:style style:name="P21" style:family="paragraph" style:parent-style-name="Text_20_body">
      <style:paragraph-properties fo:text-align="justify" style:justify-single-word="false"/>
      <style:text-properties style:font-name="Comic Sans MS1" style:font-name-asian="Arial Unicode MS" style:font-name-complex="Tahoma1"/>
    </style:style>
    <style:style style:name="P22" style:family="paragraph" style:parent-style-name="Text_20_body">
      <style:text-properties style:font-name="Comic Sans MS1" fo:font-weight="normal" style:font-name-asian="Arial Unicode MS" style:font-weight-asian="normal" style:font-name-complex="Tahoma1" style:font-weight-complex="normal"/>
    </style:style>
    <style:style style:name="P23" style:family="paragraph" style:parent-style-name="Text_20_body">
      <style:paragraph-properties fo:text-align="start" style:justify-single-word="false"/>
      <style:text-properties style:font-name="Comic Sans MS1" fo:font-weight="normal" style:font-name-asian="Arial Unicode MS" style:font-weight-asian="normal" style:font-name-complex="Tahoma1" style:font-weight-complex="normal"/>
    </style:style>
    <style:style style:name="P24" style:family="paragraph" style:parent-style-name="Text_20_body">
      <style:paragraph-properties fo:text-align="justify" style:justify-single-word="false"/>
      <style:text-properties style:font-name="Comic Sans MS1" style:text-underline-style="none" style:font-name-asian="Arial Unicode MS" style:font-name-complex="Tahoma1"/>
    </style:style>
    <style:style style:name="P25" style:family="paragraph" style:parent-style-name="Text_20_body">
      <style:paragraph-properties fo:text-align="justify" style:justify-single-word="false"/>
      <style:text-properties style:font-name="Comic Sans MS1" fo:font-style="normal" style:font-name-asian="Arial Unicode MS" style:font-style-asian="normal" style:font-name-complex="Tahoma1" style:font-style-complex="normal"/>
    </style:style>
    <style:style style:name="P26" style:family="paragraph" style:parent-style-name="Text_20_body">
      <style:paragraph-properties fo:text-align="justify" style:justify-single-word="false"/>
      <style:text-properties style:font-name="Comic Sans MS1" fo:font-style="normal" fo:font-weight="bold" style:font-name-asian="Arial Unicode MS" style:font-style-asian="normal" style:font-weight-asian="bold" style:font-name-complex="Tahoma1" style:font-style-complex="normal" style:font-weight-complex="bold"/>
    </style:style>
    <style:style style:name="P27" style:family="paragraph" style:parent-style-name="Text_20_body">
      <style:paragraph-properties fo:text-align="justify" style:justify-single-word="false"/>
      <style:text-properties fo:font-weight="bold" style:font-weight-asian="bold" style:font-weight-complex="bold"/>
    </style:style>
    <style:style style:name="P28" style:family="paragraph" style:parent-style-name="Text_20_body">
      <style:paragraph-properties fo:text-align="justify" style:justify-single-word="false"/>
      <style:text-properties fo:font-style="normal" style:font-style-asian="normal" style:font-style-complex="normal"/>
    </style:style>
    <style:style style:name="P29" style:family="paragraph" style:parent-style-name="Text_20_body">
      <style:paragraph-properties fo:text-align="justify" style:justify-single-word="false"/>
      <style:text-properties fo:font-style="normal" style:text-underline-style="none" style:font-style-asian="normal" style:font-style-complex="normal"/>
    </style:style>
    <style:style style:name="P30" style:family="paragraph" style:parent-style-name="Text_20_body">
      <style:paragraph-properties fo:text-align="justify" style:justify-single-word="false"/>
      <style:text-properties style:font-name="Comic Sans MS2" style:text-underline-style="none" style:font-name-asian="Comic Sans MS2" style:font-name-complex="Comic Sans MS2"/>
    </style:style>
    <style:style style:name="P31" style:family="paragraph" style:parent-style-name="Text_20_body">
      <style:text-properties fo:font-style="italic" style:font-style-asian="italic" style:font-style-complex="italic"/>
    </style:style>
    <style:style style:name="P32" style:family="paragraph" style:parent-style-name="Text_20_body">
      <style:paragraph-properties fo:text-align="justify" style:justify-single-word="false"/>
      <style:text-properties fo:font-style="italic" style:font-style-asian="italic" style:font-style-complex="italic"/>
    </style:style>
    <style:style style:name="P33" style:family="paragraph" style:parent-style-name="Text_20_body">
      <style:paragraph-properties fo:text-align="start" style:justify-single-word="false"/>
      <style:text-properties style:font-name="Comic Sans MS" fo:font-weight="normal" style:font-name-asian="Arial Unicode MS" style:font-weight-asian="normal" style:font-name-complex="Tahoma1" style:font-weight-complex="normal"/>
    </style:style>
    <style:style style:name="P34" style:family="paragraph" style:parent-style-name="Text_20_body">
      <style:paragraph-properties fo:text-align="center" style:justify-single-word="false"/>
    </style:style>
    <style:style style:name="P35" style:family="paragraph" style:parent-style-name="_31__20_ou_20_2_20_...">
      <style:paragraph-properties fo:text-align="justify" style:justify-single-word="false"/>
    </style:style>
    <style:style style:name="P36" style:family="paragraph" style:parent-style-name="Frame_20_contents">
      <style:text-properties fo:font-style="italic" style:font-style-asian="italic" style:font-style-complex="italic"/>
    </style:style>
    <style:style style:name="P37" style:family="paragraph" style:parent-style-name="Frame_20_contents">
      <style:text-properties fo:font-weight="bold" style:font-weight-asian="bold" style:font-weight-complex="bold"/>
    </style:style>
    <style:style style:name="P38" style:family="paragraph" style:parent-style-name="Frame_20_contents">
      <style:text-properties fo:font-weight="normal" style:font-weight-asian="normal" style:font-weight-complex="normal"/>
    </style:style>
    <style:style style:name="P39" style:family="paragraph" style:parent-style-name="Frame_20_contents">
      <style:paragraph-properties fo:text-align="center" style:justify-single-word="false"/>
      <style:text-properties fo:color="#ff0000" fo:font-weight="normal" style:font-weight-asian="normal" style:font-weight-complex="normal"/>
    </style:style>
    <style:style style:name="P40" style:family="paragraph" style:parent-style-name="Frame_20_contents">
      <style:paragraph-properties fo:text-align="center" style:justify-single-word="false"/>
      <style:text-properties fo:color="#ff0000" fo:font-weight="bold" style:font-weight-asian="bold" style:font-weight-complex="bold"/>
    </style:style>
    <style:style style:name="P41" style:family="paragraph" style:parent-style-name="Frame_20_contents">
      <style:paragraph-properties fo:text-align="center" style:justify-single-word="false"/>
      <style:text-properties fo:color="#ff0000" fo:font-style="italic" fo:font-weight="bold" style:font-style-asian="italic" style:font-weight-asian="bold" style:font-style-complex="italic" style:font-weight-complex="bold"/>
    </style:style>
    <style:style style:name="P42" style:family="paragraph" style:parent-style-name="Frame_20_contents">
      <style:paragraph-properties fo:text-align="center" style:justify-single-word="false"/>
      <style:text-properties fo:color="#ff0000" fo:font-style="italic" fo:font-weight="normal" style:font-style-asian="italic" style:font-weight-asian="normal" style:font-style-complex="italic" style:font-weight-complex="normal"/>
    </style:style>
    <style:style style:name="P43" style:family="paragraph" style:parent-style-name="I_20_ou_20_II...">
      <style:paragraph-properties fo:text-align="justify" style:justify-single-word="false"/>
    </style:style>
    <style:style style:name="P44" style:family="paragraph" style:parent-style-name="Standard" style:master-page-name="_31_ère_20_page_20_com">
      <style:paragraph-properties fo:text-align="justify" style:justify-single-word="false" style:page-number="auto"/>
      <style:text-properties style:font-name="Comic Sans MS" fo:font-size="11pt" style:font-size-asian="11pt" style:font-size-complex="11pt"/>
    </style:style>
    <style:style style:name="P45" style:family="paragraph" style:parent-style-name="_31__20_ou_20_2_20_..." style:list-style-name="L1"/>
    <style:style style:name="P46" style:family="paragraph" style:parent-style-name="Text_20_body" style:list-style-name="L1"/>
    <style:style style:name="P47" style:family="paragraph" style:parent-style-name="Text_20_body" style:list-style-name="L1">
      <style:text-properties fo:font-weight="bold" style:font-weight-asian="bold" style:font-weight-complex="bold"/>
    </style:style>
    <style:style style:name="P48" style:family="paragraph" style:parent-style-name="Text_20_body" style:list-style-name="L5">
      <style:text-properties fo:font-weight="bold" style:font-weight-asian="bold" style:font-weight-complex="bold"/>
    </style:style>
    <style:style style:name="P49" style:family="paragraph" style:parent-style-name="Text_20_body" style:list-style-name="L6">
      <style:text-properties fo:font-weight="bold" style:font-weight-asian="bold" style:font-weight-complex="bold"/>
    </style:style>
    <style:style style:name="P50" style:family="paragraph" style:parent-style-name="Text_20_body" style:list-style-name="L1">
      <style:text-properties fo:font-size="6pt" fo:font-weight="bold" style:font-size-asian="6pt" style:font-weight-asian="bold" style:font-size-complex="6pt" style:font-weight-complex="bold"/>
    </style:style>
    <style:style style:name="P51" style:family="paragraph" style:parent-style-name="Text_20_body" style:list-style-name="L2"/>
    <style:style style:name="P52" style:family="paragraph" style:parent-style-name="Text_20_body">
      <style:paragraph-properties fo:text-align="justify" style:justify-single-word="false"/>
    </style:style>
    <style:style style:name="P53" style:family="paragraph" style:parent-style-name="Text_20_body" style:list-style-name="L3">
      <style:paragraph-properties fo:text-align="justify" style:justify-single-word="false"/>
    </style:style>
    <style:style style:name="P54" style:family="paragraph" style:parent-style-name="Text_20_body" style:list-style-name="L4">
      <style:paragraph-properties fo:text-align="justify" style:justify-single-word="false"/>
    </style:style>
    <style:style style:name="P55" style:family="paragraph" style:parent-style-name="Text_20_body" style:list-style-name="L7">
      <style:paragraph-properties fo:text-align="justify" style:justify-single-word="false"/>
    </style:style>
    <style:style style:name="P56" style:family="paragraph" style:parent-style-name="Text_20_body" style:list-style-name="L8"/>
    <style:style style:name="P57" style:family="paragraph" style:parent-style-name="Text_20_body" style:list-style-name="L9">
      <style:paragraph-properties fo:text-align="justify" style:justify-single-word="false"/>
      <style:text-properties style:text-underline-style="none" fo:font-weight="normal" style:font-weight-asian="normal" style:font-weight-complex="normal"/>
    </style:style>
    <style:style style:name="P58" style:family="paragraph" style:parent-style-name="Text_20_body" style:list-style-name="L10">
      <style:paragraph-properties fo:text-align="justify" style:justify-single-word="false"/>
      <style:text-properties style:text-underline-style="none" fo:font-weight="normal" style:font-weight-asian="normal" style:font-weight-complex="normal"/>
    </style:style>
    <style:style style:name="P59" style:family="paragraph" style:parent-style-name="Text_20_body" style:list-style-name="L11">
      <style:paragraph-properties fo:text-align="justify" style:justify-single-word="false"/>
      <style:text-properties style:text-underline-style="none" fo:font-weight="normal" style:font-weight-asian="normal" style:font-weight-complex="normal"/>
    </style:style>
    <style:style style:name="P60" style:family="paragraph" style:parent-style-name="Text_20_body" style:list-style-name="L12">
      <style:paragraph-properties fo:text-align="justify" style:justify-single-word="false"/>
      <style:text-properties style:text-underline-style="none" fo:font-weight="normal" style:font-weight-asian="normal" style:font-weight-complex="normal"/>
    </style:style>
    <style:style style:name="P61" style:family="paragraph" style:parent-style-name="Text_20_body" style:list-style-name="L13">
      <style:paragraph-properties fo:text-align="justify" style:justify-single-word="false"/>
      <style:text-properties style:text-underline-style="none" fo:font-weight="normal" style:font-weight-asian="normal" style:font-weight-complex="normal"/>
    </style:style>
    <style:style style:name="P62" style:family="paragraph" style:parent-style-name="Text_20_body" style:list-style-name="L14">
      <style:paragraph-properties fo:text-align="justify" style:justify-single-word="false"/>
      <style:text-properties style:text-underline-style="none" fo:font-weight="normal" style:font-weight-asian="normal" style:font-weight-complex="normal"/>
    </style:style>
    <style:style style:name="P63" style:family="paragraph" style:parent-style-name="Text_20_body" style:list-style-name="L15">
      <style:paragraph-properties fo:text-align="justify" style:justify-single-word="false"/>
      <style:text-properties style:text-underline-style="none" fo:font-weight="normal" style:font-weight-asian="normal" style:font-weight-complex="normal"/>
    </style:style>
    <style:style style:name="P64" style:family="paragraph" style:parent-style-name="Text_20_body" style:list-style-name="L9">
      <style:paragraph-properties fo:text-align="justify" style:justify-single-word="false"/>
      <style:text-properties fo:font-style="italic" style:text-underline-style="none" fo:font-weight="normal" style:font-style-asian="italic" style:font-weight-asian="normal" style:font-style-complex="italic" style:font-weight-complex="normal"/>
    </style:style>
    <style:style style:name="P65" style:family="paragraph" style:parent-style-name="Text_20_body" style:list-style-name="L9">
      <style:paragraph-properties fo:text-align="justify" style:justify-single-word="false"/>
      <style:text-properties fo:font-style="normal" style:text-underline-style="none" fo:font-weight="normal" style:font-style-asian="normal" style:font-weight-asian="normal" style:font-style-complex="normal" style:font-weight-complex="normal"/>
    </style:style>
    <style:style style:name="P66" style:family="paragraph" style:parent-style-name="Text_20_body" style:list-style-name="L1">
      <style:paragraph-properties fo:margin-left="0.582cm" fo:margin-right="0cm" fo:text-indent="0cm" style:auto-text-indent="false"/>
      <style:text-properties fo:font-weight="bold" style:font-weight-asian="bold" style:font-weight-complex="bold"/>
    </style:style>
    <style:style style:name="P67" style:family="paragraph">
      <style:paragraph-properties fo:margin-left="0cm" fo:margin-right="0cm" fo:margin-top="0.245cm" fo:margin-bottom="0cm" fo:line-height="100%" fo:text-align="center" fo:text-indent="0cm" style:punctuation-wrap="simple" style:line-break="normal" style:writing-mode="lr-tb">
        <style:tab-stops>
          <style:tab-stop style:position="0.66cm"/>
          <style:tab-stop style:position="1.86cm"/>
          <style:tab-stop style:position="3.06cm"/>
          <style:tab-stop style:position="4.26cm"/>
          <style:tab-stop style:position="5.46cm"/>
          <style:tab-stop style:position="6.66cm"/>
          <style:tab-stop style:position="7.86cm"/>
          <style:tab-stop style:position="9.06cm"/>
          <style:tab-stop style:position="10.26cm"/>
          <style:tab-stop style:position="11.46cm"/>
          <style:tab-stop style:position="12.66cm"/>
          <style:tab-stop style:position="13.86cm"/>
          <style:tab-stop style:position="15.06cm"/>
          <style:tab-stop style:position="16.26cm"/>
        </style:tab-stops>
      </style:paragraph-properties>
    </style:style>
    <style:style style:name="P68" style:family="paragraph">
      <style:paragraph-properties fo:margin-left="0cm" fo:margin-right="0cm" fo:margin-top="0.245cm" fo:margin-bottom="0cm" fo:line-height="100%" fo:text-align="center" fo:text-indent="0cm" style:punctuation-wrap="simple" style:line-break="normal" style:writing-mode="lr-tb">
        <style:tab-stops>
          <style:tab-stop style:position="1.164cm"/>
          <style:tab-stop style:position="3.28cm"/>
          <style:tab-stop style:position="5.397cm"/>
          <style:tab-stop style:position="7.514cm"/>
          <style:tab-stop style:position="9.63cm"/>
          <style:tab-stop style:position="11.747cm"/>
          <style:tab-stop style:position="13.864cm"/>
          <style:tab-stop style:position="15.98cm"/>
          <style:tab-stop style:position="18.097cm"/>
          <style:tab-stop style:position="20.214cm"/>
          <style:tab-stop style:position="22.33cm"/>
          <style:tab-stop style:position="24.447cm"/>
          <style:tab-stop style:position="26.564cm"/>
          <style:tab-stop style:position="28.68cm"/>
        </style:tab-stops>
      </style:paragraph-properties>
      <style:text-properties fo:color="#000000" style:text-outline="false" style:text-line-through-style="none" style:text-position="0% 100%" style:font-name="Arial" fo:font-size="14pt" fo:font-style="normal" fo:text-shadow="none" style:text-underline-style="none" fo:font-weight="normal" style:font-name-asian="Lucida Sans Unicode" style:font-size-asian="14pt" style:font-style-asian="normal" style:font-weight-asian="normal" style:font-name-complex="Tahoma1" style:font-size-complex="14pt" style:font-style-complex="normal" style:font-weight-complex="normal" style:text-emphasize="none" style:font-relief="none"/>
    </style:style>
    <style:style style:name="P69" style:family="paragraph">
      <style:paragraph-properties fo:text-align="center"/>
    </style:style>
    <style:style style:name="P70" style:family="paragraph">
      <style:paragraph-properties fo:text-align="center"/>
      <style:text-properties style:font-name="Lucida Handwriting" fo:font-size="24pt" fo:font-style="italic" fo:font-weight="bold" style:font-size-asian="24pt" style:font-style-asian="italic" style:font-weight-asian="bold" style:font-size-complex="24pt" style:font-style-complex="italic" style:font-weight-complex="bold"/>
    </style:style>
    <style:style style:name="P71" style:family="paragraph">
      <style:paragraph-properties fo:text-align="center"/>
      <style:text-properties style:font-name="Comic Sans MS" fo:font-size="18pt" style:font-size-asian="18pt" style:font-size-complex="18pt"/>
    </style:style>
    <style:style style:name="P72" style:family="paragraph">
      <style:paragraph-properties fo:text-align="center"/>
      <style:text-properties fo:font-size="24pt" style:font-size-asian="24pt" style:font-size-complex="24pt"/>
    </style:style>
    <style:style style:name="P73" style:family="paragraph">
      <style:paragraph-properties fo:text-align="center"/>
      <style:text-properties fo:color="#99ccff" style:font-name="Arial Black" fo:font-size="8pt" style:font-size-asian="8pt" style:font-size-complex="8pt"/>
    </style:style>
    <style:style style:name="T1" style:family="text">
      <style:text-properties fo:font-weight="normal" style:font-weight-asian="normal" style:font-weight-complex="normal"/>
    </style:style>
    <style:style style:name="T2" style:family="text">
      <style:text-properties fo:font-weight="bold" style:font-weight-asian="bold" style:font-weight-complex="bold"/>
    </style:style>
    <style:style style:name="T3" style:family="text">
      <style:text-properties fo:font-style="italic" style:font-style-asian="italic" style:font-style-complex="italic"/>
    </style:style>
    <style:style style:name="T4" style:family="text">
      <style:text-properties fo:font-style="italic" fo:font-weight="normal" style:font-style-asian="italic" style:font-weight-asian="normal" style:font-style-complex="italic" style:font-weight-complex="normal"/>
    </style:style>
    <style:style style:name="T5" style:family="text">
      <style:text-properties fo:font-style="italic" fo:font-weight="bold" style:font-style-asian="italic" style:font-weight-asian="bold" style:font-style-complex="italic" style:font-weight-complex="bold"/>
    </style:style>
    <style:style style:name="T6" style:family="text">
      <style:text-properties style:font-name="Comic Sans MS2" fo:font-weight="bold" style:font-weight-asian="bold" style:font-weight-complex="bold"/>
    </style:style>
    <style:style style:name="T7" style:family="text">
      <style:text-properties style:font-name="Comic Sans MS2" fo:font-weight="bold" style:font-name-asian="Comic Sans MS2" style:font-weight-asian="bold" style:font-name-complex="Comic Sans MS2" style:font-weight-complex="bold"/>
    </style:style>
    <style:style style:name="T8" style:family="text">
      <style:text-properties style:font-name="Comic Sans MS2" style:font-name-asian="Comic Sans MS2" style:font-name-complex="Comic Sans MS2"/>
    </style:style>
    <style:style style:name="T9" style:family="text">
      <style:text-properties style:font-name="Comic Sans MS2" fo:font-weight="normal" style:font-name-asian="Comic Sans MS2" style:font-weight-asian="normal" style:font-name-complex="Comic Sans MS2" style:font-weight-complex="normal"/>
    </style:style>
    <style:style style:name="T10" style:family="text">
      <style:text-properties style:font-name="Comic Sans MS1" fo:font-weight="bold" style:font-weight-asian="bold" style:font-weight-complex="bold"/>
    </style:style>
    <style:style style:name="T11" style:family="text">
      <style:text-properties style:font-name="Comic Sans MS1" fo:font-weight="bold" style:font-name-asian="Arial Unicode MS" style:font-weight-asian="bold" style:font-name-complex="Tahoma1" style:font-weight-complex="bold"/>
    </style:style>
    <style:style style:name="T12" style:family="text">
      <style:text-properties style:font-name="Comic Sans MS1" style:font-name-asian="Arial Unicode MS" style:font-name-complex="Tahoma1"/>
    </style:style>
    <style:style style:name="T13" style:family="text">
      <style:text-properties style:font-name="Comic Sans MS1" fo:font-weight="normal" style:font-name-asian="Arial Unicode MS" style:font-weight-asian="normal" style:font-name-complex="Tahoma1" style:font-weight-complex="normal"/>
    </style:style>
    <style:style style:name="T14" style:family="text">
      <style:text-properties style:font-name="Comic Sans MS1" fo:font-style="italic" style:font-name-asian="Arial Unicode MS" style:font-style-asian="italic" style:font-name-complex="Tahoma1" style:font-style-complex="italic"/>
    </style:style>
    <style:style style:name="T15" style:family="text">
      <style:text-properties style:font-name="Comic Sans MS" style:font-name-asian="Arial Unicode MS" style:font-name-complex="Tahoma1"/>
    </style:style>
    <style:style style:name="T16" style:family="text">
      <style:text-properties style:font-name="Comic Sans MS" style:font-name-asian="Comic Sans MS2" style:font-name-complex="Comic Sans MS2"/>
    </style:style>
    <style:style style:name="T17" style:family="text">
      <style:text-properties fo:font-style="normal" style:font-style-asian="normal" style:font-style-complex="normal"/>
    </style:style>
    <style:style style:name="T18" style:family="text">
      <style:text-properties style:text-position="super 58%"/>
    </style:style>
    <style:style style:name="T19" style:family="text">
      <style:text-properties fo:color="#ff0000" fo:font-weight="bold" style:font-weight-asian="bold" style:font-weight-complex="bold"/>
    </style:style>
    <style:style style:name="T20" style:family="text">
      <style:text-properties fo:color="#ff0000" style:text-underline-style="solid" style:text-underline-width="auto" style:text-underline-color="font-color" fo:font-weight="bold" style:font-weight-asian="bold" style:font-weight-complex="bold"/>
    </style:style>
    <style:style style:name="T21" style:family="text">
      <style:text-properties fo:color="#000000" style:text-outline="false" style:text-line-through-style="none" style:text-position="0% 100%" style:font-name="Comic Sans MS" fo:font-size="14pt" fo:font-style="italic" fo:text-shadow="none" style:text-underline-style="none" fo:font-weight="bold" style:font-name-asian="Lucida Sans Unicode" style:font-size-asian="14pt" style:font-style-asian="italic" style:font-weight-asian="bold" style:font-name-complex="Tahoma1" style:font-size-complex="14pt" style:font-style-complex="italic" style:font-weight-complex="bold" style:text-emphasize="none" style:font-relief="none"/>
    </style:style>
    <style:style style:name="T22" style:family="text">
      <style:text-properties fo:color="#000000" style:text-outline="false" style:text-line-through-style="none" style:text-position="0% 100%" style:font-name="Arial" fo:font-size="14pt" fo:font-style="italic" fo:text-shadow="none" style:text-underline-style="none" fo:font-weight="bold" style:font-name-asian="Lucida Sans Unicode" style:font-size-asian="14pt" style:font-style-asian="italic" style:font-weight-asian="bold" style:font-name-complex="Tahoma1" style:font-size-complex="14pt" style:font-style-complex="italic" style:font-weight-complex="bold" style:text-emphasize="none" style:font-relief="none"/>
    </style:style>
    <style:style style:name="T23" style:family="text">
      <style:text-properties fo:color="#cc6600" style:font-name="Lucida Handwriting" fo:font-size="44pt" fo:font-style="italic" fo:font-weight="bold" style:font-size-asian="44pt" style:font-style-asian="italic" style:font-weight-asian="bold" style:font-size-complex="44pt" style:font-style-complex="italic" style:font-weight-complex="bold"/>
    </style:style>
    <style:style style:name="T24" style:family="text">
      <style:text-properties style:font-name="Lucida Handwriting" fo:font-size="24pt" fo:font-style="italic" fo:font-weight="bold" style:font-size-asian="24pt" style:font-style-asian="italic" style:font-weight-asian="bold" style:font-size-complex="24pt" style:font-style-complex="italic" style:font-weight-complex="bold"/>
    </style:style>
    <style:style style:name="T25" style:family="text">
      <style:text-properties style:font-name="Comic Sans MS" fo:font-size="18pt" style:font-name-asian="Arial Unicode MS" style:font-size-asian="18pt" style:font-name-complex="Tahoma1" style:font-size-complex="18pt"/>
    </style:style>
    <style:style style:name="T26" style:family="text">
      <style:text-properties style:font-name="Comic Sans MS" fo:font-size="18pt" style:font-size-asian="18pt" style:font-size-complex="18pt"/>
    </style:style>
    <style:style style:name="T27" style:family="text">
      <style:text-properties fo:font-size="24pt" style:font-size-asian="24pt" style:font-size-complex="24pt"/>
    </style:style>
    <style:style style:name="T28" style:family="text">
      <style:text-properties fo:color="#99ccff" style:font-name="Arial Black" fo:font-size="8pt" style:font-size-asian="8pt" style:font-size-complex="8pt"/>
    </style:style>
    <style:style style:name="fr1" style:family="graphic" style:parent-style-name="Frame">
      <style:graphic-properties style:run-through="foreground" style:wrap="run-through" style:number-wrapped-paragraphs="no-limit" style:vertical-pos="from-top" style:vertical-rel="paragraph" style:horizontal-pos="from-left" style:horizontal-rel="paragraph" fo:padding="0.15cm" fo:border="0.002cm solid #ffffff" style:shadow="none"/>
    </style:style>
    <style:style style:name="fr2" style:family="graphic" style:parent-style-name="Frame">
      <style:graphic-properties style:vertical-pos="from-top" style:vertical-rel="paragraph" style:horizontal-pos="from-left" style:horizontal-rel="paragraph"/>
    </style:style>
    <style:style style:name="fr3"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run-through="foreground" style:wrap="run-through" style:number-wrapped-paragraphs="no-limit"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3">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none" draw:fill="none" draw:fill-color="#ffffff" draw:textarea-horizontal-align="justify" draw:textarea-vertical-align="top" draw:auto-grow-height="true" draw:auto-grow-width="false" fo:min-height="2.244cm" fo:min-width="0cm" fo:padding-top="0.129cm" fo:padding-bottom="0.129cm" fo:padding-left="0.256cm" fo:padding-right="0.256cm" fo:wrap-option="wrap" draw:shadow="hidden"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svg:stroke-width="0.101cm" svg:stroke-color="#cc6600" draw:marker-start-width="0.349cm" draw:marker-end-width="0.349cm" draw:fill="none" draw:textarea-horizontal-align="center" draw:textarea-vertical-align="middle" fo:padding-top="0.049cm" fo:padding-bottom="0.049cm" fo:padding-left="0.049cm" fo:padding-right="0.04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4" style:family="graphic">
      <style:graphic-properties draw:fill-color="#ffffff"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4"><draw:rect text:anchor-type="paragraph" draw:z-index="3" draw:style-name="gr2" draw:text-style-name="P71" svg:width="15.839cm" svg:height="1.172cm" svg:x="3.838cm" svg:y="0cm"><text:p text:style-name="P69"><text:span text:style-name="T25">École</text:span><text:span text:style-name="T26"> Départementale des Sapeurs-Pompiers de l'Ain</text:span></text:p></draw:rect><draw:rect text:anchor-type="paragraph" draw:z-index="2" draw:style-name="gr2" draw:text-style-name="P70" svg:width="11.854cm" svg:height="1.906cm" svg:x="4.299cm" svg:y="3.194cm"><text:p text:style-name="P69"><text:span text:style-name="T23">L</text:span><text:span text:style-name="T24">es Panneaux Solaires </text:span></text:p></draw:rect><draw:frame draw:style-name="fr3" draw:name="images4" text:anchor-type="paragraph" svg:x="-0.42cm" svg:y="0cm" svg:width="4.26cm" svg:height="2.85cm" draw:z-index="7"><draw:image xlink:href="Pictures/100000000000042A000002CA6DEEE0FE.png" xlink:type="simple" xlink:show="embed" xlink:actuate="onLoad"/></draw:frame><draw:frame draw:style-name="fr4" draw:name="images3" text:anchor-type="paragraph" svg:x="1.386cm" svg:y="0cm" svg:width="19.195cm" svg:height="27.143cm" draw:z-index="0"><draw:image xlink:href="Pictures/100002000000067600000923076CAD89.png" xlink:type="simple" xlink:show="embed" xlink:actuate="onLoad"/></draw:frame></text:p>
      <text:p text:style-name="I_20_ou_20_II..."/>
      <text:p text:style-name="Text_20_body"/>
      <text:p text:style-name="Text_20_body"/>
      <text:p text:style-name="Text_20_body"/>
      <text:p text:style-name="Text_20_body"/>
      <text:p text:style-name="Text_20_body"/>
      <text:p text:style-name="Text_20_body"/>
      <text:p text:style-name="Text_20_body"/>
      <text:p text:style-name="Text_20_body"><draw:frame text:anchor-type="paragraph" draw:z-index="1" draw:style-name="gr1" draw:text-style-name="P68" svg:width="9.875cm" svg:height="2.502cm" svg:x="0.325cm" svg:y="0.436cm"><draw:text-box><text:p text:style-name="P67"><text:span text:style-name="T21">« Préparons-nous aujourd'hui...</text:span></text:p><text:p text:style-name="P67"><text:span text:style-name="T21">...pour nos objectifs de dem'AIN »</text:span><text:span text:style-name="T22"> </text:span></text:p></draw:text-box></draw:fra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draw:rect text:anchor-type="paragraph" draw:z-index="4" draw:style-name="gr3" draw:text-style-name="P72" svg:width="10.371cm" svg:height="1.65cm" svg:x="9.193cm" svg:y="0.254cm"><text:p text:style-name="P69"><text:span text:style-name="T27">GUIDE DU CHEF D'AGRES</text:span></text:p></draw:rect></text:p>
      <text:p text:style-name="Text_20_body"/>
      <text:p text:style-name="Text_20_body"/>
      <text:p text:style-name="Text_20_body"/>
      <text:p text:style-name="Text_20_body"/>
      <text:p text:style-name="Text_20_body"/>
      <text:p text:style-name="Text_20_body"><text:soft-page-break/></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I_20_ou_20_II..."/>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8"/>
      <text:p text:style-name="P8"/>
      <text:p text:style-name="P8"/>
      <text:p text:style-name="P8"/>
      <text:p text:style-name="P8"/>
      <text:p text:style-name="P8"/>
      <text:p text:style-name="P8"/>
      <text:p text:style-name="P8"/>
      <table:table table:name="Tableau7" table:style-name="Tableau7">
        <table:table-column table:style-name="Tableau7.A"/>
        <table:table-column table:style-name="Tableau7.B"/>
        <table:table-column table:style-name="Tableau7.C"/>
        <table:table-row>
          <table:table-cell table:style-name="Tableau7.A1" table:number-rows-spanned="3" office:value-type="string">
            <text:p text:style-name="P3"><draw:frame draw:style-name="fr4" draw:name="images8" text:anchor-type="paragraph" svg:x="0.494cm" svg:y="0.023cm" svg:width="2.521cm" svg:height="1.422cm" draw:z-index="36"><draw:image xlink:href="Pictures/1000000000000144000000CDF20C353B.jpg" xlink:type="simple" xlink:show="embed" xlink:actuate="onLoad"/></draw:frame></text:p>
          </table:table-cell>
          <table:table-cell table:style-name="Tableau7.A1" table:number-rows-spanned="3" office:value-type="string">
            <text:p text:style-name="P2">Sommaire</text:p>
          </table:table-cell>
          <table:table-cell table:style-name="Tableau7.C1" office:value-type="string">
            <text:p text:style-name="P1">TC SPV</text:p>
          </table:table-cell>
        </table:table-row>
        <table:table-row>
          <table:covered-table-cell/>
          <table:covered-table-cell/>
          <table:table-cell table:style-name="Tableau7.C2" office:value-type="string">
            <text:p text:style-name="P1">Panneaux solaires</text:p>
          </table:table-cell>
        </table:table-row>
        <table:table-row>
          <table:covered-table-cell/>
          <table:covered-table-cell/>
          <table:table-cell table:style-name="Tableau7.C3" office:value-type="string">
            <text:p text:style-name="P1">Equipier</text:p>
          </table:table-cell>
        </table:table-row>
      </table:table>
      <text:p text:style-name="Standard"/>
      <text:p text:style-name="Standard"/>
      <text:p text:style-name="Standard"/>
      <text:p text:style-name="I_20_ou_20_II...">Partie n°1 : Les panneaux solaires</text:p>
      <text:list xml:id="list28465687" text:style-name="L1">
        <text:list-item>
          <text:p text:style-name="P45">Généralités</text:p>
        </text:list-item>
        <text:list-item>
          <text:p text:style-name="P47">Les différents types de panneaux solaires</text:p>
          <text:p text:style-name="P47"/>
        </text:list-item>
        <text:list-item>
          <text:p text:style-name="P47">Principes de fonctionnement</text:p>
          <text:p text:style-name="P50"/>
          <text:p text:style-name="P46"/>
        </text:list-item>
      </text:list>
      <text:p text:style-name="I_20_ou_20_II...">Partie n°2 : Les risques</text:p>
      <text:list xml:id="list28516021" text:continue-numbering="true" text:style-name="L1">
        <text:list-item>
          <text:p text:style-name="P66">Panneaux thermiques</text:p>
          <text:p text:style-name="P66"/>
        </text:list-item>
        <text:list-item>
          <text:p text:style-name="P66">Panneaux photovoltaïques</text:p>
        </text:list-item>
      </text:list>
      <text:p text:style-name="Text_20_body"/>
      <text:p text:style-name="I_20_ou_20_II...">Partie n°3 : Conduite à tenir</text:p>
      <text:list xml:id="list28512993" text:continue-numbering="true" text:style-name="L1">
        <text:list-item>
          <text:p text:style-name="P45">Conduite à tenir générale</text:p>
        </text:list-item>
        <text:list-item>
          <text:p text:style-name="P45">Interventions panneaux thermiques</text:p>
        </text:list-item>
        <text:list-item>
          <text:p text:style-name="P45">Interventions panneaux photovoltaïques</text:p>
        </text:list-item>
      </text:list>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text:soft-page-break/></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text:s/></text:p>
      <text:p text:style-name="Text_20_body"/>
      <text:p text:style-name="Text_20_body"/>
      <text:p text:style-name="Text_20_body"/>
      <text:p text:style-name="Text_20_body"/>
      <text:p text:style-name="Text_20_body"/>
      <table:table table:name="Tableau4" table:style-name="Tableau4">
        <table:table-column table:style-name="Tableau4.A"/>
        <table:table-column table:style-name="Tableau4.B"/>
        <table:table-column table:style-name="Tableau4.C"/>
        <table:table-row>
          <table:table-cell table:style-name="Tableau4.A1" table:number-rows-spanned="3" office:value-type="string">
            <text:p text:style-name="P3"><draw:frame draw:style-name="fr4" draw:name="images5" text:anchor-type="paragraph" svg:x="0.494cm" svg:y="0.023cm" svg:width="2.521cm" svg:height="1.422cm" draw:z-index="8"><draw:image xlink:href="Pictures/1000000000000144000000CDF20C353B.jpg" xlink:type="simple" xlink:show="embed" xlink:actuate="onLoad"/></draw:frame></text:p>
          </table:table-cell>
          <table:table-cell table:style-name="Tableau4.A1" table:number-rows-spanned="3" office:value-type="string">
            <text:p text:style-name="P2">Les Panneaux Solaires</text:p>
          </table:table-cell>
          <table:table-cell table:style-name="Tableau4.C1" office:value-type="string">
            <text:p text:style-name="P1">TC SPV</text:p>
          </table:table-cell>
        </table:table-row>
        <table:table-row>
          <table:covered-table-cell/>
          <table:covered-table-cell/>
          <table:table-cell table:style-name="Tableau4.C2" office:value-type="string">
            <text:p text:style-name="P1">Panneaux solaires</text:p>
          </table:table-cell>
        </table:table-row>
        <table:table-row>
          <table:covered-table-cell/>
          <table:covered-table-cell/>
          <table:table-cell table:style-name="Tableau4.C3" office:value-type="string">
            <text:p text:style-name="P1">Equipier</text:p>
          </table:table-cell>
        </table:table-row>
      </table:table>
      <text:p text:style-name="P5"/>
      <text:p text:style-name="I_20_ou_20_II...">I/ Généralités</text:p>
      <text:p text:style-name="_31__20_ou_20_2_20_...">1/ Introduction</text:p>
      <text:p text:style-name="Text_20_body"><draw:frame draw:style-name="fr5" draw:name="images10" text:anchor-type="paragraph" svg:x="12.492cm" svg:y="-0.344cm" svg:width="4.35cm" svg:height="6.08cm" draw:z-index="9"><draw:image xlink:href="Pictures/10000000000002670000034E4E28A11D.jpg" xlink:type="simple" xlink:show="embed" xlink:actuate="onLoad"/></draw:frame>L'énergie photovoltaïque a été découverte par le physicien français</text:p>
      <text:p text:style-name="Text_20_body"><text:span text:style-name="T2">Alexandre-Edmond BECQUEREL </text:span><text:span text:style-name="T1">en 1839.</text:span></text:p>
      <text:p text:style-name="P9"/>
      <text:p text:style-name="P9">Elle résulte de la transformation directe de la lumière du soleil</text:p>
      <text:p text:style-name="P9">en énergie électrique au moyen de cellules,</text:p>
      <text:p text:style-name="P9">généralement à base de silicium, sous la forme d'un semi-conducteur.</text:p>
      <text:p text:style-name="P9"/>
      <text:p text:style-name="P9">Pour obtenir une puissance suffisante,</text:p>
      <text:p text:style-name="P9">les cellules sont reliées entre elles et constituent le module ou</text:p>
      <text:p text:style-name="P9">panneau solaire.</text:p>
      <text:p text:style-name="Text_20_body"/>
      <text:p text:style-name="Text_20_body"/>
      <text:p text:style-name="_31__20_ou_20_2_20_...">2/ Le silicium (Si)</text:p>
      <text:p text:style-name="P13">a/ Identité</text:p>
      <text:p text:style-name="P15"/>
      <text:list xml:id="list28476021" text:style-name="L2">
        <text:list-item>
          <text:p text:style-name="P51">Elément semi-métallique</text:p>
        </text:list-item>
        <text:list-item>
          <text:p text:style-name="P51"><draw:frame draw:style-name="fr5" draw:name="images11" text:anchor-type="paragraph" svg:x="10.698cm" svg:y="0.194cm" svg:width="5.761cm" svg:height="5.89cm" draw:z-index="10"><draw:image xlink:href="Pictures/10000000000000B4000000B800496C53.jpg" xlink:type="simple" xlink:show="embed" xlink:actuate="onLoad"/></draw:frame>N° atomique : 14 </text:p>
        </text:list-item>
        <text:list-item>
          <text:p text:style-name="P51">Découvert en 1823 par Jöns Jakob BERZELIUS</text:p>
        </text:list-item>
        <text:list-item>
          <text:p text:style-name="P51">28% de l'écorce terrestre (silices et silicates)</text:p>
        </text:list-item>
        <text:list-item>
          <text:p text:style-name="P51">Aspect : poudre brune, cristaux gris noir</text:p>
        </text:list-item>
      </text:list>
      <text:p text:style-name="Text_20_body"/>
      <text:p text:style-name="P12">b/ Propriétés</text:p>
      <text:p text:style-name="Text_20_body"/>
      <text:list xml:id="list28493593" text:continue-numbering="true" text:style-name="L2">
        <text:list-item>
          <text:p text:style-name="P51">Imperméable à l'air à température ambiante</text:p>
        </text:list-item>
        <text:list-item>
          <text:p text:style-name="P51">Dureté élevée (7)</text:p>
        </text:list-item>
        <text:list-item>
          <text:p text:style-name="P51">Fond vers 1410°C</text:p>
        </text:list-item>
        <text:list-item>
          <text:p text:style-name="P51">Bous à 2355°C</text:p>
        </text:list-item>
        <text:list-item>
          <text:p text:style-name="P51">Densité : 2,33</text:p>
        </text:list-item>
        <text:list-item>
          <text:p text:style-name="P51">Masse atomique : 28,086</text:p>
        </text:list-item>
        <text:list-item>
          <text:p text:style-name="P51">Composés tétravalents semblables à ceux du carbone</text:p>
        </text:list-item>
      </text:list>
      <text:p text:style-name="Text_20_body"/>
      <text:p text:style-name="P12">c/ Utilisations</text:p>
      <text:p text:style-name="Text_20_body"/>
      <text:list xml:id="list28491843" text:continue-numbering="true" text:style-name="L2">
        <text:list-item>
          <text:p text:style-name="P51">Semi-conducteur utilisé dans la fabrication des composants éléctroniques</text:p>
        </text:list-item>
        <text:list-item>
          <text:p text:style-name="P51">Alliages (surtout dans les aciers)</text:p>
        </text:list-item>
        <text:list-item>
          <text:p text:style-name="P51">Verre, enduits, métaux, ciment, porcelaine</text:p>
        </text:list-item>
        <text:list-item>
          <text:p text:style-name="P51">Cellules photovoltaïques</text:p>
        </text:list-item>
      </text:list>
      <text:p text:style-name="_31__20_ou_20_2_20_..."><text:soft-page-break/>3/ La cellule photovoltaïque</text:p>
      <text:p text:style-name="Text_20_body">Une cellule photovoltaïque est un composant électronique qui, exposé à la lumière (photons), génère de l'électricité.</text:p>
      <text:p text:style-name="Text_20_body">C'est l'effet photovoltaïque qui est à l'origine du phénomène.</text:p>
      <text:p text:style-name="Text_20_body">Le courant obtenu est fonction de la lumière incidente <text:span text:style-name="T3">(non réfléchie)</text:span>.</text:p>
      <text:p text:style-name="Text_20_body">L'électricité produite est fonction de l'éclairement <text:span text:style-name="T3">(flux lumineux)</text:span>.</text:p>
      <text:p text:style-name="Text_20_body"><draw:frame draw:style-name="fr5" draw:name="images12" text:anchor-type="paragraph" svg:x="11.347cm" svg:y="0.48cm" svg:width="5.579cm" svg:height="4.971cm" draw:z-index="11"><draw:image xlink:href="Pictures/100000000000012C0000010CA8A8BA07.jpg" xlink:type="simple" xlink:show="embed" xlink:actuate="onLoad"/></draw:frame>La cellule photovoltaïque produit un courant continu.</text:p>
      <text:p text:style-name="Text_20_body"/>
      <text:p text:style-name="Text_20_body">Les cellules photovoltaïques les plus répandues sont</text:p>
      <text:p text:style-name="Text_20_body">constituées de semi-conducteurs,</text:p>
      <text:p text:style-name="Text_20_body">principalement à base de silicium (Si) et</text:p>
      <text:p text:style-name="Text_20_body">plus rarement d'autres semi-conducteurs.</text:p>
      <text:p text:style-name="Text_20_body"/>
      <text:p text:style-name="Text_20_body">Elles se présentent généralement sous la forme de</text:p>
      <text:p text:style-name="Text_20_body">fines plaques d'une dizaine de centimètres de coté,</text:p>
      <text:p text:style-name="Text_20_body">prises en sandwich entre deux contacts métalliques, pour une</text:p>
      <text:p text:style-name="Text_20_body">épaisseur de l'ordre du millimètre.</text:p>
      <text:p text:style-name="Text_20_body"/>
      <text:p text:style-name="Text_20_body">Les cellules photovoltaïques sont souvent réunies dans des modules solaires photovoltaïques</text:p>
      <text:p text:style-name="Text_20_body">ou panneaux solaires, en fonction de la puissance recherchée.</text:p>
      <text:p text:style-name="Text_20_body"/>
      <text:p text:style-name="Text_20_body"/>
      <text:p text:style-name="_31__20_ou_20_2_20_...">3/ Le panneau solaire</text:p>
      <text:p text:style-name="Text_20_body"><draw:frame draw:style-name="fr5" draw:name="images13" text:anchor-type="paragraph" svg:x="10.409cm" svg:y="-0.279cm" svg:width="6.08cm" svg:height="4.551cm" draw:z-index="12"><draw:image xlink:href="Pictures/100000000000012C000000E1007CABDB.jpg" xlink:type="simple" xlink:show="embed" xlink:actuate="onLoad"/></draw:frame></text:p>
      <text:p text:style-name="Text_20_body"/>
      <text:p text:style-name="Text_20_body">Un panneau solaire sert à capter les rayons du soleil</text:p>
      <text:p text:style-name="Text_20_body">en vue de les convertir en énergie, appelée donc :</text:p>
      <text:p text:style-name="Text_20_body"/>
      <text:p text:style-name="Text_20_body"><text:s text:c="23"/><text:span text:style-name="T6">"</text:span><text:span text:style-name="T10"> Energie Solaire </text:span><text:span text:style-name="T6">"</text:span></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I_20_ou_20_II..."><text:soft-page-break/>II/ Les différents types de panneaux solaires</text:p>
      <text:p text:style-name="P19"/>
      <text:p text:style-name="P19">Il existe 2 sortes de panneaux solaires :</text:p>
      <text:p text:style-name="P19"/>
      <text:p text:style-name="P19"><text:tab/><text:span text:style-name="T9">●</text:span><text:span text:style-name="T13"> Les panneaux thermiques</text:span></text:p>
      <text:p text:style-name="P23"/>
      <text:p text:style-name="P10"><text:span text:style-name="T12"><text:tab/></text:span><text:span text:style-name="T8">●</text:span><text:span text:style-name="T12"> </text:span><text:span text:style-name="T12">Les panneaux photovoltaïques</text:span></text:p>
      <text:p text:style-name="P20"/>
      <text:p text:style-name="P20"/>
      <text:p text:style-name="P35">1/ Les panneaux thermiques</text:p>
      <text:p text:style-name="P7"/>
      <text:p text:style-name="P7">Les panneaux thermiques sont destinés à la production d'eau chaude en générale dans</text:p>
      <text:p text:style-name="P7">un bâtiment ou une habitation.</text:p>
      <text:p text:style-name="P7">Ils peuvent aussi servir de chauffage <text:span text:style-name="T3">(production d'air chaud)</text:span>, mais ils sont rares. <text:s text:c="3"/></text:p>
      <text:p text:style-name="P7"><text:s text:c="38"/></text:p>
      <text:p text:style-name="P7"><draw:frame draw:style-name="fr4" draw:name="images15" text:anchor-type="paragraph" svg:x="0.436cm" svg:y="0.399cm" svg:width="5.639cm" svg:height="4.129cm" draw:z-index="14"><draw:image xlink:href="Pictures/100000000000012C000000DCA8276773.jpg" xlink:type="simple" xlink:show="embed" xlink:actuate="onLoad"/></draw:frame> <text:s text:c="60"/></text:p>
      <text:p text:style-name="P7"><text:s text:c="62"/>Ils sont composés de surfaces vitrées,</text:p>
      <text:p text:style-name="P7"><text:s text:c="62"/>reconnaissables grâce à leur couleur sombre et la</text:p>
      <text:p text:style-name="P7"><text:s text:c="62"/>présence d'un découpage longitudinal.</text:p>
      <text:p text:style-name="P7"><text:s text:c="60"/></text:p>
      <text:p text:style-name="P7"/>
      <text:p text:style-name="P7"><draw:frame draw:style-name="fr5" draw:name="images14" text:anchor-type="paragraph" svg:x="10.881cm" svg:y="0.356cm" svg:width="5.98cm" svg:height="4.001cm" draw:z-index="13"><draw:image xlink:href="Pictures/10000000000001900000010E05AA4244.jpg" xlink:type="simple" xlink:show="embed" xlink:actuate="onLoad"/></draw:frame></text:p>
      <text:p text:style-name="P7"/>
      <text:p text:style-name="P7"/>
      <text:p text:style-name="P7"/>
      <text:p text:style-name="P7">Il existe aussi une autre technique pour la production</text:p>
      <text:p text:style-name="P7">d'eau chaude, les « capteurs solaires sous vide »,</text:p>
      <text:p text:style-name="P7">facilement reconnaissables par la présence de grands tubes</text:p>
      <text:p text:style-name="P7">de couleur bleu foncé.</text:p>
      <text:p text:style-name="P7"/>
      <text:p text:style-name="P7"/>
      <text:p text:style-name="P35">2/ Les panneaux photovoltaïques (PV)</text:p>
      <text:p text:style-name="P7">Les panneaux photovoltaïques sont destinés à transformer la lumière du soleil en électricité.</text:p>
      <text:p text:style-name="P7"/>
      <text:p text:style-name="P7">Il existe 3 sortes de panneaux photovoltaïques :</text:p>
      <text:p text:style-name="P23"/>
      <text:p text:style-name="Text_20_body"><text:span text:style-name="T9"><text:tab/>●</text:span><text:span text:style-name="T13"> Les panneaux PV à membrane amorphe</text:span></text:p>
      <text:p text:style-name="P22"/>
      <text:p text:style-name="P10"><text:span text:style-name="T12"><text:tab/></text:span><text:span text:style-name="T16">●</text:span><text:span text:style-name="T15"> Les panneaux PV monocristallin</text:span></text:p>
      <text:p text:style-name="P33"/>
      <text:p text:style-name="P10"><text:span text:style-name="T15"><text:tab/></text:span><text:span text:style-name="T16">●</text:span><text:span text:style-name="T15"> Les panneaux PV multicristallin</text:span></text:p>
      <text:p text:style-name="P7"/>
      <text:p text:style-name="P7"/>
      <text:p text:style-name="P7"><text:soft-page-break/></text:p>
      <text:p text:style-name="P7"><draw:frame draw:style-name="fr4" draw:name="images39" text:anchor-type="paragraph" svg:x="10.67cm" svg:y="0.152cm" svg:width="5.715cm" svg:height="6.191cm" draw:z-index="58"><draw:image xlink:href="Pictures/10000000000000D8000000EA531380C8.jpg" xlink:type="simple" xlink:show="embed" xlink:actuate="onLoad"/></draw:frame>On peut les trouver sous différentes formes :</text:p>
      <text:p text:style-name="P7"/>
      <text:p text:style-name="P7"><draw:frame draw:style-name="fr4" draw:name="images40" text:anchor-type="paragraph" svg:x="0.153cm" svg:y="0.072cm" svg:width="9.393cm" svg:height="6.8cm" draw:z-index="59"><draw:image xlink:href="Pictures/100000000000016300000101EB5051F2.jpg" xlink:type="simple" xlink:show="embed" xlink:actuate="onLoad"/></draw:frame></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draw:frame draw:style-name="fr4" draw:name="images41" text:anchor-type="paragraph" svg:x="10.015cm" svg:y="0.402cm" svg:width="6.35cm" svg:height="6.35cm" draw:z-index="60"><draw:image xlink:href="Pictures/10000000000000F0000000F059D2C164.jpg" xlink:type="simple" xlink:show="embed" xlink:actuate="onLoad"/></draw:frame></text:p>
      <text:p text:style-name="P7"><draw:frame draw:style-name="fr4" draw:name="images29" text:anchor-type="paragraph" svg:x="0.813cm" svg:y="0.041cm" svg:width="8.08cm" svg:height="6.01cm" draw:z-index="56"><draw:image xlink:href="Pictures/1000000000000258000001C2129AC2D5.png" xlink:type="simple" xlink:show="embed" xlink:actuate="onLoad"/></draw:frame></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34">Tuiles photvoltaïques</text:p>
      <text:p text:style-name="P7"/>
      <text:p text:style-name="P7"><draw:frame draw:style-name="fr4" draw:name="images38" text:anchor-type="paragraph" svg:x="0.18cm" svg:y="0.139cm" svg:width="16.6cm" svg:height="6.07cm" draw:z-index="57"><draw:image xlink:href="Pictures/10000000000002BC00000100A554F5F9.jpg" xlink:type="simple" xlink:show="embed" xlink:actuate="onLoad"/></draw:frame></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13"><draw:frame draw:style-name="fr4" draw:name="images16" text:anchor-type="paragraph" svg:x="11.054cm" svg:y="0.393cm" svg:width="5.001cm" svg:height="3.709cm" draw:z-index="15"><draw:image xlink:href="Pictures/1000000000000258000001C257ED1015.jpg" xlink:type="simple" xlink:show="embed" xlink:actuate="onLoad"/></draw:frame><text:soft-page-break/>a/ Les panneaux PV à membrane amorphe</text:p>
      <text:p text:style-name="P7"/>
      <text:p text:style-name="P7"/>
      <text:p text:style-name="P7">Système pour toiture plate, utilisé pour les grandes</text:p>
      <text:p text:style-name="P7">surfaces de toiture de bâtiments industriels avec</text:p>
      <text:p text:style-name="P7">une pente inférieure à 3% (5°).</text:p>
      <text:p text:style-name="P7"><text:s/></text:p>
      <text:p text:style-name="P7"/>
      <text:p text:style-name="P7"><text:s text:c="61"/></text:p>
      <text:p text:style-name="P7">Le silicium, lors de sa transformation, produit un gaz qui est projeté sur une feuille de verre et donne naissance à des cellules photovoltaïques amorphes <text:span text:style-name="T4">(atomes non rangés de façon</text:span></text:p>
      <text:p text:style-name="P7"><text:span text:style-name="T3">ordonnée / silicium non cristallin)</text:span> de couleur grises foncées, qui sont intégrées</text:p>
      <text:p text:style-name="P7">sur une membrane d'étanchéité souple ou rigide.</text:p>
      <text:p text:style-name="P7">On retrouve ce genre de cellules, à plus petite échelle, sur les calculatrices et les montres dites « solaire ».</text:p>
      <text:p text:style-name="P7"/>
      <text:p text:style-name="P13">b/ Les panneaux PV monocristallins</text:p>
      <text:p text:style-name="P7"/>
      <text:p text:style-name="P7"><draw:frame draw:style-name="fr4" draw:name="images17" text:anchor-type="paragraph" svg:x="10.059cm" svg:y="0.035cm" svg:width="4.979cm" svg:height="3.27cm" draw:z-index="16"><draw:image xlink:href="Pictures/100002010000024D000001874B35DE3F.png" xlink:type="simple" xlink:show="embed" xlink:actuate="onLoad"/></draw:frame></text:p>
      <text:p text:style-name="P7">Lors du refroidissement, le silicium fondu se solidifie</text:p>
      <text:p text:style-name="P7">en ne formant qu'un seul cristal de grande dimension.</text:p>
      <text:p text:style-name="P7">On découpe ensuite le cristal en fines tranches qui</text:p>
      <text:p text:style-name="P7">donneront les cellules photovoltaïques monocristalins</text:p>
      <text:p text:style-name="P7">d'un bleu foncé uniforme.</text:p>
      <text:p text:style-name="P7"/>
      <text:p text:style-name="P7"/>
      <text:p text:style-name="P13">c/ Les panneaux PV multicristallins</text:p>
      <text:p text:style-name="P7"/>
      <text:p text:style-name="P7"><draw:frame draw:style-name="fr4" draw:name="images18" text:anchor-type="paragraph" svg:x="0.67cm" svg:y="0.28cm" svg:width="4.949cm" svg:height="3.96cm" draw:z-index="17"><draw:image xlink:href="Pictures/10000000000001D80000017C8E79B0BD.jpg" xlink:type="simple" xlink:show="embed" xlink:actuate="onLoad"/></draw:frame> <text:s text:c="10"/></text:p>
      <text:p text:style-name="P7"><text:s text:c="59"/>Ce sont les plus utilisés chez les particuliers.</text:p>
      <text:p text:style-name="P7"><text:s text:c="59"/>Chaque cellule est <text:s/>composée de plusieurs cristaux de</text:p>
      <text:p text:style-name="P7"><text:s text:c="59"/>silicium ce qui lui donne un aspect bleuté mais pas</text:p>
      <text:p text:style-name="P7"><text:s text:c="59"/>uniforme.</text:p>
      <text:p text:style-name="P7"><text:s text:c="59"/>On distingue des motifs créés par les différents</text:p>
      <text:p text:style-name="P7"><text:s text:c="59"/>cristaux.</text:p>
      <text:p text:style-name="P7"/>
      <text:p text:style-name="P7"/>
      <text:p text:style-name="P7"/>
      <text:p text:style-name="P7"/>
      <text:p text:style-name="P7"/>
      <text:p text:style-name="P7"/>
      <text:p text:style-name="P7"/>
      <text:p text:style-name="P7"/>
      <text:p text:style-name="P7"/>
      <text:p text:style-name="P7"/>
      <text:p text:style-name="P7"/>
      <text:p text:style-name="P7"><text:soft-page-break/></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43"><text:soft-page-break/>III/ Principes de fonctionnement</text:p>
      <text:p text:style-name="P15"/>
      <text:p text:style-name="P35">1/ Système avec des panneaux thermiques</text:p>
      <text:p text:style-name="P7"/>
      <text:p text:style-name="P7">Ces panneaux sont composés de capteurs solaires qui, au contact des rayons du soleil, chauffe</text:p>
      <text:p text:style-name="P7">un fluide, appelé « fluide caloporteur », qui est un mélange d'eau et d'antigel <text:span text:style-name="T3">(glycol).</text:span></text:p>
      <text:p text:style-name="P32"/>
      <text:p text:style-name="P7"><text:span text:style-name="T17">Ils sont reliés par des « départs / retours » de fluide caloporteur </text:span><text:span text:style-name="T3">(eau glycolée)</text:span><text:span text:style-name="T17"> qui passe</text:span></text:p>
      <text:p text:style-name="P29">à travers la toiture jusqu'à <text:s/>la station solaire puis le préparateur solaire.</text:p>
      <text:p text:style-name="P29"/>
      <text:p text:style-name="P29"/>
      <text:p text:style-name="P15"/>
      <text:p text:style-name="P15"><draw:frame draw:style-name="fr6" draw:name="images21" text:anchor-type="paragraph" svg:x="0.342cm" svg:y="0.9cm" svg:width="16.09cm" svg:height="10.59cm" draw:z-index="27"><draw:image xlink:href="Pictures/1000000000000190000001090F6A756D.png" xlink:type="simple" xlink:show="embed" xlink:actuate="onLoad"/></draw:frame></text:p>
      <text:p text:style-name="P15"/>
      <text:p text:style-name="P15"/>
      <text:p text:style-name="P15"/>
      <text:p text:style-name="P15"/>
      <text:p text:style-name="P15"/>
      <text:p text:style-name="P15"/>
      <text:p text:style-name="P15"/>
      <text:p text:style-name="P15"/>
      <text:p text:style-name="P15"/>
      <text:p text:style-name="P15"/>
      <text:p text:style-name="P15"/>
      <text:p text:style-name="P13"><text:soft-page-break/>a/ Capteur solaire thermique</text:p>
      <text:p text:style-name="P13"/>
      <text:p text:style-name="P15">Un capteur solaire thermique est constitué de différents éléments :</text:p>
      <text:p text:style-name="P13"><draw:frame draw:style-name="fr6" draw:name="images28" text:anchor-type="paragraph" svg:x="2.907cm" svg:y="0.94cm" svg:width="9.97cm" svg:height="6.23cm" draw:z-index="26"><draw:image xlink:href="Pictures/10000000000001CC000001203EE3CC7C.gif" xlink:type="simple" xlink:show="embed" xlink:actuate="onLoad"/></draw:frame></text:p>
      <text:p text:style-name="P13"/>
      <text:p text:style-name="P15"><text:tab/><text:span text:style-name="T8">•</text:span><text:span text:style-name="T12"> Un </text:span><text:span text:style-name="T11">vitrage</text:span><text:span text:style-name="T12"> qui transmet le rayonnement solaire dans le capteur et empêche la</text:span></text:p>
      <text:p text:style-name="P15"><text:span text:style-name="T12"><text:s text:c="20"/>la chaleur de ressortir du capteur </text:span><text:span text:style-name="T14">(phénomène d'effet de serre)</text:span><text:span text:style-name="T12">.</text:span></text:p>
      <text:p text:style-name="P24"/>
      <text:p text:style-name="P15"><text:span text:style-name="T12"><text:tab/></text:span><text:span text:style-name="T8">• Un revêtement appelé </text:span><text:span text:style-name="T7">absorbeur</text:span><text:span text:style-name="T8"> qui va absorber le rayonnement solaire et</text:span></text:p>
      <text:p text:style-name="P30"><text:s text:c="20"/>le convertir en chaleur.</text:p>
      <text:p text:style-name="P30"/>
      <text:p text:style-name="P15"><text:span text:style-name="T8"><text:tab/>• Des </text:span><text:span text:style-name="T7">tubes en cuivre</text:span><text:span text:style-name="T8">, en contact avec l'absorbeur, dans lesquels circule un fluide</text:span></text:p>
      <text:p text:style-name="P30"><text:s text:c="20"/>caloporteur qui se réchauffe.</text:p>
      <text:p text:style-name="P30"/>
      <text:p text:style-name="P15"><text:span text:style-name="T8"><text:tab/>• Une </text:span><text:span text:style-name="T7">isolation</text:span><text:span text:style-name="T8"> en partie inférieure pour éviter les pertes thermiques à l'arrière </text:span></text:p>
      <text:p text:style-name="P30"><text:s text:c="20"/>du capteur.</text:p>
      <text:p text:style-name="P7"/>
      <text:p text:style-name="P34">Installation thermique passant à l'intérieure de la maison</text:p>
      <text:p text:style-name="P7"><draw:frame draw:style-name="fr7" draw:name="images53" text:anchor-type="paragraph" svg:y="0.504cm" svg:width="10.119cm" svg:height="7.489cm" draw:z-index="64"><draw:image xlink:href="Pictures/10000000000002AC00000203BC1D4CD4.jpg" xlink:type="simple" xlink:show="embed" xlink:actuate="onLoad"/></draw:frame></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35"><text:soft-page-break/>2/ Système avec des panneaux photovoltaïques</text:p>
      <text:p text:style-name="P7"/>
      <text:p text:style-name="P7"><draw:frame draw:style-name="fr6" draw:name="images20" text:anchor-type="paragraph" svg:x="2.184cm" svg:y="0.162cm" svg:width="12cm" svg:height="9.85cm" draw:z-index="18"><draw:image xlink:href="Pictures/10000000000002A80000023069FEA2FB.jpg" xlink:type="simple" xlink:show="embed" xlink:actuate="onLoad"/></draw:frame><draw:frame draw:style-name="fr1" draw:name="Cadre4" text:anchor-type="paragraph" svg:x="7.528cm" svg:y="8.641cm" svg:width="2.415cm" draw:z-index="22"><draw:text-box fo:min-height="0.845cm"><text:p text:style-name="Frame_20_contents">Compteurs</text:p></draw:text-box></draw:frame><draw:frame draw:style-name="fr1" draw:name="Cadre3" text:anchor-type="paragraph" svg:x="1.84cm" svg:y="6.234cm" svg:width="2.39cm" draw:z-index="21"><draw:text-box fo:min-height="0.787cm"><text:p text:style-name="Frame_20_contents">Utilisateur</text:p></draw:text-box></draw:frame><draw:frame draw:style-name="fr1" draw:name="Cadre5" text:anchor-type="paragraph" svg:x="14.593cm" svg:y="7.703cm" svg:width="1.912cm" draw:z-index="23"><draw:text-box fo:min-height="1.386cm"><text:p text:style-name="Frame_20_contents">Réseaux</text:p><text:p text:style-name="Frame_20_contents"><text:s text:c="4"/>EDF</text:p></draw:text-box></draw:frame><draw:frame draw:style-name="fr1" draw:name="Cadre2" text:anchor-type="paragraph" svg:x="9.645cm" svg:y="3.962cm" svg:width="2.044cm" draw:z-index="20"><draw:text-box fo:min-height="0.785cm"><text:p text:style-name="Frame_20_contents">Onduleur</text:p></draw:text-box></draw:frame><draw:frame draw:style-name="fr1" draw:name="Cadre1" text:anchor-type="paragraph" svg:x="2.295cm" svg:y="2.609cm" svg:width="4.023cm" draw:z-index="19"><draw:text-box fo:min-height="1.462cm"><text:p text:style-name="Frame_20_contents"><text:s text:c="3"/>Coupure-pompier</text:p><text:p text:style-name="P36">(système facultatif) </text:p></draw:text-box></draw:frame><draw:frame draw:style-name="fr4" draw:name="images30" text:anchor-type="paragraph" svg:x="6.316cm" svg:y="2.609cm" svg:width="1.169cm" svg:height="2.6cm" draw:z-index="28"><draw:image xlink:href="Pictures/10000000000000C8000001510BE4DFBD.jpg" xlink:type="simple" xlink:show="embed" xlink:actuate="onLoad"/></draw:frame></text:p>
      <text:p text:style-name="P7"/>
      <text:p text:style-name="P7"/>
      <text:p text:style-name="P7"/>
      <text:p text:style-name="P7">Ces installations sont composées de 4 éléments principaux :</text:p>
      <text:p text:style-name="P7"/>
      <text:list xml:id="list28485973" text:style-name="L3">
        <text:list-item>
          <text:list>
            <text:list-item>
              <text:p text:style-name="P53">Les panneaux ou modules</text:p>
            </text:list-item>
            <text:list-item>
              <text:p text:style-name="P53">L'onduleur</text:p>
            </text:list-item>
            <text:list-item>
              <text:p text:style-name="P53">Les compteurs</text:p>
            </text:list-item>
            <text:list-item>
              <text:p text:style-name="P53">Les cables</text:p>
            </text:list-item>
          </text:list>
        </text:list-item>
      </text:list>
      <text:p text:style-name="P7"/>
      <text:p text:style-name="P7"/>
      <text:p text:style-name="P13">a/ Les panneaux ou modules</text:p>
      <text:p text:style-name="P13"/>
      <text:p text:style-name="P13"/>
      <text:p text:style-name="P7">Les panneaux produisent de l'électricité en courant continu à raison de 100 volts par</text:p>
      <text:p text:style-name="P7">panneau en moyenne.</text:p>
      <text:p text:style-name="P7">Un panneau couvre une surface comprise entre 0,5 et 3 m<text:span text:style-name="T18">2</text:span> et peut délivrer entre 5 et </text:p>
      <text:p text:style-name="P7">250 watts. Ils sont souvent regroupés en modules de 8 à 20 panneaux.</text:p>
      <text:p text:style-name="P7"/>
      <text:p text:style-name="P7"/>
      <text:p text:style-name="P7"/>
      <text:p text:style-name="P7"/>
      <text:p text:style-name="P7"/>
      <text:p text:style-name="P13"><text:soft-page-break/>b/ Le ou les onduleurs</text:p>
      <text:p text:style-name="P7"/>
      <text:p text:style-name="P7">L'onduleur sert à transformer la courant continu en courant alternatif.</text:p>
      <text:p text:style-name="P7">C'est sur cet appareil que l'on retrouve un interrupteur-sectionneur général et un disjoncteur</text:p>
      <text:p text:style-name="P7">en sortie onduleur permettant de couper l'alimentation après l'onduleur.</text:p>
      <text:p text:style-name="P7">Il peut avoir plusieurs onduleurs sur une même installation.</text:p>
      <text:p text:style-name="P7"><draw:frame draw:style-name="fr4" draw:name="images59" text:anchor-type="paragraph" svg:x="0.806cm" svg:y="0.415cm" svg:width="7.061cm" svg:height="5.29cm" draw:z-index="70"><draw:image xlink:href="Pictures/100000000000015E0000010746F593F5.jpg" xlink:type="simple" xlink:show="embed" xlink:actuate="onLoad"/></draw:frame><draw:frame draw:style-name="fr4" draw:name="images56" text:anchor-type="paragraph" svg:x="8.532cm" svg:y="0.078cm" svg:width="7.98cm" svg:height="3.96cm" draw:z-index="67"><draw:image xlink:href="Pictures/10000000000001C2000000E2C79D2589.jpg" xlink:type="simple" xlink:show="embed" xlink:actuate="onLoad"/></draw:frame></text:p>
      <text:p text:style-name="P7"/>
      <text:p text:style-name="P7"/>
      <text:p text:style-name="P7"/>
      <text:p text:style-name="P7"/>
      <text:p text:style-name="P7"/>
      <text:p text:style-name="P7"/>
      <text:p text:style-name="P7"><draw:frame draw:style-name="fr4" draw:name="images55" text:anchor-type="paragraph" svg:x="9.241cm" svg:y="0.522cm" svg:width="6.615cm" svg:height="5.159cm" draw:z-index="66"><draw:image xlink:href="Pictures/10000000000000FA000000C3339BC5D2.jpg" xlink:type="simple" xlink:show="embed" xlink:actuate="onLoad"/></draw:frame></text:p>
      <text:p text:style-name="P7"/>
      <text:p text:style-name="P7"/>
      <text:p text:style-name="P7"/>
      <text:p text:style-name="P7"><draw:frame draw:style-name="fr4" draw:name="images43" text:anchor-type="paragraph" svg:x="1.314cm" svg:y="0.436cm" svg:width="5.881cm" svg:height="8.781cm" draw:z-index="62"><draw:image xlink:href="Pictures/100000000000012C000001C2B5E5BD60.jpg" xlink:type="simple" xlink:show="embed" xlink:actuate="onLoad"/></draw:frame></text:p>
      <text:p text:style-name="P7"/>
      <text:p text:style-name="P7"/>
      <text:p text:style-name="P7"/>
      <text:p text:style-name="P7"/>
      <text:p text:style-name="P7"/>
      <text:p text:style-name="P7"/>
      <text:p text:style-name="P7"><draw:frame draw:style-name="fr4" draw:name="images57" text:anchor-type="paragraph" svg:x="8.576cm" svg:y="0.15cm" svg:width="7.999cm" svg:height="5.93cm" draw:z-index="68"><draw:image xlink:href="Pictures/10000000000003200000025883189A67.jpg" xlink:type="simple" xlink:show="embed" xlink:actuate="onLoad"/></draw:frame></text:p>
      <text:p text:style-name="P7"/>
      <text:p text:style-name="P7"/>
      <text:p text:style-name="P7"/>
      <text:p text:style-name="P7"/>
      <text:p text:style-name="P7"/>
      <text:p text:style-name="P7"/>
      <text:p text:style-name="P7"/>
      <text:p text:style-name="P7"/>
      <text:p text:style-name="P7"/>
      <text:p text:style-name="P7"/>
      <text:p text:style-name="P7"><draw:frame draw:style-name="fr4" draw:name="images58" text:anchor-type="paragraph" svg:x="8.629cm" svg:y="0.37cm" svg:width="7.999cm" svg:height="5.3cm" draw:z-index="69"><draw:image xlink:href="Pictures/100000000000032000000215F737F6B6.jpg" xlink:type="simple" xlink:show="embed" xlink:actuate="onLoad"/></draw:frame><draw:frame draw:style-name="fr4" draw:name="images51" text:anchor-type="paragraph" svg:x="0.48cm" svg:y="0.349cm" svg:width="7.23cm" svg:height="5.399cm" draw:z-index="72"><draw:image xlink:href="Pictures/10000000000001F400000177A59201E2.jpg" xlink:type="simple" xlink:show="embed" xlink:actuate="onLoad"/></draw:frame></text:p>
      <text:p text:style-name="P7"/>
      <text:p text:style-name="P7"/>
      <text:p text:style-name="P7"/>
      <text:p text:style-name="P7"/>
      <text:p text:style-name="P7"/>
      <text:p text:style-name="P7"/>
      <text:p text:style-name="P7"/>
      <text:p text:style-name="P7"/>
      <text:p text:style-name="P7"/>
      <text:p text:style-name="P7"/>
      <text:p text:style-name="P13"><text:soft-page-break/>c/ Les compteurs</text:p>
      <text:p text:style-name="P13"/>
      <text:p text:style-name="P15">Au nombre de deux pour les installations raccordées au réseau et placés tête bêche.</text:p>
      <text:p text:style-name="P15">L'un mesure l'électricité vendue au réseau, l'autre, l'électricité consommée du réseau.</text:p>
      <text:p text:style-name="P15">L'électricité produite est, dans la grande majorité des cas, intégralement revendue à EDF.</text:p>
      <text:p text:style-name="P15">Elle peut également être intégralement consommée ou stockée sur batterie</text:p>
      <text:p text:style-name="P15"><text:span text:style-name="T3">(cas des bâtiments isolés, en montagne par exemple. Interdit pour les particuliers)</text:span>,</text:p>
      <text:p text:style-name="P15">ou partiellement consommée, le surplus étant revendu à EDF.</text:p>
      <text:p text:style-name="P15"/>
      <text:p text:style-name="P15"/>
      <text:p text:style-name="P13">d/ Les câbles</text:p>
      <text:p text:style-name="P7"/>
      <text:p text:style-name="P7">Ils font le lien entre les panneaux, le ou les onduleurs et les compteurs.</text:p>
      <text:p text:style-name="P27">Même en <text:s/>cas de coupure électrique, les câbles entre les panneaux et l'onduleur</text:p>
      <text:p text:style-name="P27">restent sous tension.</text:p>
      <text:p text:style-name="P11">Les cheminements des câbles électriques peuvent être difficiles à identifier.</text:p>
      <text:p text:style-name="P27"><draw:frame draw:style-name="fr4" draw:name="images54" text:anchor-type="paragraph" svg:x="8.934cm" svg:y="0.302cm" svg:width="7.44cm" svg:height="9.97cm" draw:z-index="65"><draw:image xlink:href="Pictures/100000000000025800000320B1AA1F96.jpg" xlink:type="simple" xlink:show="embed" xlink:actuate="onLoad"/></draw:frame></text:p>
      <text:p text:style-name="P27"/>
      <text:p text:style-name="P27"><draw:frame draw:style-name="fr4" draw:name="images52" text:anchor-type="paragraph" svg:x="1.519cm" svg:y="0.296cm" svg:width="5.241cm" svg:height="7.02cm" draw:z-index="63"><draw:image xlink:href="Pictures/10000000000001E0000002806AAE710D.jpg" xlink:type="simple" xlink:show="embed" xlink:actuate="onLoad"/></draw:frame></text:p>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draw:frame draw:style-name="fr4" draw:name="images60" text:anchor-type="paragraph" svg:x="0.549cm" svg:y="0.381cm" svg:width="7.9cm" svg:height="5.881cm" draw:z-index="71"><draw:image xlink:href="Pictures/10000000000002C5000002136CB77645.jpg" xlink:type="simple" xlink:show="embed" xlink:actuate="onLoad"/></draw:frame></text:p>
      <text:p text:style-name="P27"/>
      <text:p text:style-name="P27"><draw:frame draw:style-name="fr4" draw:name="images42" text:anchor-type="paragraph" svg:x="9.633cm" svg:y="0.196cm" svg:width="6.001cm" svg:height="4.47cm" draw:z-index="61"><draw:image xlink:href="Pictures/1000000000000258000001C271E7BB7B.jpg" xlink:type="simple" xlink:show="embed" xlink:actuate="onLoad"/></draw:frame></text:p>
      <text:p text:style-name="P27"/>
      <text:p text:style-name="P27"/>
      <text:p text:style-name="P27"/>
      <text:p text:style-name="P27"/>
      <text:p text:style-name="P27"/>
      <text:p text:style-name="P27"/>
      <text:p text:style-name="P27"/>
      <text:p text:style-name="P27"/>
      <text:p text:style-name="P27"/>
      <text:p text:style-name="P14"><draw:frame draw:style-name="fr4" draw:name="images19" text:anchor-type="paragraph" svg:x="12.996cm" svg:y="0.39cm" svg:width="2.889cm" svg:height="4.919cm" draw:z-index="24"><draw:image xlink:href="Pictures/10000000000000C8000001510BE4DFBD.jpg" xlink:type="simple" xlink:show="embed" xlink:actuate="onLoad"/></draw:frame><text:soft-page-break/>e/ Les équipements facultatifs</text:p>
      <text:p text:style-name="P7"/>
      <text:p text:style-name="P7">Aujourd'hui, lorsque les pompiers interviennent à l'intérieur d'un</text:p>
      <text:p text:style-name="P7">bâtiment ou d'une habitation en feu équipé de panneaux PV,</text:p>
      <text:p text:style-name="P7">la production de courant continu de ces panneaux augmente très</text:p>
      <text:p text:style-name="P7">considérablement les risques d'électrisation, voire d'électrocution.</text:p>
      <text:p text:style-name="P7"/>
      <text:p text:style-name="P7">Ce système d'interrupteur <text:span text:style-name="T3">(coupure-pompier)</text:span>, placé à proximité </text:p>
      <text:p text:style-name="P7">immédiate des panneaux, permet de mettre hors tension les cables</text:p>
      <text:p text:style-name="P7">qui relient les panneaux PV à l'onduleur.</text:p>
      <text:p text:style-name="P27">Malheureusement, cet organe de coupure n'est pas obligatoire sur les installations de</text:p>
      <text:p text:style-name="P27">panneaux <text:s/>PV.</text:p>
      <text:p text:style-name="P27"/>
      <text:p text:style-name="P27"/>
      <text:p text:style-name="P35">3/ Les différents systèmes thermiques et photovoltaïques</text:p>
      <text:p text:style-name="P7"><draw:frame draw:style-name="fr4" draw:name="images49" text:anchor-type="paragraph" svg:x="0.33cm" svg:y="0.436cm" svg:width="7.44cm" svg:height="5.53cm" draw:z-index="54"><draw:image xlink:href="Pictures/100000000000012C000000E19AD7DB2D.jpg" xlink:type="simple" xlink:show="embed" xlink:actuate="onLoad"/></draw:frame></text:p>
      <text:p text:style-name="P20"><text:s text:c="71"/>On peut trouver ces deux installations</text:p>
      <text:p text:style-name="P20"><text:s text:c="76"/>sur tout types de constructions.</text:p>
      <text:p text:style-name="P20"/>
      <text:p text:style-name="P20"><draw:frame draw:style-name="fr4" draw:name="images50" text:anchor-type="paragraph" svg:x="9.282cm" svg:y="0.333cm" svg:width="5.001cm" svg:height="3.709cm" draw:z-index="55"><draw:image xlink:href="Pictures/1000000000000258000001C257ED1015.jpg" xlink:type="simple" xlink:show="embed" xlink:actuate="onLoad"/></draw:frame></text:p>
      <text:p text:style-name="P20"/>
      <text:p text:style-name="P20"/>
      <text:p text:style-name="P20"/>
      <text:p text:style-name="P20"/>
      <text:p text:style-name="P20"/>
      <text:p text:style-name="P20"/>
      <text:p text:style-name="P20"/>
      <text:p text:style-name="P20"><draw:frame draw:style-name="fr4" draw:name="images46" text:anchor-type="paragraph" svg:x="1.117cm" svg:y="0.166cm" svg:width="6.151cm" svg:height="4.581cm" draw:z-index="51"><draw:image xlink:href="Pictures/100000000000017C0000011D9D7E5B13.jpg" xlink:type="simple" xlink:show="embed" xlink:actuate="onLoad"/></draw:frame><draw:frame draw:style-name="fr4" draw:name="images48" text:anchor-type="paragraph" svg:x="9.398cm" svg:y="0.497cm" svg:width="5.031cm" svg:height="3.32cm" draw:z-index="53"><draw:image xlink:href="Pictures/10000000000001E10000014030F789B1.jpg" xlink:type="simple" xlink:show="embed" xlink:actuate="onLoad"/></draw:frame></text:p>
      <text:p text:style-name="P20"/>
      <text:p text:style-name="P20"/>
      <text:p text:style-name="P20"/>
      <text:p text:style-name="P20"/>
      <text:p text:style-name="P20"/>
      <text:p text:style-name="P20"/>
      <text:p text:style-name="P20"/>
      <text:p text:style-name="P20"><draw:frame draw:style-name="fr4" draw:name="images45" text:anchor-type="paragraph" svg:x="9.419cm" svg:y="0.335cm" svg:width="4.971cm" svg:height="3.281cm" draw:z-index="50"><draw:image xlink:href="Pictures/100000000000019B000001116985997C.jpg" xlink:type="simple" xlink:show="embed" xlink:actuate="onLoad"/></draw:frame></text:p>
      <text:p text:style-name="P20"/>
      <text:p text:style-name="P20"><draw:frame draw:style-name="fr4" draw:name="images47" text:anchor-type="paragraph" svg:x="0.318cm" svg:y="0.289cm" svg:width="7.38cm" svg:height="5.48cm" draw:z-index="52"><draw:image xlink:href="Pictures/10000000000001C200000152C02DFCE1.jpg" xlink:type="simple" xlink:show="embed" xlink:actuate="onLoad"/></draw:frame></text:p>
      <text:p text:style-name="P20"><text:soft-page-break/></text:p>
      <text:p text:style-name="P20"/>
      <text:p text:style-name="P20"/>
      <text:p text:style-name="P20"><text:s text:c="69"/>En montagne ou en milieu isolé,</text:p>
      <text:p text:style-name="P20"><text:s text:c="69"/>l'électricité produite par les panneaux PV</text:p>
      <text:p text:style-name="P20"><text:s text:c="69"/>peut être stocké dans des batteries.</text:p>
      <text:p text:style-name="P20"/>
      <text:p text:style-name="P20"/>
      <text:p text:style-name="P20"/>
      <text:p text:style-name="P20"/>
      <text:p text:style-name="P20"><draw:frame draw:style-name="fr4" draw:name="images44" text:anchor-type="paragraph" svg:x="8.47cm" svg:y="0.129cm" svg:width="7.999cm" svg:height="5.87cm" draw:z-index="49"><draw:image xlink:href="Pictures/100000000000029B000001F1A9B858F5.jpg" xlink:type="simple" xlink:show="embed" xlink:actuate="onLoad"/></draw:frame></text:p>
      <text:p text:style-name="P20"/>
      <text:p text:style-name="P20"/>
      <text:p text:style-name="P20"/>
      <text:p text:style-name="P20"/>
      <text:p text:style-name="P20">Il existe aussi des <text:span text:style-name="T2">« Centrale Solaire »</text:span>,</text:p>
      <text:p text:style-name="P20"><text:s text:c="8"/>généralement en plein champ.</text:p>
      <text:p text:style-name="P20"/>
      <text:p text:style-name="P20"/>
      <text:p text:style-name="P20"/>
      <text:p text:style-name="P19"/>
      <text:p text:style-name="P19"/>
      <text:p text:style-name="P20">On peut aussi trouver ces deux installations sur la même habitation.</text:p>
      <text:p text:style-name="P7">Leur fonctionnement reste le même, les deux système sont indépendant l'un de l'autre.</text:p>
      <text:p text:style-name="P7">Ci-dessous, quelques installations que l'on peut trouver :</text:p>
      <text:p text:style-name="P7"><draw:frame draw:style-name="fr4" draw:name="images31" text:anchor-type="paragraph" svg:x="0.48cm" svg:y="0.159cm" svg:width="7.999cm" svg:height="5.489cm" draw:z-index="37"><draw:image xlink:href="Pictures/10000000000001E00000014CA1924707.jpg" xlink:type="simple" xlink:show="embed" xlink:actuate="onLoad"/></draw:frame></text:p>
      <text:p text:style-name="P7"/>
      <text:p text:style-name="P7"><text:s text:c="91"/>Installation comprenant :</text:p>
      <text:p text:style-name="P7"><text:s text:c="78"/></text:p>
      <text:list xml:id="list28467378" text:style-name="L4">
        <text:list-item>
          <text:list>
            <text:list-item>
              <text:list>
                <text:list-item>
                  <text:list>
                    <text:list-item>
                      <text:list>
                        <text:list-item>
                          <text:list>
                            <text:list-item>
                              <text:list>
                                <text:list-item>
                                  <text:list>
                                    <text:list-item>
                                      <text:list>
                                        <text:list-item>
                                          <text:list>
                                            <text:list-header>
                                              <text:p text:style-name="P54"><text:s text:c="19"/>- 3 panneaux thermiques « sur-imposés »</text:p>
                                              <text:p text:style-name="P54"/>
                                            </text:list-header>
                                          </text:list>
                                        </text:list-item>
                                      </text:list>
                                    </text:list-item>
                                  </text:list>
                                </text:list-item>
                              </text:list>
                            </text:list-item>
                          </text:list>
                        </text:list-item>
                      </text:list>
                    </text:list-item>
                  </text:list>
                </text:list-item>
              </text:list>
            </text:list-item>
          </text:list>
        </text:list-item>
      </text:list>
      <text:p text:style-name="P7"><text:s text:c="79"/>- 18 panneaux photovoltaïques « intégrés »</text:p>
      <text:p text:style-name="P7"><text:s text:c="78"/></text:p>
      <text:p text:style-name="P7"/>
      <text:p text:style-name="P7"/>
      <text:p text:style-name="P7"><draw:frame draw:style-name="fr4" draw:name="images32" text:anchor-type="paragraph" svg:x="8.53cm" svg:y="0.062cm" svg:width="7.999cm" svg:height="5.971cm" draw:z-index="38"><draw:image xlink:href="Pictures/1000000000000C0000000900660A2E86.jpg" xlink:type="simple" xlink:show="embed" xlink:actuate="onLoad"/></draw:frame><draw:rect text:anchor-type="paragraph" draw:z-index="45" draw:style-name="gr4" draw:text-style-name="P73" svg:width="2.345cm" svg:height="0.503cm" svg:x="14.042cm" svg:y="0.22cm"><text:p text:style-name="P69"><text:span text:style-name="T28">PHOTOCAPT</text:span></text:p></draw:rect></text:p>
      <text:p text:style-name="P7"/>
      <text:p text:style-name="P7"><text:s text:c="14"/></text:p>
      <text:p text:style-name="P7"/>
      <text:p text:style-name="P7"/>
      <text:p text:style-name="P19"><text:s text:c="15"/>Installation comprenant :</text:p>
      <text:p text:style-name="P7"/>
      <text:p text:style-name="P7"><text:s text:c="5"/>- 2 panneaux thermiques « intégrés »</text:p>
      <text:p text:style-name="P7"/>
      <text:p text:style-name="P7"><text:s text:c="2"/>- 6 panneaux photovoltaïques « intégrés »</text:p>
      <text:p text:style-name="P7"/>
      <text:p text:style-name="P7"><text:soft-page-break/></text:p>
      <text:p text:style-name="P7"/>
      <text:p text:style-name="P7"/>
      <text:p text:style-name="P7"/>
      <text:p text:style-name="P7"/>
      <text:p text:style-name="P7"/>
      <text:p text:style-name="P7"/>
      <text:p text:style-name="P7"/>
      <text:p text:style-name="P7"><text:s text:c="85"/></text:p>
      <text:p text:style-name="P7"/>
      <text:p text:style-name="P7"/>
      <text:p text:style-name="P7"/>
      <text:p text:style-name="P7"/>
      <text:p text:style-name="P7"/>
      <table:table table:name="Tableau2" table:style-name="Tableau2">
        <table:table-column table:style-name="Tableau2.A"/>
        <table:table-column table:style-name="Tableau2.B"/>
        <table:table-column table:style-name="Tableau2.C"/>
        <table:table-row>
          <table:table-cell table:style-name="Tableau2.A1" table:number-rows-spanned="3" office:value-type="string">
            <text:p text:style-name="P3"><draw:frame draw:style-name="fr4" draw:name="images2" text:anchor-type="paragraph" svg:x="0.494cm" svg:y="0.023cm" svg:width="2.521cm" svg:height="1.422cm" draw:z-index="47"><draw:image xlink:href="Pictures/1000000000000144000000CDF20C353B.jpg" xlink:type="simple" xlink:show="embed" xlink:actuate="onLoad"/></draw:frame></text:p>
          </table:table-cell>
          <table:table-cell table:style-name="Tableau2.A1" table:number-rows-spanned="3" office:value-type="string">
            <text:p text:style-name="P2">Les Risques</text:p>
          </table:table-cell>
          <table:table-cell table:style-name="Tableau2.C1" office:value-type="string">
            <text:p text:style-name="P1">TC SPV</text:p>
          </table:table-cell>
        </table:table-row>
        <table:table-row>
          <table:covered-table-cell/>
          <table:covered-table-cell/>
          <table:table-cell table:style-name="Tableau2.C2" office:value-type="string">
            <text:p text:style-name="P1">Panneaux solaires</text:p>
          </table:table-cell>
        </table:table-row>
        <table:table-row>
          <table:covered-table-cell/>
          <table:covered-table-cell/>
          <table:table-cell table:style-name="Tableau2.C3" office:value-type="string">
            <text:p text:style-name="P1">Equipier</text:p>
          </table:table-cell>
        </table:table-row>
      </table:table>
      <text:p text:style-name="I_20_ou_20_II..."/>
      <text:p text:style-name="I_20_ou_20_II...">I/ Panneaux thermiques</text:p>
      <text:p text:style-name="Text_20_body"/>
      <text:p text:style-name="Text_20_body">Les panneaux thermiques ne représentent aucun danger électrique mais ils sont très fragiles.</text:p>
      <text:p text:style-name="Text_20_body">Ils n'ont pas la même couche de protection que les panneaux photovoltaïques.</text:p>
      <text:p text:style-name="Text_20_body"><draw:frame draw:style-name="fr4" draw:name="images37" text:anchor-type="paragraph" svg:x="0.33cm" svg:y="0.383cm" svg:width="7.98cm" svg:height="5.369cm" draw:z-index="46"><draw:image xlink:href="Pictures/10000000000001900000010E05AA4244.jpg" xlink:type="simple" xlink:show="embed" xlink:actuate="onLoad"/></draw:frame></text:p>
      <text:p text:style-name="Text_20_body"/>
      <text:p text:style-name="Text_20_body"/>
      <text:p text:style-name="Text_20_body"><text:s text:c="74"/>Les panneaux thermiques composés</text:p>
      <text:p text:style-name="Text_20_body"><text:s text:c="74"/>de tubes en verre <text:span text:style-name="T3">(néon)</text:span>, sont les plus </text:p>
      <text:p text:style-name="Text_20_body"><text:s text:c="74"/>fragiles, ils peuvent être endommagés par la </text:p>
      <text:p text:style-name="Text_20_body"><text:s text:c="74"/>grêle et la température du fluide caloporteur</text:p>
      <text:p text:style-name="Text_20_body"><text:s text:c="74"/>peut être supérieur à 200°C en plein soleil.</text:p>
      <text:p text:style-name="Text_20_body"/>
      <text:p text:style-name="Text_20_body"/>
      <text:p text:style-name="Text_20_body"/>
      <text:p text:style-name="Text_20_body"/>
      <text:p text:style-name="Text_20_body"/>
      <text:p text:style-name="P7">Ils peuvent être installés de façon « intégrée » ou « sur-imposée » à la toiture.</text:p>
      <text:p text:style-name="P7"/>
      <text:p text:style-name="P7"/>
      <text:p text:style-name="P7"><text:s text:c="27"/>«  <text:span text:style-name="T2">Intégré »</text:span><text:span text:style-name="T1"> <text:s text:c="48"/></text:span><text:span text:style-name="T2"><text:s/>« sur-imposé »</text:span></text:p>
      <text:p text:style-name="P7"/>
      <text:p text:style-name="P7"><draw:frame draw:style-name="fr4" draw:name="images33" text:anchor-type="paragraph" svg:x="0.295cm" svg:y="0.342cm" svg:width="7.999cm" svg:height="5.971cm" draw:z-index="39"><draw:image xlink:href="Pictures/1000000000000640000004B0CD778414.jpg" xlink:type="simple" xlink:show="embed" xlink:actuate="onLoad"/></draw:frame><draw:frame draw:style-name="fr4" draw:name="images34" text:anchor-type="paragraph" svg:x="8.602cm" svg:y="0.395cm" svg:width="7.999cm" svg:height="5.971cm" draw:z-index="40"><draw:image xlink:href="Pictures/1000000000000640000004B08C0E78B8.jpg" xlink:type="simple" xlink:show="embed" xlink:actuate="onLoad"/></draw:frame><draw:rect text:anchor-type="paragraph" draw:z-index="41" draw:style-name="gr4" draw:text-style-name="P73" svg:width="2.345cm" svg:height="0.503cm" svg:x="5.84cm" svg:y="0.49cm"><text:p text:style-name="P69"><text:span text:style-name="T28">PHOTOCAPT</text:span></text:p></draw:rect></text:p>
      <text:p text:style-name="P7"/>
      <text:p text:style-name="P7"/>
      <text:p text:style-name="P7"/>
      <text:p text:style-name="P7"/>
      <text:p text:style-name="P7"/>
      <text:p text:style-name="P7"/>
      <text:p text:style-name="P7"/>
      <text:p text:style-name="P7"/>
      <text:p text:style-name="P7"/>
      <text:p text:style-name="P7"><draw:rect text:anchor-type="paragraph" draw:z-index="42" draw:style-name="gr4" draw:text-style-name="P73" svg:width="2.345cm" svg:height="0.503cm" svg:x="14.148cm" svg:y="0.298cm"><text:p text:style-name="P69"><text:span text:style-name="T28">PHOTOCAPT</text:span></text:p></draw:rect></text:p>
      <text:p text:style-name="P7"/>
      <text:p text:style-name="P7"/>
      <text:p text:style-name="P7"/>
      <text:p text:style-name="P7"/>
      <text:p text:style-name="P7"/>
      <text:p text:style-name="P7"/>
      <text:p text:style-name="P7"/>
      <text:p text:style-name="P35"><text:soft-page-break/>1/ Les risques</text:p>
      <text:p text:style-name="P14"/>
      <text:p text:style-name="P14">a/ Les risques d'éffondrement et/ou de chute</text:p>
      <text:p text:style-name="P7"/>
      <text:p text:style-name="P7"/>
      <text:p text:style-name="P7">L'installation <text:span text:style-name="T3">(panneaux + tuyauterie passant sous la toiture)</text:span> augmente le poids sur</text:p>
      <text:p text:style-name="P7">la structure du toit.</text:p>
      <text:p text:style-name="P7"/>
      <text:p text:style-name="P7">En cas d'incendie, le risque d'éffondrement de la toiture est élevé et peut aussi provoquer</text:p>
      <text:p text:style-name="P7">la chute du ou des panneaux dit « sur-imposés » <text:span text:style-name="T3">(panneaux désolidarisés de la structure du toi)</text:span>.</text:p>
      <text:p text:style-name="P7"/>
      <text:p text:style-name="P7">Ce type d'éffondrement ressemblerait à celle d'une verrière et peut provoquer de graves</text:p>
      <text:p text:style-name="P7">blessures dues aux éclats de verre.</text:p>
      <text:p text:style-name="P7"/>
      <text:p text:style-name="P7"/>
      <text:p text:style-name="P14">b/ Les risques de brûlure</text:p>
      <text:p text:style-name="P7"/>
      <text:p text:style-name="P7"/>
      <text:p text:style-name="P7">La présence d'un antigel circulant dans l'installation, des panneaux thermiques au préparateur solaire, peut provoquer, s'il y a rupture de la canalisation, de graves brûlures.</text:p>
      <text:p text:style-name="P7"/>
      <text:p text:style-name="P7">L'antigel est du « GLYCOL ».</text:p>
      <text:p text:style-name="P7"/>
      <text:p text:style-name="P7">Le Glycol <text:span text:style-name="T3">(Ethylèneglycol)</text:span> est un liquide incolore, un peu visqueux, miscible à l'eau en toutes proportions. On l'utilise, par exemple, pour dégivrer les avions avant le décollage.</text:p>
      <text:p text:style-name="P7"/>
      <text:p text:style-name="P7"/>
      <text:p text:style-name="P7"><text:span text:style-name="T2"><text:s text:c="4"/>G</text:span><text:tab/><text:span text:style-name="T8">• </text:span>Température de fusion = <text:s/><text:span text:style-name="T2">-12,7°C</text:span></text:p>
      <text:p text:style-name="P7"><text:span text:style-name="T2"><text:s text:c="4"/>L</text:span><text:tab/><text:span text:style-name="T8">• </text:span>Température d'ébullition = <text:s/><text:span text:style-name="T2">+ 197,6°C</text:span></text:p>
      <text:p text:style-name="P7"><text:span text:style-name="T2"><text:s text:c="4"/>Y</text:span><text:tab/><text:span text:style-name="T8">• </text:span>Température d'auto-inflammation = <text:span text:style-name="T2">+ 410°C</text:span></text:p>
      <text:p text:style-name="P7"><text:span text:style-name="T2"><text:s text:c="4"/>C</text:span><text:tab/><text:span text:style-name="T8">•</text:span><text:span text:style-name="T12"> </text:span>Point éclair = <text:span text:style-name="T2">+ 111°C</text:span> <text:span text:style-name="T3">(en coupelle fermée)</text:span> et <text:span text:style-name="T2">+ 119°C</text:span> <text:span text:style-name="T3">(en coupelle ouverte)</text:span></text:p>
      <text:p text:style-name="P28"><text:span text:style-name="T2"><text:s text:c="4"/>O</text:span><text:tab/><text:span text:style-name="T8">•</text:span> L.I.E. = <text:span text:style-name="T2">3,2 %</text:span></text:p>
      <text:p text:style-name="P28"><text:span text:style-name="T2"><text:s text:c="4"/>L</text:span><text:tab/><text:span text:style-name="T8">•</text:span><text:span text:style-name="T12"> L.S.E. = </text:span><text:span text:style-name="T11">15,3 %</text:span></text:p>
      <text:p text:style-name="P26"/>
      <text:p text:style-name="P25"/>
      <text:p text:style-name="P7">Peu inflammable à l'état liquide, le Glycol à l'état pur, peut se montrer explosif à l'état</text:p>
      <text:p text:style-name="P7">gazeux. </text:p>
      <text:p text:style-name="P7"/>
      <text:p text:style-name="P7">Dans les installations thermiques, le Glycol, en faible quantitée <text:span text:style-name="T3">(environ 30%)</text:span>, </text:p>
      <text:p text:style-name="P7">est mélangé avec de l'eau.</text:p>
      <text:p text:style-name="P7">On appelle ce mélange de « l'eau glycolée ».</text:p>
      <text:p text:style-name="P7">En plein soleil, l'eau glycolée peut atteindre plus de 200°C.</text:p>
      <text:p text:style-name="P7"/>
      <text:p text:style-name="P7"/>
      <text:p text:style-name="I_20_ou_20_II..."><text:soft-page-break/>II/ Panneaux Photovoltaïques</text:p>
      <text:p text:style-name="Text_20_body"/>
      <text:p text:style-name="Text_20_body">Un panneau photovoltaïque peut supporter une charge d'environ 500kg/m<text:span text:style-name="T18">2</text:span>.</text:p>
      <text:p text:style-name="Text_20_body"/>
      <text:p text:style-name="Text_20_body">Ils peuvent être installés de façon « intégrée » ou « sur-imposée » à la toiture.</text:p>
      <text:p text:style-name="Text_20_body"/>
      <text:p text:style-name="Text_20_body"/>
      <text:p text:style-name="P7"><text:s text:c="27"/>«  <text:span text:style-name="T2">Intégré »</text:span><text:span text:style-name="T1"> <text:s text:c="48"/></text:span><text:span text:style-name="T2"><text:s/>« sur-imposé »</text:span></text:p>
      <text:p text:style-name="Text_20_body"><draw:frame draw:style-name="fr4" draw:name="images35" text:anchor-type="paragraph" svg:x="8.652cm" svg:y="0.462cm" svg:width="8.04cm" svg:height="6.02cm" draw:z-index="43"><draw:image xlink:href="Pictures/100000000000012C000000E1EE296D87.jpg" xlink:type="simple" xlink:show="embed" xlink:actuate="onLoad"/></draw:frame><draw:frame draw:style-name="fr4" draw:name="images36" text:anchor-type="paragraph" svg:x="0.268cm" svg:y="0.335cm" svg:width="7.999cm" svg:height="6.17cm" draw:z-index="44"><draw:image xlink:href="Pictures/100000000000019B00000140AD4511B8.jpg" xlink:type="simple" xlink:show="embed" xlink:actuate="onLoad"/></draw:fra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Les installations de types « intégrées » ne peuvent pas chuter d'un toit mais uniquement s'éffondrer.</text:p>
      <text:p text:style-name="Text_20_body"/>
      <text:p text:style-name="Text_20_body">Un panneau PV « intégré » remplace les tuiles et n'alourdi pas la structure contrairement</text:p>
      <text:p text:style-name="Text_20_body">aux panneaux « sur-imposés ».</text:p>
      <text:p text:style-name="Text_20_body"/>
      <text:list xml:id="list28464115" text:style-name="L5">
        <text:list-item>
          <text:list>
            <text:list-item>
              <text:p text:style-name="P48">Tuile = 30 à 50kg/m<text:span text:style-name="T18">2</text:span> .</text:p>
            </text:list-item>
          </text:list>
        </text:list-item>
      </text:list>
      <text:list xml:id="list28481431" text:style-name="L6">
        <text:list-item>
          <text:list>
            <text:list-item>
              <text:p text:style-name="P49">Panneaux PV = 20kg/m<text:span text:style-name="T18">2</text:span></text:p>
            </text:list-item>
          </text:list>
        </text:list-item>
      </text:list>
      <text:p text:style-name="Text_20_body"/>
      <text:p text:style-name="Text_20_body">Ce sont des panneaux très résistant aux chocs, une vitre à base de résine protège les cellules photovoltaïques. </text:p>
      <text:p text:style-name="Text_20_body">Il n'y a pas de risque d'éclat de verre lors d'une chute ou d'un éffondrement de panneau.</text:p>
      <text:p text:style-name="Text_20_body"/>
      <text:p text:style-name="Text_20_body">Cette vitre les rend très glissant.</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35"><text:soft-page-break/>1/ Les risques</text:p>
      <text:p text:style-name="P14">a/ Les risques d'électrisation ou d'électrocution</text:p>
      <text:p text:style-name="P7"/>
      <text:p text:style-name="P7"><draw:frame draw:style-name="fr2" draw:name="Cadre6" text:anchor-type="paragraph" svg:x="2.074cm" svg:y="-0.187cm" svg:width="13.009cm" draw:z-index="25"><draw:text-box fo:min-height="5.177cm"><text:p text:style-name="Frame_20_contents"/><text:p text:style-name="Frame_20_contents"><text:s text:c="2"/><text:span text:style-name="T20">RAPPEL</text:span><text:span text:style-name="T19"> :</text:span></text:p><text:p text:style-name="Frame_20_contents"/><text:p text:style-name="Frame_20_contents"><text:s text:c="2"/><text:span text:style-name="T2">Très Basse Tension </text:span><text:span text:style-name="T5">(TBT)</text:span><text:span text:style-name="T2"> : <text:s text:c="3"/>0V à 50V en courant alternatif</text:span></text:p><text:p text:style-name="P37"><text:s text:c="34"/><text:span text:style-name="T1"><text:s text:c="2"/></text:span><text:s/>0V à 120V en courant continu</text:p><text:p text:style-name="P37"/><text:p text:style-name="P41">Risque électrique mortel à partir de 120 Volts continu</text:p><text:p text:style-name="P40"/><text:p text:style-name="P40"/><text:p text:style-name="Frame_20_contents"><text:s text:c="2"/><text:span text:style-name="T1">Basse Tension </text:span><text:span text:style-name="T4">(BT)</text:span><text:span text:style-name="T1"> : <text:s text:c="12"/>50V à 1000V en courant alternatif</text:span></text:p><text:p text:style-name="P38"><text:s text:c="47"/>120V à 1500V en courant continu</text:p><text:p text:style-name="P39"/><text:p text:style-name="P42">Risque électrique mortel à partir de 50 Volts alternatif</text:p><text:p text:style-name="Frame_20_contents"/></draw:text-box></draw:frame></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La luminosité induite par les rayonnements de la lune, l'éclairage public et les projecteurs des services de secours n'est pas assez forte pour que les panneaux photovoltaïques produisent un courant suffisamment élevé pour provoquer l'électrisation d'un sapeur-pompier.</text:p>
      <text:p text:style-name="P7"/>
      <text:p text:style-name="P7">Cette <text:span text:style-name="T2">T</text:span>rès <text:span text:style-name="T2">B</text:span>asse <text:span text:style-name="T2">T</text:span>ension de 0V à 120V se doit pourtant d'être prise en considération</text:p>
      <text:p text:style-name="P7">pour 2 raisons : </text:p>
      <text:p text:style-name="P7"/>
      <text:p text:style-name="P7"><text:s text:c="3"/><text:span text:style-name="T8">•</text:span><text:span text:style-name="T12"> Il s'agit de courant continu</text:span></text:p>
      <text:p text:style-name="P7"><text:span text:style-name="T12"><text:s text:c="3"/></text:span><text:span text:style-name="T8">•</text:span><text:span text:style-name="T12"> Le 110 Volts continu colle alors que le 220 Volts éjecte</text:span></text:p>
      <text:p text:style-name="P21"/>
      <text:p text:style-name="P7">Dans une installation de panneaux photovoltaïques, on trouve du courant alternatif <text:span text:style-name="T3">(BT)</text:span> dans la partie basse de l'installation qui va de l'onduleur au réseau électrique <text:span text:style-name="T3">(utilisateurs / ERDF)</text:span></text:p>
      <text:p text:style-name="P7">et du courant continu <text:span text:style-name="T3">(TBT)</text:span> dans la partie haute, du panneaux à l'onduleur.</text:p>
      <text:p text:style-name="P7"/>
      <text:p text:style-name="P7">L'onduleur permet de mettre hors-tension la partie basse.</text:p>
      <text:p text:style-name="P16">Si l'installation ne possède pas d'interrupteur « coupure-pompier », il est impossible</text:p>
      <text:p text:style-name="P16">d'arréter la source d'énergie, donc impossible de mettre hors-tension la partie haute</text:p>
      <text:p text:style-name="P16">de l'installation.</text:p>
      <text:p text:style-name="P16"/>
      <text:p text:style-name="P16">Plus l'installation est importante, plus le câblage est important et plus les dangers liés aux </text:p>
      <text:p text:style-name="P16">différents risques électriques sont présents lors d'un sinistre ou toutes autres interventions diverses en présence de panneaux PV.</text:p>
      <text:p text:style-name="P16"/>
      <text:p text:style-name="P16">En cas d'électrisation avec du courant continu <text:span text:style-name="T3">(partie haute)</text:span>, le risque de fibrilation</text:p>
      <text:p text:style-name="P16">cardiaque est quatre fois moins importante qu'avec le courant alternatif mais le phénomène</text:p>
      <text:p text:style-name="P16">d'électrolyse, particulier au courant continu, peut entraîner la formation de caillots sanguins.</text:p>
      <text:p text:style-name="P35"><text:soft-page-break/>2/ La signalétique</text:p>
      <text:p text:style-name="P7"/>
      <text:p text:style-name="P7">Il existe différents pictogrammes dédié au risque photovoltaïque.</text:p>
      <text:p text:style-name="P7"/>
      <text:p text:style-name="P7"/>
      <text:p text:style-name="P7">On peut les trouver :</text:p>
      <text:p text:style-name="P7"/>
      <text:list xml:id="list28473624" text:style-name="L7">
        <text:list-item>
          <text:list>
            <text:list-item>
              <text:p text:style-name="P55">à l'extérieur du bâtiment</text:p>
            </text:list-item>
            <text:list-item>
              <text:p text:style-name="P55">à l'accès des secours</text:p>
            </text:list-item>
            <text:list-item>
              <text:p text:style-name="P55">Aux accès aux volumes et locaux abritant les équipements techniques</text:p>
            </text:list-item>
            <text:list-item>
              <text:p text:style-name="P55">Sur les câbles courant continu (DC) tous les 5 mètres</text:p>
              <text:p text:style-name="P55"/>
            </text:list-item>
          </text:list>
        </text:list-item>
      </text:list>
      <text:p text:style-name="P7"/>
      <text:p text:style-name="P7"/>
      <text:p text:style-name="P7"><draw:frame draw:style-name="fr4" draw:name="images22" text:anchor-type="paragraph" svg:x="0.46cm" svg:y="0.478cm" svg:width="7.061cm" svg:height="2.42cm" draw:z-index="30"><draw:image xlink:href="Pictures/100000000000015E00000079ADBCE67A.gif" xlink:type="simple" xlink:show="embed" xlink:actuate="onLoad"/></draw:frame><draw:frame draw:style-name="fr4" draw:name="images26" text:anchor-type="paragraph" svg:x="8.446cm" svg:y="0.113cm" svg:width="8.059cm" svg:height="3.12cm" draw:z-index="34"><draw:image xlink:href="Pictures/100000000000015E00000088D586B4D8.gif" xlink:type="simple" xlink:show="embed" xlink:actuate="onLoad"/></draw:frame></text:p>
      <text:p text:style-name="P7"/>
      <text:p text:style-name="P7"/>
      <text:p text:style-name="P7"/>
      <text:p text:style-name="P7"/>
      <text:p text:style-name="P7"/>
      <text:p text:style-name="P7"/>
      <text:p text:style-name="P7"/>
      <text:p text:style-name="P7"/>
      <text:p text:style-name="P7"><draw:frame draw:style-name="fr4" draw:name="images23" text:anchor-type="paragraph" svg:x="11.73cm" svg:y="0.076cm" svg:width="3.18cm" svg:height="4.05cm" draw:z-index="31"><draw:image xlink:href="Pictures/1000000000000096000000BF311A21F6.gif" xlink:type="simple" xlink:show="embed" xlink:actuate="onLoad"/></draw:frame><draw:frame draw:style-name="fr4" draw:name="images25" text:anchor-type="paragraph" svg:x="2.006cm" svg:y="0.053cm" svg:width="3.149cm" svg:height="3.969cm" draw:z-index="33"><draw:image xlink:href="Pictures/100000000000007700000096A525E521.gif" xlink:type="simple" xlink:show="embed" xlink:actuate="onLoad"/></draw:frame></text:p>
      <text:p text:style-name="P7"/>
      <text:p text:style-name="P7"/>
      <text:p text:style-name="P7"/>
      <text:p text:style-name="P7"/>
      <text:p text:style-name="P7"/>
      <text:p text:style-name="P7"/>
      <text:p text:style-name="P7"><draw:frame draw:style-name="fr7" draw:name="images9" text:anchor-type="paragraph" svg:y="0.298cm" svg:width="3.18cm" svg:height="4.05cm" draw:z-index="29"><draw:image xlink:href="Pictures/1000000000000096000000BF9AF1DFD3.gif" xlink:type="simple" xlink:show="embed" xlink:actuate="onLoad"/></draw:frame></text:p>
      <text:p text:style-name="P7"/>
      <text:p text:style-name="P7"/>
      <text:p text:style-name="P7"/>
      <text:p text:style-name="P7"/>
      <text:p text:style-name="P7"><draw:frame draw:style-name="fr4" draw:name="images24" text:anchor-type="paragraph" svg:x="11.857cm" svg:y="0.446cm" svg:width="3.161cm" svg:height="4.05cm" draw:z-index="32"><draw:image xlink:href="Pictures/100000000000004600000059C59A300F.gif" xlink:type="simple" xlink:show="embed" xlink:actuate="onLoad"/></draw:frame></text:p>
      <text:p text:style-name="P7"><draw:frame draw:style-name="fr4" draw:name="images27" text:anchor-type="paragraph" svg:x="2.235cm" svg:y="0.131cm" svg:width="2.69cm" svg:height="4.05cm" draw:z-index="35"><draw:image xlink:href="Pictures/1000000000000096000000E1CD0AD1DD.gif" xlink:type="simple" xlink:show="embed" xlink:actuate="onLoad"/></draw:frame></text:p>
      <text:p text:style-name="P7"/>
      <text:p text:style-name="P7"/>
      <text:p text:style-name="P7"/>
      <text:p text:style-name="P7"/>
      <text:p text:style-name="P7"/>
      <text:p text:style-name="P16"/>
      <text:p text:style-name="P16"/>
      <text:p text:style-name="P16"/>
      <text:p text:style-name="P16"><text:soft-page-break/></text:p>
      <table:table table:name="Tableau5" table:style-name="Tableau5">
        <table:table-column table:style-name="Tableau5.A"/>
        <table:table-column table:style-name="Tableau5.B"/>
        <table:table-column table:style-name="Tableau5.C"/>
        <table:table-row>
          <table:table-cell table:style-name="Tableau5.A1" table:number-rows-spanned="3" office:value-type="string">
            <text:p text:style-name="P3"><draw:frame draw:style-name="fr4" draw:name="images1" text:anchor-type="paragraph" svg:x="0.494cm" svg:y="0.023cm" svg:width="2.521cm" svg:height="1.422cm" draw:z-index="48"><draw:image xlink:href="Pictures/1000000000000144000000CDF20C353B.jpg" xlink:type="simple" xlink:show="embed" xlink:actuate="onLoad"/></draw:frame></text:p>
          </table:table-cell>
          <table:table-cell table:style-name="Tableau5.A1" table:number-rows-spanned="3" office:value-type="string">
            <text:p text:style-name="P2">Conduites à tenir</text:p>
          </table:table-cell>
          <table:table-cell table:style-name="Tableau5.C1" office:value-type="string">
            <text:p text:style-name="P1">TC SPV</text:p>
          </table:table-cell>
        </table:table-row>
        <table:table-row>
          <table:covered-table-cell/>
          <table:covered-table-cell/>
          <table:table-cell table:style-name="Tableau5.C2" office:value-type="string">
            <text:p text:style-name="P1">Panneaux solaires</text:p>
          </table:table-cell>
        </table:table-row>
        <table:table-row>
          <table:covered-table-cell/>
          <table:covered-table-cell/>
          <table:table-cell table:style-name="Tableau5.C3" office:value-type="string">
            <text:p text:style-name="P1">Equipier</text:p>
          </table:table-cell>
        </table:table-row>
      </table:table>
      <text:p text:style-name="Text_20_body"/>
      <text:p text:style-name="Text_20_body"/>
      <text:p text:style-name="I_20_ou_20_II...">I/ Conduite à tenir générale</text:p>
      <text:p text:style-name="Text_20_body"/>
      <text:p text:style-name="Text_20_body"/>
      <text:list xml:id="list28475907" text:style-name="L8">
        <text:list-item>
          <text:p text:style-name="P56">Port des EPI obligatoire.</text:p>
        </text:list-item>
      </text:list>
      <text:p text:style-name="Text_20_body"/>
      <text:p text:style-name="Text_20_body"/>
      <text:list xml:id="list28507691" text:continue-numbering="true" text:style-name="L8">
        <text:list-item>
          <text:p text:style-name="P56">Si progression sur un toit, LSPCC obligatoire.</text:p>
        </text:list-item>
      </text:list>
      <text:p text:style-name="Text_20_body"/>
      <text:p text:style-name="Text_20_body"/>
      <text:list xml:id="list28497350" text:continue-numbering="true" text:style-name="L8">
        <text:list-item>
          <text:p text:style-name="P56">A l'approche d'une habitation ou d'un batiment, être vigilant au risque de chute de l'installation.</text:p>
          <text:p text:style-name="P56"/>
          <text:p text:style-name="P56"><text:s/></text:p>
        </text:list-item>
        <text:list-item>
          <text:p text:style-name="P56">Prendre en compte l'effet de glissade du panneau et de son accélération sur la pente du toit afin d'établir le périmètre de sécurité.</text:p>
        </text:list-item>
      </text:list>
      <text:p text:style-name="Text_20_body"/>
      <text:p text:style-name="Text_20_body"/>
      <text:list xml:id="list28497873" text:continue-numbering="true" text:style-name="L8">
        <text:list-item>
          <text:p text:style-name="P56"><text:span text:style-name="T1">Identifier les panneaux</text:span> <text:span text:style-name="T3">(thermiques ou photovoltaïques)</text:span> en interrogeant au besoin le</text:p>
          <text:p text:style-name="P56">propriétaire ou l'occupant à ce sujet.</text:p>
        </text:list-item>
      </text:list>
      <text:p text:style-name="Text_20_body"/>
      <text:p text:style-name="Text_20_body"/>
      <text:list xml:id="list28501451" text:continue-numbering="true" text:style-name="L8">
        <text:list-item>
          <text:p text:style-name="P56">Ne pas démonter, ni toucher un panneau thermique ou photovoltaïque.</text:p>
        </text:list-item>
      </text:list>
      <text:p text:style-name="Text_20_body"/>
      <text:p text:style-name="Text_20_body"/>
      <text:list xml:id="list28521338" text:continue-numbering="true" text:style-name="L8">
        <text:list-item>
          <text:p text:style-name="P56">Demander au propriétaire de faire appel à un spécialiste, si besoin.</text:p>
        </text:list-item>
      </text:list>
      <text:p text:style-name="Text_20_body"/>
      <text:p text:style-name="Text_20_body"/>
      <text:p text:style-name="P31"/>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text:soft-page-break/></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I_20_ou_20_II..."><text:soft-page-break/>II/ Interventions panneaux thermiques</text:p>
      <text:p text:style-name="Text_20_body"/>
      <text:list xml:id="list28477176" text:style-name="L9">
        <text:list-item>
          <text:p text:style-name="P57">Ne jamais marcher sur les panneaux thermiques <text:span text:style-name="T3">(très fragile).</text:span></text:p>
          <text:p text:style-name="P64"/>
        </text:list-item>
        <text:list-item>
          <text:p text:style-name="P65">Arrèter le système au niveau de la « station solaire ».</text:p>
          <text:p text:style-name="P64"/>
        </text:list-item>
        <text:list-item>
          <text:p text:style-name="P57">Faire attention à la tuyauterie de l'installation passant dans la toiture <text:span text:style-name="T3">(sous les tuiles).</text:span></text:p>
          <text:p text:style-name="P57"/>
        </text:list-item>
      </text:list>
      <text:list xml:id="list28467504" text:style-name="L10">
        <text:list-header>
          <text:p text:style-name="P58"/>
        </text:list-header>
      </text:list>
      <text:p text:style-name="P16"/>
      <text:p text:style-name="P18">1/ Fuites ou ruptures de canalisation sur l'installation</text:p>
      <text:p text:style-name="P16"/>
      <text:list xml:id="list28475070" text:style-name="L11">
        <text:list-header>
          <text:p text:style-name="P59"/>
        </text:list-header>
        <text:list-item>
          <text:p text:style-name="P59">Récupérer, au niveau de la fuite, si possible, le fluide caloporteur dans un récipient, le temps que les canalisations se vident.</text:p>
        </text:list-item>
      </text:list>
      <text:p text:style-name="P16"/>
      <text:p text:style-name="P16"/>
      <text:p text:style-name="P18">2/ Feux d'habitation / de toiture</text:p>
      <text:list xml:id="list28486433" text:style-name="L12">
        <text:list-header>
          <text:p text:style-name="P60">.</text:p>
          <text:p text:style-name="P60"/>
        </text:list-header>
        <text:list-item>
          <text:p text:style-name="P60">Extinction à l'eau ou tous autres agents extincteurs <text:span text:style-name="T3">(aucun risque)</text:span> .</text:p>
          <text:p text:style-name="P60"/>
        </text:list-item>
        <text:list-item>
          <text:p text:style-name="P60">Faire attention lors du dégarnissage de la toiture ou de la création d'un exutoire <text:span text:style-name="T3">(risques d'éffondrement dû au poids de l'installation et de la tuyauterie passant à travers la toiture et risques de brûlure dû à la rupture d'un tuyau).</text:span></text:p>
          <text:p text:style-name="P60"/>
          <text:p text:style-name="P60"/>
          <text:p text:style-name="P60"/>
        </text:list-item>
      </text:list>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I_20_ou_20_II..."><text:soft-page-break/></text:p>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text:soft-page-break/>III/ Interventions panneaux photovoltaïques</text:p>
      <text:p text:style-name="P16"/>
      <text:list xml:id="list28457413" text:style-name="L13">
        <text:list-item>
          <text:p text:style-name="P61">Être vigilant au risque électrique <text:span text:style-name="T3">(rupture de câbles / arcs électriques)</text:span>.</text:p>
          <text:p text:style-name="P61"/>
        </text:list-item>
        <text:list-item>
          <text:p text:style-name="P61">Arrèter le système au niveau de l'onduleur en plus du réseau.</text:p>
        </text:list-item>
      </text:list>
      <text:p text:style-name="P16"/>
      <text:list xml:id="list28510160" text:continue-numbering="true" text:style-name="L13">
        <text:list-item>
          <text:p text:style-name="P61">Couper, si l'installation en est équipé et si accessible, la « coupure-pompier »</text:p>
          <text:p text:style-name="P61"/>
        </text:list-item>
        <text:list-item>
          <text:p text:style-name="P61">Lors de fuite de gaz ou d'atmosphère inflammable à proximité de ce type d'éléments sous-tension, ne pas oublier la possibilité de production d'arcs électriques.</text:p>
          <text:p text:style-name="P61"/>
        </text:list-item>
        <text:list-item>
          <text:p text:style-name="P61">Prendre en compte le risque de glissades <text:span text:style-name="T3">(surface parfaitement lisse)</text:span></text:p>
        </text:list-item>
      </text:list>
      <text:p text:style-name="P7"/>
      <text:p text:style-name="P17"/>
      <text:p text:style-name="P18">1/ Objet menaçant de tomber</text:p>
      <text:p text:style-name="P16"/>
      <text:p text:style-name="P16"/>
      <text:list xml:id="list28486060" text:style-name="L14">
        <text:list-item>
          <text:p text:style-name="P62">Occulter le ou les panneaux PV avec une bâche opaque de façon à diminuer ou cesser la production de courant.</text:p>
        </text:list-item>
      </text:list>
      <text:p text:style-name="P18"/>
      <text:p text:style-name="P18"/>
      <text:p text:style-name="P18">2/ Feux d'habitation / de toiture / de panneaux PV</text:p>
      <text:p text:style-name="P14"/>
      <text:p text:style-name="P16"/>
      <text:list xml:id="list28459266" text:style-name="L15">
        <text:list-item>
          <text:p text:style-name="P63">En cas de feu de panneaux PV, agir comme pour un feu électrique.</text:p>
          <text:p text:style-name="P63"/>
        </text:list-item>
        <text:list-item>
          <text:p text:style-name="P63">En cas de feu généralisé, ne pas arroser directement les panneaux PV</text:p>
          <text:p text:style-name="P63"><text:span text:style-name="T3">(Jet diffusé d'attaque à + 5 m)</text:span>.</text:p>
          <text:p text:style-name="P63"/>
        </text:list-item>
        <text:list-item>
          <text:p text:style-name="P63">Lors de la phase de déblai, être attentif aux câbles provenant du ou des panneaux PV.</text:p>
        </text:list-item>
      </text:list>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text:soft-page-break/></text:p>
      <text:p text:style-name="P16"/>
      <text:p text:style-name="P16"/>
      <table:table table:name="Tableau1" table:style-name="Tableau1">
        <table:table-column table:style-name="Tableau1.A"/>
        <table:table-column table:style-name="Tableau1.B"/>
        <table:table-column table:style-name="Tableau1.C"/>
        <table:table-row>
          <table:table-cell table:style-name="Tableau1.A1" table:number-rows-spanned="3" office:value-type="string">
            <text:p text:style-name="P3"><draw:frame draw:style-name="fr4" draw:name="images6" text:anchor-type="paragraph" svg:x="0.494cm" svg:y="0.023cm" svg:width="2.521cm" svg:height="1.422cm" draw:z-index="5"><draw:image xlink:href="Pictures/1000000000000144000000CDF20C353B.jpg" xlink:type="simple" xlink:show="embed" xlink:actuate="onLoad"/></draw:frame></text:p>
          </table:table-cell>
          <table:table-cell table:style-name="Tableau1.A1" table:number-rows-spanned="3" office:value-type="string">
            <text:p text:style-name="P2">Nom de la séquence</text:p>
          </table:table-cell>
          <table:table-cell table:style-name="Tableau1.C1" office:value-type="string">
            <text:p text:style-name="P1">Formation</text:p>
          </table:table-cell>
        </table:table-row>
        <table:table-row>
          <table:covered-table-cell/>
          <table:covered-table-cell/>
          <table:table-cell table:style-name="Tableau1.C2" office:value-type="string">
            <text:p text:style-name="P1">module</text:p>
          </table:table-cell>
        </table:table-row>
        <table:table-row>
          <table:covered-table-cell/>
          <table:covered-table-cell/>
          <table:table-cell table:style-name="Tableau1.C3" office:value-type="string">
            <text:p text:style-name="P1"/>
          </table:table-cell>
        </table:table-row>
      </table:table>
      <text:p text:style-name="Text_20_body"/>
      <table:table table:name="Tableau6" table:style-name="Tableau6">
        <table:table-column table:style-name="Tableau6.A"/>
        <table:table-column table:style-name="Tableau6.B"/>
        <table:table-column table:style-name="Tableau6.C"/>
        <table:table-row>
          <table:table-cell table:style-name="Tableau6.A1" table:number-rows-spanned="3" office:value-type="string">
            <text:p text:style-name="P3"><draw:frame draw:style-name="fr4" draw:name="images7" text:anchor-type="paragraph" svg:x="0.494cm" svg:y="0.023cm" svg:width="2.521cm" svg:height="1.422cm" draw:z-index="6"><draw:image xlink:href="Pictures/1000000000000144000000CDF20C353B.jpg" xlink:type="simple" xlink:show="embed" xlink:actuate="onLoad"/></draw:frame></text:p>
          </table:table-cell>
          <table:table-cell table:style-name="Tableau6.A1" table:number-rows-spanned="3" office:value-type="string">
            <text:p text:style-name="P2"/>
          </table:table-cell>
          <table:table-cell table:style-name="Tableau6.C1" office:value-type="string">
            <text:p text:style-name="P1">Formation</text:p>
          </table:table-cell>
        </table:table-row>
        <table:table-row>
          <table:covered-table-cell/>
          <table:covered-table-cell/>
          <table:table-cell table:style-name="Tableau6.C2" office:value-type="string">
            <text:p text:style-name="P1">module</text:p>
          </table:table-cell>
        </table:table-row>
        <table:table-row>
          <table:covered-table-cell/>
          <table:covered-table-cell/>
          <table:table-cell table:style-name="Tableau6.C3" office:value-type="string">
            <text:p text:style-name="P1"/>
          </table:table-cell>
        </table:table-row>
      </table:table>
      <text:p text:style-name="Text_20_body"/>
      <table:table table:name="Tableau8" table:style-name="Tableau8">
        <table:table-column table:style-name="Tableau8.A"/>
        <table:table-column table:style-name="Tableau8.B"/>
        <table:table-column table:style-name="Tableau8.C"/>
        <table:table-row>
          <table:table-cell table:style-name="Tableau8.A1" table:number-rows-spanned="3" office:value-type="string">
            <text:p text:style-name="P3"/>
          </table:table-cell>
          <table:table-cell table:style-name="Tableau8.A1" table:number-rows-spanned="3" office:value-type="string">
            <text:p text:style-name="P2"/>
          </table:table-cell>
          <table:table-cell table:style-name="Tableau8.C1" office:value-type="string">
            <text:p text:style-name="P1"/>
          </table:table-cell>
        </table:table-row>
        <table:table-row>
          <table:covered-table-cell/>
          <table:covered-table-cell/>
          <table:table-cell table:style-name="Tableau8.C2" office:value-type="string">
            <text:p text:style-name="P1"/>
          </table:table-cell>
        </table:table-row>
        <table:table-row>
          <table:covered-table-cell/>
          <table:covered-table-cell/>
          <table:table-cell table:style-name="Tableau8.C3" office:value-type="string">
            <text:p text:style-name="P1"/>
          </table:table-cell>
        </table:table-row>
      </table:table>
      <text:p text:style-name="Text_20_body"/>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StarSymbol" svg:font-family="StarSymbol" style:font-charset="x-symbol"/>
    <style:font-face style:name="OpenSymbol" svg:font-family="OpenSymbol"/>
    <style:font-face style:name="Comic Sans MS2" svg:font-family="'Comic Sans MS'" style:font-adornments="Normal" style:font-family-generic="script"/>
    <style:font-face style:name="Times New Roman" svg:font-family="'Times New Roman'" style:font-family-generic="roman" style:font-pitch="variable"/>
    <style:font-face style:name="Comic Sans MS" svg:font-family="'Comic Sans MS'" style:font-family-generic="script" style:font-pitch="variable"/>
    <style:font-face style:name="Comic Sans MS1" svg:font-family="'Comic Sans MS'" style:font-adornments="Normal" style:font-family-generic="script" style:font-pitch="variable"/>
    <style:font-face style:name="Lucida Handwriting" svg:font-family="'Lucida Handwriting'" style:font-family-generic="script" style:font-pitch="variable"/>
    <style:font-face style:name="Times New Roman1" svg:font-family="'Times New Roman'" style:font-family-generic="script" style:font-pitch="variable"/>
    <style:font-face style:name="Arial" svg:font-family="Arial" style:font-family-generic="swiss" style:font-pitch="variable"/>
    <style:font-face style:name="Arial Black" svg:font-family="'Arial Black'" style:font-family-generic="swiss" style:font-pitch="variable"/>
    <style:font-face style:name="Tahoma" svg:font-family="Tahoma" style:font-family-generic="swiss" style:font-pitch="variable"/>
    <style:font-face style:name="Times New Roman2" svg:font-family="'Times New Roman'"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Tahoma1"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fr" fo:country="FR"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style:font-name="Times New Roman" fo:font-size="12pt" fo:language="fr" fo:country="FR" style:font-name-asian="Arial Unicode MS" style:font-size-asian="12pt" style:language-asian="en" style:country-asian="US" style:font-name-complex="Tahoma1"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Header_20_left" style:display-name="Header left"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I_20_ou_20_II..." style:display-name="I ou II..." style:family="paragraph" style:parent-style-name="Standard" style:next-style-name="Text_20_body" style:master-page-name="">
      <style:paragraph-properties fo:margin-top="0cm" fo:margin-bottom="0.6cm" fo:text-align="justify" style:justify-single-word="false" style:page-number="auto"/>
      <style:text-properties style:font-name="Tahoma" fo:font-size="12pt" style:text-underline-style="solid" style:text-underline-width="bold" style:text-underline-color="#cc6600" fo:font-weight="bold" style:font-size-asian="12pt" style:font-weight-asian="bold" style:font-size-complex="12pt" style:font-weight-complex="bold"/>
    </style:style>
    <style:style style:name="_31__20_ou_20_2_20_..." style:display-name="1 ou 2 ..." style:family="paragraph" style:parent-style-name="Standard" style:next-style-name="Text_20_body" style:class="text">
      <style:paragraph-properties fo:margin-top="0cm" fo:margin-bottom="0.499cm" fo:text-align="justify" style:justify-single-word="false"/>
      <style:text-properties style:font-name="Comic Sans MS" fo:font-size="11pt" style:text-underline-style="none" fo:font-weight="bold" style:font-size-asian="11pt" style:font-weight-asian="bold" style:font-size-complex="11pt" style:font-weight-complex="bold"/>
    </style:style>
    <style:style style:name="Text_20_body" style:display-name="Text body" style:family="paragraph" style:parent-style-name="Standard" style:class="text">
      <style:paragraph-properties fo:margin-top="0cm" fo:margin-bottom="0cm" fo:text-align="justify" style:justify-single-word="false"/>
      <style:text-properties style:font-name="Comic Sans MS1" fo:font-size="11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a_2f_b" style:display-name="a/b" style:family="paragraph" style:parent-style-name="Text_20_body" style:next-style-name="Text_20_body">
      <style:paragraph-properties fo:margin-top="0cm" fo:margin-bottom="0.4cm"/>
      <style:text-properties style:text-underline-style="solid" style:text-underline-width="auto" style:text-underline-color="font-color"/>
    </style:style>
    <style:style style:name="Frame_20_contents" style:display-name="Frame contents" style:family="paragraph" style:parent-style-name="Text_20_body" style:class="extra"/>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non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rond">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au3" style:family="table">
      <style:table-properties style:width="17.013cm" fo:margin-left="0cm" fo:margin-right="-0.012cm" table:align="margins"/>
    </style:style>
    <style:style style:name="Tableau3.A" style:family="table-column">
      <style:table-column-properties style:column-width="2.35cm" style:rel-column-width="9050*"/>
    </style:style>
    <style:style style:name="Tableau3.B" style:family="table-column">
      <style:table-column-properties style:column-width="8.366cm" style:rel-column-width="32227*"/>
    </style:style>
    <style:style style:name="Tableau3.C" style:family="table-column">
      <style:table-column-properties style:column-width="6.297cm" style:rel-column-width="24258*"/>
    </style:style>
    <style:style style:name="Tableau3.A1" style:family="table-cell">
      <style:table-cell-properties style:vertical-align="middle" fo:padding="0.097cm" fo:border-left="0.002cm solid #000000" fo:border-right="none" fo:border-top="0.002cm solid #000000" fo:border-bottom="0.002cm solid #000000"/>
    </style:style>
    <style:style style:name="Tableau3.C1" style:family="table-cell">
      <style:table-cell-properties style:vertical-align="middle" fo:padding="0.097cm" fo:border="0.002cm solid #000000"/>
    </style:style>
    <style:style style:name="MP1" style:family="paragraph" style:parent-style-name="Table_20_Contents">
      <style:paragraph-properties fo:text-align="center" style:justify-single-word="false"/>
      <style:text-properties style:font-name="Tahoma" fo:font-size="8pt" style:font-size-asian="8pt" style:font-size-complex="8pt"/>
    </style:style>
    <style:style style:name="MP2" style:family="paragraph" style:parent-style-name="Standard">
      <style:paragraph-properties fo:text-align="center" style:justify-single-word="false"/>
      <style:text-properties style:font-name="Comic Sans MS" fo:font-size="11pt" fo:font-weight="bold" style:font-size-asian="11pt" style:font-weight-asian="bold" style:font-size-complex="11pt" style:font-weight-complex="bold"/>
    </style:style>
    <style:style style:name="MP3" style:family="paragraph" style:parent-style-name="Standard">
      <style:paragraph-properties fo:text-align="center" style:justify-single-word="false" fo:background-color="#cc6600" style:text-autospace="none" style:writing-mode="lr-tb">
        <style:background-image/>
      </style:paragraph-properties>
      <style:text-properties style:text-outline="false" style:text-line-through-style="none" style:font-name="Comic Sans MS" fo:font-size="11pt" fo:font-style="normal" fo:text-shadow="none" style:text-underline-style="none" fo:font-weight="normal" style:font-name-asian="Comic Sans MS" style:font-size-asian="11pt" style:font-style-asian="normal" style:font-weight-asian="normal" style:font-name-complex="Comic Sans MS" style:font-size-complex="11pt" style:font-style-complex="normal" style:font-weight-complex="normal" style:text-emphasize="non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1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footer-style>
        <style:header-footer-properties fo:min-height="0.6cm" fo:margin-left="0cm" fo:margin-right="0cm" fo:margin-top="0.499cm" style:dynamic-spacing="false"/>
      </style:footer-style>
    </style:page-layout>
    <style:page-layout style:name="Mpm4">
      <style:page-layout-properties fo:page-width="21.001cm" fo:page-height="29.7cm" style:num-format="1" style:print-orientation="portrait" fo:margin-top="0.42cm" fo:margin-bottom="0.42cm" fo:margin-left="0.42cm" fo:margin-right="0.42cm" style:writing-mode="lr-tb" style:footnote-max-height="0cm">
        <style:footnote-sep style:width="0.018cm" style:distance-before-sep="0.101cm" style:distance-after-sep="0.101cm" style:adjustment="left" style:rel-width="25%" style:color="#000000"/>
      </style:page-layout-properties>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Mpm1" style:next-style-name="sans_20_séquence"/>
    <style:master-page style:name="Footnote" style:page-layout-name="Mpm2"/>
    <style:master-page style:name="sans_20_séquence" style:display-name="sans séquence" style:page-layout-name="Mpm3">
      <style:footer>
        <table:table table:name="Tableau3" table:style-name="Tableau3">
          <table:table-column table:style-name="Tableau3.A"/>
          <table:table-column table:style-name="Tableau3.B"/>
          <table:table-column table:style-name="Tableau3.C"/>
          <table:table-row>
            <table:table-cell table:style-name="Tableau3.A1" office:value-type="string">
              <text:p text:style-name="MP1">EDSP01</text:p>
            </table:table-cell>
            <table:table-cell table:style-name="Tableau3.A1" office:value-type="string">
              <text:p text:style-name="MP1">Validée par : Équipe d'élaboration des supports pédagogiques</text:p>
            </table:table-cell>
            <table:table-cell table:style-name="Tableau3.C1" office:value-type="string">
              <text:p text:style-name="MP1">Version n°1 - mise à jour le 15/04/2011</text:p>
            </table:table-cell>
          </table:table-row>
        </table:table>
        <text:p text:style-name="MP2"><text:page-number text:select-page="current">33</text:page-number></text:p>
      </style:footer>
    </style:master-page>
    <style:master-page style:name="_31_ère_20_page_20_avec_20_séquence" style:display-name="1ère page avec séquence" style:page-layout-name="Mpm1" style:next-style-name="sans_20_séquence"/>
    <style:master-page style:name="_31_ère_20_page_20_com" style:display-name="1ère page com" style:page-layout-name="Mpm4" style:next-style-name="_31_ère_20_page_20_avec_20_séquence">
      <style:footer>
        <text:p text:style-name="MP3">200, avenue du Capitaine Dhonne – BP33 – 01001 BOURG EN BRESSE CEDEX</text:p>
        <text:p text:style-name="MP3">Tél : 04 37 62 15 00 – Fax : 04 37 62 15 01 - www.sdis01.f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editing-duration>PT39H04M28S</meta:editing-duration>
    <meta:editing-cycles>22</meta:editing-cycles>
    <meta:generator>OpenOffice.org/3.2$Win32 OpenOffice.org_project/320m18$Build-9502</meta:generator>
    <meta:creation-date>2011-03-15T14:52:03.51</meta:creation-date>
    <meta:initial-creator>John BUTHOD</meta:initial-creator>
    <dc:date>2011-12-21T08:38:00.66</dc:date>
    <dc:creator>John BUTHOD</dc:creator>
    <meta:printed-by>John BUTHOD</meta:printed-by>
    <meta:print-date>2011-03-29T10:31:45.06</meta:print-date>
    <meta:document-statistic meta:table-count="8" meta:image-count="60" meta:object-count="0" meta:page-count="33" meta:paragraph-count="333" meta:word-count="2567" meta:character-count="18308"/>
    <meta:user-defined meta:name="Info 1"/>
    <meta:user-defined meta:name="Info 2"/>
    <meta:user-defined meta:name="Info 3"/>
    <meta:user-defined meta:name="Info 4"/>
  </office:meta>
</office:document-meta>
</file>