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text-properties officeooo:rsid="0019a5c8" officeooo:paragraph-rsid="0019a5c8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En cliquant sur le lien suivant vous pouvez réaliser un test permettant de faire un état de vos connaissances sur les outils graphiques GOC </text:p>
      <text:p text:style-name="Standard"/>
      <text:p text:style-name="Standard"/>
      <text:p text:style-name="Standard">https://infopompiers.com/la-sitac-testez-vous/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none" fo:country="none" style:letter-kerning="true" style:font-name-asian="Andale Sans UI" style:font-size-asian="12pt" style:language-asian="none" style:country-asian="none" style:font-name-complex="Tahoma" style:font-size-complex="12pt" style:language-complex="none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none" fo:country="none" style:letter-kerning="true" style:font-name-asian="Andale Sans UI" style:font-size-asian="12pt" style:language-asian="none" style:country-asian="none" style:font-name-complex="Tahoma" style:font-size-complex="12pt" style:language-complex="none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Andale Sans UI" style:font-family-asian="'Andale Sans UI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Tahoma1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1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 style:font-family-complex="Tahoma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9-04-16T11:32:02.64</meta:creation-date>
    <meta:editing-duration>PT1M39S</meta:editing-duration>
    <meta:editing-cycles>3</meta:editing-cycles>
    <meta:generator>LibreOffice/5.4.6.2$Windows_x86 LibreOffice_project/4014ce260a04f1026ba855d3b8d91541c224eab8</meta:generator>
    <dc:date>2020-05-05T15:47:57.042000000</dc:date>
    <meta:document-statistic meta:table-count="0" meta:image-count="0" meta:object-count="0" meta:page-count="1" meta:paragraph-count="2" meta:word-count="25" meta:character-count="187" meta:non-whitespace-character-count="162"/>
    <meta:user-defined meta:name="Info 1"/>
    <meta:user-defined meta:name="Info 2"/>
    <meta:user-defined meta:name="Info 3"/>
    <meta:user-defined meta:name="Info 4"/>
  </office:meta>
</office:document-meta>
</file>

<file path=META-INF/documentsignatures.xml><?xml version="1.0" encoding="utf-8"?>
<document-signatures xmlns="urn:oasis:names:tc:opendocument:xmlns:digitalsignature:1.0">
  <Signature xmlns="http://www.w3.org/2000/09/xmldsig#" Id="ID_00d4004b0042009d006f00ff004a007900bd003b004100c8006c009a00b500c8">
    <SignedInfo>
      <CanonicalizationMethod Algorithm="http://www.w3.org/TR/2001/REC-xml-c14n-20010315"/>
      <SignatureMethod Algorithm="http://www.w3.org/2001/04/xmldsig-more#rsa-sha256"/>
      <Reference URI="Configurations2/accelerator/current.xml">
        <DigestMethod Algorithm="http://www.w3.org/2001/04/xmlenc#sha256"/>
        <DigestValue>47DEQpj8HBSa+/TImW+5JCeuQeRkm5NMpJWZG3hSuFU=</DigestValue>
      </Reference>
      <Reference URI="mimetype">
        <DigestMethod Algorithm="http://www.w3.org/2001/04/xmlenc#sha256"/>
        <DigestValue>cU2+NwsKcGNmkhfZGyh1Zv6Lq7yFmbYpskR2/4G4NZM=</DigestValue>
      </Reference>
      <Reference URI="manifest.rdf">
        <DigestMethod Algorithm="http://www.w3.org/2001/04/xmlenc#sha256"/>
        <DigestValue>rrKXmEsmowvZom8wSzm8fZGiZFdJs1578/RMS5UR3HU=</DigestValue>
      </Reference>
      <Reference URI="styles.xml">
        <Transforms>
          <Transform Algorithm="http://www.w3.org/TR/2001/REC-xml-c14n-20010315"/>
        </Transforms>
        <DigestMethod Algorithm="http://www.w3.org/2001/04/xmlenc#sha256"/>
        <DigestValue>DVvKqnJDB7EbmBgqh4y88GainC/booVV8w7Gm6cEoGw=</DigestValue>
      </Reference>
      <Reference URI="meta.xml">
        <Transforms>
          <Transform Algorithm="http://www.w3.org/TR/2001/REC-xml-c14n-20010315"/>
        </Transforms>
        <DigestMethod Algorithm="http://www.w3.org/2001/04/xmlenc#sha256"/>
        <DigestValue>LNuebXYSHU9n91W6nq8m9cXrHtyhFRiX9/ax1nx98vo=</DigestValue>
      </Reference>
      <Reference URI="settings.xml">
        <Transforms>
          <Transform Algorithm="http://www.w3.org/TR/2001/REC-xml-c14n-20010315"/>
        </Transforms>
        <DigestMethod Algorithm="http://www.w3.org/2001/04/xmlenc#sha256"/>
        <DigestValue>W7gGvBKovkyvNoW1sE96k9HaMSyKpMmVv+VVuf1Qyjk=</DigestValue>
      </Reference>
      <Reference URI="META-INF/manifest.xml">
        <Transforms>
          <Transform Algorithm="http://www.w3.org/TR/2001/REC-xml-c14n-20010315"/>
        </Transforms>
        <DigestMethod Algorithm="http://www.w3.org/2001/04/xmlenc#sha256"/>
        <DigestValue>gBu4Bn9atT1wkb0HSrUyL21ZbIgKECNOOvuGsPVegQQ=</DigestValue>
      </Reference>
      <Reference URI="content.xml">
        <Transforms>
          <Transform Algorithm="http://www.w3.org/TR/2001/REC-xml-c14n-20010315"/>
        </Transforms>
        <DigestMethod Algorithm="http://www.w3.org/2001/04/xmlenc#sha256"/>
        <DigestValue>IZ1SO5jjyhLryswN7x7R+4WbpZo1omM1OwhW2G1aIIw=</DigestValue>
      </Reference>
      <Reference URI="Thumbnails/thumbnail.png">
        <DigestMethod Algorithm="http://www.w3.org/2001/04/xmlenc#sha256"/>
        <DigestValue>QPZlu1752a2EDuMEAfPMUSa01STIkx2/6aDhnR0OrrE=</DigestValue>
      </Reference>
      <Reference URI="#ID_00500007004500ab006d00cc004e00e0009100d900bc00f8001d00c700600009">
        <DigestMethod Algorithm="http://www.w3.org/2001/04/xmlenc#sha256"/>
        <DigestValue>EFNYL7r6vQO/NWVabCdjeFdAnnG7kHV2VgbWPbkK5RE=</DigestValue>
      </Reference>
      <Reference URI="#idSignedProperties">
        <DigestMethod Algorithm="http://www.w3.org/2001/04/xmlenc#sha256"/>
        <DigestValue>Q3xVa+ZXDQKxjM3YptcG97EFny4mdQKIz5esO+XMV5Y=</DigestValue>
      </Reference>
    </SignedInfo>
    <SignatureValue>BMSrg8gPFNvkUqfK5Bc7vCG4J8P9IR2ofzHvJZmhP93tCFqx8FYQxMtGbkPnvO48
1E3CltSXh2KQMVBC/33w4ls7cYRB4wvEiS0FEqRTwk0ni0mHUPChJEFetTiX1q7r
n9+gLD7SA2l/U4rLP6RmFrXcgn6FGH8ycY2cOzAq2hNd9tNIEmo9apFTRIPviwGH
CCS+2YBSfbffx4s0SXw1f9HilvNf6XCrUF5NCVdakazQUxED1JvdLV5TxfCwUa7x
taxTXprD9QoIqIzLfBR7HrBlqti4yV1Nvio+uEQQZewoSkVKK+wRxhYhNPGiYQWs
R8ZwMh2YHiVZYi2hLx8mDQ==</SignatureValue>
    <KeyInfo>
      <X509Data>
        <X509IssuerSerial>
          <X509IssuerName>E=systeme@adullact.org, CN=AC_ADULLACT_Utilisateurs_G3, OU=AC_ADULLACT_Utilisateurs_G3, O=Association ADULLACT, ST=Herault, C=FR</X509IssuerName>
          <X509SerialNumber>427259974943974867302612086964623560387531065875</X509SerialNumber>
        </X509IssuerSerial>
        <X509Certificate>MIIHGDCCBQCgAwIBAgIUStb/+TKiIUj2TDZgq+uVGtUbShMwDQYJKoZIhvcNAQEL
BQAwga8xCzAJBgNVBAYTAkZSMRAwDgYDVQQIDAdIZXJhdWx0MR0wGwYDVQQKDBRB
c3NvY2lhdGlvbiBBRFVMTEFDVDEkMCIGA1UECwwbQUNfQURVTExBQ1RfVXRpbGlz
YXRldXJzX0czMSQwIgYDVQQDDBtBQ19BRFVMTEFDVF9VdGlsaXNhdGV1cnNfRzMx
IzAhBgkqhkiG9w0BCQEWFHN5c3RlbWVAYWR1bGxhY3Qub3JnMB4XDTE4MDUxNTEw
MzExOVoXDTIwMDUxNDEwMzExOVowgagxCzAJBgNVBAYTAkZSMQwwCgYDVQQIDANB
SU4xGDAWBgNVBAcMD0JvdXJnLWVuLUJyZXNzZTEPMA0GA1UECgwGU0RJUzAxMRMw
EQYDVQQLDApQcm9kdWN0aW9uMR0wGwYDVQQDDBRKYWNxdWVtZXR0b25fU3lsdmFp
bjEsMCoGCSqGSIb3DQEJARYdZnJhbmNvaXMuZGVjbGF2aWVyZUBzZGlzMDEuZnIw
ggEiMA0GCSqGSIb3DQEBAQUAA4IBDwAwggEKAoIBAQCsb/IwXqnmihzTeZ7kEPid
5uckoMOfuWvuQzZjJltOGyMlPeIB2EQPZi65726wH99L6/1kG3qZrvB3ROl6YpAI
pJzJt+3vTBdGmp3zfWE2rpY/C2+1OIpjGQY+DViWug1qna+Li1TEfNZx4ZE8ChG4
yGzCCj7dUT77XS8tVCgke0fTQjJ9bVnZrr5qn9P0OSMSvgvkR8MiiEOj94/gNv/7
j0p07HPnZLaakOxZgTs0Py4lWwqumvOym4uWszWv9lxGyY7XiJ/0d7dqcOtsU9aa
SlpzJ4q8+ABD6uP6Rm25VpHq8cYsFMn8Sc6rQCyAdQ9biN4lF5cMgpREYNACWMIb
AgMBAAGjggIvMIICKzAJBgNVHRMEAjAAMEIGCWCGSAGG+EIBDQQ1FjNDZXJ0aWZp
Y2F0IGdlbmVyZSBwYXIgbCdBQ19BRFVMTEFDVF9VVElMSVNBVEVVUlNfRzMwHQYD
VR0OBBYEFP+CtlQuOjLm7g4vOE/ifVd65i0xMIH1BgNVHSMEge0wgeqAFJm7fwIC
mEWUBKxgJBPTKvvao19AoYG7pIG4MIG1MQswCQYDVQQGEwJGUjEQMA4GA1UECAwH
SGVyYXVsdDEUMBIGA1UEBwwLTW9udHBlbGxpZXIxHTAbBgNVBAoMFEFzc29jaWF0
aW9uIEFEVUxMQUNUMRwwGgYDVQQLDBNBQ19BRFVMTEFDVF9ST09UX0czMRwwGgYD
VQQDDBNBQ19BRFVMTEFDVF9ST09UX0czMSMwIQYJKoZIhvcNAQkBFhRzeXN0ZW1l
QGFkdWxsYWN0Lm9yZ4IUbyl4BzfA+DWwMPJHFgkdXxI7UGowKAYDVR0RBCEwH4Ed
ZnJhbmNvaXMuZGVjbGF2aWVyZUBzZGlzMDEuZnIwHwYDVR0SBBgwFoEUc3lzdGVt
ZUBhZHVsbGFjdC5vcmcwOgYJYIZIAYb4QgEEBC0WK2h0dHA6Ly9jcmwuYWR1bGxh
Y3Qub3JnL0NBX1VTRVJTX0NSTF9nMy5wZW0wPAYDVR0fBDUwMzAxoC+gLYYraHR0
cDovL2NybC5hZHVsbGFjdC5vcmcvQUNfVVNFUlNfQ1JMX2czLnBlbTANBgkqhkiG
9w0BAQsFAAOCAgEAfQct1ATZw67I8SrGkcXUM8Ai8IGF9670hvHsWtghJIViC9I/
lFuqDI+jH6n5QZFdfpsKhLFrCFhI+C+Wc5L+cezp6ErKwx3rR3WhPA0iTEyoplXM
PALDKfB5345xKbIaSfe+qIRPb8XVRsh56yU0jw7WtaTWvfbJGOwiSwCXOPEKgoyX
6FlAJ9AjYbD9KkSEP4VcwmJ9oH2eFDDeQ34scwbbFiZZXKsmyecM6AvLujQ9BhAj
NEp2SAM1srkvq63K3CdRaP16jVdDsNW69MPvlqflNCVGRpR5N7jejUOFiy8BOjnI
MZ3yP0kNmcE2EjrNHZB8WoPtA2O0YzApzcGn3goyHcMD8U5jjbCqy7aB/a5qBDMo
baQesjCQMo/nKTuIrLlm84v+WKgaL8PbMf0NNU+UVFTyOZd86OEcJOhShTBCMiWP
KKEYR5p+NvxTxDhGQ/Fqyk3IvgvSMa07YQ4NCDX3IWHG70yeD6bwUqUrfZ2GmbM7
bIXS5pjy0ec6LAI1UvQB1ZkCs1+ppg4LIZ27SmBZzMxsBgEzdErRG9/Vg8sbqEr2
8n8VvK/9r7XLQ/tc6fWyy+bWmQP5XsibovYu/WBr7W/56W7bQxK86eUwGOcqq+4G
QeJDa7g5QKdzJ0AgHEh6w0o2YbfHchzbo8CLJZzw6RjNbaQIbgoaw50MXbI=</X509Certificate>
      </X509Data>
    </KeyInfo>
    <Object>
      <SignatureProperties>
        <SignatureProperty Id="ID_00500007004500ab006d00cc004e00e0009100d900bc00f8001d00c700600009" Target="#ID_00d4004b0042009d006f00ff004a007900bd003b004100c8006c009a00b500c8">
          <dc:date xmlns:dc="http://purl.org/dc/elements/1.1/">2020-05-05T15:48:07.625000000</dc:date>
        </SignatureProperty>
      </SignatureProperties>
    </Object>
    <Object xmlns:xd="http://uri.etsi.org/01903/v1.3.2#">
      <xd:QualifyingProperties Target="#ID_00d4004b0042009d006f00ff004a007900bd003b004100c8006c009a00b500c8">
        <xd:SignedProperties Id="idSignedProperties">
          <xd:SignedSignatureProperties>
            <xd:SigningTime>2020-05-05T15:48:07.625000000</xd:SigningTime>
            <xd:SigningCertificate>
              <xd:Cert>
                <xd:CertDigest>
                  <DigestMethod Algorithm="http://www.w3.org/2001/04/xmlenc#sha256"/>
                  <DigestValue>kc7HFaWWPU/temNGn40QVQXRPbQZ9UQFqswuf0qpCkI=</DigestValue>
                </xd:CertDigest>
                <xd:IssuerSerial>
                  <X509IssuerName>E=systeme@adullact.org, CN=AC_ADULLACT_Utilisateurs_G3, OU=AC_ADULLACT_Utilisateurs_G3, O=Association ADULLACT, ST=Herault, C=FR</X509IssuerName>
                  <X509SerialNumber>427259974943974867302612086964623560387531065875</X509SerialNumber>
                </xd:IssuerSerial>
              </xd:Cert>
            </xd:SigningCertificate>
            <xd:SignaturePolicyIdentifier>
              <xd:SignaturePolicyImplied/>
            </xd:SignaturePolicyIdentifier>
          </xd:SignedSignatureProperties>
        </xd:SignedProperties>
        <xd:UnsignedProperties Id="idUnsignedProperties">
          <xd:UnsignedSignatureProperties>
            <xd:CertificateValues>
              <xd:EncapsulatedX509Certificate>MIIH0zCCBbugAwIBAgIUbyl4BzfA+DWwMPJHFgkdXxI7UGowDQYJKoZIhvcNAQEFBQAwgbUxCzAJBgNVBAYTAkZSMRAwDgYDVQQIDAdIZXJhdWx0MRQwEgYDVQQHDAtNb250cGVsbGllcjEdMBsGA1UECgwUQXNzb2NpYXRpb24gQURVTExBQ1QxHDAaBgNVBAsME0FDX0FEVUxMQUNUX1JPT1RfRzMxHDAaBgNVBAMME0FDX0FEVUxMQUNUX1JPT1RfRzMxIzAhBgkqhkiG9w0BCQEWFHN5c3RlbWVAYWR1bGxhY3Qub3JnMB4XDTEyMTEwODExMzMxNFoXDTIyMTEwNTExMzMxNFowga8xCzAJBgNVBAYTAkZSMRAwDgYDVQQIDAdIZXJhdWx0MR0wGwYDVQQKDBRBc3NvY2lhdGlvbiBBRFVMTEFDVDEkMCIGA1UECwwbQUNfQURVTExBQ1RfVXRpbGlzYXRldXJzX0czMSQwIgYDVQQDDBtBQ19BRFVMTEFDVF9VdGlsaXNhdGV1cnNfRzMxIzAhBgkqhkiG9w0BCQEWFHN5c3RlbWVAYWR1bGxhY3Qub3JnMIICIjANBgkqhkiG9w0BAQEFAAOCAg8AMIICCgKCAgEAsHK+bJM7MHMohjjEsvdBWXWJ4XHalMIQXGQHwBRY3N5e2zeCFfd9/IT9MLZlVrz+i7Rj8hRH5WRXAaMzczuyt2ioKFMXVTVEfRZnAwZ2+k2vYpAJmk7Pmrs+z9TG9YnbD7e6CJCBJADSCapoQ9R7jW3k8Kv9Wz9pnUwzJfcpFhFvfbTkE2Tg0JSuHJcEm+OrKnQOYABGdxDhox/pHeG1mmwfpgcOK+yuIgtTkM6TtRcHFiOD1uixY1M+pdCwWifQ8WWdzV5ICrBUez+kIWXeAqJtqRQvubJcl+zSBUg+ChpOSCYALdBYlOzuHFBv3Rr0PJmr0ps6NW2Hj6MkuP4dtcN2R7w98wYGLkc3wF/NK2JFlOiRxzsUjtxfMzf5jx2c9aFRfHsCS4glsnzsnGEr+sWveDsJdviOsSwExNZSBS5Rjht7nRv57YRmDPo+NVQtUqemZZQ/2Ovgqb+0GPOPbDw9FCqxoszb6Kd+1YlyDLvaLvLbAo/7FAZhfiYdZOEkLhi/MYnMKQh3YQ2vJVdhAOfg5tysPDYd7Z99t3HFjASZFXckZHm53FQK1v1UQ3wqJJ52bbKdN4IAVjs9Fa1n4jsTlH9JpHwkMkoZx5hxKhkRuDe6otK7yxoxCVw7+G6r40nP7fA4LY1783qANw8ib+R05289sCSLd+dq3lLwzd8CAwEAAaOCAd0wggHZMA8GA1UdEwEB/wQFMAMBAf8wCwYDVR0PBAQDAgEGMB0GA1UdDgQWBBSZu38CAphFlASsYCQT0yr72qNfQDCB6gYDVR0jBIHiMIHfgBRcTezWrB/tEPmUwcuKgAdvgF0AeKGBu6SBuDCBtTELMAkGA1UEBhMCRlIxEDAOBgNVBAgMB0hlcmF1bHQxFDASBgNVBAcMC01vbnRwZWxsaWVyMR0wGwYDVQQKDBRBc3NvY2lhdGlvbiBBRFVMTEFDVDEcMBoGA1UECwwTQUNfQURVTExBQ1RfUk9PVF9HMzEcMBoGA1UEAwwTQUNfQURVTExBQ1RfUk9PVF9HMzEjMCEGCSqGSIb3DQEJARYUc3lzdGVtZUBhZHVsbGFjdC5vcmeCCQDfStdeUIDwLzAfBgNVHREEGDAWgRRzeXN0ZW1lQGFkdWxsYWN0Lm9yZzAfBgNVHRIEGDAWgRRzeXN0ZW1lQGFkdWxsYWN0Lm9yZzAwBglghkgBhvhCAQ0EIxYhQXV0b3JpdGUgZGUgY2VydGlmaWNhdGlvbiByYWNpbmUuMDkGCWCGSAGG+EIBBAQsFipodHRwOi8vY3JsLmFkdWxsYWN0Lm9yZy9BQ19ST09UX0NSTF9nMy5wZW0wDQYJKoZIhvcNAQEFBQADggIBAIDVJpE/lADcIND3WWRkvS8rRjG2ahIMTcxV72x5/BSeaFKazkk/rEsGFs/Baj7D+NJk8u/+R9tqfCDdU58F+cM0kjuuS3IH3vmyZTq22osJz187R3u8pzXtVbNJskPVq26Xf3DSN3E0GHusDsnFCGjLxV0fyU/9HxUsV4ISbkryoNdumVTzUfFWMIiatnf4Xl7DkEmPQ9tvQ4fNtesHU8rRai8Psr39A5XIJOsOo87nXmsVL0EJYVN0UGo/oiXzLefGXkvjzYbEYrXIkQiEhakiyY1LvxdLZSzu6dEF+A4JHm1HaRFXV8dBny4Ppq1zjHc0vuF4Ydo4/pIO06/GI9jXegozP5Q2LJPBATqvWmwYGouODg2exXA+pde6p+OBAybVLybgsT4heqRPdN9R/tY0O2UAgs7MM4ANmsonV5zxRdOXU7k0KZlSU19B7NDzFh1p6Y4wgxpNcelKGL0IPJ3xzCQnB+Y/FQoY0YneSgn7OJjDIXJKXUICQiBGHgyyXrJt62JvaE1mQNQhJC4YFQc3CMx7XqhNIqwPELJ6kao7km7s8hLLOkaKrti80QGmPli9uaxSt7cZz9x1MyOg47tge3mhyGni2DAayLe8J38rZDITU5GTkuUvU7m3hmBRiqZk993Ob/rfDMKfvh1QwVrIk5JIksCbHmEUdtoS25Uu</xd:EncapsulatedX509Certificate>
              <xd:EncapsulatedX509Certificate>MIIHGDCCBQCgAwIBAgIUStb/+TKiIUj2TDZgq+uVGtUbShMwDQYJKoZIhvcNAQELBQAwga8xCzAJBgNVBAYTAkZSMRAwDgYDVQQIDAdIZXJhdWx0MR0wGwYDVQQKDBRBc3NvY2lhdGlvbiBBRFVMTEFDVDEkMCIGA1UECwwbQUNfQURVTExBQ1RfVXRpbGlzYXRldXJzX0czMSQwIgYDVQQDDBtBQ19BRFVMTEFDVF9VdGlsaXNhdGV1cnNfRzMxIzAhBgkqhkiG9w0BCQEWFHN5c3RlbWVAYWR1bGxhY3Qub3JnMB4XDTE4MDUxNTEwMzExOVoXDTIwMDUxNDEwMzExOVowgagxCzAJBgNVBAYTAkZSMQwwCgYDVQQIDANBSU4xGDAWBgNVBAcMD0JvdXJnLWVuLUJyZXNzZTEPMA0GA1UECgwGU0RJUzAxMRMwEQYDVQQLDApQcm9kdWN0aW9uMR0wGwYDVQQDDBRKYWNxdWVtZXR0b25fU3lsdmFpbjEsMCoGCSqGSIb3DQEJARYdZnJhbmNvaXMuZGVjbGF2aWVyZUBzZGlzMDEuZnIwggEiMA0GCSqGSIb3DQEBAQUAA4IBDwAwggEKAoIBAQCsb/IwXqnmihzTeZ7kEPid5uckoMOfuWvuQzZjJltOGyMlPeIB2EQPZi65726wH99L6/1kG3qZrvB3ROl6YpAIpJzJt+3vTBdGmp3zfWE2rpY/C2+1OIpjGQY+DViWug1qna+Li1TEfNZx4ZE8ChG4yGzCCj7dUT77XS8tVCgke0fTQjJ9bVnZrr5qn9P0OSMSvgvkR8MiiEOj94/gNv/7j0p07HPnZLaakOxZgTs0Py4lWwqumvOym4uWszWv9lxGyY7XiJ/0d7dqcOtsU9aaSlpzJ4q8+ABD6uP6Rm25VpHq8cYsFMn8Sc6rQCyAdQ9biN4lF5cMgpREYNACWMIbAgMBAAGjggIvMIICKzAJBgNVHRMEAjAAMEIGCWCGSAGG+EIBDQQ1FjNDZXJ0aWZpY2F0IGdlbmVyZSBwYXIgbCdBQ19BRFVMTEFDVF9VVElMSVNBVEVVUlNfRzMwHQYDVR0OBBYEFP+CtlQuOjLm7g4vOE/ifVd65i0xMIH1BgNVHSMEge0wgeqAFJm7fwICmEWUBKxgJBPTKvvao19AoYG7pIG4MIG1MQswCQYDVQQGEwJGUjEQMA4GA1UECAwHSGVyYXVsdDEUMBIGA1UEBwwLTW9udHBlbGxpZXIxHTAbBgNVBAoMFEFzc29jaWF0aW9uIEFEVUxMQUNUMRwwGgYDVQQLDBNBQ19BRFVMTEFDVF9ST09UX0czMRwwGgYDVQQDDBNBQ19BRFVMTEFDVF9ST09UX0czMSMwIQYJKoZIhvcNAQkBFhRzeXN0ZW1lQGFkdWxsYWN0Lm9yZ4IUbyl4BzfA+DWwMPJHFgkdXxI7UGowKAYDVR0RBCEwH4EdZnJhbmNvaXMuZGVjbGF2aWVyZUBzZGlzMDEuZnIwHwYDVR0SBBgwFoEUc3lzdGVtZUBhZHVsbGFjdC5vcmcwOgYJYIZIAYb4QgEEBC0WK2h0dHA6Ly9jcmwuYWR1bGxhY3Qub3JnL0NBX1VTRVJTX0NSTF9nMy5wZW0wPAYDVR0fBDUwMzAxoC+gLYYraHR0cDovL2NybC5hZHVsbGFjdC5vcmcvQUNfVVNFUlNfQ1JMX2czLnBlbTANBgkqhkiG9w0BAQsFAAOCAgEAfQct1ATZw67I8SrGkcXUM8Ai8IGF9670hvHsWtghJIViC9I/lFuqDI+jH6n5QZFdfpsKhLFrCFhI+C+Wc5L+cezp6ErKwx3rR3WhPA0iTEyoplXMPALDKfB5345xKbIaSfe+qIRPb8XVRsh56yU0jw7WtaTWvfbJGOwiSwCXOPEKgoyX6FlAJ9AjYbD9KkSEP4VcwmJ9oH2eFDDeQ34scwbbFiZZXKsmyecM6AvLujQ9BhAjNEp2SAM1srkvq63K3CdRaP16jVdDsNW69MPvlqflNCVGRpR5N7jejUOFiy8BOjnIMZ3yP0kNmcE2EjrNHZB8WoPtA2O0YzApzcGn3goyHcMD8U5jjbCqy7aB/a5qBDMobaQesjCQMo/nKTuIrLlm84v+WKgaL8PbMf0NNU+UVFTyOZd86OEcJOhShTBCMiWPKKEYR5p+NvxTxDhGQ/Fqyk3IvgvSMa07YQ4NCDX3IWHG70yeD6bwUqUrfZ2GmbM7bIXS5pjy0ec6LAI1UvQB1ZkCs1+ppg4LIZ27SmBZzMxsBgEzdErRG9/Vg8sbqEr28n8VvK/9r7XLQ/tc6fWyy+bWmQP5XsibovYu/WBr7W/56W7bQxK86eUwGOcqq+4GQeJDa7g5QKdzJ0AgHEh6w0o2YbfHchzbo8CLJZzw6RjNbaQIbgoaw50MXbI=</xd:EncapsulatedX509Certificate>
              <xd:EncapsulatedX509Certificate>MIIHrjCCBZagAwIBAgIJAN9K115QgPAvMA0GCSqGSIb3DQEBBQUAMIG1MQswCQYDVQQGEwJGUjEQMA4GA1UECAwHSGVyYXVsdDEUMBIGA1UEBwwLTW9udHBlbGxpZXIxHTAbBgNVBAoMFEFzc29jaWF0aW9uIEFEVUxMQUNUMRwwGgYDVQQLDBNBQ19BRFVMTEFDVF9ST09UX0czMRwwGgYDVQQDDBNBQ19BRFVMTEFDVF9ST09UX0czMSMwIQYJKoZIhvcNAQkBFhRzeXN0ZW1lQGFkdWxsYWN0Lm9yZzAeFw0xMjExMDgxMTI4NDJaFw0yMjExMDYxMTI4NDJaMIG1MQswCQYDVQQGEwJGUjEQMA4GA1UECAwHSGVyYXVsdDEUMBIGA1UEBwwLTW9udHBlbGxpZXIxHTAbBgNVBAoMFEFzc29jaWF0aW9uIEFEVUxMQUNUMRwwGgYDVQQLDBNBQ19BRFVMTEFDVF9ST09UX0czMRwwGgYDVQQDDBNBQ19BRFVMTEFDVF9ST09UX0czMSMwIQYJKoZIhvcNAQkBFhRzeXN0ZW1lQGFkdWxsYWN0Lm9yZzCCAiIwDQYJKoZIhvcNAQEBBQADggIPADCCAgoCggIBAMEF0bGoI0GgTN+Jarap9McOeykvns4FBY9kRl1LaKq6bwYjmx0+DepuIaOcKKTTFdT+8K7hAjFpb0IF/0XVG1O6Du7UG9SZHqK6oqTgQ8+EXhQKajB0ENxp/qln3BrdqA2LzNdAyLJmpS908LkyqF05rKQkYQrF5QCYmM42K2ZTLeriOpfJwk/ftCleVNgmhSygYi9FPymOozlTcPkU398AzoENQ6rvk4b4wT1w7WbUY3CaSLV7iyVEyNPx0hNnZQVPljCS0nITslybx+bYNKP/bLw22cXQr+X4ULEB5+MeXsfAD+3FpXPDr4YQEnXTVGzghge4sLDF3qna5NymbmZHv6ThfnSw/5WL331OuledeJ+SDuGRVDXLx6PF+ouc3vQvORPieYm5rGycPd2Y6a+ljLJ6aD6BWCzBUqBbYxTnjJhrNiKTRWog2g1HzQBIro+yr7qXDjDInZg31XFx9satch7OM/Qy+DibTdex50SJfn+ght9ig3RmpeQNSOvAQzyNhYBDecPHoqsQOn4+K3w/asLo5Jlb4TkQhuu+XgYdi9hNuHXMDG9YBy7V7JBx8pkYcJrQlx8c7UBAWllnvPHoSOaaEx47dMCBbYY8HxvTVzw86alyFp5ukLSFH1P9I5MCbZ5TJAiQHlhTaxAu+pnZJIXKhTxkNIo716O7Qz93AgMBAAGjggG9MIIBuTAdBgNVHQ4EFgQUXE3s1qwf7RD5lMHLioAHb4BdAHgwgeoGA1UdIwSB4jCB34AUXE3s1qwf7RD5lMHLioAHb4BdAHihgbukgbgwgbUxCzAJBgNVBAYTAkZSMRAwDgYDVQQIDAdIZXJhdWx0MRQwEgYDVQQHDAtNb250cGVsbGllcjEdMBsGA1UECgwUQXNzb2NpYXRpb24gQURVTExBQ1QxHDAaBgNVBAsME0FDX0FEVUxMQUNUX1JPT1RfRzMxHDAaBgNVBAMME0FDX0FEVUxMQUNUX1JPT1RfRzMxIzAhBgkqhkiG9w0BCQEWFHN5c3RlbWVAYWR1bGxhY3Qub3JnggkA30rXXlCA8C8wDAYDVR0TBAUwAwEB/zALBgNVHQ8EBAMCAQYwEQYJYIZIAYb4QgEBBAQDAgAHMB8GA1UdEQQYMBaBFHN5c3RlbWVAYWR1bGxhY3Qub3JnMB8GA1UdEgQYMBaBFHN5c3RlbWVAYWR1bGxhY3Qub3JnMDsGA1UdHwQ0MDIwMKAuoCyGKmh0dHA6Ly9jcmwuYWR1bGxhY3Qub3JnL0FDX1JPT1RfQ1JMX2czLnBlbTANBgkqhkiG9w0BAQUFAAOCAgEAwOv2cRCnJc0WmDfGdos8mO9HOpQsposm2R+UbQ2b98E4Q/d7hueQ4ErRQ//4fqiP9kj6zPls8ygbX9YbX/CfEkfKQ1Nj4pgD0kynBaDA2m0A2NeZnLOMyWdiIQIzudstTRm+5+DLwNPGFqGy4PMQXbzZUGrAIdSOd+tRVMdyJQ1yD09s/UkUsEQHanf+/bBCzN5phOapkwyN9e7hJ087VS+zgG7Qpo60iqJ6sFxmKZ2hZfDXQEsCFO9N6313OM5PmdGFdpAAPW8E2EWQV4sA392GC0KFpzeSvz6KlBRsjJueAYYbPQVXpziJa7m6mY0+/KJSp+h9BiIXIBcFAB9LcKHLgDIKNS9FEsFMcNlkSxU5x20wVy54NM/Rlpn8VR6NeHa+up4ixpB5R9CspH1wcLAS0o5YG0zSvWS9ng07gh9XzIGvhMDsmDqhW5Qd0rnZMFFLV2f83hNA0iXlXSnL69QhVOMUzMtypBmZDUp6/P+NdBCIHCLA7DSsQzDOq3HJ43KYkEVTF7f9vJLnjRB4QrtYvI+SdH8luWKNXaZg9s2H3XiXGqSxnoCcJyVjHDhAeII8LxEuGx5hYmMVwuUdV7n+hj6S2LP0bpsJ2C0XoJMlk5gvY6tZ82UXtr/qu06Dd9RwFPDPpNy1KCYaXDY2WL2wzFlb4tnU4cP983kQHUA=</xd:EncapsulatedX509Certificate>
            </xd:CertificateValues>
          </xd:UnsignedSignatureProperties>
        </xd:UnsignedProperties>
      </xd:QualifyingProperties>
    </Object>
  </Signature>
</document-signatures>
</file>