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edbe5" officeooo:paragraph-rsid="001edbe5"/>
    </style:style>
    <style:style style:name="P2" style:family="paragraph" style:parent-style-name="Standard">
      <style:text-properties officeooo:rsid="001edbe5" officeooo:paragraph-rsid="002092a1"/>
    </style:style>
    <style:style style:name="P3" style:family="paragraph" style:parent-style-name="Standard">
      <style:text-properties officeooo:rsid="002092a1" officeooo:paragraph-rsid="002092a1"/>
    </style:style>
    <style:style style:name="P4" style:family="paragraph" style:parent-style-name="Standard">
      <style:text-properties style:text-underline-style="none" officeooo:rsid="001ed08a" officeooo:paragraph-rsid="002092a1"/>
    </style:style>
    <style:style style:name="P5" style:family="paragraph" style:parent-style-name="Standard">
      <style:text-properties officeooo:paragraph-rsid="002092a1"/>
    </style:style>
    <style:style style:name="T1" style:family="text">
      <style:text-properties officeooo:rsid="001ed08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Chemin d'accès : portail intranet du SDIS01 </text:span>/<text:a xlink:type="simple" xlink:href="http://portail/cms.php/rubrique/280" text:style-name="Internet_20_link" text:visited-style-name="Visited_20_Internet_20_Link">Fichiers publiés</text:a>/<text:a xlink:type="simple" xlink:href="http://portail/cms.php/rubrique/5006" text:style-name="Internet_20_link" text:visited-style-name="Visited_20_Internet_20_Link">Gpt Technique Logistique et Achat</text:a>/<text:a xlink:type="simple" xlink:href="http://portail/cms.php/rubrique/347" text:style-name="Internet_20_link" text:visited-style-name="Visited_20_Internet_20_Link">Systèmes Information &amp; Communication</text:a>/<text:a xlink:type="simple" xlink:href="http://portail/cms.php/rubrique/2714" text:style-name="Internet_20_link" text:visited-style-name="Visited_20_Internet_20_Link">ANTARES SGP</text:a>/<text:a xlink:type="simple" xlink:href="http://portail/cms.php/rubrique/2765" text:style-name="Internet_20_link" text:visited-style-name="Visited_20_Internet_20_Link">Notices d'utilisation : P2G, TPH700, BER, RIP, GatePro, </text:a>P2G : Portatif 2eme Génération - portatif radio </text:p>
      <text:p text:style-name="P2"/>
      <text:p text:style-name="P1"/>
      <text:p text:style-name="P4">ou cliquez ici :</text:p>
      <text:p text:style-name="P3"><text:a xlink:type="simple" xlink:href="http://portail/cms.php/document/get/id/6201/nom/Portatif_P2G_ANTARES_SDIS01.pdf" text:style-name="Internet_20_link" text:visited-style-name="Visited_20_Internet_20_Link">http://portail/cms.php/document/get/id/6201/nom/Portatif_P2G_ANTARES_SDIS01.pdf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9M12S</meta:editing-duration>
    <meta:editing-cycles>5</meta:editing-cycles>
    <meta:generator>LibreOffice/4.3.6.2$Windows_x86 LibreOffice_project/d50a87b2e514536ed401c18000dad4660b6a169e</meta:generator>
    <dc:date>2018-01-26T16:02:44.366000000</dc:date>
    <meta:document-statistic meta:table-count="0" meta:image-count="0" meta:object-count="0" meta:page-count="1" meta:paragraph-count="3" meta:word-count="37" meta:character-count="344" meta:non-whitespace-character-count="309"/>
    <meta:user-defined meta:name="Info 1"/>
    <meta:user-defined meta:name="Info 2"/>
    <meta:user-defined meta:name="Info 3"/>
    <meta:user-defined meta:name="Info 4"/>
  </office:meta>
</office:document-meta>
</file>