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officeooo:rsid="001ed08a" officeooo:paragraph-rsid="001ed08a"/>
    </style:style>
    <style:style style:name="P2" style:family="paragraph" style:parent-style-name="Standard">
      <style:text-properties officeooo:paragraph-rsid="001ed08a"/>
    </style:style>
    <style:style style:name="T1" style:family="text">
      <style:text-properties officeooo:rsid="001ed08a"/>
    </style:style>
    <style:style style:name="T2" style:family="text">
      <style:text-properties fo:language="fr" fo:country="FR" style:text-underline-style="none" style:language-asian="zxx" style:country-asian="none" style:language-complex="zxx" style:country-complex="none"/>
    </style:style>
    <style:style style:name="T3" style:family="text">
      <style:text-properties style:text-underline-style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Chemin d'accès : portail intranet du SDIS 01/</text:span><text:a xlink:type="simple" xlink:href="http://portail/cms.php/rubrique/280" text:style-name="Internet_20_link" text:visited-style-name="Visited_20_Internet_20_Link"><text:span text:style-name="T1">Fichiers publiés</text:span></text:a><text:span text:style-name="T1">/</text:span><text:a xlink:type="simple" xlink:href="http://portail/cms.php/rubrique/5006" text:style-name="Internet_20_link" text:visited-style-name="Visited_20_Internet_20_Link"><text:span text:style-name="T1">Gpt Technique Logistique et Achat</text:span></text:a><text:span text:style-name="T1">/</text:span><text:a xlink:type="simple" xlink:href="http://portail/cms.php/rubrique/347" text:style-name="Internet_20_link" text:visited-style-name="Visited_20_Internet_20_Link"><text:span text:style-name="T1">Systèmes Information &amp; Communication</text:span></text:a><text:span text:style-name="T1">/</text:span><text:a xlink:type="simple" xlink:href="http://portail/cms.php/rubrique/2714" text:style-name="Internet_20_link" text:visited-style-name="Visited_20_Internet_20_Link"><text:span text:style-name="T1">ANTARES SGP</text:span></text:a><text:span text:style-name="T1">/</text:span><text:a xlink:type="simple" xlink:href="http://portail/cms.php/rubrique/2765" text:style-name="Internet_20_link" text:visited-style-name="Visited_20_Internet_20_Link"><text:span text:style-name="T1">Notices d'utilisation : P2G, TPH700, BER, RIP, GatePro, ...</text:span></text:a><text:span text:style-name="T1">/</text:span>TPH700 : Portatif Jupiter</text:p>
      <text:p text:style-name="P1"><text:a xlink:type="simple" xlink:href="http://portail/cms.php/document/get/id/13338/nom/TPH700_plan_status-2.pdf" text:style-name="Internet_20_link" text:visited-style-name="Visited_20_Internet_20_Link"><text:span text:style-name="T2"/></text:a></text:p>
      <text:p text:style-name="P1"><text:span text:style-name="T3">ou cliquez ici :</text:span></text:p>
      <text:p text:style-name="P1"><text:a xlink:type="simple" xlink:href="http://portail/cms.php/document/get/id/13338/nom/TPH700_plan_status-2.pdf" text:style-name="Internet_20_link" text:visited-style-name="Visited_20_Internet_20_Link">http://portail/cms.php/document/get/id/13338/nom/TPH700_plan_status-2.pdf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M3S</meta:editing-duration>
    <meta:editing-cycles>3</meta:editing-cycles>
    <meta:generator>LibreOffice/4.3.6.2$Windows_x86 LibreOffice_project/d50a87b2e514536ed401c18000dad4660b6a169e</meta:generator>
    <dc:date>2018-01-26T15:48:38.610000000</dc:date>
    <meta:document-statistic meta:table-count="0" meta:image-count="0" meta:object-count="0" meta:page-count="1" meta:paragraph-count="3" meta:word-count="33" meta:character-count="319" meta:non-whitespace-character-count="289"/>
    <meta:user-defined meta:name="Info 1"/>
    <meta:user-defined meta:name="Info 2"/>
    <meta:user-defined meta:name="Info 3"/>
    <meta:user-defined meta:name="Info 4"/>
  </office:meta>
</office:document-meta>
</file>