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1pt" fo:font-style="italic" fo:font-weight="bold" officeooo:rsid="00d1e2bb" officeooo:paragraph-rsid="00088058" fo:background-color="#ffff00" style:font-size-asian="11pt" style:font-style-asian="italic" style:font-weight-asian="bold" style:font-size-complex="11pt" style:font-style-complex="italic" style:font-weight-complex="bold"/>
    </style:style>
    <style:style style:name="P2" style:family="paragraph" style:parent-style-name="Standard">
      <style:text-properties fo:font-size="11pt" fo:font-style="italic" fo:font-weight="bold" officeooo:rsid="00d1e2bb" officeooo:paragraph-rsid="00088058" style:font-size-asian="11pt" style:font-style-asian="italic" style:font-weight-asian="bold" style:font-size-complex="11pt" style:font-style-complex="italic" style:font-weight-complex="bold"/>
    </style:style>
    <style:style style:name="P3" style:family="paragraph" style:parent-style-name="Standard">
      <style:text-properties fo:font-size="11pt" fo:font-style="italic" fo:font-weight="bold" officeooo:rsid="00d41d5c" officeooo:paragraph-rsid="00088058" style:font-size-asian="11pt" style:font-style-asian="italic" style:font-weight-asian="bold" style:font-size-complex="11pt" style:font-style-complex="italic" style:font-weight-complex="bold"/>
    </style:style>
    <style:style style:name="P4" style:family="paragraph" style:parent-style-name="Standard">
      <style:text-properties fo:font-size="11pt" fo:font-style="italic" fo:font-weight="bold" officeooo:rsid="00db07a2" officeooo:paragraph-rsid="00088058" style:font-size-asian="11pt" style:font-style-asian="italic" style:font-weight-asian="bold" style:font-size-complex="11pt" style:font-style-complex="italic" style:font-weight-complex="bold"/>
    </style:style>
    <style:style style:name="P5" style:family="paragraph" style:parent-style-name="Standard">
      <style:text-properties fo:font-size="11pt" fo:font-style="italic" fo:font-weight="bold" officeooo:rsid="00dcd7b6" officeooo:paragraph-rsid="00088058" style:font-size-asian="11pt" style:font-style-asian="italic" style:font-weight-asian="bold" style:font-size-complex="11pt" style:font-style-complex="italic" style:font-weight-complex="bold"/>
    </style:style>
    <style:style style:name="P6" style:family="paragraph" style:parent-style-name="Standard">
      <style:text-properties fo:font-size="11pt" fo:font-style="italic" fo:font-weight="bold" officeooo:rsid="00dfb0e7" officeooo:paragraph-rsid="00088058" style:font-size-asian="11pt" style:font-style-asian="italic" style:font-weight-asian="bold" style:font-size-complex="11pt" style:font-style-complex="italic" style:font-weight-complex="bold"/>
    </style:style>
    <style:style style:name="P7" style:family="paragraph" style:parent-style-name="Standard">
      <style:text-properties fo:font-size="11pt" fo:font-style="italic" fo:font-weight="bold" officeooo:rsid="00e108e1" officeooo:paragraph-rsid="00088058" style:font-size-asian="11pt" style:font-style-asian="italic" style:font-weight-asian="bold" style:font-size-complex="11pt" style:font-style-complex="italic" style:font-weight-complex="bold"/>
    </style:style>
    <style:style style:name="P8" style:family="paragraph" style:parent-style-name="Standard">
      <style:text-properties fo:font-size="11pt" fo:font-style="italic" fo:font-weight="bold" officeooo:rsid="00e19e0a" officeooo:paragraph-rsid="00088058" style:font-size-asian="11pt" style:font-style-asian="italic" style:font-weight-asian="bold" style:font-size-complex="11pt" style:font-style-complex="italic" style:font-weight-complex="bold"/>
    </style:style>
    <style:style style:name="P9" style:family="paragraph" style:parent-style-name="Standard">
      <style:text-properties fo:font-size="11pt" fo:font-style="italic" fo:font-weight="bold" officeooo:rsid="00088058" officeooo:paragraph-rsid="00088058" style:font-size-asian="11pt" style:font-style-asian="italic" style:font-weight-asian="bold" style:font-size-complex="11pt" style:font-style-complex="italic" style:font-weight-complex="bold"/>
    </style:style>
    <style:style style:name="P10" style:family="paragraph" style:parent-style-name="Standard">
      <style:text-properties fo:font-size="11pt" fo:font-style="italic" fo:font-weight="bold" officeooo:rsid="00d50579" officeooo:paragraph-rsid="00088058" style:font-size-asian="11pt" style:font-style-asian="italic" style:font-weight-asian="bold" style:font-size-complex="11pt" style:font-style-complex="italic" style:font-weight-complex="bold"/>
    </style:style>
    <style:style style:name="P11" style:family="paragraph" style:parent-style-name="Standard">
      <style:text-properties fo:font-size="11pt" fo:font-style="italic" fo:font-weight="bold" officeooo:rsid="00d5fda6" officeooo:paragraph-rsid="00088058" style:font-size-asian="11pt" style:font-style-asian="italic" style:font-weight-asian="bold" style:font-size-complex="11pt" style:font-style-complex="italic" style:font-weight-complex="bold"/>
    </style:style>
    <style:style style:name="T1" style:family="text">
      <style:text-properties officeooo:rsid="00d50579"/>
    </style:style>
    <style:style style:name="T2" style:family="text">
      <style:text-properties officeooo:rsid="00dfb0e7"/>
    </style:style>
    <style:style style:name="T3" style:family="text">
      <style:text-properties officeooo:rsid="00d77c41"/>
    </style:style>
    <style:style style:name="T4" style:family="text">
      <style:text-properties officeooo:rsid="00e19e0a"/>
    </style:style>
    <style:style style:name="T5" style:family="text">
      <style:text-properties officeooo:rsid="00d41d5c"/>
    </style:style>
    <style:style style:name="T6" style:family="text">
      <style:text-properties officeooo:rsid="00d30bea"/>
    </style:style>
    <style:style style:name="T7" style:family="text">
      <style:text-properties officeooo:rsid="00db07a2"/>
    </style:style>
    <style:style style:name="T8" style:family="text">
      <style:text-properties style:text-underline-style="solid" style:text-underline-width="auto" style:text-underline-color="font-color" officeooo:rsid="00e2d517"/>
    </style:style>
    <style:style style:name="T9" style:family="text">
      <style:text-properties officeooo:rsid="00e2d517"/>
    </style:style>
    <style:style style:name="T10" style:family="text">
      <style:text-properties officeooo:rsid="0008805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ebriefing : utiliser le questionnement</text:p>
      <text:p text:style-name="P1">Questions ouvertes : faire parler, <text:span text:style-name="T6">s'exprimer l'apprenant sur ce qu'il a fait </text:span></text:p>
      <text:p text:style-name="P1">Questions Fermées : pour faire valider ou préciser une informations</text:p>
      <text:p text:style-name="P1">Centré sur le "COMMENT" recherche du déroulement de l'action : <text:span text:style-name="T7">amène une explication, pas une justification . Reste NEUTRE .</text:span></text:p>
      <text:p text:style-name="P1">Centré sur le "POURQUOI" : Provoque la justification </text:p>
      <text:p text:style-name="P2"/>
      <text:p text:style-name="P3"><text:span text:style-name="T8">Exemples de questions et de reformulation de questions</text:span><text:span text:style-name="T9"> </text:span></text:p>
      <text:p text:style-name="P3">Pourquoi, tu as placé ton FPT là ? </text:p>
      <text:p text:style-name="P3">Comment as tu été amené à placer ton fpt à cet emplacement ?</text:p>
      <text:p text:style-name="P4">Qu'est ce qui a motivé ton choix pour placer ton fpt ici ?</text:p>
      <text:p text:style-name="P4"/>
      <text:p text:style-name="P3">Pourquoi tu as passé ton message à 15 minutes ?</text:p>
      <text:p text:style-name="P5"><text:span text:style-name="T2">D'après toi, a</text:span>près combien de temps as-tu passé ton <text:span text:style-name="T2">premier message </text:span>message ?</text:p>
      <text:p text:style-name="P5"/>
      <text:p text:style-name="P6"><text:span text:style-name="T5">Pourquoi, tu ne t'es pas servi de l'halligan ?</text:span></text:p>
      <text:p text:style-name="P6">Avais-tu une autre possibilité pour <text:span text:style-name="T10">faire </text:span>ouvrir la porte ?</text:p>
      <text:p text:style-name="P6"/>
      <text:p text:style-name="P7">Pourquoi tu n'as pas dégagé la victime en premier ?</text:p>
      <text:p text:style-name="P7">Comment as-tu priorisé tes actions ? </text:p>
      <text:p text:style-name="P3"/>
      <text:p text:style-name="P3">Pourquoi t'as bâclé ta reconnaissance ?</text:p>
      <text:p text:style-name="P7">Est-ce que tu veux bien me parler de ta reconnaissance ?</text:p>
      <text:p text:style-name="P7">Com<text:span text:style-name="T10">m</text:span>ent as-tu organiser ta reco (cartésien) ?</text:p>
      <text:p text:style-name="P3"/>
      <text:p text:style-name="P3">Pourquoi t'as fait ça ?</text:p>
      <text:p text:style-name="P8">Qu'est ce qui t'as amener à choisir cette action ? Cartésien – imaginatf</text:p>
      <text:p text:style-name="P8"/>
      <text:p text:style-name="P3">Pourquoi <text:span text:style-name="T10">as-tu</text:span> stressé ?</text:p>
      <text:p text:style-name="P8">Comment tu t'es senti ?</text:p>
      <text:p text:style-name="P9">Qu’est-ce qui t’as amené à te sentir comme ça ?</text:p>
      <text:p text:style-name="P3"/>
      <text:p text:style-name="P3">Pourquoi t'as pas mis en place le balisage ?</text:p>
      <text:p text:style-name="P10">Comment as-tu sécurisé la zone d'intervention....?</text:p>
      <text:p text:style-name="P3"/>
      <text:p text:style-name="P3">Pourquoi t'as respecté la procédure <text:span text:style-name="T1">gaz </text:span>?</text:p>
      <text:p text:style-name="P10">Quelle procédure as tu appliqué ? <text:span text:style-name="T2">Question dans le savoirs mémoire...</text:span></text:p>
      <text:p text:style-name="P10"/>
      <text:p text:style-name="P3">Pourquoi t'as demandé des renforts?</text:p>
      <text:p text:style-name="P11">Quels éléments t'ont conduit à demander des renforts ?</text:p>
      <text:p text:style-name="P11"/>
      <text:p text:style-name="P3">Pourquoi t'as pas vu la victime à la fenêtre ?</text:p>
      <text:p text:style-name="P11">Comment as-tu réaliser ta reconnaissance et qu'as tu relevé comme informations ?</text:p>
      <text:p text:style-name="P11"/>
      <text:p text:style-name="P3">Pourquoi t'as pas donné les bons ordres à ton équipier ?</text:p>
      <text:p text:style-name="P11">Quel<text:span text:style-name="T3">s</text:span> ordres as-tu donné à tes équipiers ?</text:p>
      <text:p text:style-name="P11"/>
      <text:p text:style-name="P3">Pourquoi, t'as pas attaqué le feu de VL par l'avant ?</text:p>
      <text:p text:style-name="P11">Comment as<text:span text:style-name="T4">-</text:span>tu attaqué le feu de VL ? </text:p>
      <text:p text:style-name="P8">Quelle a été ta stratégie sur le feu de VL ? Savoir procédural ? Analyse ?</text:p>
      <text:p text:style-name="P11"/>
      <text:p text:style-name="P3">Pourquoi t'as pas l'air heureux ?</text:p>
      <text:p text:style-name="P11">Comment te sens tu ?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fr" fo:country="FR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1-05-04T16:18:33.094000000</dc:date>
    <meta:editing-duration>PT3M41S</meta:editing-duration>
    <meta:editing-cycles>2</meta:editing-cycles>
    <meta:generator>LibreOffice/7.1.2.2$Windows_X86_64 LibreOffice_project/8a45595d069ef5570103caea1b71cc9d82b2aae4</meta:generator>
    <meta:document-statistic meta:table-count="0" meta:image-count="0" meta:object-count="0" meta:page-count="1" meta:paragraph-count="38" meta:word-count="349" meta:character-count="1950" meta:non-whitespace-character-count="1631"/>
  </office:meta>
</office:document-meta>
</file>