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86mm"/>
    </style:style>
    <style:style style:name="co2" style:family="table-column">
      <style:table-column-properties fo:break-before="auto" style:column-width="22.58mm"/>
    </style:style>
    <style:style style:name="co3" style:family="table-column">
      <style:table-column-properties fo:break-before="auto" style:column-width="24.77mm"/>
    </style:style>
    <style:style style:name="co4" style:family="table-column">
      <style:table-column-properties fo:break-before="auto" style:column-width="22.67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4.52mm" fo:break-before="auto" style:use-optimal-row-height="true"/>
    </style:style>
    <style:style style:name="ro3" style:family="table-row">
      <style:table-row-properties style:row-height="4.53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2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fo:font-size="10pt" fo:font-weight="normal" style:font-size-asian="10pt" style:font-weight-asian="normal" style:font-size-complex="10pt" style:font-weight-complex="normal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fo:font-weight="normal" style:font-weight-asian="normal" style:font-weight-complex="normal"/>
    </style:style>
    <style:style style:name="ce24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>
      <style:table-cell-properties fo:border-bottom="0.06pt solid #000000" fo:background-color="#cccccc" fo:border-left="0.06pt solid #000000" fo:border-right="none" fo:border-top="0.06pt solid #000000"/>
      <style:text-properties fo:font-weight="bold" style:font-weight-asian="bold" style:font-weight-complex="bold"/>
    </style:style>
    <style:style style:name="ce26" style:family="table-cell" style:parent-style-name="Default">
      <style:table-cell-properties style:text-align-source="fix" style:repeat-content="false" fo:border="0.06pt solid #000000"/>
      <style:paragraph-properties fo:text-align="center" fo:margin-left="0mm"/>
    </style:style>
    <style:style style:name="ce27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8" style:family="table-cell" style:parent-style-name="Default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mm"/>
    </style:style>
    <style:style style:name="ce29" style:family="table-cell" style:parent-style-name="Default">
      <style:table-cell-properties fo:border-bottom="0.06pt solid #000000" style:text-align-source="fix" style:repeat-content="false" fo:border-left="0.06pt solid #000000" fo:border-right="0.06pt solid #000000" fo:border-top="none"/>
      <style:paragraph-properties fo:text-align="center" fo:margin-left="0mm"/>
    </style:style>
    <style:style style:name="ce9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mm"/>
    </style:style>
    <style:style style:name="ce31" style:family="table-cell" style:parent-style-name="Default">
      <style:table-cell-properties fo:border-bottom="none" style:text-align-source="fix" style:repeat-content="false" fo:border-left="0.06pt solid #000000" fo:border-right="0.06pt solid #000000" fo:border-top="0.06pt solid #000000"/>
      <style:paragraph-properties fo:text-align="center" fo:margin-left="0mm"/>
    </style:style>
    <style:style style:name="ce33" style:family="table-cell" style:parent-style-name="Default">
      <style:table-cell-properties style:text-align-source="fix" style:repeat-content="false" fo:border="none"/>
      <style:paragraph-properties fo:text-align="center" fo:margin-left="0mm"/>
    </style:style>
    <style:style style:name="ce34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mm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mm"/>
      <style:text-properties fo:font-size="11pt" fo:font-weight="normal" style:font-size-asian="11pt" style:font-weight-asian="normal" style:font-size-complex="11pt" style:font-weight-complex="normal"/>
    </style:style>
    <style:style style:name="ce37" style:family="table-cell" style:parent-style-name="Default">
      <style:table-cell-properties style:text-align-source="fix" style:repeat-content="false"/>
      <style:paragraph-properties fo:text-align="center" fo:margin-left="0mm"/>
      <style:text-properties fo:font-weight="normal" style:font-weight-asian="normal" style:font-weight-complex="normal"/>
    </style:style>
    <style:style style:name="ce11" style:family="table-cell" style:parent-style-name="Default">
      <style:table-cell-properties fo:border-bottom="0.06pt solid #000000" fo:background-color="#cccccc" fo:border-left="none" fo:border-right="none" fo:border-top="0.06pt solid #000000"/>
    </style:style>
    <style:style style:name="ce12" style:family="table-cell" style:parent-style-name="Default">
      <style:table-cell-properties fo:border-bottom="0.06pt solid #000000" fo:border-left="none" fo:border-right="none" fo:border-top="0.06pt solid #000000"/>
    </style:style>
    <style:style style:name="ce13" style:family="table-cell" style:parent-style-name="Default">
      <style:table-cell-properties fo:border-bottom="none" fo:border-left="0.06pt solid #000000" fo:border-right="none" fo:border-top="0.06pt solid #000000"/>
    </style:style>
    <style:style style:name="ce14" style:family="table-cell" style:parent-style-name="Default">
      <style:table-cell-properties fo:border-bottom="0.06pt solid #000000" fo:border-left="0.06pt solid #000000" fo:border-right="none" fo:border-top="none"/>
    </style:style>
    <style:style style:name="ce15" style:family="table-cell" style:parent-style-name="Default">
      <style:table-cell-properties fo:border-bottom="0.06pt solid #000000" fo:background-color="#cccccc" fo:border-left="none" fo:border-right="none" fo:border-top="0.06pt solid #000000"/>
      <style:text-properties fo:font-weight="bold" style:font-weight-asian="bold" style:font-weight-complex="bold"/>
    </style:style>
    <style:style style:name="ce43" style:family="table-cell" style:parent-style-name="Default">
      <style:table-cell-properties fo:border="none"/>
    </style:style>
    <style:style style:name="ce44" style:family="table-cell" style:parent-style-name="Default">
      <style:table-cell-properties fo:border-bottom="none" fo:border-left="0.06pt solid #000000" fo:border-right="none" fo:border-top="none"/>
    </style:style>
    <style:style style:name="ce16" style:family="table-cell" style:parent-style-name="Default">
      <style:table-cell-properties fo:border-bottom="none" fo:border-left="none" fo:border-right="none" fo:border-top="0.06pt solid #000000"/>
    </style:style>
    <style:style style:name="ce17" style:family="table-cell" style:parent-style-name="Default">
      <style:table-cell-properties fo:border-bottom="0.06pt solid #000000" fo:border-left="none" fo:border-right="none" fo:border-top="none"/>
    </style:style>
    <style:style style:name="ce18" style:family="table-cell" style:parent-style-name="Default">
      <style:table-cell-properties fo:border-bottom="0.06pt solid #000000" fo:background-color="#cccccc" fo:border-left="none" fo:border-right="0.06pt solid #000000" fo:border-top="0.06pt solid #000000"/>
    </style:style>
    <style:style style:name="ce19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20" style:family="table-cell" style:parent-style-name="Default">
      <style:table-cell-properties fo:border-bottom="none" fo:border-left="none" fo:border-right="0.06pt solid #000000" fo:border-top="0.06pt solid #000000"/>
    </style:style>
    <style:style style:name="ce21" style:family="table-cell" style:parent-style-name="Default">
      <style:table-cell-properties fo:border-bottom="0.06pt solid #000000" fo:border-left="none" fo:border-right="0.06pt solid #000000" fo:border-top="none"/>
    </style:style>
    <style:style style:name="ce51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1" table:default-cell-style-name="ce26"/>
        <table:table-column table:style-name="co2" table:number-columns-repeated="6" table:default-cell-style-name="ce12"/>
        <table:table-column table:style-name="co3" table:default-cell-style-name="ce19"/>
        <table:table-row table:style-name="ro1">
          <table:table-cell table:style-name="ce1" office:value-type="string" calcext:value-type="string" table:number-columns-spanned="8" table:number-rows-spanned="1">
            <text:p>INDICATEUR DES TYPOLOGIES DE COMMUNICATION</text:p>
          </table:table-cell>
          <table:covered-table-cell table:number-columns-repeated="7" table:style-name="ce10"/>
        </table:table-row>
        <table:table-row table:style-name="ro1">
          <table:table-cell table:style-name="ce2" office:value-type="string" calcext:value-type="string" table:number-columns-spanned="8" table:number-rows-spanned="1">
            <text:p>LIVRET DE QUESTIONS </text:p>
          </table:table-cell>
          <table:covered-table-cell table:number-columns-repeated="7" table:style-name="Default"/>
        </table:table-row>
        <table:table-row table:style-name="ro2">
          <table:table-cell table:style-name="ce22" office:value-type="string" calcext:value-type="string" table:number-columns-spanned="8" table:number-rows-spanned="1">
            <text:p>Déroulement : Travail individuel auto-diagnostic</text:p>
          </table:table-cell>
          <table:covered-table-cell table:number-columns-repeated="5" table:style-name="ce36"/>
          <table:covered-table-cell table:number-columns-repeated="2" table:style-name="ce37"/>
        </table:table-row>
        <table:table-row table:style-name="ro2">
          <table:table-cell table:style-name="ce23" office:value-type="string" calcext:value-type="string" table:number-columns-spanned="8" table:number-rows-spanned="1">
            <text:p>Temps: environ 20 minutes</text:p>
          </table:table-cell>
          <table:covered-table-cell table:number-columns-repeated="7" table:style-name="ce37"/>
        </table:table-row>
        <table:table-row table:style-name="ro2">
          <table:table-cell table:style-name="ce23" office:value-type="string" calcext:value-type="string" table:number-columns-spanned="8" table:number-rows-spanned="1">
            <text:p>Objectif: identifier son propre style de communication </text:p>
          </table:table-cell>
          <table:covered-table-cell table:number-columns-repeated="7" table:style-name="ce37"/>
        </table:table-row>
        <table:table-row table:style-name="ro2">
          <table:table-cell table:style-name="ce24" table:number-columns-spanned="8" table:number-rows-spanned="1"/>
          <table:covered-table-cell table:number-columns-repeated="7" table:style-name="ce10"/>
        </table:table-row>
        <table:table-row table:style-name="ro2">
          <table:table-cell table:style-name="ce24" office:value-type="string" calcext:value-type="string" table:number-columns-spanned="8" table:number-rows-spanned="1">
            <text:p>Pour les consignes reportez-vous à la feuille de réponses</text:p>
          </table:table-cell>
          <table:covered-table-cell table:number-columns-repeated="7" table:style-name="Default"/>
        </table:table-row>
        <table:table-row table:style-name="ro2">
          <table:table-cell table:style-name="Default" table:number-columns-repeated="8"/>
        </table:table-row>
        <table:table-row table:style-name="ro2">
          <table:table-cell table:style-name="ce4" office:value-type="string" calcext:value-type="string">
            <text:p>1.Mes points forts sont surtout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D'être chaleureux (se) , et de prendre soins des autr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De prendre la vie du bon côté, et d' être spontané (e)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D'effectuer seul(e) des tâches que d'autres trouveraient ennuyeuse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Analyser, comprendre les faits en privilégiant la logiqu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De me concentrer sur un problème que je considère important afin de le résoudr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De m 'adapter aux situations et de saisir les opportunités 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2.Parmi les animaux sauvages suivants, celui qui peut symboliquement me représenter serait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Un hibou (patient, observateur, énigmatique)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Un renard (rusé, instinctif, à l 'affût)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un chat (joueur, se laissant caresser seulement lorsqu 'il l 'a décidé, indépendant)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Un castor (concepteur, bâtisseur, méthodique)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Un chien (protecteur, donnantde l 'affection,fidèle)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Une tortue (patiente pondérée et tenace)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3.Dans le cadre du travail, je suis parfois perçu comme quelqu'un qui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Est trop sensibl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N 'en fait qu' à sa têt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Est trop accroché à ses conviction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En fait trop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Est trop fonceur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Est trop réservé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4.Pour monter un meuble en kit type IKEA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Je respecte scrupuleusement le mode d 'emploi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Je préfère le monter à deux, c'est plus sympa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Je ne lis pas le mode d 'emploi et me lance tout de suite dans le montage, ainsi je vais plus vit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Je ne lis pas le mode d 'emploi ca me gonfle</text:p>
          </table:table-cell>
          <table:table-cell table:number-columns-repeated="6"/>
        </table:table-row>
        <table:table-row table:style-name="ro2">
          <table:table-cell table:style-name="ce28" office:value-type="string" calcext:value-type="string" table:number-columns-spanned="1" table:number-rows-spanned="2">
            <text:p>E</text:p>
          </table:table-cell>
          <table:table-cell table:style-name="ce13" office:value-type="string" calcext:value-type="string">
            <text:p>Je lis le mode d 'emploi, le pose, y réfléchis quelque temps pour visualiser le meuble monté.</text:p>
          </table:table-cell>
          <table:table-cell table:style-name="ce16" table:number-columns-repeated="5"/>
          <table:table-cell table:style-name="ce20"/>
        </table:table-row>
        <table:table-row table:style-name="ro2">
          <table:covered-table-cell table:style-name="ce29"/>
          <table:table-cell table:style-name="ce14" office:value-type="string" calcext:value-type="string">
            <text:p>Après cela je commence le montage.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table:style-name="ce9" office:value-type="string" calcext:value-type="string" table:number-columns-spanned="1" table:number-rows-spanned="2">
            <text:p>F</text:p>
          </table:table-cell>
          <table:table-cell table:style-name="ce13" office:value-type="string" calcext:value-type="string">
            <text:p>Les modes d'emploi sont faits pour être utilisés. Donc je m 'en sers car on peut toujours y trouver</text:p>
          </table:table-cell>
          <table:table-cell table:style-name="ce16" table:number-columns-repeated="5"/>
          <table:table-cell table:style-name="ce20"/>
        </table:table-row>
        <table:table-row table:style-name="ro2">
          <table:covered-table-cell table:style-name="ce29"/>
          <table:table-cell table:style-name="ce14" office:value-type="string" calcext:value-type="string">
            <text:p>des astuces intéressantes.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5.Lorsque je rencontre des problèmes dans le cadre professionnel, j 'ai tendance à </text:p>
          </table:table-cell>
          <table:table-cell table:style-name="ce15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Me dire que je n'en ai pas assez fait pour les autres et à me culpabiliser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Penser que je ne suis pas assez organisé et que je n 'ai pas assez anticipé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Etre convaincu que les autres n' ont qu' à réfléchir et ainsi comprendre que c'est moi qui ait raison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Me replier sur moi-mêm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Ne pas accepter que les autres soient mécontents et à les renvoyer à leurs responsabilité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Chercher si on ne tente pas de me tromper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6.Pour dire non </text:p>
          </table:table-cell>
          <table:table-cell table:style-name="ce15"/>
          <table:table-cell table:style-name="ce11" table:number-columns-repeated="5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Je prends beaucoup de précaution, un tel excercice me gèn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J' explique de manière objective et factuelle ce qui m 'amène à dire no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Je vais droit au but, sans détour inutil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J' argumente pour expliquer que ce n 'est pas une affaire personnelle et que la décision est just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J 'argumente de telle manière afin que l 'interlocuteur comprenne par lui même que c'est non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Je dédramatise la situation pour annoncer ma réponse négative</text:p>
          </table:table-cell>
          <table:table-cell table:number-columns-repeated="6"/>
        </table:table-row>
        <table:table-row table:style-name="ro2">
          <table:table-cell table:style-name="Default" table:number-columns-repeated="8"/>
        </table:table-row>
        <table:table-row table:style-name="ro2">
          <table:table-cell table:style-name="ce4" office:value-type="string" calcext:value-type="string">
            <text:p>7.Lors d'une pause au travail, j 'ai tendance à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M' isoler et m 'absorber dans mes pensé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Partager un moment agréable avec un (ou des ) collègue (s) que j 'aime bie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En profiter pour faire un peu de travail en retard, reprendre un projet en cour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Rechercher un collègue de confiance pour confronter nos points de vu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Rechercher un lieu fréquenté pour y raconter mes exploits sportifs du W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Etre avec des collègues sympas et plaisanter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8.De manière générale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Il est important de terminer la quantité de travail dans le délai imparti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Je préfère recevoir des directives et savoir ce que je dois faire précisément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Je fais parfois des choses pour les autres sans oser le refuser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Lorsque je commence quelque chose, par principe je le termin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Je préfère faire les choses amusantes et variée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Je peux m 'adapter à n' importe quelle situation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9.Souvent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J' hésite à dire ce que je pense par crainte des réactions des autr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Je fais plus que ma part du travail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J' attends beaucoup des autres et de leurs performance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J' aime être dans un endroit tranquille pour travailler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La routine et les règles m 'ennuient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Je me dis que je peux aisément dépasser les limites que l' on me donne 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10.Si "tout allait mal" j 'aurais tendance à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Me dire qu 'il n est pas question de me "faire avoir", ni <text:s/>de me laisser encombrer par la culpabilité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Me sentir mal à l 'aise, "pas à la hauteur", et même parfois faire des erreurs inhabituell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Etre en colère et juger les autres incompétent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Etre frustré (e) que les autres n 'ssument pas leurs responsabilité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Me retirer et me replier sur moi-mêm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Etre furieux (se) qu 'on me réprimande et penser "tu vas voir, je me vengerai"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11.J'ai tendance à penser que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Mieux vaut donner que recevoir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Travaille d'abord, amuse toi plus tard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Celui qui ne connaît pas sa nature , ne réalisera pas sa destiné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L 'essentiel c'est de prendre du recul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Je fais les choses comme j 'ai envi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Mon meilleur ami, c 'est moi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12.Je préfère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La relatio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La logiqu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Les valeur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L' innovatio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Les sensations fort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Mon jardin secret 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13.Pour résoudre un problème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Vous utilisez une méthode que vous avez déjà expérimenté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Vous sollicitez un collègue et cherchez la solution ensembl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Vous prenez du recul pour bien vous imprégnier de la problèmatiqu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Vous recherchez la solution en prenant soin de respecter les règl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Vous prenez la première solution qui vous vient à l esprit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Vous privilégiez une approche innovante</text:p>
          </table:table-cell>
          <table:table-cell table:number-columns-repeated="6"/>
        </table:table-row>
        <table:table-row table:style-name="ro2" table:number-rows-repeated="3">
          <table:table-cell table:style-name="Default" table:number-columns-repeated="8"/>
        </table:table-row>
        <table:table-row table:style-name="ro2">
          <table:table-cell table:style-name="ce4" office:value-type="string" calcext:value-type="string">
            <text:p>14.Pour moi le partenaire de travail idéal, c'est quelqu'un qui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Aime faire les choses en s'amusant, sans se prendre au sérieux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Est toujours prêt à prendre des risques avec moi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Est chaleureux, attentif à ce que je ressen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Respecte mes valeur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Me laisse travailler au calm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Apprécie mon sens de l 'organisation 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15.Pour dîner avec des amis au restaurant ....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Un endroit chaleureux, convivial que vous désirez faire partager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Le restaurant du meilleur rapport qualité prix testé recemment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Un fast food pour faire autre chose aprè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Cela vous est égal et vous décidez tous ensembl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Un restaurant qui vous a plu et qui correspond à votre démarche développement durabl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Le nouveau restaurant qui vient d'ouvrir fournit une excellente occasion de découverte 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16.Si j' ai le choix, j' ai tendance à m' habiller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Le plus simplement possible, en fonction de mon humeur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Comme j 'en ai envie, j 'aime être original(e) , différent(e) des autr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Je suis tenté (e) par les vêtements à la mode, de marque qui me mettent en avant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Avec des vêtements coordonnés, l 'harmonie vestimentaire est importante pour moi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De façon pratique et fonctionnell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De façon nette et soignée, mes vêtements doivent être impeccables et mes chaussures bien cirées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17.Je préfère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Etre seul(e) et laisser libre cours à mon imaginatio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Etre avec des gens sympas et faire ce que nous avons envie de faire quand on a envie de le fair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Vivre au jour le jour, j 'aime avant tout foncer, la routine ce n 'est pas pour moi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Etre avec des gens que j 'aime, me sentir accepté(e) et apprécié(e) est important pour moi</text:p>
          </table:table-cell>
          <table:table-cell table:number-columns-repeated="6"/>
        </table:table-row>
        <table:table-row table:style-name="ro2">
          <table:table-cell table:style-name="ce31" office:value-type="string" calcext:value-type="string">
            <text:p>E</text:p>
          </table:table-cell>
          <table:table-cell table:style-name="ce13" office:value-type="string" calcext:value-type="string">
            <text:p>Etre seul(e) pour travailler sur des projets ou avec un(e) collègue dans une discussion stimulante</text:p>
          </table:table-cell>
          <table:table-cell table:style-name="ce16" table:number-columns-repeated="5"/>
          <table:table-cell table:style-name="ce20"/>
        </table:table-row>
        <table:table-row table:style-name="ro2">
          <table:table-cell table:style-name="ce29"/>
          <table:table-cell table:style-name="ce14" office:value-type="string" calcext:value-type="string">
            <text:p>intellectuellement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Etres seul(e) pour réfléchir ou discuter de sujets divers avec une personne respectant mes idées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18.Pour moi, un bon manager, c'est quelqu'un qui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table:style-name="ce9" office:value-type="string" calcext:value-type="string" table:number-columns-spanned="1" table:number-rows-spanned="2">
            <text:p>A</text:p>
          </table:table-cell>
          <table:table-cell table:style-name="ce13" office:value-type="string" calcext:value-type="string">
            <text:p>Dit ce qu 'il faut faire, donne une date butoir , impulse une dynamique et laisse son collaborateur </text:p>
          </table:table-cell>
          <table:table-cell table:style-name="ce16" table:number-columns-repeated="5"/>
          <table:table-cell table:style-name="ce20"/>
        </table:table-row>
        <table:table-row table:style-name="ro2">
          <table:covered-table-cell/>
          <table:table-cell table:style-name="ce14" office:value-type="string" calcext:value-type="string">
            <text:p>réfléchir seul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table:style-name="ce31" office:value-type="string" calcext:value-type="string">
            <text:p>B</text:p>
          </table:table-cell>
          <table:table-cell table:style-name="ce13" office:value-type="string" calcext:value-type="string">
            <text:p>Est chaleureux , encourageant , attentif au bien être de ses collaborateurs et veille à créer et </text:p>
          </table:table-cell>
          <table:table-cell table:style-name="ce16" table:number-columns-repeated="5"/>
          <table:table-cell table:style-name="ce20"/>
        </table:table-row>
        <table:table-row table:style-name="ro2">
          <table:table-cell table:style-name="ce29"/>
          <table:table-cell table:style-name="ce14" office:value-type="string" calcext:value-type="string">
            <text:p>maintenir l ' harmonie dans son équipe 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Plaisante, ne se prend pas au sérieux et favorise la créativité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A un sens aigu de la justice et reconnaît le travail accompli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Donne les objectifs et laisse les mains libres pour agir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Définit clairement les orientations, les objetctifs et sait déléguer pour pouvoir mener à bien le travail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19.Pour un voyage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Je choisis ma destination en comparant les prix et services proposés par plusieurs voyagist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Je choisis ma destination en fonction du dépaysement et de la découverte des différentes cultur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Je choisis ma destination au feeling me permettant de partir à l 'aventure </text:p>
          </table:table-cell>
          <table:table-cell table:number-columns-repeated="6"/>
        </table:table-row>
        <table:table-row table:style-name="ro2">
          <table:table-cell table:style-name="ce31" office:value-type="string" calcext:value-type="string">
            <text:p>D</text:p>
          </table:table-cell>
          <table:table-cell table:style-name="ce13" office:value-type="string" calcext:value-type="string">
            <text:p>Nous choisissons ensemble notre destination afin de partager des moments de convivialité en </text:p>
          </table:table-cell>
          <table:table-cell table:style-name="ce16" table:number-columns-repeated="5"/>
          <table:table-cell table:style-name="ce20"/>
        </table:table-row>
        <table:table-row table:style-name="ro2">
          <table:table-cell table:style-name="ce29"/>
          <table:table-cell table:style-name="ce14" office:value-type="string" calcext:value-type="string">
            <text:p>groupe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Je choisis ma destination en fonction du dynamisme et de l 'intensité des activités proposé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Je choisis ma destination en fonction des thèmes de voyages proposés et du sérieux du voyagiste</text:p>
          </table:table-cell>
          <table:table-cell table:number-columns-repeated="6"/>
        </table:table-row>
        <table:table-row table:style-name="ro2" table:number-rows-repeated="5">
          <table:table-cell table:style-name="ce33"/>
          <table:table-cell table:style-name="ce43" table:number-columns-repeated="7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27"/>
          <table:table-cell table:style-name="Default" table:number-columns-repeated="7"/>
        </table:table-row>
        <table:table-row table:style-name="ro2">
          <table:table-cell table:style-name="ce4" office:value-type="string" calcext:value-type="string">
            <text:p>20.Je renoncerais en dernier à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Mon côté chaleureux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M' amuser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Mon esprit logiqu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Mes valeur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Du temps et un espace pour moi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Ma capacité d'adaptation </text:p>
          </table:table-cell>
          <table:table-cell table:number-columns-repeated="6"/>
        </table:table-row>
        <table:table-row table:style-name="ro2">
          <table:table-cell table:style-name="Default" table:number-columns-repeated="8"/>
        </table:table-row>
        <table:table-row table:style-name="ro2">
          <table:table-cell table:style-name="ce4" office:value-type="string" calcext:value-type="string">
            <text:p>21.Ce qui vous met en mouvement ....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Etre incité par les autr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Aller à la découvert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Etre convaincu que cela vaut le coup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Des objectifs clairs, précis et détaillé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Relever un défi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Y aller ensemble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22.Ce que je cherche dans mon travail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Me sentir apprécié(e) par les autr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Prendre du plaisir et avoir des idées innovante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Avoir assez d'autorité pour faire passer mes idée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Etre opportuniste et en récolter les retombés rapidement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Etre respecté(e) pour mes valeurs et reconnu(e) pour mon investissement à fond dans mon travail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Pouvoir travailler sans être dérangé(e)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23.Si je travaillais dans un bureau, je préfererais qu' il soit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Un endroit stimulant,branché,qui permette d' avoir de nombreux contact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Un endroit qui en "jette " et qui ne laisse pas les autres indifférent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Un endroit chaleureux et confortable que je puisse personnaliser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Un endroit fonctionnel et rangé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Un endroit sobre, classique et adapté à ma fonctio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Un endroit à moi, tranquille 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24.Quelle phrase vous correspond ?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Celui qui veut faire pour les autres sans les autres , fini par faire contre les autr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On est jamais mieux servi que par soi mêm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Patience est mère de sûreté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Une once d'action vaut une bonne théori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C' est en forgeant, que l 'on devient forgeron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C 'est en jouant dans une fanfare, que l 'on devient fanfaron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25.Quand ça va mal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Je me retire et me replie sur moi mêm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J 'estime que "ca me retombe encore dessus, le système est vraiment mal fait!"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Je me fâche avec ceux qui ne réfléchissent pas logiquement ou qui ne font pas leur part du travail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Je me sens perdu(e) et j 'aimerais que quelqu' un vienne à mon secour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C' est chacun pour soit!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Je m 'accroche à mes convictions</text:p>
          </table:table-cell>
          <table:table-cell table:number-columns-repeated="6"/>
        </table:table-row>
        <table:table-row table:style-name="ro2" table:number-rows-repeated="9">
          <table:table-cell table:style-name="ce33"/>
          <table:table-cell table:style-name="ce43" table:number-columns-repeated="7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26.Si je ne rend pas à temps un rapport, je préfère que mon supérieur me dise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table:style-name="ce9" office:value-type="string" calcext:value-type="string" table:number-columns-spanned="1" table:number-rows-spanned="2">
            <text:p>A</text:p>
          </table:table-cell>
          <table:table-cell table:style-name="ce13" office:value-type="string" calcext:value-type="string">
            <text:p>"Votre avis est important sur ce sujet, j ai entièrement confiance en votre sens des responsabilités</text:p>
          </table:table-cell>
          <table:table-cell table:style-name="ce16" table:number-columns-repeated="5"/>
          <table:table-cell table:style-name="ce20"/>
        </table:table-row>
        <table:table-row table:style-name="ro2">
          <table:covered-table-cell table:style-name="ce33"/>
          <table:table-cell table:style-name="ce14" office:value-type="string" calcext:value-type="string">
            <text:p>pour terminer ce rapport au plus vite"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table:style-name="ce28" office:value-type="string" calcext:value-type="string" table:number-columns-spanned="1" table:number-rows-spanned="2">
            <text:p>B</text:p>
          </table:table-cell>
          <table:table-cell table:style-name="ce13" office:value-type="string" calcext:value-type="string">
            <text:p>"Votre rapport ... j 'ai vraiment envie de le lire car j 'ai besoin de votre côté novateur !....merci de le </text:p>
          </table:table-cell>
          <table:table-cell table:style-name="ce16" table:number-columns-repeated="5"/>
          <table:table-cell table:style-name="ce20"/>
        </table:table-row>
        <table:table-row table:style-name="ro2">
          <table:covered-table-cell table:style-name="ce29"/>
          <table:table-cell table:style-name="ce14" office:value-type="string" calcext:value-type="string">
            <text:p>terminer, nous le présenterons ensemble dans 2 jours."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table:style-name="ce9" office:value-type="string" calcext:value-type="string" table:number-columns-spanned="1" table:number-rows-spanned="2">
            <text:p>C</text:p>
          </table:table-cell>
          <table:table-cell table:style-name="ce13" office:value-type="string" calcext:value-type="string">
            <text:p>"Je sais que les rapports vous ennuient.En attendant d'avoir quelque chose de plus excitant,</text:p>
          </table:table-cell>
          <table:table-cell table:style-name="ce16" table:number-columns-repeated="5"/>
          <table:table-cell table:style-name="ce20"/>
        </table:table-row>
        <table:table-row table:style-name="ro2">
          <table:covered-table-cell table:style-name="ce33"/>
          <table:table-cell table:style-name="ce14" office:value-type="string" calcext:value-type="string">
            <text:p>Défoncez-vous pour le sortir cette semaine au plus vite."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table:style-name="ce9" office:value-type="string" calcext:value-type="string" table:number-columns-spanned="1" table:number-rows-spanned="2">
            <text:p>D</text:p>
          </table:table-cell>
          <table:table-cell table:style-name="ce13" office:value-type="string" calcext:value-type="string">
            <text:p>"J' apprécierais que vous le fassiez rapidement, et si vous rencontrez des difficultés vous pouvez </text:p>
          </table:table-cell>
          <table:table-cell table:style-name="ce16" table:number-columns-repeated="5"/>
          <table:table-cell table:style-name="ce20"/>
        </table:table-row>
        <table:table-row table:style-name="ro2">
          <table:covered-table-cell/>
          <table:table-cell table:style-name="ce14" office:value-type="string" calcext:value-type="string">
            <text:p>compter sur moi "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table:style-name="ce28" office:value-type="string" calcext:value-type="string" table:number-columns-spanned="1" table:number-rows-spanned="3">
            <text:p>E</text:p>
          </table:table-cell>
          <table:table-cell table:style-name="ce13" office:value-type="string" calcext:value-type="string">
            <text:p>"Vous avez en charge plusieurs missions à mener en se moment, je sais que cela peut géner votre</text:p>
          </table:table-cell>
          <table:table-cell table:style-name="ce16" table:number-columns-repeated="5"/>
          <table:table-cell table:style-name="ce20"/>
        </table:table-row>
        <table:table-row table:style-name="ro2">
          <table:covered-table-cell table:style-name="ce34"/>
          <table:table-cell table:style-name="ce44" office:value-type="string" calcext:value-type="string">
            <text:p>sens des priorités, mais votre analyse de ce dossier est importatnte.Je sais pouvoir compter sur </text:p>
          </table:table-cell>
          <table:table-cell table:style-name="ce43" table:number-columns-repeated="5"/>
          <table:table-cell table:style-name="ce51"/>
        </table:table-row>
        <table:table-row table:style-name="ro2">
          <table:covered-table-cell table:style-name="ce29"/>
          <table:table-cell table:style-name="ce14" office:value-type="string" calcext:value-type="string">
            <text:p>votre organisation pour terminer ce rapport rapidement."</text:p>
          </table:table-cell>
          <table:table-cell table:style-name="ce17" table:number-columns-repeated="5"/>
          <table:table-cell table:style-name="ce21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"Vous ne m 'avez pas remis le rapport demandé : s'il vous plaît, faites le pour lundi, c 'est important"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27.Au travail je préfère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Qu'on me confie la conception d' un projet à effectuer à mon rythm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Travailler dans une équipe ou règne une bonne ambianc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Participer à la partie créative d'un projet dans une organisation soupl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Qu'on me confie la structuration et l 'organisation de projets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Me consacrer à un projet de longue haleine, qui aura un impact car porteur de sen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Me lancer dans des actions payantes et en récolter les bénéfices </text:p>
          </table:table-cell>
          <table:table-cell table:number-columns-repeated="6"/>
        </table:table-row>
        <table:table-row table:style-name="ro2" table:number-rows-repeated="2">
          <table:table-cell table:style-name="Default" table:number-columns-repeated="8"/>
        </table:table-row>
        <table:table-row table:style-name="ro2">
          <table:table-cell table:style-name="ce4" office:value-type="string" calcext:value-type="string">
            <text:p>28.Pour une première prise de contact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Vous mettez en oeuvre tous les moyens pour plaire à votre interlocuteur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Vous n 'éprouvez pas le besoin de prendre contact sans y avoir réfléchi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Vous préférez que l 'on vous aborde pour une bonne raiso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Vous jouez sur l 'originalité pour nouer contact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Vous utilisez le domaine profassionnel pour entrer en relatio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Vous prenez les devants spontanément 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29.Pour accorder ma confiance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Il faut être naif pour faire confiance aux gens!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Il faut du temps pour accorder sa confiance aux autr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J 'accorde ma confiance rapidement quitte à en souffrir en cas de trahiso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Il me faut des preuves de bonne foi pour accorder ma confiance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Je peux accorder ma confiance rapidement mais me venge en cas de trahison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J' accorde ma confiance après une longue réflexion et ne l 'exprime pas spontanément </text:p>
          </table:table-cell>
          <table:table-cell table:number-columns-repeated="6"/>
        </table:table-row>
        <table:table-row table:style-name="ro2">
          <table:table-cell table:style-name="ce27" table:number-columns-spanned="8" table:number-rows-spanned="1"/>
          <table:covered-table-cell table:number-columns-repeated="7" table:style-name="Default"/>
        </table:table-row>
        <table:table-row table:style-name="ro2">
          <table:table-cell table:style-name="ce4" office:value-type="string" calcext:value-type="string">
            <text:p>30.Je </text:p>
          </table:table-cell>
          <table:table-cell table:style-name="ce11" table:number-columns-repeated="6"/>
          <table:table-cell table:style-name="ce18"/>
        </table:table-row>
        <table:table-row table:style-name="ro2">
          <table:table-cell office:value-type="string" calcext:value-type="string">
            <text:p>A</text:p>
          </table:table-cell>
          <table:table-cell office:value-type="string" calcext:value-type="string">
            <text:p>Vis l 'instant présent et saisi bien les opportunité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B</text:p>
          </table:table-cell>
          <table:table-cell office:value-type="string" calcext:value-type="string">
            <text:p>Sais avant tout créer des relations chaleureus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C</text:p>
          </table:table-cell>
          <table:table-cell office:value-type="string" calcext:value-type="string">
            <text:p>Hiérarchise mes priorités en fonction des objectifs que je me fixe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D</text:p>
          </table:table-cell>
          <table:table-cell office:value-type="string" calcext:value-type="string">
            <text:p>N' ai pas changé, depuis des années mes objectifs essentiels restent les mêm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E</text:p>
          </table:table-cell>
          <table:table-cell office:value-type="string" calcext:value-type="string">
            <text:p>Partage peu mes pensées avec les autres </text:p>
          </table:table-cell>
          <table:table-cell table:number-columns-repeated="6"/>
        </table:table-row>
        <table:table-row table:style-name="ro2">
          <table:table-cell office:value-type="string" calcext:value-type="string">
            <text:p>F</text:p>
          </table:table-cell>
          <table:table-cell office:value-type="string" calcext:value-type="string">
            <text:p>J 'apprécie de me distraire en travaillant </text:p>
          </table:table-cell>
          <table:table-cell table:number-columns-repeated="6"/>
        </table:table-row>
      </table:table>
      <table:table table:name="Sheet2" table:style-name="ta1" table:print="false">
        <table:table-column table:style-name="co4" table:default-cell-style-name="Default"/>
        <table:table-row table:style-name="ro3">
          <table:table-cell/>
        </table:table-row>
      </table:table>
      <table:table table:name="Sheet3" table:style-name="ta1" table:print="false">
        <table:table-column table:style-name="co4" table:default-cell-style-name="Default"/>
        <table:table-row table:style-name="ro3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2.5m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10mm" fo:margin-bottom="10mm" fo:margin-left="10mm" fo:margin-right="10mm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29">00/00/0000</text:date>, <text:time style:data-style-name="N2" text:time-value="08:48:14.267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36M25S</meta:editing-duration>
    <meta:editing-cycles>9</meta:editing-cycles>
    <meta:generator>LibreOffice/5.4.6.2$Windows_x86 LibreOffice_project/4014ce260a04f1026ba855d3b8d91541c224eab8</meta:generator>
    <dc:date>2021-03-29T09:11:12.076000000</dc:date>
    <meta:document-statistic meta:table-count="3" meta:cell-count="408" meta:object-count="0"/>
    <meta:user-defined meta:name="Info 1"/>
    <meta:user-defined meta:name="Info 2"/>
    <meta:user-defined meta:name="Info 3"/>
    <meta:user-defined meta:name="Info 4"/>
  </office:meta>
</office:document-meta>
</file>