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06000000B0A697BFBED4B20125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" svg:font-family="" style:font-family-generic="roman"/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>
      <loext:graphic-properties draw:fill="solid" draw:fill-color="#000099" draw:opacity="85%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2" style:family="paragraph">
      <style:paragraph-properties fo:margin-left="0cm" fo:margin-right="0cm" fo:margin-top="0cm" fo:margin-bottom="0cm" fo:line-height="100%" fo:text-indent="0cm"/>
    </style:style>
    <style:style style:name="P3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P4" style:family="paragraph">
      <style:paragraph-properties fo:margin-left="0cm" fo:margin-right="0cm" fo:margin-top="0cm" fo:margin-bottom="0cm" fo:line-height="100%" fo:text-align="center" fo:text-indent="0cm"/>
    </style:style>
    <style:style style:name="P5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6" style:family="paragraph">
      <style:paragraph-properties fo:margin-left="0cm" fo:margin-right="0cm" fo:margin-top="0cm" fo:margin-bottom="0cm" fo:line-height="100%" fo:text-align="end" fo:text-indent="0cm"/>
    </style:style>
    <style:style style:name="P7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end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8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9" style:family="paragraph">
      <loext:graphic-properties draw:fill="none" draw:fill-color="#cfe7f5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" style:family="paragraph">
      <loext:graphic-properties draw:fill="solid" draw:fill-color="#000099" draw:opacity="100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1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2" style:family="paragraph">
      <loext:graphic-properties draw:fill="solid" draw:fill-color="#000099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3" style:family="paragraph">
      <style:paragraph-properties fo:margin-left="0cm" fo:margin-right="0cm" fo:margin-top="0cm" fo:margin-bottom="0cm" fo:line-height="100%" fo:text-align="start" fo:text-indent="0cm"/>
    </style:style>
    <style:style style:name="P14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5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6" style:family="paragraph">
      <style:paragraph-properties fo:margin-left="2.54cm" fo:margin-right="0cm" fo:text-align="center" fo:text-indent="0cm"/>
      <style:text-properties fo:color="#ce181e" style:font-name="F" fo:font-size="10pt" fo:font-style="italic" style:font-size-asian="10pt" style:font-style-asian="italic" style:font-size-complex="10pt" style:font-style-complex="italic"/>
    </style:style>
    <style:style style:name="P17" style:family="paragraph">
      <style:paragraph-properties fo:margin-left="1.27cm" fo:margin-right="0cm" fo:margin-top="0cm" fo:margin-bottom="0cm" fo:text-align="center" fo:text-indent="0cm"/>
      <style:text-properties style:font-name="F" fo:font-size="12pt"/>
    </style:style>
    <style:style style:name="P18" style:family="paragraph">
      <style:paragraph-properties fo:text-align="center"/>
      <style:text-properties fo:color="#ce181e" style:font-name="F" fo:font-size="10pt" style:font-size-asian="10pt" style:font-size-complex="10pt"/>
    </style:style>
    <style:style style:name="P19" style:family="paragraph">
      <loext:graphic-properties draw:fill="gradient" draw:fill-color="#cfe7f5" draw:fill-gradient-name="Gradient_20_19"/>
      <style:paragraph-properties fo:margin-left="0cm" fo:margin-right="0cm" fo:margin-top="0.4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1" style:family="text"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ffffff"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letter-kerning="true" style:font-name-asian="Microsoft YaHei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T4" style:family="text"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5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Tahoma1" style:font-size-asian="12pt" style:font-style-asian="normal" style:font-weight-asian="bold" style:font-name-complex="Tahoma1" style:font-size-complex="12pt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solid" style:text-underline-width="auto" style:text-underline-color="font-color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T8" style:family="text">
      <style:text-properties style:use-window-font-color="true" style:text-outline="false" style:text-line-through-style="none" style:text-line-through-type="none" style:font-name="Tahoma" fo:font-size="12pt" fo:font-style="italic" fo:text-shadow="none" style:text-underline-style="none" fo:font-weight="normal" style:letter-kerning="true" style:font-name-asian="Tahoma1" style:font-size-asian="12pt" style:font-style-asian="italic" style:font-weight-asian="normal" style:font-name-complex="Tahoma1" style:font-size-complex="12pt" style:font-style-complex="italic" style:font-weight-complex="normal" style:text-emphasize="none" style:font-relief="none" style:text-overline-style="none" style:text-overline-color="font-color"/>
    </style:style>
    <style:style style:name="T9" style:family="text">
      <style:text-properties fo:color="#ce181e" style:text-outline="false" style:text-line-through-style="none" style:text-line-through-type="none" style:font-name="Tahoma" fo:font-size="9pt" fo:font-style="normal" fo:text-shadow="none" style:text-underline-style="none" fo:font-weight="bold" style:letter-kerning="true" style:font-name-asian="Microsoft YaHei" style:font-size-asian="9pt" style:font-style-asian="normal" style:font-weight-asian="bold" style:font-name-complex="Lucida Sans" style:font-size-complex="9pt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9cm" svg:stroke-color="#000000" draw:marker-start="" draw:marker-start-width="0.259cm" draw:marker-start-center="false" draw:marker-end="" draw:marker-end-width="0.259cm" draw:marker-end-center="false" draw:fill="solid" draw:fill-color="#000099" draw:opacity="85%" draw:textarea-horizontal-align="justify" draw:textarea-vertical-align="middle" fo:padding-top="0.136cm" fo:padding-bottom="0.136cm" fo:padding-left="0.259cm" fo:padding-right="0.259cm" draw:shadow="hidden" draw:shadow-offset-x="0.199cm" draw:shadow-offset-y="0.199cm" draw:shadow-color="#808080" draw:shadow-opacity="85%" style:run-through="foreground"/>
    </style:style>
    <style:style style:name="gr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027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1.614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3.978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6" style:family="graphic">
      <style:graphic-properties draw:stroke="solid" svg:stroke-width="0cm" svg:stroke-color="#808080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1.051cm" fo:min-width="1.369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solid" draw:fill-color="#000099" draw:opacity="100%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shadow-opacity="100%" style:run-through="foreground"/>
    </style:style>
    <style:style style:name="gr9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0" style:family="graphic">
      <style:graphic-properties draw:stroke="solid" svg:stroke-width="0cm" svg:stroke-color="#eeeeee" draw:marker-start="" draw:marker-start-width="0.199cm" draw:marker-start-center="false" draw:marker-end="" draw:marker-end-width="0.199cm" draw:marker-end-center="false" draw:fill="solid" draw:fill-color="#00009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1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g text:anchor-type="paragraph" draw:z-index="0" draw:name="Forme9" draw:style-name="gr1"><draw:polygon draw:style-name="gr2" draw:text-style-name="P1" svg:width="3.005cm" svg:height="5.339cm" svg:x="15.167cm" svg:y="-1.377cm" svg:viewBox="0 0 3006 5340" draw:points="3006,0 3006,5340 2105,5134 0,0"><text:p/></draw:polygon><draw:polygon draw:style-name="gr2" draw:text-style-name="P1" svg:width="6.813cm" svg:height="2.875cm" svg:x="-1.864cm" svg:y="-1.377cm" svg:viewBox="0 0 6814 2876" draw:points="6814,0 0,2876 0,0"><text:p/></draw:polygon><draw:polygon draw:style-name="gr2" draw:text-style-name="P1" svg:width="14.63cm" svg:height="5.133cm" svg:x="2.441cm" svg:y="-1.377cm" svg:viewBox="0 0 14631 5134" draw:points="14631,5134 12526,0 2906,0 0,1233"><text:p/></draw:polygon><draw:frame draw:style-name="gr3" draw:text-style-name="P3" svg:width="7.115cm" svg:height="1.278cm" svg:x="6.953cm" svg:y="-1.309cm"><draw:text-box><text:p text:style-name="P2"><text:span text:style-name="T1">Atelier pédagogique personnalisé </text:span></text:p><text:p text:style-name="P2"><text:span text:style-name="T1"><text:s/></text:span><text:span text:style-name="T1">CA une</text:span><text:span text:style-name="T2"> équipe MEA</text:span></text:p></draw:text-box></draw:frame><draw:frame draw:style-name="gr4" draw:text-style-name="P5" svg:width="6.714cm" svg:height="1.865cm" svg:x="8.858cm" svg:y="-0.053cm"><draw:text-box><text:p text:style-name="P4"><text:span text:style-name="T3">Dispositions particulières</text:span></text:p></draw:text-box></draw:frame><draw:frame draw:style-name="gr5" draw:text-style-name="P7" svg:width="1.006cm" svg:height="4.229cm" svg:x="16.972cm" svg:y="-0.822cm"><draw:text-box><text:p text:style-name="P6"><text:span text:style-name="T3">A</text:span></text:p><text:p text:style-name="P6"><text:span text:style-name="T3">P</text:span></text:p><text:p text:style-name="P6"><text:span text:style-name="T3">P</text:span></text:p><text:p text:style-name="P6"><text:span text:style-name="T3">.</text:span></text:p><text:p text:style-name="P6"><text:span text:style-name="T3">2</text:span></text:p></draw:text-box></draw:frame><draw:custom-shape draw:style-name="gr6" draw:text-style-name="P8" svg:width="2.008cm" svg:height="1.44cm" svg:x="-1.667cm" svg:y="-1.172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frame draw:style-name="gr7" draw:text-style-name="P9" svg:width="1.8cm" svg:height="1.232cm" svg:x="-1.561cm" svg:y="-1.068cm"><draw:image xlink:href="Pictures/1000000000000106000000B0A697BFBED4B20125.jpg" xlink:type="simple" xlink:show="embed" xlink:actuate="onLoad"><text:p/></draw:image></draw:frame><draw:rect draw:style-name="gr8" draw:text-style-name="P10" svg:width="4.112cm" svg:height="1.743cm" svg:x="-1.866cm" svg:y="25.324cm"><text:p text:style-name="P4"><text:span text:style-name="T4">Logistique</text:span></text:p></draw:rect><draw:rect draw:style-name="gr9" draw:text-style-name="P11" svg:width="15.733cm" svg:height="1.743cm" svg:x="2.445cm" svg:y="25.324cm"><text:p/></draw:rect><draw:rect draw:style-name="gr10" draw:text-style-name="P12" svg:width="4.112cm" svg:height="2.264cm" svg:x="-1.866cm" svg:y="4.371cm"><text:p text:style-name="P4"><text:span text:style-name="T4">Conditions de </text:span></text:p><text:p text:style-name="P4"><text:span text:style-name="T4">réalisation</text:span></text:p></draw:rect><draw:rect draw:style-name="gr11" draw:text-style-name="P14" svg:width="15.733cm" svg:height="2.264cm" svg:x="2.445cm" svg:y="4.371cm"><text:p text:style-name="P13"><text:span text:style-name="T5">L'atelier est réalisé par un apprenant ou un FORACC</text:span></text:p></draw:rect><draw:rect draw:style-name="gr8" draw:text-style-name="P10" svg:width="4.112cm" svg:height="11.808cm" svg:x="-1.866cm" svg:y="7.457cm"><text:p text:style-name="P4"><text:span text:style-name="T4">Points clés</text:span></text:p><text:p text:style-name="P4"><text:span text:style-name="T4">à aborder</text:span></text:p></draw:rect><draw:rect draw:style-name="gr11" draw:text-style-name="P15" svg:width="15.733cm" svg:height="11.808cm" svg:x="2.445cm" svg:y="7.457cm"><text:p text:style-name="P13"><text:span text:style-name="T6"/></text:p><text:p text:style-name="P13"><text:span text:style-name="T6">- </text:span><text:span text:style-name="T7">Dénomination des faces </text:span></text:p><text:p text:style-name="P4"><text:span text:style-name="T8"><text:s/></text:span></text:p><text:p text:style-name="P13"><text:span text:style-name="T6"/></text:p><text:p text:style-name="P13"><text:span text:style-name="T6">- </text:span><text:span text:style-name="T7">Différents types de chauffages et leurs conduits:</text:span></text:p><text:p text:style-name="P4"><text:span text:style-name="T8">Poêles à bois ou granule - boisseau / Gaine </text:span></text:p><text:p text:style-name="P13"><text:span text:style-name="T6"/></text:p><text:p text:style-name="P13"><text:span text:style-name="T6">- </text:span><text:span text:style-name="T7">Risque de chute d’objet :</text:span></text:p><text:p text:style-name="P4"><text:span text:style-name="T8">Périmètre sécurité – rôle du conducteur</text:span></text:p></draw:rect><draw:rect draw:style-name="gr8" draw:text-style-name="P10" svg:width="4.112cm" svg:height="3.086cm" svg:x="-1.866cm" svg:y="20.905cm"><text:p text:style-name="P4"><text:span text:style-name="T4">Ressources</text:span></text:p><text:p text:style-name="P4"><text:span text:style-name="T4">documentaires</text:span></text:p></draw:rect><draw:rect draw:style-name="gr11" draw:text-style-name="P19" svg:width="15.733cm" svg:height="3.086cm" svg:x="2.445cm" svg:y="20.905cm"><text:p text:style-name="P16"><text:span text:style-name="T5">itinéraire et identification des faces</text:span></text:p><text:p text:style-name="P16"><text:span text:style-name="T9">fiche opérationnel 10.5, version 3.1</text:span></text:p><text:p text:style-name="P17"><text:span text:style-name="T5"><text:tab/></text:span><text:span text:style-name="T5">Documents conduit de cheminée</text:span></text:p><text:p text:style-name="P18"><text:span text:style-name="T5"><text:tab/></text:span><text:span text:style-name="T5"><text:tab/></text:span><text:span text:style-name="T5"><text:tab/></text:span><text:span text:style-name="T9">fiche présentation d’un conduit Ci-joint</text:span></text:p></draw:rect></draw:g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" svg:font-family="" style:font-family-generic="roman"/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gradient draw:name="Gradient_20_19" draw:display-name="Gradient 19" draw:style="linear" draw:start-color="#b2b2b2" draw:end-color="#ffffff" draw:start-intensity="100%" draw:end-intensity="100%" draw:angle="90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21T17:26:39.547000000</meta:creation-date>
    <dc:date>2022-02-24T11:58:40.481000000</dc:date>
    <meta:editing-duration>PT17M17S</meta:editing-duration>
    <meta:editing-cycles>7</meta:editing-cycles>
    <meta:generator>LibreOffice/5.4.6.2$Windows_x86 LibreOffice_project/4014ce260a04f1026ba855d3b8d91541c224eab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