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align="center" fo:text-indent="0cm"/>
    </style:style>
    <style:style style:name="P5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end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1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start" fo:text-indent="0cm"/>
    </style:style>
    <style:style style:name="P14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g text:anchor-type="paragraph" draw:z-index="0" draw:name="Forme9" draw:style-name="gr1"><draw:polygon draw:style-name="gr2" draw:text-style-name="P1" svg:width="3.005cm" svg:height="5.339cm" svg:x="15.612cm" svg:y="-1.377cm" svg:viewBox="0 0 3006 5340" draw:points="3006,0 3006,5340 2105,5134 0,0"><text:p/></draw:polygon><draw:polygon draw:style-name="gr2" draw:text-style-name="P1" svg:width="6.813cm" svg:height="2.875cm" svg:x="-1.42cm" svg:y="-1.377cm" svg:viewBox="0 0 6814 2876" draw:points="6814,0 0,2876 0,0"><text:p/></draw:polygon><draw:polygon draw:style-name="gr2" draw:text-style-name="P1" svg:width="14.63cm" svg:height="5.133cm" svg:x="2.884cm" svg:y="-1.377cm" svg:viewBox="0 0 14631 5134" draw:points="14631,5134 12526,0 2906,0 0,1233"><text:p/></draw:polygon><draw:frame draw:style-name="gr3" draw:text-style-name="P3" svg:width="7.115cm" svg:height="1.278cm" svg:x="7.397cm" svg:y="-1.309cm"><draw:text-box><text:p text:style-name="P2"><text:span text:style-name="T1">Atelier pédagogique personnalisé </text:span></text:p><text:p text:style-name="P2"><text:span text:style-name="T1"><text:s/></text:span><text:span text:style-name="T1">CA une</text:span><text:span text:style-name="T2"> équipe MEA</text:span></text:p></draw:text-box></draw:frame><draw:frame draw:style-name="gr4" draw:text-style-name="P5" svg:width="6.714cm" svg:height="1.865cm" svg:x="9.302cm" svg:y="-0.053cm"><draw:text-box><text:p text:style-name="P4"><text:span text:style-name="T3">Dispositions particulières</text:span></text:p></draw:text-box></draw:frame><draw:frame draw:style-name="gr5" draw:text-style-name="P7" svg:width="1.006cm" svg:height="4.229cm" svg:x="17.416cm" svg:y="-0.822cm"><draw:text-box><text:p text:style-name="P6"><text:span text:style-name="T3">A</text:span></text:p><text:p text:style-name="P6"><text:span text:style-name="T3">P</text:span></text:p><text:p text:style-name="P6"><text:span text:style-name="T3">P</text:span></text:p><text:p text:style-name="P6"><text:span text:style-name="T3">.</text:span></text:p><text:p text:style-name="P6"><text:span text:style-name="T3">5</text:span></text:p></draw:text-box></draw:frame><draw:custom-shape draw:style-name="gr6" draw:text-style-name="P8" svg:width="2.008cm" svg:height="1.44cm" svg:x="-1.223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9" svg:width="1.8cm" svg:height="1.232cm" svg:x="-1.117cm" svg:y="-1.068cm"><draw:image xlink:href="Pictures/1000000000000106000000B0A697BFBED4B20125.jpg" xlink:type="simple" xlink:show="embed" xlink:actuate="onLoad"><text:p/></draw:image></draw:frame><draw:rect draw:style-name="gr8" draw:text-style-name="P10" svg:width="4.112cm" svg:height="1.743cm" svg:x="-1.422cm" svg:y="25.324cm"><text:p text:style-name="P4"><text:span text:style-name="T4">Logistique</text:span></text:p></draw:rect><draw:rect draw:style-name="gr9" draw:text-style-name="P11" svg:width="15.733cm" svg:height="1.743cm" svg:x="2.889cm" svg:y="25.324cm"><text:p/></draw:rect><draw:rect draw:style-name="gr10" draw:text-style-name="P12" svg:width="4.112cm" svg:height="2.264cm" svg:x="-1.422cm" svg:y="4.371cm"><text:p text:style-name="P4"><text:span text:style-name="T4">Conditions de </text:span></text:p><text:p text:style-name="P4"><text:span text:style-name="T4">réalisation</text:span></text:p></draw:rect><draw:rect draw:style-name="gr11" draw:text-style-name="P14" svg:width="15.733cm" svg:height="2.264cm" svg:x="2.889cm" svg:y="4.371cm"><text:p text:style-name="P13"><text:span text:style-name="T5">L'atelier est réalisé par un apprenant ou un FORACC</text:span></text:p></draw:rect><draw:rect draw:style-name="gr8" draw:text-style-name="P10" svg:width="4.112cm" svg:height="11.808cm" svg:x="-1.422cm" svg:y="7.457cm"><text:p text:style-name="P4"><text:span text:style-name="T4">Points clés</text:span></text:p><text:p text:style-name="P4"><text:span text:style-name="T4">à aborder</text:span></text:p></draw:rect><draw:rect draw:style-name="gr11" draw:text-style-name="P15" svg:width="15.733cm" svg:height="11.808cm" svg:x="2.889cm" svg:y="7.457cm"><text:p text:style-name="P13"><text:span text:style-name="T6"/></text:p><text:p text:style-name="P13"><text:span text:style-name="T6">- </text:span><text:span text:style-name="T7">Procédure Ouverture de Porte :</text:span></text:p><text:p text:style-name="P4"><text:span text:style-name="T8">Analyse de l’ordre de départ – EPI – Force de Sécurité Intérieur</text:span></text:p><text:p text:style-name="P4"><text:span text:style-name="T8"/></text:p><text:p text:style-name="P13"><text:span text:style-name="T6"/></text:p><text:p text:style-name="P13"><text:span text:style-name="T6">-</text:span><text:span text:style-name="T7">Risque liée aux intoxications :</text:span></text:p><text:p text:style-name="P4"><text:span text:style-name="T8">Matériels de mesures – EPI <text:s/></text:span></text:p><text:p text:style-name="P13"><text:span text:style-name="T6"/></text:p><text:p text:style-name="P4"><text:span text:style-name="T6"/></text:p></draw:rect><draw:rect draw:style-name="gr8" draw:text-style-name="P10" svg:width="4.112cm" svg:height="3.086cm" svg:x="-1.422cm" svg:y="20.905cm"><text:p text:style-name="P4"><text:span text:style-name="T4">Ressources</text:span></text:p><text:p text:style-name="P4"><text:span text:style-name="T4">documentaires</text:span></text:p></draw:rect><draw:rect draw:style-name="gr9" draw:text-style-name="P16" svg:width="15.733cm" svg:height="3.086cm" svg:x="2.889cm" svg:y="20.905cm"><text:p/></draw:rect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1-12-23T13:02:17.045000000</dc:date>
    <meta:editing-duration>PT24M31S</meta:editing-duration>
    <meta:editing-cycles>7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