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style:paragraph-properties fo:margin-left="0cm" fo:margin-right="0cm" fo:margin-top="0.4cm" fo:margin-bottom="0cm" fo:line-height="100%" fo:text-align="start" fo:text-indent="0cm"/>
    </style:style>
    <style:style style:name="P17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9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none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10" style:family="text">
      <style:text-properties fo:color="#ce181e" style:text-outline="false" style:text-line-through-style="none" style:text-line-through-type="none" style:font-name="Tahoma" fo:font-size="9pt" fo:font-style="normal" fo:text-shadow="none" style:text-underline-style="none" fo:font-weight="bold" style:letter-kerning="true" style:font-name-asian="Microsoft YaHei" style:font-size-asian="9pt" style:font-style-asian="normal" style:font-weight-asian="bold" style:font-name-complex="Lucida Sans" style:font-size-complex="9pt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612cm" svg:y="-1.377cm" svg:viewBox="0 0 3006 5340" draw:points="3006,0 3006,5340 2105,5134 0,0"><text:p/></draw:polygon><draw:polygon draw:style-name="gr2" draw:text-style-name="P1" svg:width="6.813cm" svg:height="2.875cm" svg:x="-1.42cm" svg:y="-1.377cm" svg:viewBox="0 0 6814 2876" draw:points="6814,0 0,2876 0,0"><text:p/></draw:polygon><draw:polygon draw:style-name="gr2" draw:text-style-name="P1" svg:width="14.63cm" svg:height="5.133cm" svg:x="2.884cm" svg:y="-1.377cm" svg:viewBox="0 0 14631 5134" draw:points="14631,5134 12526,0 2906,0 0,1233"><text:p/></draw:polygon><draw:frame draw:style-name="gr3" draw:text-style-name="P3" svg:width="7.115cm" svg:height="1.278cm" svg:x="7.397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9.302cm" svg:y="-0.053cm"><draw:text-box><text:p text:style-name="P4"><text:span text:style-name="T3">Dispositions particulières</text:span></text:p></draw:text-box></draw:frame><draw:frame draw:style-name="gr5" draw:text-style-name="P7" svg:width="1.006cm" svg:height="4.229cm" svg:x="17.416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7</text:span></text:p></draw:text-box></draw:frame><draw:custom-shape draw:style-name="gr6" draw:text-style-name="P8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422cm" svg:y="25.324cm"><text:p text:style-name="P4"><text:span text:style-name="T4">Logistique</text:span></text:p></draw:rect><draw:rect draw:style-name="gr9" draw:text-style-name="P11" svg:width="15.733cm" svg:height="1.743cm" svg:x="2.889cm" svg:y="25.324cm"><text:p/></draw:rect><draw:rect draw:style-name="gr10" draw:text-style-name="P12" svg:width="4.112cm" svg:height="2.264cm" svg:x="-1.422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889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422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889cm" svg:y="7.457cm"><text:p text:style-name="P13"><text:span text:style-name="T6"/></text:p><text:p text:style-name="P13"><text:span text:style-name="T6">- </text:span><text:span text:style-name="T7">Périmètre de sécurité:</text:span></text:p><text:p text:style-name="P4"><text:span text:style-name="T8">Zonage </text:span></text:p><text:p text:style-name="P4"><text:span text:style-name="T8"/></text:p><text:p text:style-name="P13"><text:span text:style-name="T6"/></text:p><text:p text:style-name="P13"><text:span text:style-name="T6">-</text:span><text:span text:style-name="T7">Risque liée à la présence de lignes éléctriques:</text:span></text:p><text:p text:style-name="P4"><text:span text:style-name="T8"/></text:p><text:p text:style-name="P4"><text:span text:style-name="T8">Skyline – Skynacelle – Distance de sécurité <text:s/></text:span></text:p><text:p text:style-name="P13"><text:span text:style-name="T6"/></text:p><text:p text:style-name="P13"><text:span text:style-name="T9">- </text:span><text:span text:style-name="T7">Limite des missions du SDIS :</text:span></text:p><text:p text:style-name="P4"><text:span text:style-name="T8"/></text:p><text:p text:style-name="P4"><text:span text:style-name="T8">Rôle des partenaires</text:span></text:p></draw:rect><draw:rect draw:style-name="gr8" draw:text-style-name="P10" svg:width="4.112cm" svg:height="3.086cm" svg:x="-1.422cm" svg:y="20.905cm"><text:p text:style-name="P4"><text:span text:style-name="T4">Ressources</text:span></text:p><text:p text:style-name="P4"><text:span text:style-name="T4">documentaires</text:span></text:p></draw:rect><draw:rect draw:style-name="gr11" draw:text-style-name="P17" svg:width="15.733cm" svg:height="3.086cm" svg:x="2.889cm" svg:y="20.905cm"><text:p text:style-name="P16"><text:span text:style-name="T5">Documents </text:span></text:p><text:p text:style-name="P16"><text:span text:style-name="T10">SKYLINE et SKYNACELLE ci-joints</text:span></text:p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2-02-24T12:08:59.234000000</dc:date>
    <meta:editing-duration>PT37M</meta:editing-duration>
    <meta:editing-cycles>11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