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2.54cm" fo:margin-right="0cm" fo:text-align="center" fo:text-indent="-0.634cm"/>
      <style:text-properties style:font-name="F" fo:font-size="12pt"/>
    </style:style>
    <style:style style:name="P17" style:family="paragraph">
      <style:paragraph-properties fo:text-align="center"/>
      <style:text-properties style:font-name="F" fo:font-size="12pt"/>
    </style:style>
    <style:style style:name="P18" style:family="paragraph">
      <style:paragraph-properties fo:text-align="center"/>
      <style:text-properties fo:color="#ce181e" style:font-name="F" fo:font-size="10pt" style:font-size-asian="10pt" style:font-size-complex="10pt"/>
    </style:style>
    <style:style style:name="P19" style:family="paragraph">
      <style:paragraph-properties fo:text-align="center"/>
      <style:text-properties fo:color="#ce181e" style:font-name="F" fo:font-size="10pt" fo:font-style="italic" style:font-size-asian="10pt" style:font-style-asian="italic" style:font-size-complex="10pt" style:font-style-complex="italic"/>
    </style:style>
    <style:style style:name="P20" style:family="paragraph">
      <style:paragraph-properties fo:margin-left="0cm" fo:margin-right="0cm" fo:margin-top="0.4cm" fo:margin-bottom="0cm" fo:line-height="100%" fo:text-align="start" fo:text-indent="0cm"/>
    </style:style>
    <style:style style:name="P21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none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10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T11" style:family="text">
      <style:text-properties fo:color="#ce181e" style:text-outline="false" style:text-line-through-style="none" style:text-line-through-type="none" style:font-name="Tahoma" fo:font-size="10pt" fo:font-style="normal" fo:text-shadow="none" style:text-underline-style="none" fo:font-weight="bold" style:letter-kerning="true" style:font-name-asian="Microsoft YaHei" style:font-size-asian="10pt" style:font-style-asian="normal" style:font-weight-asian="bold" style:font-name-complex="Lucida Sans" style:font-size-complex="10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8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Lecture des fumées</text:span></text:p><text:p text:style-name="P4"><text:span text:style-name="T8"/></text:p><text:p text:style-name="P13"><text:span text:style-name="T6"/></text:p><text:p text:style-name="P13"><text:span text:style-name="T8"/></text:p><text:p text:style-name="P13"><text:span text:style-name="T9">- </text:span><text:span text:style-name="T7">Rôle d’un MEA sur une mission de sauvetage :</text:span></text:p><text:p text:style-name="P4"><text:span text:style-name="T8"/></text:p><text:p text:style-name="P4"><text:span text:style-name="T8">Initiative de Sauvetage – Méthode d’engagement – Matériels </text:span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11" draw:text-style-name="P21" svg:width="15.733cm" svg:height="3.086cm" svg:x="2.889cm" svg:y="20.905cm"><text:p text:style-name="P16"><text:span text:style-name="T5"/></text:p><text:p text:style-name="P16"><text:span text:style-name="T5">Extraction du sauveteur</text:span></text:p><text:p text:style-name="P16"><text:span text:style-name="T10">fiche opérationnel 10.7, version 3.1</text:span></text:p><text:p text:style-name="P17"><text:span text:style-name="T10"><text:tab/></text:span><text:span text:style-name="T10"><text:tab/></text:span><text:span text:style-name="T10"> <text:s/></text:span><text:span text:style-name="T5">Evacuation et mise à l’abri </text:span></text:p><text:p text:style-name="P17"><text:span text:style-name="T5">Méthode AIDES</text:span></text:p><text:p text:style-name="P18"><text:span text:style-name="T11">fiche opérationnel 23.35</text:span></text:p><text:p text:style-name="P18"><text:span text:style-name="T5">Rôle du moyen élévateur aérien</text:span></text:p><text:p text:style-name="P19"><text:span text:style-name="T10">fiche opérationnel 8, version 3.1</text:span></text:p><text:p text:style-name="P20"><text:span text:style-name="T5"/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2:07:53.447000000</dc:date>
    <meta:editing-duration>PT38M21S</meta:editing-duration>
    <meta:editing-cycles>12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