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1fd7a2" officeooo:paragraph-rsid="001fd7a2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5f187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5f187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38523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5f187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d7a2" officeooo:paragraph-rsid="0025f187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style:font-name="Comic Sans MS"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5f187" style:font-size-asian="10pt" style:font-weight-asian="bold" style:font-size-complex="10pt" style:font-weight-complex="bold"/>
    </style:style>
    <style:style style:name="P24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5f187" style:font-size-asian="10pt" style:font-weight-asian="bold" style:font-size-complex="10pt" style:font-weight-complex="bold"/>
    </style:style>
    <style:style style:name="P25" style:family="paragraph" style:parent-style-name="Table_20_Contents">
      <style:paragraph-properties fo:text-align="justify" style:justify-single-word="false"/>
      <style:text-properties fo:color="#000000" style:font-name="Comic Sans MS" fo:font-size="10pt" style:text-underline-style="solid" style:text-underline-width="auto" style:text-underline-color="font-color" fo:font-weight="normal" officeooo:paragraph-rsid="0025f187" style:font-size-asian="10pt" style:font-weight-asian="normal" style:font-size-complex="10pt" style:font-weight-complex="normal"/>
    </style:style>
    <style:style style:name="P26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style:font-size-asian="10pt" style:font-weight-asian="normal" style:font-size-complex="10pt" style:font-weight-complex="normal"/>
    </style:style>
    <style:style style:name="P27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5f187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5f187" style:font-size-asian="10pt" style:font-weight-asian="normal" style:font-size-complex="10pt" style:font-weight-complex="normal"/>
    </style:style>
    <style:style style:name="P29" style:family="paragraph" style:parent-style-name="Standard">
      <style:paragraph-properties fo:text-align="justify" style:justify-single-word="false"/>
    </style:style>
    <style:style style:name="P30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fd7a2" style:font-weight-asian="bold" style:font-weight-complex="bold"/>
    </style:style>
    <style:style style:name="T6" style:family="text">
      <style:text-properties officeooo:rsid="0019d7f0"/>
    </style:style>
    <style:style style:name="T7" style:family="text">
      <style:text-properties officeooo:rsid="001ac7ba"/>
    </style:style>
    <style:style style:name="T8" style:family="text">
      <style:text-properties officeooo:rsid="001fae95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01fae95"/>
    </style:style>
    <style:style style:name="T11" style:family="text">
      <style:text-properties style:text-underline-style="none" officeooo:rsid="001fd7a2"/>
    </style:style>
    <style:style style:name="T12" style:family="text">
      <style:text-properties officeooo:rsid="001fd7a2"/>
    </style:style>
    <style:style style:name="T13" style:family="text">
      <style:text-properties officeooo:rsid="0022281c"/>
    </style:style>
    <style:style style:name="T14" style:family="text">
      <style:text-properties officeooo:rsid="0022679b"/>
    </style:style>
    <style:style style:name="T15" style:family="text">
      <style:text-properties officeooo:rsid="00238523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font-weight="normal" officeooo:rsid="00238523" style:font-weight-asian="normal" style:font-weight-complex="normal"/>
    </style:style>
    <style:style style:name="T18" style:family="text">
      <style:text-properties fo:font-weight="normal" officeooo:rsid="001fd7a2" style:font-weight-asian="normal" style:font-weight-complex="normal"/>
    </style:style>
    <style:style style:name="T19" style:family="text">
      <style:text-properties fo:font-weight="normal" officeooo:rsid="001fae95" style:font-weight-asian="normal" style:font-weight-complex="normal"/>
    </style:style>
    <style:style style:name="T20" style:family="text">
      <style:text-properties fo:font-weight="normal" officeooo:rsid="00270de2" style:font-weight-asian="normal" style:font-weight-complex="normal"/>
    </style:style>
    <style:style style:name="T21" style:family="text">
      <style:text-properties fo:color="#000000" fo:font-weight="normal" style:font-weight-asian="normal" style:font-weight-complex="normal"/>
    </style:style>
    <style:style style:name="T22" style:family="text">
      <style:text-properties fo:color="#000000" fo:font-weight="normal" officeooo:rsid="001fae95" style:font-weight-asian="normal" style:font-weight-complex="normal"/>
    </style:style>
    <style:style style:name="T23" style:family="text">
      <style:text-properties officeooo:rsid="00270de2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Feu <text:span text:style-name="T13">de cheminée</text:span></text:p>
          </table:table-cell>
          <table:table-cell table:style-name="Tableau4.C1" office:value-type="string">
            <text:p text:style-name="P2">Chef d'agrès <text:span text:style-name="T6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6">F</text:span>ormation</text:p>
          </table:table-cell>
        </table:table-row>
        <table:table-row>
          <table:covered-table-cell/>
          <table:covered-table-cell/>
          <table:table-cell table:style-name="Tableau4.C3" office:value-type="string">
            <text:p text:style-name="P2">MSP n° <text:span text:style-name="T13">2</text:span></text:p>
          </table:table-cell>
        </table:table-row>
      </table:table>
      <text:p text:style-name="P29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22">Matériel et moyens :</text:p>
            <text:p text:style-name="P18">- MEA </text:p>
            <text:p text:style-name="P18">- <text:span text:style-name="T12">EPT</text:span></text:p>
            <text:p text:style-name="P14"><text:span text:style-name="T16">- </text:span><text:span text:style-name="T17">Fumigène</text:span><text:span text:style-name="T15"> </text:span></text:p>
            <text:p text:style-name="P14"><text:s/></text:p>
          </table:table-cell>
          <table:table-cell table:style-name="Tableau1.C1" office:value-type="string">
            <text:p text:style-name="P17"/>
            <text:p text:style-name="P17">Bâtiment possèdent une cheminée ou un conduit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3">Sécurité propre au site de manœuvre :<text:span text:style-name="T9"> <text:s/></text:span></text:p>
            <text:p text:style-name="P25"><text:span text:style-name="T10">Zonage pub</text:span><text:span text:style-name="T11">lic </text:span><text:span text:style-name="T10"><text:s/></text:span></text:p>
            <text:p text:style-name="P2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4"><text:span text:style-name="T2">Sécurité pour le personnel :</text:span> </text:p>
            <text:p text:style-name="P24"><text:span text:style-name="T21">EPI, </text:span><text:span text:style-name="T22">MPT, </text:span>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4"><text:span text:style-name="T2">Risques pendant l'exercice :</text:span> </text:p>
            <text:p text:style-name="P27">Blessure avec matériel SP </text:p>
            <text:p text:style-name="P2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4"><text:span text:style-name="T2">Autres points de sécurité à envisager par le formateur :</text:span> </text:p>
            <text:p text:style-name="P28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21">Feu de cheminée, EPT maître du feu, demande reconnaissance et déblai en point haut.</text:p>
            <text:p text:style-name="P19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20"><text:span text:style-name="T6">N</text:span>éant</text:p>
            <text:p text:style-name="P19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Consignes à la victime :</text:span><text:span text:style-name="T4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/text:p>
            <text:p text:style-name="P10"><text:span text:style-name="T18">feu de cheminée maîtrisé, reconnaissance en point haut et </text:span><text:span text:style-name="T20">refroidissement ou </text:span><text:span text:style-name="T18">ramonage conduit.</text:span><text:span text:style-name="T12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7"><text:span text:style-name="T18">incendie, évolution du sinistre</text:span><text:span text:style-name="T5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10"><text:span text:style-name="T19">MEA – EPT</text:span><text:span text:style-name="T8"> </text:span>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<text:span text:style-name="T23">RÉALISER</text:span>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4">Placement de l’engin</text:span></text:p>
            <text:p text:style-name="P9">- <text:span text:style-name="T12">Prendre la mission en compte </text:span></text:p>
            <text:p text:style-name="P8">- <text:span text:style-name="T7">Positionnement du MEA </text:span></text:p>
            <text:p text:style-name="P8">- <text:span text:style-name="T1">Reconditionnement matériel</text:span></text:p>
            <text:p text:style-name="P15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6">Points clés observés et à aborder lors du débriefing :</text:p>
            <text:p text:style-name="P8">- <text:span text:style-name="T7">S</text:span>écurité individuelle et collective</text:p>
            <text:p text:style-name="P8">- <text:span text:style-name="T7">Emplacement du MEA</text:span></text:p>
            <text:p text:style-name="P8">- <text:span text:style-name="T14">Zonage et sécurisation de la VP </text:span></text:p>
            <text:p text:style-name="P8">- <text:span text:style-name="T14">Structures Batimentaires et différents types de conduits</text:span></text:p>
            <text:p text:style-name="P8">- <text:span text:style-name="T14">Dénomination des façades </text:span></text:p>
            <text:p text:style-name="P8"><text:soft-page-break/></text:p>
            <text:p text:style-name="P6"/>
            <text:p text:style-name="P6"/>
          </table:table-cell>
          <table:covered-table-cell/>
          <table:covered-table-cell/>
          <table:covered-table-cell/>
        </table:table-row>
      </table:table>
      <text:p text:style-name="P29"/>
      <text:p text:style-name="P30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21M6S</meta:editing-duration>
    <meta:editing-cycles>26</meta:editing-cycles>
    <meta:generator>LibreOffice/5.4.6.2$Windows_x86 LibreOffice_project/4014ce260a04f1026ba855d3b8d91541c224eab8</meta:generator>
    <meta:creation-date>2014-04-18T14:49:48.60</meta:creation-date>
    <dc:date>2022-04-10T17:31:42.526000000</dc:date>
    <meta:document-statistic meta:table-count="2" meta:image-count="2" meta:object-count="0" meta:page-count="2" meta:paragraph-count="51" meta:word-count="239" meta:character-count="1425" meta:non-whitespace-character-count="1196"/>
    <meta:user-defined meta:name="Info 1"/>
    <meta:user-defined meta:name="Info 2"/>
    <meta:user-defined meta:name="Info 3"/>
    <meta:user-defined meta:name="Info 4"/>
  </office:meta>
</office:document-meta>
</file>