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1fd7a2" officeooo:paragraph-rsid="001fd7a2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a5cdb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a5cdb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3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Comic Sans MS" fo:font-size="10pt" fo:font-weight="normal" officeooo:rsid="00282839" officeooo:paragraph-rsid="00282839" style:font-size-asian="10pt" style:font-weight-asian="normal" style:font-size-complex="10pt" style:font-weight-complex="normal"/>
    </style:style>
    <style:style style:name="P17" style:family="paragraph" style:parent-style-name="Table_20_Contents">
      <style:paragraph-properties fo:text-align="justify" style:justify-single-word="false"/>
      <style:text-properties style:font-name="Comic Sans MS" fo:font-size="10pt" fo:font-weight="normal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a5cdb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2a5cdb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d7a2" officeooo:paragraph-rsid="002a5cdb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a5cdb" style:font-size-asian="10pt" style:font-weight-asian="bold" style:font-size-complex="10pt" style:font-weight-complex="bold"/>
    </style:style>
    <style:style style:name="P23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a5cdb" style:font-size-asian="10pt" style:font-weight-asian="bold" style:font-size-complex="10pt" style:font-weight-complex="bold"/>
    </style:style>
    <style:style style:name="P24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a5cdb" style:font-size-asian="10pt" style:font-weight-asian="normal" style:font-size-complex="10pt" style:font-weight-complex="normal"/>
    </style:style>
    <style:style style:name="P25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a5cdb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justify" style:justify-single-word="false"/>
    </style:style>
    <style:style style:name="P27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2414bb" style:font-weight-asian="bold" style:font-weight-complex="bold"/>
    </style:style>
    <style:style style:name="T6" style:family="text">
      <style:text-properties officeooo:rsid="0019d7f0"/>
    </style:style>
    <style:style style:name="T7" style:family="text">
      <style:text-properties officeooo:rsid="001ac7ba"/>
    </style:style>
    <style:style style:name="T8" style:family="text">
      <style:text-properties officeooo:rsid="001fae95"/>
    </style:style>
    <style:style style:name="T9" style:family="text">
      <style:text-properties style:text-underline-style="none"/>
    </style:style>
    <style:style style:name="T10" style:family="text">
      <style:text-properties style:text-underline-style="none" officeooo:rsid="001fae95"/>
    </style:style>
    <style:style style:name="T11" style:family="text">
      <style:text-properties style:text-underline-style="none" officeooo:rsid="001fd7a2"/>
    </style:style>
    <style:style style:name="T12" style:family="text">
      <style:text-properties officeooo:rsid="001fd7a2"/>
    </style:style>
    <style:style style:name="T13" style:family="text">
      <style:text-properties officeooo:rsid="0022281c"/>
    </style:style>
    <style:style style:name="T14" style:family="text">
      <style:text-properties officeooo:rsid="0022679b"/>
    </style:style>
    <style:style style:name="T15" style:family="text">
      <style:text-properties officeooo:rsid="002414bb"/>
    </style:style>
    <style:style style:name="T16" style:family="text">
      <style:text-properties officeooo:rsid="0025dfbf"/>
    </style:style>
    <style:style style:name="T17" style:family="text">
      <style:text-properties officeooo:rsid="00282839"/>
    </style:style>
    <style:style style:name="T18" style:family="text">
      <style:text-properties fo:font-weight="normal" officeooo:rsid="001fd7a2" style:font-weight-asian="normal" style:font-weight-complex="normal"/>
    </style:style>
    <style:style style:name="T19" style:family="text">
      <style:text-properties fo:font-weight="normal" officeooo:rsid="002414bb" style:font-weight-asian="normal" style:font-weight-complex="normal"/>
    </style:style>
    <style:style style:name="T20" style:family="text">
      <style:text-properties officeooo:rsid="002a5cdb"/>
    </style:style>
    <style:style style:name="T21" style:family="text">
      <style:text-properties fo:color="#000000" style:text-underline-style="none" fo:font-weight="normal" officeooo:rsid="001fae95" style:font-weight-asian="normal" style:font-weight-complex="normal"/>
    </style:style>
    <style:style style:name="T22" style:family="text">
      <style:text-properties fo:color="#000000" style:text-underline-style="none" fo:font-weight="normal" officeooo:rsid="001fd7a2" style:font-weight-asian="normal" style:font-weight-complex="normal"/>
    </style:style>
    <style:style style:name="T23" style:family="text">
      <style:text-properties fo:color="#000000" fo:font-weight="normal" style:font-weight-asian="norm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Feu <text:span text:style-name="T13">de toiture bitumée</text:span></text:p>
          </table:table-cell>
          <table:table-cell table:style-name="Tableau4.C1" office:value-type="string">
            <text:p text:style-name="P2">Chef d'agrès <text:span text:style-name="T6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2"><text:span text:style-name="T6">F</text:span>ormation</text:p>
          </table:table-cell>
        </table:table-row>
        <table:table-row>
          <table:covered-table-cell/>
          <table:covered-table-cell/>
          <table:table-cell table:style-name="Tableau4.C3" office:value-type="string">
            <text:p text:style-name="P2">MSP n° <text:span text:style-name="T15">3</text:span></text:p>
          </table:table-cell>
        </table:table-row>
      </table:table>
      <text:p text:style-name="P26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2">LOGISTIQUE</text:p>
          </table:table-cell>
          <table:table-cell table:style-name="Tableau1.B1" office:value-type="string">
            <text:p text:style-name="P15">Matériel et moyens :</text:p>
            <text:p text:style-name="P19">- MEA </text:p>
            <text:p text:style-name="P19">- <text:span text:style-name="T12">EPT</text:span></text:p>
            <text:p text:style-name="P19">- <text:span text:style-name="T15">Témoins</text:span></text:p>
            <text:p text:style-name="P19">- <text:span text:style-name="T17">Bouteille GAZ</text:span></text:p>
            <text:p text:style-name="P19">- <text:span text:style-name="T17">Combustible </text:span></text:p>
            <text:p text:style-name="P19">- <text:span text:style-name="T17">Fumigène </text:span><text:s/></text:p>
          </table:table-cell>
          <table:table-cell table:style-name="Tableau1.C1" office:value-type="string">
            <text:p text:style-name="P16"/>
            <text:p text:style-name="P16">Bâtiment à toit pla<text:span text:style-name="T20">t, ou structure permettant de justifier la réfection de l’étanchéité, </text:span>pouvant être arrosé </text:p>
          </table:table-cell>
          <table:table-cell table:style-name="Tableau1.D1" office:value-type="string">
            <text:p text:style-name="P11">Formateurs :</text:p>
            <text:p text:style-name="P11">Assistants :</text:p>
          </table:table-cell>
          <table:table-cell table:style-name="Tableau1.E1" office:value-type="string">
            <text:p text:style-name="P13"/>
          </table:table-cell>
        </table:table-row>
        <table:table-row>
          <table:table-cell table:style-name="Tableau1.A2" table:number-rows-spanned="4" office:value-type="string">
            <text:p text:style-name="P12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2"/>
            <text:p text:style-name="P12"/>
          </table:table-cell>
          <table:table-cell table:style-name="Tableau1.B6" table:number-columns-spanned="4" office:value-type="string">
            <text:p text:style-name="P22">Sécurité propre au site de manœuvre :<text:span text:style-name="T9"> <text:s/></text:span></text:p>
            <text:p text:style-name="P22"><text:span text:style-name="T21">Zonage pub</text:span><text:span text:style-name="T22">lic – fumée chaude</text:span><text:span text:style-name="T11"> </text:span><text:span text:style-name="T10"><text:s/>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3"><text:span text:style-name="T2">Sécurité pour le personnel :</text:span> </text:p>
            <text:p text:style-name="P24">EPI, <text:span text:style-name="T8">MPT,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3"><text:span text:style-name="T2">Risques pendant l'exercice :</text:span> </text:p>
            <text:p text:style-name="P23"><text:span text:style-name="T23">Blessure avec matériel SP</text:span> 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3"><text:span text:style-name="T2">Autres points de sécurité à envisager par le formateur :</text:span> </text:p>
            <text:p text:style-name="P25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2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21">Feu de toiture bitumée, avec présence de bouteilles de gaz soumise à un incendie. </text:p>
            <text:p text:style-name="P17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18"><text:span text:style-name="T6">N</text:span>éant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6"><text:span text:style-name="T3">Consignes à la victime :</text:span><text:span text:style-name="T4"> 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0"><text:span text:style-name="T2">Situation à l'arrivée des secours :</text:span> </text:p>
            <text:p text:style-name="P21">feu et fumée sur toiture, les ouvriers présents SLL signale la présence de bouteilles de gaz. 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Risques principaux et secondaires du thème :</text:span><text:span text:style-name="T4"> </text:span></text:p>
            <text:p text:style-name="P7"><text:span text:style-name="T18">incendie, </text:span><text:span text:style-name="T19">explosion</text:span><text:span text:style-name="T5">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20">MEA – EPT – VL avec COS 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ACTIONS A REALISER</text:p>
          </table:table-cell>
          <table:table-cell table:style-name="Tableau1.B13" table:number-columns-spanned="4" office:value-type="string">
            <text:p text:style-name="P9">- SMES</text:p>
            <text:p text:style-name="P9">- <text:span text:style-name="T15">Périmetre sécurité </text:span></text:p>
            <text:p text:style-name="P9">- <text:span text:style-name="T12">Prendre la mission en compte </text:span></text:p>
            <text:p text:style-name="P8">- <text:span text:style-name="T7">Positionnement du MEA </text:span></text:p>
            <text:p text:style-name="P8">- <text:span text:style-name="T15">choix des moyens hydrauliques </text:span></text:p>
            <text:p text:style-name="P8">- <text:span text:style-name="T15">PEC des bouteilles de Gaz</text:span></text:p>
            <text:p text:style-name="P8">- <text:span text:style-name="T1">Reconditionnement matériel</text:span></text:p>
            <text:p text:style-name="P14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<text:s/>DEBRIEFING</text:p>
          </table:table-cell>
          <table:table-cell table:style-name="Tableau1.B13" table:number-columns-spanned="4" office:value-type="string">
            <text:p text:style-name="P15">Points clés observés et à aborder lors du débriefing :</text:p>
            <text:p text:style-name="P8">- <text:span text:style-name="T7">S</text:span>écurité individuelle et collective</text:p>
            <text:p text:style-name="P8">- <text:span text:style-name="T7">Emplacement du MEA</text:span></text:p>
            <text:p text:style-name="P8">- <text:span text:style-name="T14">Zonage et sécurisation</text:span></text:p>
            <text:p text:style-name="P8">- <text:span text:style-name="T16">Bouteilles de GAZ soumise à un incendie</text:span></text:p>
            <text:p text:style-name="P8"><text:soft-page-break/></text:p>
            <text:p text:style-name="P6"/>
            <text:p text:style-name="P6"/>
          </table:table-cell>
          <table:covered-table-cell/>
          <table:covered-table-cell/>
          <table:covered-table-cell/>
        </table:table-row>
      </table:table>
      <text:p text:style-name="P26"/>
      <text:p text:style-name="P27"/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23M12S</meta:editing-duration>
    <meta:editing-cycles>28</meta:editing-cycles>
    <meta:generator>LibreOffice/5.4.6.2$Windows_x86 LibreOffice_project/4014ce260a04f1026ba855d3b8d91541c224eab8</meta:generator>
    <meta:creation-date>2014-04-18T14:49:48.60</meta:creation-date>
    <dc:date>2022-04-10T17:32:08.430000000</dc:date>
    <meta:document-statistic meta:table-count="2" meta:image-count="2" meta:object-count="0" meta:page-count="2" meta:paragraph-count="54" meta:word-count="265" meta:character-count="1552" meta:non-whitespace-character-count="1297"/>
    <meta:user-defined meta:name="Info 1"/>
    <meta:user-defined meta:name="Info 2"/>
    <meta:user-defined meta:name="Info 3"/>
    <meta:user-defined meta:name="Info 4"/>
  </office:meta>
</office:document-meta>
</file>