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19d7f0" officeooo:paragraph-rsid="0019d7f0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48634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48634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4f186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7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1c9bd" officeooo:paragraph-rsid="0021c9bd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48634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48634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9d7f0" officeooo:paragraph-rsid="00248634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a3c60" officeooo:paragraph-rsid="00248634" style:font-size-asian="10pt" style:font-weight-asian="normal" style:font-size-complex="10pt" style:font-weight-complex="normal"/>
    </style:style>
    <style:style style:name="P24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48634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48634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48634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48634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9d7f0"/>
    </style:style>
    <style:style style:name="T6" style:family="text">
      <style:text-properties officeooo:rsid="001a3c60"/>
    </style:style>
    <style:style style:name="T7" style:family="text">
      <style:text-properties officeooo:rsid="001ac7ba"/>
    </style:style>
    <style:style style:name="T8" style:family="text">
      <style:text-properties officeooo:rsid="001fae9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1fae95"/>
    </style:style>
    <style:style style:name="T11" style:family="text">
      <style:text-properties officeooo:rsid="00219aeb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fo:color="#000000" style:text-underline-style="none" fo:font-weight="normal" officeooo:rsid="001fae95" style:font-weight-asian="normal" style:font-weight-complex="normal"/>
    </style:style>
    <style:style style:name="T14" style:family="text">
      <style:text-properties officeooo:rsid="0024f186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Menace de Défenestration</text:p>
          </table:table-cell>
          <table:table-cell table:style-name="Tableau4.C1" office:value-type="string">
            <text:p text:style-name="P2">Chef d'agrès <text:span text:style-name="T5">MEA</text:span></text:p>
          </table:table-cell>
        </table:table-row>
        <table:table-row>
          <table:covered-table-cell/>
          <table:covered-table-cell/>
          <table:table-cell table:style-name="Tableau4.C2" office:value-type="string">
            <text:p text:style-name="P2"><text:span text:style-name="T5">F</text:span>ormation</text:p>
          </table:table-cell>
        </table:table-row>
        <table:table-row>
          <table:covered-table-cell/>
          <table:covered-table-cell/>
          <table:table-cell table:style-name="Tableau4.C3" office:value-type="string">
            <text:p text:style-name="P2">MSP n° <text:span text:style-name="T8">6</text:span></text:p>
          </table:table-cell>
        </table:table-row>
      </table:table>
      <text:p text:style-name="P29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3">LOGISTIQUE</text:p>
          </table:table-cell>
          <table:table-cell table:style-name="Tableau1.B1" office:value-type="string">
            <text:p text:style-name="P17">Matériel et moyens :</text:p>
            <text:p text:style-name="P19">- MEA </text:p>
            <text:p text:style-name="P19">- VSAV </text:p>
            <text:p text:style-name="P15"><text:span text:style-name="T12">– une victime</text:span> </text:p>
          </table:table-cell>
          <table:table-cell table:style-name="Tableau1.C1" office:value-type="string">
            <text:p text:style-name="P18"/>
            <text:p text:style-name="P18">Batiment R+3 mini</text:p>
          </table:table-cell>
          <table:table-cell table:style-name="Tableau1.D1" office:value-type="string">
            <text:p text:style-name="P12">Formateurs :</text:p>
            <text:p text:style-name="P12">Assistants :</text:p>
          </table:table-cell>
          <table:table-cell table:style-name="Tableau1.E1" office:value-type="string">
            <text:p text:style-name="P14"/>
          </table:table-cell>
        </table:table-row>
        <table:table-row>
          <table:table-cell table:style-name="Tableau1.A2" table:number-rows-spanned="4" office:value-type="string">
            <text:p text:style-name="P13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3"/>
            <text:p text:style-name="P13"/>
          </table:table-cell>
          <table:table-cell table:style-name="Tableau1.B6" table:number-columns-spanned="4" office:value-type="string">
            <text:p text:style-name="P24">Sécurité propre au site de manœuvre :<text:span text:style-name="T9"> <text:s/></text:span></text:p>
            <text:p text:style-name="P24"><text:span text:style-name="T13">Zonage public</text:span><text:span text:style-name="T10"> 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2">Sécurité pour le personnel :</text:span> </text:p>
            <text:p text:style-name="P27">EPI, <text:span text:style-name="T8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2">Risques pendant l'exercice :</text:span> </text:p>
            <text:p text:style-name="P27">Blessure avec matériel SP </text:p>
            <text:p text:style-name="P2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5"><text:span text:style-name="T2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3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1"><text:span text:style-name="T5">Menace de défenestration d’une victime au Xème étage</text:span> <text:span text:style-name="T5">d’un bâtiment à usage d’habitation R +3 minimum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21"><text:span text:style-name="T5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à la victime :</text:span><text:span text:style-name="T4"> </text:span></text:p>
            <text:p text:style-name="P22">Agitation – Menace de se jeter – Marre de vivre et veut en finir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23">Victime a enjambé le balcon 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Risques principaux et secondaires du thème :</text:span><text:span text:style-name="T4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20">MEA – VSAV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3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Reconnaissance et sécurisation</text:p>
            <text:p text:style-name="P8">- <text:span text:style-name="T7">Positionnement du MEA</text:span></text:p>
            <text:p text:style-name="P8">- Prise en compte de <text:span text:style-name="T6">la victime</text:span></text:p>
            <text:p text:style-name="P8">- <text:span text:style-name="T6">Mise en sécurité de la victime</text:span></text:p>
            <text:p text:style-name="P8">- <text:span text:style-name="T6">Prise en charge par le VSAV</text:span></text:p>
            <text:p text:style-name="P8">- <text:span text:style-name="T1">Reconditionnement matériel</text:span></text:p>
            <text:p text:style-name="P16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3"><text:s/>DEBRIEFING</text:p>
          </table:table-cell>
          <table:table-cell table:style-name="Tableau1.B13" table:number-columns-spanned="4" office:value-type="string">
            <text:p text:style-name="P17">Points clés observés et à aborder lors du débriefing :</text:p>
            <text:p text:style-name="P8">- <text:span text:style-name="T7">S</text:span>écurité individuelle et collective</text:p>
            <text:p text:style-name="P8">- <text:span text:style-name="T11">Zonage public</text:span></text:p>
            <text:p text:style-name="P8">- <text:span text:style-name="T7">Emplacement du MEA</text:span></text:p>
            <text:p text:style-name="P11">- <text:span text:style-name="T7">Choix tactique du CA</text:span></text:p>
            <text:p text:style-name="P11">- <text:span text:style-name="T7">P</text:span>rotéger la victime et <text:span text:style-name="T14">SURTOUT </text:span>les <text:span text:style-name="T14">intervenants </text:span></text:p>
            <text:p text:style-name="P8"><text:soft-page-break/>- <text:span text:style-name="T7">M</text:span>essage au CODIS (demande de<text:span text:style-name="T8">s FSI)</text:span></text:p>
            <text:p text:style-name="P8"/>
            <text:p text:style-name="P8"/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9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14M22S</meta:editing-duration>
    <meta:editing-cycles>25</meta:editing-cycles>
    <meta:generator>LibreOffice/5.4.6.2$Windows_x86 LibreOffice_project/4014ce260a04f1026ba855d3b8d91541c224eab8</meta:generator>
    <meta:creation-date>2014-04-18T14:49:48.60</meta:creation-date>
    <dc:date>2022-04-10T17:34:29.395000000</dc:date>
    <meta:document-statistic meta:table-count="2" meta:image-count="2" meta:object-count="0" meta:page-count="2" meta:paragraph-count="53" meta:word-count="256" meta:character-count="1464" meta:non-whitespace-character-count="1224"/>
    <meta:user-defined meta:name="Info 1"/>
    <meta:user-defined meta:name="Info 2"/>
    <meta:user-defined meta:name="Info 3"/>
    <meta:user-defined meta:name="Info 4"/>
  </office:meta>
</office:document-meta>
</file>