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gif" manifest:full-path="Pictures/100002000000067600000923EC0C74E74953A2CC.gif"/>
  <manifest:file-entry manifest:media-type="image/jpeg" manifest:full-path="Pictures/10000000000003A200000194082666F4D227C34C.jpg"/>
  <manifest:file-entry manifest:media-type="image/jpeg" manifest:full-path="Pictures/100000000000033A000002256EA76B1CE14FE29D.jpg"/>
  <manifest:file-entry manifest:media-type="image/png" manifest:full-path="Pictures/100002010000026100000201E5433B6AFAC14E0C.png"/>
  <manifest:file-entry manifest:media-type="image/png" manifest:full-path="Pictures/10000200000001AE000001CB56542EB5AC72BC22.png"/>
  <manifest:file-entry manifest:media-type="image/jpeg" manifest:full-path="Pictures/100000000000011B00000110517DB38F65FC914E.jpg"/>
  <manifest:file-entry manifest:media-type="image/png" manifest:full-path="Pictures/100000000000042A000002CA4B635BA66949173D.png"/>
  <manifest:file-entry manifest:media-type="image/jpeg" manifest:full-path="Pictures/100000000000033A000002256631CD0A7CB0477E.jpg"/>
  <manifest:file-entry manifest:media-type="image/jpeg" manifest:full-path="Pictures/100000000000033A00000225573E2035059271FC.jpg"/>
  <manifest:file-entry manifest:media-type="image/jpeg" manifest:full-path="Pictures/100000000000033A00000229ACF0B519C32582AD.jpg"/>
  <manifest:file-entry manifest:media-type="image/jpeg" manifest:full-path="Pictures/10000000000003A30000019406A44A04553D5AC0.jpg"/>
  <manifest:file-entry manifest:media-type="image/jpeg" manifest:full-path="Pictures/10000000000003A10000019516CD87084E8BE0C3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ffffff" draw:fill-image-width="0cm" draw:fill-image-height="0cm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solid" draw:fill-color="#0000ff" draw:textarea-horizontal-align="righ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2" style:family="graphic" style:parent-style-name="standard">
      <style:graphic-properties draw:stroke="solid" svg:stroke-width="0.035cm" svg:stroke-color="#000000" draw:stroke-linejoin="miter" draw:fill="solid" draw:fill-color="#0000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draw:fill="none" draw:fill-color="#618ffd" draw:textarea-horizontal-align="justify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5" style:family="graphic">
      <style:graphic-properties style:protect="size"/>
    </style:style>
    <style:style style:name="gr6" style:family="graphic" style:parent-style-name="standard">
      <style:graphic-properties draw:stroke="none" draw:fill="none" draw:fill-color="#618ffd" draw:textarea-horizontal-align="left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7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8" style:family="graphic" style:parent-style-name="standard">
      <style:graphic-properties draw:stroke="none" svg:stroke-color="#000000" draw:fill="none" draw:fill-color="#ffffff" draw:auto-grow-height="true" draw:auto-grow-width="false" fo:max-height="0cm" fo:min-height="12.068cm"/>
    </style:style>
    <style:style style:name="gr9" style:family="graphic" style:parent-style-name="standard">
      <style:graphic-properties draw:stroke="solid" svg:stroke-width="0.035cm" svg:stroke-color="#000000" draw:stroke-linejoin="miter" draw:fill="solid" draw:fill-color="#0000ff" draw:textarea-horizontal-align="left" draw:textarea-vertical-align="middle" draw:auto-grow-height="false" fo:min-height="0.337cm" fo:min-width="0.245cm" fo:padding-top="0.13cm" fo:padding-bottom="0.13cm" fo:padding-left="0.25cm" fo:padding-right="0.25cm" fo:wrap-option="no-wrap" draw:shadow="hidden" draw:shadow-color="#919191"/>
    </style:style>
    <style:style style:name="gr10" style:family="graphic" style:parent-style-name="standard">
      <style:graphic-properties draw:stroke="none" draw:fill="solid" draw:fill-color="#0000ff" draw:textarea-horizontal-align="right" draw:textarea-vertical-align="middle" draw:auto-grow-height="false" fo:min-height="1.01cm" fo:min-width="22cm" fo:padding-top="0.13cm" fo:padding-bottom="0.13cm" fo:padding-left="0.25cm" fo:padding-right="0.25cm" fo:wrap-option="no-wrap" draw:shadow="hidden" draw:shadow-color="#919191"/>
    </style:style>
    <style:style style:name="gr11" style:family="graphic" style:parent-style-name="standard">
      <style:graphic-properties draw:stroke="none" svg:stroke-color="#000000" draw:fill="none" draw:fill-color="#ffffff" draw:auto-grow-height="true" draw:auto-grow-width="false" fo:max-height="0cm" fo:min-height="1.098cm"/>
    </style:style>
    <style:style style:name="gr12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13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2.925cm, 0cm)" draw:image-opacity="100%" style:mirror="none"/>
    </style:style>
    <style:style style:name="gr14" style:family="graphic" style:parent-style-name="standard">
      <style:graphic-properties draw:stroke="none" svg:stroke-color="#000000" draw:fill="none" draw:fill-color="#ffffff" draw:auto-grow-height="true" draw:auto-grow-width="false" fo:max-height="0cm" fo:min-height="1.25cm"/>
    </style:style>
    <style:style style:name="gr15" style:family="graphic" style:parent-style-name="standard">
      <style:graphic-properties draw:stroke="none" svg:stroke-color="#000000" draw:fill="none" draw:fill-color="#ffffff" draw:auto-grow-height="true" draw:auto-grow-width="false" fo:max-height="0cm" fo:min-height="1.598cm"/>
    </style:style>
    <style:style style:name="gr16" style:family="graphic" style:parent-style-name="standard">
      <style:graphic-properties draw:stroke="none" svg:stroke-color="#000000" draw:fill="none" draw:fill-color="#ffffff" draw:auto-grow-height="true" draw:auto-grow-width="false" fo:max-height="0cm" fo:min-height="1.051cm"/>
    </style:style>
    <style:style style:name="gr17" style:family="graphic" style:parent-style-name="standard">
      <style:graphic-properties draw:stroke="none" svg:stroke-color="#000000" draw:fill="none" draw:fill-color="#ffffff" draw:auto-grow-height="true" draw:auto-grow-width="false" fo:max-height="0cm" fo:min-height="2.618cm"/>
    </style:style>
    <style:style style:name="gr18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solid" draw:fill-color="#ffffff" draw:textarea-horizontal-align="left" draw:textarea-vertical-align="top" draw:auto-grow-height="false" fo:min-height="9.84cm" fo:min-width="10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9" style:family="graphic" style:parent-style-name="standard">
      <style:graphic-properties draw:fill="solid" draw:fill-color="#ffcc99" draw:textarea-horizontal-align="justify" draw:textarea-vertical-align="middle" draw:auto-grow-height="false" fo:min-height="3.25cm" fo:min-width="9cm"/>
    </style:style>
    <style:style style:name="gr20" style:family="graphic" style:parent-style-name="objectwithoutfill">
      <style:graphic-properties draw:marker-start="Arrow" draw:marker-end="Arrow" draw:marker-end-width="0.3cm" draw:fill="none" draw:textarea-horizontal-align="center" draw:textarea-vertical-align="middle"/>
    </style:style>
    <style:style style:name="gr21" style:family="graphic" style:parent-style-name="standard">
      <style:graphic-properties draw:stroke="none" svg:stroke-color="#000000" draw:fill="none" draw:fill-color="#ffffff" draw:auto-grow-height="true" draw:auto-grow-width="false" fo:max-height="0cm" fo:min-height="0.713cm"/>
    </style:style>
    <style:style style:name="gr22" style:family="graphic" style:parent-style-name="standard">
      <style:graphic-properties draw:stroke="none" svg:stroke-color="#000000" draw:fill="none" draw:fill-color="#ffffff" draw:auto-grow-height="true" draw:auto-grow-width="false" fo:max-height="0cm" fo:min-height="1.127cm"/>
    </style:style>
    <style:style style:name="gr23" style:family="graphic" style:parent-style-name="standard">
      <style:graphic-properties draw:stroke="none" svg:stroke-color="#000000" draw:fill="none" draw:fill-color="#ffffff" draw:auto-grow-height="true" draw:auto-grow-width="false" fo:max-height="0cm" fo:min-height="1.609cm"/>
    </style:style>
    <style:style style:name="gr24" style:family="graphic" style:parent-style-name="standard">
      <style:graphic-properties draw:stroke="none" svg:stroke-color="#000000" draw:fill="none" draw:fill-color="#ffffff" draw:auto-grow-height="true" draw:auto-grow-width="false" fo:max-height="0cm" fo:min-height="2.413cm"/>
    </style:style>
    <style:style style:name="gr25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solid" draw:fill-color="#ffffff" draw:textarea-horizontal-align="left" draw:textarea-vertical-align="top" draw:auto-grow-height="false" fo:min-height="9.84cm" fo:min-width="10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6" style:family="graphic" style:parent-style-name="standard">
      <style:graphic-properties draw:stroke="none" svg:stroke-color="#000000" draw:fill="none" draw:fill-color="#ffffff" draw:auto-grow-height="true" draw:auto-grow-width="false" fo:max-height="0cm" fo:min-height="0.75cm"/>
    </style:style>
    <style:style style:name="gr27" style:family="graphic" style:parent-style-name="standard">
      <style:graphic-properties draw:fill="solid" draw:fill-color="#ffcc99" draw:textarea-horizontal-align="justify" draw:textarea-vertical-align="middle" draw:auto-grow-height="false" fo:min-height="4.75cm" fo:min-width="9cm"/>
    </style:style>
    <style:style style:name="gr28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solid" draw:fill-color="#ffffff" draw:textarea-horizontal-align="left" draw:textarea-vertical-align="top" draw:auto-grow-height="false" fo:min-height="9.84cm" fo:min-width="10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9" style:family="graphic" style:parent-style-name="standard">
      <style:graphic-properties svg:stroke-width="0.1cm" svg:stroke-color="#ff6600" draw:marker-start-width="0.615cm" draw:marker-end-width="0.615cm" draw:fill="none" draw:textarea-horizontal-align="justify" draw:textarea-vertical-align="middle" draw:auto-grow-height="false" fo:min-height="11.064cm" fo:min-width="10.814cm" fo:padding-top="0.175cm" fo:padding-bottom="0.175cm" fo:padding-left="0.3cm" fo:padding-right="0.3cm"/>
    </style:style>
    <style:style style:name="gr30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31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32" style:family="graphic" style:parent-style-name="standard" style:list-style-name="L5">
      <style:graphic-properties draw:stroke="solid" svg:stroke-width="0.026cm" svg:stroke-color="#000000" draw:marker-start="msArrowOpenEnd_20_5" draw:marker-start-width="0.315cm" draw:marker-start-center="false" draw:marker-end="msArrowOpenEnd_20_5" draw:marker-end-width="0.315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33" style:family="graphic" style:parent-style-name="standard" style:list-style-name="L5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justify" draw:textarea-vertical-align="top" draw:auto-grow-height="false" fo:min-height="0.693cm" fo:min-width="2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34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35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36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Extrémités_20_de_20_ligne_20_1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37" style:family="graphic" style:parent-style-name="standard" style:list-style-name="L5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justify" draw:textarea-vertical-align="top" draw:auto-grow-height="false" fo:min-height="0.693cm" fo:min-width="1.722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38" style:family="graphic" style:parent-style-name="standard" style:list-style-name="L5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bbe0e3" draw:textarea-horizontal-align="justify" draw:textarea-vertical-align="middle" draw:auto-grow-height="true" fo:min-height="0cm" fo:min-width="0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39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40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41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Extrémités_20_de_20_ligne_20_2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42" style:family="graphic" style:parent-style-name="standard" style:list-style-name="L5">
      <style:graphic-properties draw:stroke="solid" svg:stroke-width="0.079cm" svg:stroke-color="#ff6633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43" style:family="graphic" style:parent-style-name="standard" style:list-style-name="L5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justify" draw:textarea-vertical-align="top" draw:auto-grow-height="false" fo:min-height="0.693cm" fo:min-width="1.723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44" style:family="graphic" style:parent-style-name="standard" style:list-style-name="L5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bbe0e3" draw:textarea-horizontal-align="justify" draw:textarea-vertical-align="middle" draw:auto-grow-height="true" fo:min-height="0cm" fo:min-width="0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45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bbe0e3" draw:textarea-horizontal-align="justify" draw:textarea-vertical-align="middle" draw:auto-grow-height="true" fo:min-height="0cm" fo:min-width="0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46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47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48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Extrémités_20_de_20_ligne_20_5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49" style:family="graphic" style:parent-style-name="standard" style:list-style-name="L5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justify" draw:textarea-vertical-align="top" draw:auto-grow-height="false" fo:min-height="0.693cm" fo:min-width="1.722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50" style:family="graphic" style:parent-style-name="standard" style:list-style-name="L5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bbe0e3" draw:textarea-horizontal-align="justify" draw:textarea-vertical-align="middle" draw:auto-grow-height="true" fo:min-height="0cm" fo:min-width="0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51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none" draw:fill-color="#bbe0e3" draw:textarea-horizontal-align="left" draw:textarea-vertical-align="middle" draw:auto-grow-height="false" fo:min-height="2.569cm" fo:min-width="2.33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52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53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54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Extrémités_20_de_20_ligne_20_6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55" style:family="graphic" style:parent-style-name="standard">
      <style:graphic-properties draw:stroke="none" draw:fill="none" fo:min-height="0.734cm"/>
    </style:style>
    <style:style style:name="gr56" style:family="graphic" style:parent-style-name="standard" style:list-style-name="L5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bbe0e3" draw:textarea-horizontal-align="justify" draw:textarea-vertical-align="middle" draw:auto-grow-height="true" fo:min-height="0cm" fo:min-width="0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57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58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59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Extrémités_20_de_20_ligne_20_10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60" style:family="graphic" style:parent-style-name="standard" style:list-style-name="L5">
      <style:graphic-properties draw:stroke="solid" svg:stroke-width="0.079cm" svg:stroke-color="#ff6600" draw:marker-start="" draw:marker-start-width="0.3cm" draw:marker-start-center="false" draw:marker-end="" draw:marker-end-width="0.3cm" draw:marker-end-center="false" draw:stroke-linejoin="miter" draw:fill="none" draw:fill-color="#bbe0e3" draw:textarea-horizontal-align="left" draw:textarea-vertical-align="middle" draw:auto-grow-height="false" fo:min-height="3.067cm" fo:min-width="2.543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61" style:family="graphic" style:parent-style-name="standard" style:list-style-name="L5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justify" draw:textarea-vertical-align="top" draw:auto-grow-height="false" fo:min-height="0.74cm" fo:min-width="2.5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62" style:family="graphic" style:parent-style-name="standard" style:list-style-name="L5">
      <style:graphic-properties draw:stroke="solid" svg:stroke-width="0.026cm" svg:stroke-color="#ff66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63" style:family="graphic" style:parent-style-name="standard" style:list-style-name="L5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bbe0e3" draw:textarea-horizontal-align="justify" draw:textarea-vertical-align="middle" draw:auto-grow-height="true" fo:min-height="0cm" fo:min-width="0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pr1" style:family="presentation" style:parent-style-name="charte_5f_specialite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4.387cm" fo:min-width="0cm" fo:padding-top="0.128cm" fo:padding-bottom="0.128cm" fo:padding-left="0.256cm" fo:padding-right="0.256cm" fo:wrap-option="wrap" draw:shadow="hidden"/>
    </style:style>
    <style:style style:name="pr2" style:family="presentation" style:parent-style-name="charte_5f_specialite-notes">
      <style:graphic-properties draw:fill-color="#ffffff" draw:auto-grow-height="true" fo:min-height="13.365cm"/>
    </style:style>
    <style:style style:name="pr3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5.486cm" fo:min-width="0cm" fo:padding-top="0.128cm" fo:padding-bottom="0.128cm" fo:padding-left="0.256cm" fo:padding-right="0.256cm" fo:wrap-option="wrap" draw:shadow="hidden"/>
    </style:style>
    <style:style style:name="pr4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4.558cm" fo:min-width="0cm" fo:padding-top="0.128cm" fo:padding-bottom="0.128cm" fo:padding-left="0.256cm" fo:padding-right="0.256cm" fo:wrap-option="wrap" draw:shadow="hidden"/>
    </style:style>
    <style:style style:name="pr5" style:family="presentation" style:parent-style-name="charte_5f_specialite_5f_-notes">
      <style:graphic-properties draw:fill-color="#ffffff" draw:auto-grow-height="true" fo:min-height="13.365cm"/>
    </style:style>
    <style:style style:name="pr6" style:family="presentation" style:parent-style-name="charte_5f_specialite_5f__5f_-notes">
      <style:graphic-properties draw:fill-color="#ffffff" draw:auto-grow-height="true" fo:min-height="13.365cm"/>
    </style:style>
    <style:style style:name="pr7" style:family="presentation" style:parent-style-name="charte_5f_specialite_5f__5f__5f_-notes">
      <style:graphic-properties draw:fill-color="#ffffff" draw:auto-grow-height="true" fo:min-height="13.365cm"/>
    </style:style>
    <style:style style:name="pr8" style:family="presentation" style:parent-style-name="charte_5f_specialite_5f__5f__5f__5f_-notes">
      <style:graphic-properties draw:fill-color="#ffffff" draw:auto-grow-height="true" fo:min-height="13.365cm"/>
    </style:style>
    <style:style style:name="pr9" style:family="presentation" style:parent-style-name="charte_5f_specialite_5f__5f__5f__5f__5f_-notes">
      <style:graphic-properties draw:fill-color="#ffffff" draw:auto-grow-height="true" fo:min-height="13.365cm"/>
    </style:style>
    <style:style style:name="pr10" style:family="presentation" style:parent-style-name="charte_5f_specialite_5f__5f__5f__5f__5f__5f_-notes">
      <style:graphic-properties draw:fill-color="#ffffff" draw:auto-grow-height="true" fo:min-height="13.365cm"/>
    </style:style>
    <style:style style:name="pr11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2.709cm" fo:min-width="0cm" fo:padding-top="0.128cm" fo:padding-bottom="0.128cm" fo:padding-left="0.256cm" fo:padding-right="0.256cm" fo:wrap-option="wrap" draw:shadow="hidden"/>
    </style:style>
    <style:style style:name="P1" style:family="paragraph">
      <style:paragraph-properties fo:margin-left="0cm" fo:margin-right="0cm" fo:line-height="100%" fo:text-align="end" fo:text-indent="0cm"/>
    </style:style>
    <style:style style:name="P2" style:family="paragraph">
      <style:paragraph-properties fo:margin-left="0cm" fo:margin-right="0cm" fo:line-height="100%" fo:text-align="end" fo:text-indent="0cm" style:writing-mode="lr-tb"/>
      <style:text-properties style:use-window-font-color="true" fo:font-size="18pt"/>
    </style:style>
    <style:style style:name="P3" style:family="paragraph">
      <style:paragraph-properties style:writing-mode="lr-tb"/>
    </style:style>
    <style:style style:name="P4" style:family="paragraph">
      <style:paragraph-properties fo:text-align="center"/>
    </style:style>
    <style:style style:name="P5" style:family="paragraph">
      <style:paragraph-properties fo:margin-left="0cm" fo:margin-right="0cm" fo:line-height="100%" fo:text-align="justify" fo:text-indent="0cm"/>
    </style:style>
    <style:style style:name="P6" style:family="paragraph">
      <style:paragraph-properties fo:margin-left="0cm" fo:margin-right="0cm" fo:line-height="100%" fo:text-indent="0cm"/>
    </style:style>
    <style:style style:name="P7" style:family="paragraph">
      <style:paragraph-properties fo:margin-left="0cm" fo:margin-right="0cm" fo:line-height="100%" fo:text-align="justify" fo:text-indent="0cm" style:writing-mode="lr-tb"/>
      <style:text-properties fo:font-size="14pt" style:font-size-asian="14pt" style:font-size-complex="14pt"/>
    </style:style>
    <style:style style:name="P8" style:family="paragraph">
      <style:paragraph-properties fo:margin-left="0cm" fo:margin-right="0cm" fo:margin-top="0.246cm" fo:margin-bottom="0cm" fo:text-align="center" fo:text-indent="0cm"/>
    </style:style>
    <style:style style:name="P9" style:family="paragraph">
      <style:paragraph-properties fo:margin-left="0cm" fo:margin-right="0cm" fo:margin-top="0.246cm" fo:margin-bottom="0cm" fo:text-align="center" fo:text-indent="0cm" style:writing-mode="lr-tb"/>
      <style:text-properties fo:font-weight="normal" style:font-weight-asian="normal" style:font-weight-complex="normal"/>
    </style:style>
    <style:style style:name="P10" style:family="paragraph">
      <style:paragraph-properties fo:margin-left="0cm" fo:margin-right="0cm" fo:line-height="100%" fo:text-indent="0cm" style:writing-mode="lr-tb"/>
      <style:text-properties fo:font-size="18pt"/>
    </style:style>
    <style:style style:name="P11" style:family="paragraph">
      <style:text-properties fo:font-size="20pt"/>
    </style:style>
    <style:style style:name="P12" style:family="paragraph">
      <style:paragraph-properties fo:margin-left="0.952cm" fo:margin-right="0cm" fo:text-align="center" fo:text-indent="-0.952cm" style:writing-mode="lr-tb"/>
      <style:text-properties fo:font-weight="normal" style:font-weight-asian="normal" style:font-weight-complex="normal"/>
    </style:style>
    <style:style style:name="P13" style:family="paragraph">
      <style:paragraph-properties fo:margin-left="0cm" fo:margin-right="0cm" fo:margin-top="0.246cm" fo:margin-bottom="0cm" fo:text-align="justify" fo:text-indent="0cm"/>
    </style:style>
    <style:style style:name="P14" style:family="paragraph">
      <style:paragraph-properties fo:margin-left="0.952cm" fo:margin-right="0cm" fo:text-indent="-0.952cm" style:writing-mode="lr-tb"/>
      <style:text-properties fo:font-weight="normal" style:font-weight-asian="normal" style:font-weight-complex="normal"/>
    </style:style>
    <style:style style:name="P15" style:family="paragraph">
      <style:text-properties fo:font-size="28pt" style:font-size-asian="28pt" style:font-size-complex="28pt"/>
    </style:style>
    <style:style style:name="P16" style:family="paragraph">
      <style:paragraph-properties fo:text-align="center"/>
      <style:text-properties fo:font-size="28pt" style:text-underline-style="solid" style:text-underline-width="auto" style:text-underline-color="font-color" style:font-size-asian="28pt" style:font-size-complex="28pt"/>
    </style:style>
    <style:style style:name="P17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family-generic="roman" style:font-pitch="variable" fo:font-size="24pt" fo:font-style="normal" fo:text-shadow="none" style:text-underline-style="none" fo:font-weight="normal" style:font-family-asian="SimSun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P18" style:family="paragraph">
      <style:text-properties fo:color="#ff6633" fo:font-size="26pt" fo:font-weight="bold" style:font-size-asian="26pt" style:font-weight-asian="bold" style:font-size-complex="26pt" style:font-weight-complex="bold"/>
    </style:style>
    <style:style style:name="P19" style:family="paragraph">
      <style:text-properties fo:color="#000000" fo:font-size="22pt" style:font-size-asian="22pt" style:font-size-complex="22pt"/>
    </style:style>
    <style:style style:name="P20" style:family="paragraph"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pitch="variable" fo:font-size="18pt" fo:font-style="normal" fo:text-shadow="none" style:text-underline-style="none" fo:font-weight="normal" style:font-family-asian="SimSun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21" style:family="paragraph">
      <style:paragraph-properties fo:text-align="center"/>
      <style:text-properties fo:font-size="18pt"/>
    </style:style>
    <style:style style:name="P22" style:family="paragraph">
      <style:text-properties fo:font-size="18pt"/>
    </style:style>
    <style:style style:name="P23" style:family="paragraph">
      <style:paragraph-properties fo:text-align="center"/>
      <style:text-properties fo:color="#ff6633" fo:font-size="28pt" fo:font-weight="bold" style:font-size-asian="28pt" style:font-weight-asian="bold" style:font-size-complex="28pt" style:font-weight-complex="bold"/>
    </style:style>
    <style:style style:name="P24" style:family="paragraph">
      <style:paragraph-properties fo:text-align="center"/>
      <style:text-properties fo:font-size="18pt" fo:font-weight="bold" style:font-weight-asian="bold" style:font-weight-complex="bold"/>
    </style:style>
    <style:style style:name="P25" style:family="paragraph">
      <style:paragraph-properties fo:text-align="center"/>
      <style:text-properties fo:color="#ff6633" fo:font-size="20pt" fo:font-weight="bold" style:font-size-asian="20pt" style:font-weight-asian="bold" style:font-size-complex="20pt" style:font-weight-complex="bold"/>
    </style:style>
    <style:style style:name="P26" style:family="paragraph">
      <style:paragraph-properties fo:text-align="center"/>
      <style:text-properties fo:color="#ff6633" fo:font-weight="bold" style:font-weight-asian="bold" style:font-weight-complex="bold"/>
    </style:style>
    <style:style style:name="P27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pitch="variable" fo:font-size="18pt" fo:font-style="normal" fo:text-shadow="none" style:text-underline-style="none" fo:font-weight="normal" style:font-family-asian="SimSun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28" style:family="paragraph">
      <style:paragraph-properties fo:margin-left="0cm" fo:margin-right="0cm" fo:margin-top="0cm" fo:margin-bottom="0cm" fo:line-height="100%" fo:text-align="start" fo:text-indent="0cm" style:punctuation-wrap="hanging" style:line-break="strict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</style:style>
    <style:style style:name="P29" style:family="paragraph"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18pt" fo:font-style="normal" fo:text-shadow="none" style:text-underline-style="none" fo:font-weight="bold" style:font-family-asian="SimSun" style:font-family-generic-asian="system" style:font-pitch-asian="variable" style:font-size-asian="18pt" style:font-style-asian="normal" style:font-weight-asian="bold" style:font-family-complex="Mangal" style:font-family-generic-complex="system" style:font-pitch-complex="variable" style:font-size-complex="18pt" style:font-style-complex="normal" style:font-weight-complex="bold" style:text-emphasize="none" style:font-relief="none" style:text-overline-style="none" style:text-overline-color="font-color"/>
    </style:style>
    <style:style style:name="P30" style:family="paragraph"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18pt" fo:font-style="normal" fo:text-shadow="none" style:text-underline-style="none" fo:font-weight="normal" style:font-family-asian="SimSun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31" style:family="paragraph">
      <style:paragraph-properties fo:margin-left="0cm" fo:margin-right="0cm" fo:margin-top="0cm" fo:margin-bottom="0cm" fo:line-height="100%" fo:text-align="start" fo:text-indent="0cm" style:punctuation-wrap="hanging" style:line-break="strict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font-family="Arial" style:font-family-generic="swiss" style:font-pitch="variable" fo:font-size="18pt" style:font-size-asian="18pt" style:font-size-complex="18pt"/>
    </style:style>
    <style:style style:name="P32" style:family="paragraph"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16pt" fo:font-style="normal" fo:text-shadow="none" style:text-underline-style="none" fo:font-weight="normal" style:font-family-asian="SimSun" style:font-family-generic-asian="system" style:font-pitch-asian="variable" style:font-size-asian="16pt" style:font-style-asian="normal" style:font-weight-asian="normal" style:font-family-complex="Mangal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font-family="Arial" style:font-family-generic="swiss" style:font-pitch="variable" fo:font-size="28pt" fo:language="fr" fo:country="FR" fo:font-weight="bold" style:font-size-asian="28pt" style:font-size-complex="28pt"/>
    </style:style>
    <style:style style:name="T2" style:family="text">
      <style:text-properties fo:font-family="Arial" style:font-family-generic="swiss" style:font-pitch="variable" fo:font-size="14pt" fo:language="fr" fo:country="FR" fo:font-weight="bold" style:font-size-asian="14pt" style:font-size-complex="14pt"/>
    </style:style>
    <style:style style:name="T3" style:family="text">
      <style:text-properties fo:font-size="22pt" fo:font-style="italic" fo:font-weight="bold" style:font-size-asian="22pt" style:font-style-asian="italic" style:font-weight-asian="bold" style:font-size-complex="22pt" style:font-style-complex="italic" style:font-weight-complex="bold"/>
    </style:style>
    <style:style style:name="T4" style:family="text">
      <style:text-properties fo:font-size="28pt" fo:font-style="italic" fo:font-weight="bold" style:font-size-asian="28pt" style:font-style-asian="italic" style:font-weight-asian="bold" style:font-size-complex="28pt" style:font-style-complex="italic" style:font-weight-complex="bold"/>
    </style:style>
    <style:style style:name="T5" style:family="text">
      <style:text-properties fo:font-size="28pt" fo:font-weight="normal" style:font-size-asian="28pt" style:font-weight-asian="normal" style:font-size-complex="28pt" style:font-weight-complex="normal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family="Arial" style:font-family-generic="swiss" style:font-pitch="variable" fo:font-size="28pt" fo:font-weight="bold" style:font-size-asian="28pt" style:font-size-complex="28pt"/>
    </style:style>
    <style:style style:name="T8" style:family="text">
      <style:text-properties fo:color="#e6e6ff" fo:font-family="Arial" style:font-family-generic="swiss" style:font-pitch="variable" fo:font-size="28pt" fo:language="fr" fo:country="FR" fo:font-weight="bold" style:font-size-asian="28pt" style:font-size-complex="28pt"/>
    </style:style>
    <style:style style:name="T9" style:family="text">
      <style:text-properties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T10" style:family="text">
      <style:text-properties fo:font-size="28pt" style:font-size-asian="28pt" style:font-size-complex="28pt"/>
    </style:style>
    <style:style style:name="T11" style:family="text">
      <style:text-properties fo:font-family="Arial" style:font-style-name="Normal" style:font-family-generic="swiss" fo:font-size="28pt" style:font-family-asian="Arial" style:font-style-name-asian="Normal" style:font-family-generic-asian="swiss" style:font-size-asian="28pt" style:font-family-complex="Arial" style:font-style-name-complex="Normal" style:font-family-generic-complex="swiss" style:font-size-complex="28pt"/>
    </style:style>
    <style:style style:name="T12" style:family="text">
      <style:text-properties fo:font-size="28pt" style:text-underline-style="solid" style:text-underline-width="auto" style:text-underline-color="font-color" style:font-size-asian="28pt" style:font-size-complex="28pt"/>
    </style:style>
    <style:style style:name="T13" style:family="text">
      <style:text-properties fo:font-family="Wingdings" style:font-style-name="Normal" style:font-charset="x-symbol" fo:font-size="28pt" style:font-family-asian="Wingdings" style:font-style-name-asian="Normal" style:font-charset-asian="x-symbol" style:font-size-asian="28pt" style:font-family-complex="Wingdings" style:font-style-name-complex="Normal" style:font-charset-complex="x-symbol" style:font-size-complex="28pt"/>
    </style:style>
    <style:style style:name="T14" style:family="text">
      <style:text-properties fo:font-family="Arial" style:font-family-generic="swiss" style:font-pitch="variable" fo:font-size="28pt" style:font-family-asian="Wingdings" style:font-style-name-asian="Normal" style:font-charset-asian="x-symbol" style:font-size-asian="28pt" style:font-family-complex="Wingdings" style:font-style-name-complex="Normal" style:font-charset-complex="x-symbol" style:font-size-complex="28pt"/>
    </style:style>
    <style:style style:name="T15" style:family="text">
      <style:text-properties fo:color="#ff6633" fo:font-size="26pt" fo:font-weight="bold" style:font-size-asian="26pt" style:font-weight-asian="bold" style:font-size-complex="26pt" style:font-weight-complex="bold"/>
    </style:style>
    <style:style style:name="T16" style:family="text">
      <style:text-properties fo:color="#ff6633" fo:font-size="22pt" fo:font-style="normal" fo:font-weight="bold" style:font-size-asian="22pt" style:font-style-asian="normal" style:font-weight-asian="bold" style:font-size-complex="22pt" style:font-style-complex="normal" style:font-weight-complex="bold"/>
    </style:style>
    <style:style style:name="T17" style:family="text">
      <style:text-properties fo:color="#000000" fo:font-size="22pt" style:font-size-asian="22pt" style:font-size-complex="22pt"/>
    </style:style>
    <style:style style:name="T18" style:family="text">
      <style:text-properties fo:color="#ff6633" fo:font-size="22pt" fo:font-weight="bold" style:font-size-asian="22pt" style:font-weight-asian="bold" style:font-size-complex="22pt" style:font-weight-complex="bold"/>
    </style:style>
    <style:style style:name="T19" style:family="text">
      <style:text-properties fo:font-size="18pt" fo:text-shadow="1pt 1pt" style:text-underline-style="solid" style:text-underline-width="auto" style:text-underline-color="font-color" fo:font-weight="bold" style:font-weight-asian="bold" style:font-weight-complex="bold"/>
    </style:style>
    <style:style style:name="T20" style:family="text">
      <style:text-properties fo:font-size="18pt" style:text-underline-style="solid" style:text-underline-width="auto" style:text-underline-color="font-color"/>
    </style:style>
    <style:style style:name="T21" style:family="text">
      <style:text-properties fo:font-size="18pt"/>
    </style:style>
    <style:style style:name="T22" style:family="text">
      <style:text-properties fo:color="#ff6633" fo:font-size="28pt" fo:font-weight="bold" style:font-size-asian="28pt" style:font-weight-asian="bold" style:font-size-complex="28pt" style:font-weight-complex="bold"/>
    </style:style>
    <style:style style:name="T23" style:family="text">
      <style:text-properties fo:font-size="18pt" style:text-underline-style="solid" style:text-underline-width="auto" style:text-underline-color="font-color" fo:font-weight="bold" style:font-weight-asian="bold" style:font-weight-complex="bold"/>
    </style:style>
    <style:style style:name="T24" style:family="text">
      <style:text-properties fo:color="#ff6633" fo:font-size="20pt" fo:font-weight="bold" style:font-size-asian="20pt" style:font-weight-asian="bold" style:font-size-complex="20pt" style:font-weight-complex="bold"/>
    </style:style>
    <style:style style:name="T25" style:family="text">
      <style:text-properties fo:color="#ff6633" fo:font-weight="bold" style:font-weight-asian="bold" style:font-weight-complex="bold"/>
    </style:style>
    <style:style style:name="T26" style:family="text">
      <style:text-properties fo:text-shadow="1pt 1pt" style:text-underline-style="solid" style:text-underline-width="auto" style:text-underline-color="font-color" fo:font-weight="bold" style:font-weight-asian="bold" style:font-weight-complex="bold"/>
    </style:style>
    <style:style style:name="T27" style:family="text">
      <style:text-properties style:text-underline-style="solid" style:text-underline-width="auto" style:text-underline-color="font-color"/>
    </style:style>
    <style:style style:name="T28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9" style:family="text">
      <style:text-properties style:text-underline-style="none"/>
    </style:style>
    <style:style style:name="T30" style:family="text">
      <style:text-properties fo:color="#000000" style:text-outline="false" style:text-line-through-style="none" style:text-position="0% 100%" fo:font-family="Arial" style:font-family-generic="swiss" style:font-pitch="variable" fo:font-size="14pt" fo:font-style="normal" fo:text-shadow="none" style:text-underline-style="none" fo:font-weight="bold" style:font-family-asian="SimSun" style:font-family-generic-asian="system" style:font-pitch-asian="variable" style:font-size-asian="14pt" style:font-style-asian="normal" style:font-weight-asian="bold" style:font-family-complex="Mangal" style:font-family-generic-complex="system" style:font-pitch-complex="variable" style:font-size-complex="14pt" style:font-style-complex="normal" style:font-weight-complex="bold" style:text-emphasize="none" style:font-relief="none" style:text-overline-style="none" style:text-overline-color="font-color"/>
    </style:style>
    <style:style style:name="T31" style:family="text">
      <style:text-properties fo:color="#ff6600" style:text-outline="false" style:text-line-through-style="none" style:text-position="0% 100%" fo:font-family="Arial" style:font-family-generic="swiss" style:font-pitch="variable" fo:font-size="18pt" fo:font-style="normal" fo:text-shadow="none" style:text-underline-style="none" fo:font-weight="bold" style:font-family-asian="SimSun" style:font-family-generic-asian="system" style:font-pitch-asian="variable" style:font-size-asian="18pt" style:font-style-asian="normal" style:font-weight-asian="bold" style:font-family-complex="Mangal" style:font-family-generic-complex="system" style:font-pitch-complex="variable" style:font-size-complex="18pt" style:font-style-complex="normal" style:font-weight-complex="bold" style:text-emphasize="none" style:font-relief="none" style:text-overline-style="none" style:text-overline-color="font-color"/>
    </style:style>
    <style:style style:name="T32" style:family="text">
      <style:text-properties fo:color="#000000" style:text-outline="false" style:text-line-through-style="none" style:text-position="0% 100%" fo:font-family="Arial" style:font-pitch="variable" fo:font-size="18pt" fo:font-style="normal" fo:text-shadow="none" style:text-underline-style="none" fo:font-weight="normal" style:font-family-asian="SimSun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T33" style:family="text">
      <style:text-properties fo:color="#000000" style:text-outline="false" style:text-line-through-style="none" style:text-position="0% 100%" fo:font-family="Arial" style:font-pitch="variable" fo:font-size="14pt" fo:font-style="normal" fo:text-shadow="none" style:text-underline-style="none" fo:font-weight="normal" style:font-family-asian="SimSun" style:font-family-generic-asian="system" style:font-pitch-asian="variable" style:font-size-asian="14pt" style:font-style-asian="normal" style:font-weight-asian="normal" style:font-family-complex="Mangal" style:font-family-generic-complex="system" style:font-pitch-complex="variable" style:font-size-complex="14pt" style:font-style-complex="normal" style:font-weight-complex="normal" style:text-emphasize="none" style:font-relief="none" style:text-overline-style="none" style:text-overline-color="font-color"/>
    </style:style>
    <style:style style:name="T34" style:family="text">
      <style:text-properties fo:color="#ff6600" style:text-outline="false" style:text-line-through-style="none" style:text-position="0% 100%" fo:font-family="Arial" style:font-family-generic="swiss" style:font-pitch="variable" fo:font-size="16pt" fo:font-style="normal" fo:text-shadow="none" style:text-underline-style="none" fo:font-weight="bold" style:font-family-asian="SimSun" style:font-family-generic-asian="system" style:font-pitch-asian="variable" style:font-size-asian="16pt" style:font-style-asian="normal" style:font-weight-asian="bold" style:font-family-complex="Mangal" style:font-family-generic-complex="system" style:font-pitch-complex="variable" style:font-size-complex="16pt" style:font-style-complex="normal" style:font-weight-complex="bold" style:text-emphasize="none" style:font-relief="none" style:text-overline-style="none" style:text-overline-color="font-color"/>
    </style:style>
    <style:style style:name="T35" style:family="text">
      <style:text-properties fo:color="#000000" style:text-outline="false" style:text-line-through-style="none" style:text-position="0% 100%" fo:font-family="Arial" style:font-pitch="variable" fo:font-size="18pt" fo:language="fr" fo:country="FR" fo:font-style="normal" fo:text-shadow="none" style:text-underline-style="none" fo:font-weight="normal" style:font-family-asian="SimSun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T36" style:family="text">
      <style:text-properties fo:font-family="Arial" style:font-style-name="Normal" style:font-family-generic="swiss" fo:font-size="28pt" fo:font-weight="normal" style:font-family-asian="Arial" style:font-style-name-asian="Normal" style:font-family-generic-asian="swiss" style:font-size-asian="28pt" style:font-weight-asian="normal" style:font-family-complex="Arial" style:font-style-name-complex="Normal" style:font-family-generic-complex="swiss" style:font-size-complex="28pt" style:font-weight-complex="normal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 ">
        <style:list-level-properties text:min-label-width="0.952cm"/>
        <style:text-properties fo:font-family="Arial" style:font-family-generic="swiss" style:font-pitch="variable" fo:color="#fc0128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number text:level="1" style:num-format="">
        <style:list-level-properties/>
        <style:text-properties fo:color="#ff3300" fo:font-size="100%"/>
      </text:list-level-style-number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4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5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</office:automatic-styles>
  <office:body>
    <office:presentation>
      <draw:page draw:name="page1" draw:style-name="dp1" draw:master-page-name="charte_5f_specialite" presentation:presentation-page-layout-name="AL1T0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SAUVETAGE <text:s/>DEBLAIEMENT SDE1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cm" svg:y="0.15cm">
          <draw:image xlink:href="Pictures/100000000000042A000002CA4B635BA66949173D.png" xlink:type="simple" xlink:show="embed" xlink:actuate="onLoad">
            <text:p/>
          </draw:image>
        </draw:frame>
        <draw:custom-shape draw:style-name="gr4" draw:text-style-name="P7" draw:layer="layout" svg:width="17.219cm" svg:height="1.391cm" svg:x="0.232cm" svg:y="19.5cm">
          <text:p text:style-name="P5"><text:span text:style-name="T2">Version N°X</text:span></text:p>
          <text:p text:style-name="P6"><text:span text:style-name="T2">Validée par Équipe d'élaboration des supports pédagogiques le XXXXX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14.848cm" svg:height="20.999cm" svg:x="6.576cm" svg:y="0.001cm">
          <draw:image xlink:href="Pictures/100002000000067600000923EC0C74E74953A2CC.gif" xlink:type="simple" xlink:show="embed" xlink:actuate="onLoad">
            <text:p/>
          </draw:image>
        </draw:frame>
        <draw:frame presentation:style-name="pr1" draw:text-style-name="P9" draw:layer="layout" svg:width="13.5cm" svg:height="4.643cm" svg:x="1cm" svg:y="4cm" presentation:class="outline" presentation:user-transformed="true">
          <draw:text-box>
            <text:list text:style-name="L2">
              <text:list-item>
                <text:p text:style-name="P8"><text:span text:style-name="T3">« Préparons-nous aujourd'hui...</text:span></text:p>
              </text:list-item>
              <text:list-item>
                <text:p text:style-name="P8"><text:span text:style-name="T3">pour nos objectifs de dem'AIN » <text:s text:c="26"/></text:span><text:span text:style-name="T4"><text:s text:c="24"/></text:span><text:span text:style-name="T5"><text:s/></text:span><text:span text:style-name="T6"><text:s/></text:span></text:p>
              </text:list-item>
            </text:list>
          </draw:text-box>
        </draw:frame>
        <presentation:notes draw:style-name="dp2">
          <draw:page-thumbnail draw:style-name="gr5" draw:layer="layout" svg:width="14.848cm" svg:height="11.136cm" svg:x="3.075cm" svg:y="2.257cm" draw:page-number="1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RECHERCHER DES VICTIMES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1cm" svg:y="0.151cm">
          <draw:image xlink:href="Pictures/100000000000042A000002CA4B635BA66949173D.png" xlink:type="simple" xlink:show="embed" xlink:actuate="onLoad">
            <text:p/>
          </draw:image>
        </draw:frame>
        <draw:custom-shape draw:style-name="gr6" draw:text-style-name="P10" draw:layer="layout" svg:width="14.776cm" svg:height="1.383cm" svg:x="4.869cm" svg:y="1.906cm">
          <text:p text:style-name="P6"><text:span text:style-name="T7">Evolution dans les décombre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9.05cm" svg:height="9.357cm" svg:x="8.5cm" svg:y="6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4.193cm" svg:height="1.383cm" svg:x="4.87cm" svg:y="1.907cm">
          <text:p text:style-name="P6"><text:span text:style-name="T7">Objectif</text:span></text:p>
          <draw:enhanced-geometry svg:viewBox="0 0 21600 21600" draw:type="rectangle" draw:enhanced-path="M 0 0 L 21600 0 21600 21600 0 21600 0 0 Z N"/>
        </draw:custom-shape>
        <draw:frame presentation:style-name="pr3" draw:text-style-name="P12" draw:layer="layout" svg:width="24.5cm" svg:height="5.742cm" svg:x="1.5cm" svg:y="7.5cm" presentation:class="outline" presentation:user-transformed="true">
          <draw:text-box>
            <text:list text:style-name="L2">
              <text:list-header>
                <text:p text:style-name="P8"><text:span text:style-name="T9">A la fin de cette séquence, vous serez capables de progresser individuellement en sécurité dans des décombres en recherchant des poches de survie, pendant 15 mn, sans omettre une règle de sécurité. <text:s text:c="44"/></text:span></text:p>
              </text:list-header>
            </text:list>
          </draw:text-box>
        </draw:fram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3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059cm" svg:height="1.383cm" svg:x="4.87cm" svg:y="1.907cm">
          <text:p text:style-name="P6"><text:span text:style-name="T7">Activité de découverte</text:span></text:p>
          <draw:enhanced-geometry svg:viewBox="0 0 21600 21600" draw:type="rectangle" draw:enhanced-path="M 0 0 L 21600 0 21600 21600 0 21600 0 0 Z N"/>
        </draw:custom-shape>
        <draw:frame presentation:style-name="pr4" draw:text-style-name="P14" draw:layer="layout" svg:width="21.59cm" svg:height="4.814cm" svg:x="3cm" svg:y="7.5cm" presentation:class="outline" presentation:user-transformed="true">
          <draw:text-box>
            <text:list text:style-name="L2">
              <text:list-item>
                <text:p text:style-name="P13"><text:span text:style-name="T5">Quels sont les dangers auxquels peut-être confrontés le sauveteur déblayeur lors de sa progression dans les décombres ? <text:s text:c="53"/></text:span><text:span text:style-name="T6"><text:s/></text:span></text:p>
              </text:list-item>
            </text:list>
          </draw:text-box>
        </draw:fram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4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3.239cm" svg:height="1.383cm" svg:x="4.87cm" svg:y="1.907cm">
          <text:p text:style-name="P6"><text:span text:style-name="T7">Progression en décombres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8" draw:text-style-name="P15" draw:layer="layout" svg:width="20.5cm" svg:height="12.318cm" svg:x="5.5cm" svg:y="6.682cm">
          <draw:text-box>
            <text:p><text:span text:style-name="T10">- E.P.I</text:span></text:p>
            <text:p><text:span text:style-name="T10"/></text:p>
            <text:p><text:span text:style-name="T10">- Travail en binôme</text:span></text:p>
            <text:p><text:span text:style-name="T10"/></text:p>
            <text:p><text:span text:style-name="T10">- L.S.P.C.C</text:span></text:p>
            <text:p><text:span text:style-name="T10"/></text:p>
            <text:p><text:span text:style-name="T10">- Matériel à la demande</text:span></text:p>
            <text:p><text:span text:style-name="T10"/></text:p>
            <text:p><text:span text:style-name="T10">- </text:span><text:span text:style-name="T11">É</text:span><text:span text:style-name="T10">clairage</text:span></text:p>
            <text:p><text:span text:style-name="T10"/></text:p>
            <text:p><text:span text:style-name="T10"/></text:p>
          </draw:text-box>
        </draw:fram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5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6" draw:style-name="dp3" draw:master-page-name="charte_5f_specialite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4.785cm" svg:height="1.383cm" svg:x="4.87cm" svg:y="1.907cm">
          <text:p text:style-name="P6"><text:span text:style-name="T7">Repérage de poches de survie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11" draw:text-style-name="P16" draw:layer="layout" svg:width="19.5cm" svg:height="1.348cm" svg:x="5cm" svg:y="5cm">
          <draw:text-box>
            <text:p text:style-name="P4"><text:span text:style-name="T12">Différents types d'effondrement</text:span></text:p>
          </draw:text-box>
        </draw:frame>
        <draw:frame draw:style-name="gr7" draw:text-style-name="P4" draw:layer="layout" svg:width="24.579cm" svg:height="10.715cm" svg:x="2cm" svg:y="7.5cm">
          <draw:image xlink:href="Pictures/10000000000003A10000019516CD87084E8BE0C3.jpg" xlink:type="simple" xlink:show="embed" xlink:actuate="onLoad">
            <text:p/>
          </draw:image>
        </draw:fram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6" presentation:class="page"/>
          <draw:frame presentation:style-name="pr5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7" draw:style-name="dp3" draw:master-page-name="charte_5f_specialite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4.785cm" svg:height="1.383cm" svg:x="4.87cm" svg:y="1.907cm">
          <text:p text:style-name="P6"><text:span text:style-name="T7">Repérage de poches de survie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11" draw:text-style-name="P16" draw:layer="layout" svg:width="19.5cm" svg:height="1.348cm" svg:x="5cm" svg:y="5cm">
          <draw:text-box>
            <text:p text:style-name="P4"><text:span text:style-name="T12">Différents types d'effondrement</text:span></text:p>
          </draw:text-box>
        </draw:frame>
        <draw:frame draw:name="taiwan01" draw:style-name="gr12" draw:text-style-name="P17" draw:layer="layout" svg:width="17.604cm" svg:height="12.276cm" svg:x="5.5cm" svg:y="7cm">
          <draw:image xlink:href="Pictures/100000000000011B00000110517DB38F65FC914E.jpg" xlink:type="simple" xlink:show="embed" xlink:actuate="onLoad">
            <text:p/>
          </draw:image>
        </draw:fram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7" presentation:class="page"/>
          <draw:frame presentation:style-name="pr6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8" draw:style-name="dp3" draw:master-page-name="charte_5f_specialite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4.785cm" svg:height="1.383cm" svg:x="4.87cm" svg:y="1.907cm">
          <text:p text:style-name="P6"><text:span text:style-name="T7">Repérage de poches de survie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11" draw:text-style-name="P16" draw:layer="layout" svg:width="19.5cm" svg:height="1.348cm" svg:x="5cm" svg:y="5cm">
          <draw:text-box>
            <text:p text:style-name="P4"><text:span text:style-name="T12">Différents types d'effondrement</text:span></text:p>
          </draw:text-box>
        </draw:frame>
        <draw:frame draw:style-name="gr7" draw:text-style-name="P4" draw:layer="layout" svg:width="24.632cm" svg:height="10.688cm" svg:x="1.5cm" svg:y="7.5cm">
          <draw:image xlink:href="Pictures/10000000000003A30000019406A44A04553D5AC0.jpg" xlink:type="simple" xlink:show="embed" xlink:actuate="onLoad">
            <text:p/>
          </draw:image>
        </draw:fram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8" presentation:class="page"/>
          <draw:frame presentation:style-name="pr7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9" draw:style-name="dp3" draw:master-page-name="charte_5f_specialite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4.785cm" svg:height="1.383cm" svg:x="4.87cm" svg:y="1.907cm">
          <text:p text:style-name="P6"><text:span text:style-name="T7">Repérage de poches de survie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11" draw:text-style-name="P16" draw:layer="layout" svg:width="19.5cm" svg:height="1.348cm" svg:x="5cm" svg:y="4.152cm">
          <draw:text-box>
            <text:p text:style-name="P4"><text:span text:style-name="T12">Différents types d'effondrement</text:span></text:p>
          </draw:text-box>
        </draw:frame>
        <draw:frame draw:style-name="gr13" draw:text-style-name="P17" draw:layer="layout" svg:width="18.838cm" svg:height="12.912cm" svg:x="5.162cm" svg:y="6.088cm">
          <draw:image xlink:href="Pictures/100002010000026100000201E5433B6AFAC14E0C.png" xlink:type="simple" xlink:show="embed" xlink:actuate="onLoad">
            <text:p/>
          </draw:image>
        </draw:fram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9" presentation:class="page"/>
          <draw:frame presentation:style-name="pr7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0" draw:style-name="dp3" draw:master-page-name="charte_5f_specialite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4.785cm" svg:height="1.383cm" svg:x="4.87cm" svg:y="1.907cm">
          <text:p text:style-name="P6"><text:span text:style-name="T7">Repérage de poches de survie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11" draw:text-style-name="P16" draw:layer="layout" svg:width="19.5cm" svg:height="1.348cm" svg:x="5cm" svg:y="5cm">
          <draw:text-box>
            <text:p text:style-name="P4"><text:span text:style-name="T12">Différents types d'effondrement</text:span></text:p>
          </draw:text-box>
        </draw:frame>
        <draw:frame draw:style-name="gr7" draw:text-style-name="P4" draw:layer="layout" svg:width="24.605cm" svg:height="10.688cm" svg:x="1.895cm" svg:y="8cm">
          <draw:image xlink:href="Pictures/10000000000003A200000194082666F4D227C34C.jpg" xlink:type="simple" xlink:show="embed" xlink:actuate="onLoad">
            <text:p/>
          </draw:image>
        </draw:fram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0" presentation:class="page"/>
          <draw:frame presentation:style-name="pr6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1" draw:style-name="dp3" draw:master-page-name="charte_5f_specialite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2.262cm" svg:height="1.383cm" svg:x="4.87cm" svg:y="1.907cm">
          <text:p text:style-name="P6"><text:span text:style-name="T7">Opérations de sauvetage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11" draw:text-style-name="P16" draw:layer="layout" svg:width="19.5cm" svg:height="1.348cm" svg:x="5.5cm" svg:y="4cm">
          <draw:text-box>
            <text:p text:style-name="P4"><text:span text:style-name="T12">Recherche et localisation des victimes</text:span></text:p>
          </draw:text-box>
        </draw:frame>
        <draw:frame draw:style-name="gr14" draw:text-style-name="P15" xml:id="id1" draw:id="id1" draw:layer="layout" svg:width="20.5cm" svg:height="2.445cm" svg:x="2.5cm" svg:y="7cm">
          <draw:text-box>
            <text:p><text:span text:style-name="T13"></text:span><text:span text:style-name="T14"> </text:span><text:span text:style-name="T14">Recherche et localisation des victimes de surface</text:span></text:p>
          </draw:text-box>
        </draw:frame>
        <draw:frame draw:style-name="gr14" draw:text-style-name="P15" xml:id="id2" draw:id="id2" draw:layer="layout" svg:width="22.5cm" svg:height="2.445cm" svg:x="2.5cm" svg:y="11cm">
          <draw:text-box>
            <text:p><text:span text:style-name="T13"></text:span><text:span text:style-name="T14"> </text:span><text:span text:style-name="T14">Recherche et localisation des victimes</text:span><text:span text:style-name="T14"> dans les parties peu endommagées</text:span></text:p>
          </draw:text-box>
        </draw:frame>
        <draw:frame draw:style-name="gr14" draw:text-style-name="P15" xml:id="id3" draw:id="id3" draw:layer="layout" svg:width="22cm" svg:height="2.445cm" svg:x="2.5cm" svg:y="15cm">
          <draw:text-box>
            <text:p><text:span text:style-name="T13"></text:span><text:span text:style-name="T14"> </text:span><text:span text:style-name="T14">Recherche approfondie et localisation de victimes</text:span><text:span text:style-name="T14"> non visibles</text:span></text:p>
          </draw:text-box>
        </draw:fram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11" presentation:class="page"/>
          <draw:frame presentation:style-name="pr8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2" draw:style-name="dp3" draw:master-page-name="charte_5f_specialite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4.785cm" svg:height="1.383cm" svg:x="4.87cm" svg:y="1.907cm">
          <text:p text:style-name="P6"><text:span text:style-name="T7">Repérage de poches de survie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11" draw:text-style-name="P16" draw:layer="layout" svg:width="19.5cm" svg:height="1.348cm" svg:x="5.5cm" svg:y="4cm">
          <draw:text-box>
            <text:p text:style-name="P4"><text:span text:style-name="T12">Différentes phases de recherche</text:span></text:p>
          </draw:text-box>
        </draw:frame>
        <draw:frame draw:style-name="gr14" draw:text-style-name="P15" xml:id="id4" draw:id="id4" draw:layer="layout" svg:width="23.5cm" svg:height="2.445cm" svg:x="2.5cm" svg:y="8cm">
          <draw:text-box>
            <text:p><text:span text:style-name="T13"></text:span><text:span text:style-name="T14"> </text:span><text:span text:style-name="T14">Recherche et localisation de victimes par l'enlèvement sélectionné des décombres</text:span></text:p>
          </draw:text-box>
        </draw:frame>
        <draw:frame draw:style-name="gr14" draw:text-style-name="P15" xml:id="id5" draw:id="id5" draw:layer="layout" svg:width="20cm" svg:height="2.445cm" svg:x="2.5cm" svg:y="12cm">
          <draw:text-box>
            <text:p><text:span text:style-name="T13"></text:span><text:span text:style-name="T14"> </text:span><text:span text:style-name="T14">Recherche de victimes par l'enlèvement général des décombres</text:span></text:p>
          </draw:text-box>
        </draw:fram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5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12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3" draw:style-name="dp3" draw:master-page-name="charte_5f_specialite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8.845cm" svg:height="1.383cm" svg:x="4.87cm" svg:y="1.907cm">
          <text:p text:style-name="P6"><text:span text:style-name="T7">Quelques photos 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draw:frame draw:style-name="gr7" draw:text-style-name="P4" draw:layer="layout" svg:width="22.476cm" svg:height="14.794cm" svg:x="3.524cm" svg:y="4.5cm">
          <draw:image xlink:href="Pictures/100000000000033A000002256EA76B1CE14FE29D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3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4" draw:style-name="dp3" draw:master-page-name="charte_5f_specialite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8.845cm" svg:height="1.383cm" svg:x="4.87cm" svg:y="1.907cm">
          <text:p text:style-name="P6"><text:span text:style-name="T7">Quelques photos 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draw:frame draw:style-name="gr7" draw:text-style-name="P4" draw:layer="layout" svg:width="23cm" svg:height="14.742cm" svg:x="4cm" svg:y="4cm">
          <draw:image xlink:href="Pictures/100000000000033A00000229ACF0B519C32582AD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4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5" draw:style-name="dp3" draw:master-page-name="charte_5f_specialite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8.845cm" svg:height="1.383cm" svg:x="4.87cm" svg:y="1.907cm">
          <text:p text:style-name="P6"><text:span text:style-name="T7">Quelques photos 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draw:frame draw:style-name="gr7" draw:text-style-name="P4" draw:layer="layout" svg:width="22.5cm" svg:height="14.794cm" svg:x="4.5cm" svg:y="4cm">
          <draw:image xlink:href="Pictures/100000000000033A00000225573E2035059271FC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5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6" draw:style-name="dp3" draw:master-page-name="charte_5f_specialite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8.845cm" svg:height="1.383cm" svg:x="4.87cm" svg:y="1.907cm">
          <text:p text:style-name="P6"><text:span text:style-name="T7">Quelques photos 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draw:frame draw:style-name="gr7" draw:text-style-name="P4" draw:layer="layout" svg:width="23cm" svg:height="14cm" svg:x="3.5cm" svg:y="4.5cm">
          <draw:image xlink:href="Pictures/100000000000033A000002256631CD0A7CB0477E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6" presentation:class="page"/>
          <draw:frame presentation:style-name="pr10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7" draw:style-name="dp3" draw:master-page-name="charte_5f_specialite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draw:custom-shape draw:style-name="gr6" draw:text-style-name="P10" draw:layer="layout" svg:width="14.785cm" svg:height="1.383cm" svg:x="4.87cm" svg:y="1.907cm">
          <text:p text:style-name="P6"><text:span text:style-name="T7">Repérage de poches de survie</text:span></text:p>
          <draw:enhanced-geometry svg:viewBox="0 0 21600 21600" draw:type="rectangle" draw:enhanced-path="M 0 0 L 21600 0 21600 21600 0 21600 0 0 Z N"/>
        </draw:custom-shape>
        <draw:frame draw:style-name="gr15" draw:text-style-name="P16" draw:layer="layout" svg:width="8.5cm" svg:height="1.848cm" svg:x="9cm" svg:y="4.652cm">
          <draw:text-box>
            <text:p text:style-name="P4"><text:span text:style-name="T12">Le marquage</text:span></text:p>
          </draw:text-box>
        </draw:frame>
        <draw:frame draw:style-name="gr16" draw:text-style-name="P18" xml:id="id6" draw:id="id6" draw:layer="layout" svg:width="5.5cm" svg:height="1.301cm" svg:x="11cm" svg:y="7.199cm">
          <draw:text-box>
            <text:p text:style-name="P4"><text:span text:style-name="T15">INSARAG</text:span></text:p>
          </draw:text-box>
        </draw:frame>
        <draw:frame draw:style-name="gr17" draw:text-style-name="P19" xml:id="id7" draw:id="id7" draw:layer="layout" svg:width="22.5cm" svg:height="2.868cm" svg:x="2.5cm" svg:y="9.86cm">
          <draw:text-box>
            <text:p text:style-name="P4"><text:span text:style-name="T16">IN</text:span><text:span text:style-name="T17">ternationnal </text:span><text:span text:style-name="T18">S</text:span><text:span text:style-name="T17">earch </text:span><text:span text:style-name="T18">A</text:span><text:span text:style-name="T17">nd </text:span><text:span text:style-name="T18">R</text:span><text:span text:style-name="T17">escue </text:span><text:span text:style-name="T18">A</text:span><text:span text:style-name="T17">dvisory </text:span><text:span text:style-name="T18">G</text:span><text:span text:style-name="T17">roup</text:span></text:p>
            <text:p text:style-name="P4"><text:span text:style-name="T17"/></text:p>
            <text:p text:style-name="P4"><text:span text:style-name="T17">(Groupe Consultatif International de recherche et de sauvetage)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17" presentation:class="page"/>
          <draw:frame presentation:style-name="pr10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8" draw:style-name="dp3" draw:master-page-name="charte_5f_specialite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4.785cm" svg:height="1.383cm" svg:x="4.87cm" svg:y="1.907cm">
          <text:p text:style-name="P6"><text:span text:style-name="T7">Repérage de poches de survie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15" draw:text-style-name="P16" draw:layer="layout" svg:width="8.5cm" svg:height="1.848cm" svg:x="10.5cm" svg:y="3.5cm">
          <draw:text-box>
            <text:p text:style-name="P4"><text:span text:style-name="T12">Le marquage</text:span></text:p>
          </draw:text-box>
        </draw:fram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draw:custom-shape draw:style-name="gr18" draw:text-style-name="P20" draw:layer="layout" svg:width="10.5cm" svg:height="10.1cm" svg:x="3cm" svg:y="7.9cm">
          <text:p/>
          <draw:enhanced-geometry svg:viewBox="0 0 21600 21600" draw:type="rectangle" draw:enhanced-path="M 0 0 L 21600 0 21600 21600 0 21600 0 0 Z N"/>
        </draw:custom-shape>
        <draw:custom-shape draw:style-name="gr19" draw:text-style-name="P21" xml:id="id8" draw:id="id8" draw:layer="layout" svg:width="9.5cm" svg:height="3.5cm" svg:x="16.5cm" svg:y="10.5cm">
          <text:p text:style-name="P4"><text:span text:style-name="T19">Entrée autorisée ou non </text:span><text:span text:style-name="T20">:</text:span></text:p>
          <text:p text:style-name="P4"><text:span text:style-name="T20"/></text:p>
          <text:p text:style-name="P4"><text:span text:style-name="T21">G / NG (Go / No Go)</text:span></text:p>
          <draw:enhanced-geometry svg:viewBox="0 0 21600 21600" draw:type="rectangle" draw:enhanced-path="M 0 0 L 21600 0 21600 21600 0 21600 0 0 Z N"/>
        </draw:custom-shape>
        <draw:line draw:style-name="gr20" draw:text-style-name="P4" draw:layer="layout" svg:x1="3.5cm" svg:y1="8.5cm" svg:x2="3.5cm" svg:y2="17.5cm">
          <text:p/>
        </draw:line>
        <draw:frame draw:style-name="gr21" draw:text-style-name="P22" draw:layer="layout" svg:width="1.5cm" svg:height="0.963cm" svg:x="3.5cm" svg:y="12.537cm">
          <draw:text-box>
            <text:p><text:span text:style-name="T21">1m</text:span></text:p>
          </draw:text-box>
        </draw:frame>
        <draw:frame draw:style-name="gr22" draw:text-style-name="P23" xml:id="id9" draw:id="id9" draw:layer="layout" svg:width="1.5cm" svg:height="1.377cm" svg:x="7.5cm" svg:y="8.623cm">
          <draw:text-box>
            <text:p text:style-name="P4"><text:span text:style-name="T22">G</text:span></text:p>
          </draw:text-box>
        </draw:frame>
        <draw:custom-shape draw:style-name="gr19" draw:text-style-name="P24" xml:id="id10" draw:id="id10" draw:layer="layout" svg:width="9.5cm" svg:height="3.5cm" svg:x="16.5cm" svg:y="10.5cm">
          <text:p text:style-name="P4"><text:span text:style-name="T23">Intervenants</text:span></text:p>
          <draw:enhanced-geometry svg:viewBox="0 0 21600 21600" draw:type="rectangle" draw:enhanced-path="M 0 0 L 21600 0 21600 21600 0 21600 0 0 Z N"/>
        </draw:custom-shape>
        <draw:frame draw:style-name="gr23" draw:text-style-name="P25" xml:id="id11" draw:id="id11" draw:layer="layout" svg:width="10cm" svg:height="1.859cm" svg:x="3.5cm" svg:y="11cm">
          <draw:text-box>
            <text:p text:style-name="P4"><text:span text:style-name="T24">France / Section 01/ Unité 2</text:span></text:p>
          </draw:text-box>
        </draw:frame>
        <draw:custom-shape draw:style-name="gr19" draw:text-style-name="P24" xml:id="id12" draw:id="id12" draw:layer="layout" svg:width="9.5cm" svg:height="3.5cm" svg:x="16.5cm" svg:y="10.5cm">
          <text:p text:style-name="P4"><text:span text:style-name="T23">Date et heure de début </text:span></text:p>
          <text:p text:style-name="P4"><text:span text:style-name="T23">et de fin</text:span></text:p>
          <draw:enhanced-geometry svg:viewBox="0 0 21600 21600" draw:type="rectangle" draw:enhanced-path="M 0 0 L 21600 0 21600 21600 0 21600 0 0 Z N"/>
        </draw:custom-shape>
        <draw:frame draw:style-name="gr24" draw:text-style-name="P25" xml:id="id13" draw:id="id13" draw:layer="layout" svg:width="10cm" svg:height="2.663cm" svg:x="3.5cm" svg:y="14.5cm">
          <draw:text-box>
            <text:p text:style-name="P4"><text:span text:style-name="T24">14/09/2015 <text:s text:c="3"/>0800</text:span></text:p>
            <text:p text:style-name="P4"><text:span text:style-name="T24"/></text:p>
            <text:p text:style-name="P4"><text:span text:style-name="T24">15/09/2015 1000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3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18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9" draw:style-name="dp3" draw:master-page-name="charte_5f_specialite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4.785cm" svg:height="1.383cm" svg:x="4.87cm" svg:y="1.907cm">
          <text:p text:style-name="P6"><text:span text:style-name="T7">Repérage de poches de survie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15" draw:text-style-name="P16" draw:layer="layout" svg:width="8.5cm" svg:height="1.848cm" svg:x="10.5cm" svg:y="4cm">
          <draw:text-box>
            <text:p text:style-name="P4"><text:span text:style-name="T12">Le marquage</text:span></text:p>
          </draw:text-box>
        </draw:fram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draw:custom-shape draw:style-name="gr25" draw:text-style-name="P20" draw:layer="layout" svg:width="10.5cm" svg:height="10.1cm" svg:x="3cm" svg:y="7.9cm">
          <text:p/>
          <draw:enhanced-geometry svg:viewBox="0 0 21600 21600" draw:type="rectangle" draw:enhanced-path="M 0 0 L 21600 0 21600 21600 0 21600 0 0 Z N"/>
        </draw:custom-shape>
        <draw:frame draw:style-name="gr26" draw:text-style-name="P26" xml:id="id14" draw:id="id14" draw:layer="layout" svg:width="10.5cm" svg:height="1cm" svg:x="3cm" svg:y="6.5cm">
          <draw:text-box>
            <text:p text:style-name="P4"><text:span text:style-name="T25">EAU / GAZ / EFFONDREMENT</text:span></text:p>
          </draw:text-box>
        </draw:frame>
        <draw:custom-shape draw:style-name="gr27" draw:text-style-name="P4" xml:id="id15" draw:id="id15" draw:layer="layout" svg:width="9.5cm" svg:height="5cm" svg:x="16.5cm" svg:y="9.5cm">
          <text:p text:style-name="P4"><text:span text:style-name="T26">Risques </text:span><text:span text:style-name="T27">:</text:span></text:p>
          <text:p text:style-name="P4">eau, gaz, produits dangereux,</text:p>
          <text:p text:style-name="P4">radioactivité, électrique,</text:p>
          <text:p text:style-name="P4">effondrement, chimique,</text:p>
          <text:p text:style-name="P4">explosion, hydrocarbure</text:p>
          <draw:enhanced-geometry svg:viewBox="0 0 21600 21600" draw:type="rectangle" draw:enhanced-path="M 0 0 L 21600 0 21600 21600 0 21600 0 0 Z N"/>
        </draw:custom-shape>
        <draw:frame draw:style-name="gr22" draw:text-style-name="P23" xml:id="id16" draw:id="id16" draw:layer="layout" svg:width="1.5cm" svg:height="1.377cm" svg:x="1cm" svg:y="12cm">
          <draw:text-box>
            <text:p text:style-name="P4"><text:span text:style-name="T22">4</text:span></text:p>
          </draw:text-box>
        </draw:frame>
        <draw:custom-shape draw:style-name="gr27" draw:text-style-name="P4" xml:id="id17" draw:id="id17" draw:layer="layout" svg:width="9.5cm" svg:height="5cm" svg:x="16.5cm" svg:y="9.5cm">
          <text:p text:style-name="P4"><text:span text:style-name="T28">Victimes :</text:span></text:p>
          <text:p text:style-name="P4"><text:span text:style-name="T29">vivantes dégagées</text:span></text:p>
          <draw:enhanced-geometry svg:viewBox="0 0 21600 21600" draw:type="rectangle" draw:enhanced-path="M 0 0 L 21600 0 21600 21600 0 21600 0 0 Z N"/>
        </draw:custom-shape>
        <draw:frame draw:style-name="gr22" draw:text-style-name="P23" xml:id="id18" draw:id="id18" draw:layer="layout" svg:width="1.5cm" svg:height="1.377cm" svg:x="14cm" svg:y="12cm">
          <draw:text-box>
            <text:p text:style-name="P4"><text:span text:style-name="T22">2</text:span></text:p>
          </draw:text-box>
        </draw:frame>
        <draw:frame draw:style-name="gr22" draw:text-style-name="P23" xml:id="id20" draw:id="id20" draw:layer="layout" svg:width="7.5cm" svg:height="1.377cm" svg:x="4.5cm" svg:y="18.5cm">
          <draw:text-box>
            <text:p text:style-name="P4"><text:span text:style-name="T22">1 </text:span><text:span text:style-name="T24">dans la cave</text:span></text:p>
          </draw:text-box>
        </draw:frame>
        <draw:custom-shape draw:style-name="gr27" draw:text-style-name="P4" xml:id="id19" draw:id="id19" draw:layer="layout" svg:width="9.5cm" svg:height="5cm" svg:x="16.5cm" svg:y="9.5cm">
          <text:p text:style-name="P4"><text:span text:style-name="T28">Victimes :</text:span></text:p>
          <text:p text:style-name="P4"><text:span text:style-name="T29">DCD dégagées</text:span></text:p>
          <draw:enhanced-geometry svg:viewBox="0 0 21600 21600" draw:type="rectangle" draw:enhanced-path="M 0 0 L 21600 0 21600 21600 0 21600 0 0 Z N"/>
        </draw:custom-shape>
        <draw:custom-shape draw:style-name="gr27" draw:text-style-name="P4" xml:id="id21" draw:id="id21" draw:layer="layout" svg:width="9.5cm" svg:height="5cm" svg:x="16.5cm" svg:y="9.5cm">
          <text:p text:style-name="P4"><text:span text:style-name="T28">Victimes :</text:span></text:p>
          <text:p text:style-name="P4"><text:span text:style-name="T29">DCD non dégagées et si connu</text:span></text:p>
          <text:p text:style-name="P4"><text:span text:style-name="T29">leur emplacement</text:span></text:p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1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19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0" draw:style-name="dp3" draw:master-page-name="charte_5f_specialite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4.785cm" svg:height="1.383cm" svg:x="4.87cm" svg:y="1.907cm">
          <text:p text:style-name="P6"><text:span text:style-name="T7">Repérage de poches de survie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draw:custom-shape draw:style-name="gr28" draw:text-style-name="P20" draw:layer="layout" svg:width="10.5cm" svg:height="10.1cm" svg:x="8.5cm" svg:y="7.523cm">
          <text:p/>
          <draw:enhanced-geometry svg:viewBox="0 0 21600 21600" draw:type="rectangle" draw:enhanced-path="M 0 0 L 21600 0 21600 21600 0 21600 0 0 Z N"/>
        </draw:custom-shape>
        <draw:frame draw:style-name="gr26" draw:text-style-name="P26" draw:layer="layout" svg:width="10.5cm" svg:height="1cm" svg:x="8.5cm" svg:y="6.123cm">
          <draw:text-box>
            <text:p text:style-name="P4"><text:span text:style-name="T25">EAU / GAZ / EFFONDREMENT</text:span></text:p>
          </draw:text-box>
        </draw:frame>
        <draw:frame draw:style-name="gr22" draw:text-style-name="P23" draw:layer="layout" svg:width="1.5cm" svg:height="1.377cm" svg:x="6.5cm" svg:y="11.623cm">
          <draw:text-box>
            <text:p text:style-name="P4"><text:span text:style-name="T22">4</text:span></text:p>
          </draw:text-box>
        </draw:frame>
        <draw:frame draw:style-name="gr22" draw:text-style-name="P23" draw:layer="layout" svg:width="1.5cm" svg:height="1.377cm" svg:x="19.5cm" svg:y="11.623cm">
          <draw:text-box>
            <text:p text:style-name="P4"><text:span text:style-name="T22">2</text:span></text:p>
          </draw:text-box>
        </draw:frame>
        <draw:frame draw:style-name="gr22" draw:text-style-name="P23" draw:layer="layout" svg:width="7.5cm" svg:height="1.377cm" svg:x="10cm" svg:y="18.123cm">
          <draw:text-box>
            <text:p text:style-name="P4"><text:span text:style-name="T22">1 </text:span><text:span text:style-name="T24">dans la cave</text:span></text:p>
          </draw:text-box>
        </draw:frame>
        <draw:frame draw:style-name="gr22" draw:text-style-name="P23" draw:layer="layout" svg:width="1.5cm" svg:height="1.377cm" svg:x="13cm" svg:y="8.246cm">
          <draw:text-box>
            <text:p text:style-name="P4"><text:span text:style-name="T22">G</text:span></text:p>
          </draw:text-box>
        </draw:frame>
        <draw:frame draw:style-name="gr23" draw:text-style-name="P25" draw:layer="layout" svg:width="10cm" svg:height="1.859cm" svg:x="9cm" svg:y="10.623cm">
          <draw:text-box>
            <text:p text:style-name="P4"><text:span text:style-name="T24">France / Section 01/ Unité 2</text:span></text:p>
          </draw:text-box>
        </draw:frame>
        <draw:frame draw:style-name="gr24" draw:text-style-name="P25" draw:layer="layout" svg:width="10cm" svg:height="2.663cm" svg:x="9cm" svg:y="14.123cm">
          <draw:text-box>
            <text:p text:style-name="P4"><text:span text:style-name="T24">14/09/2015 <text:s text:c="3"/>0800</text:span></text:p>
            <text:p text:style-name="P4"><text:span text:style-name="T24"/></text:p>
            <text:p text:style-name="P4"><text:span text:style-name="T24">15/09/2015 <text:s text:c="3"/>1000</text:span></text:p>
          </draw:text-box>
        </draw:frame>
        <draw:custom-shape draw:style-name="gr29" draw:text-style-name="P4" draw:layer="layout" svg:width="16cm" svg:height="16cm" svg:x="5.5cm" svg:y="4.5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presentation:notes draw:style-name="dp2">
          <draw:page-thumbnail draw:style-name="gr5" draw:layer="layout" svg:width="14.848cm" svg:height="11.136cm" svg:x="3.075cm" svg:y="2.257cm" draw:page-number="20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1" draw:style-name="dp3" draw:master-page-name="charte_5f_specialite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4.785cm" svg:height="1.383cm" svg:x="4.87cm" svg:y="1.907cm">
          <text:p text:style-name="P6"><text:span text:style-name="T7">Repérage de poches de survie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draw:frame draw:style-name="gr15" draw:text-style-name="P16" draw:layer="layout" svg:width="8.5cm" svg:height="1.848cm" svg:x="10.5cm" svg:y="4cm">
          <draw:text-box>
            <text:p text:style-name="P4"><text:span text:style-name="T12">Le marquage</text:span></text:p>
          </draw:text-box>
        </draw:frame>
        <draw:g xml:id="id22" draw:id="id22">
          <draw:line draw:style-name="gr30" draw:text-style-name="P27" draw:layer="layout" svg:x1="11.5cm" svg:y1="7.001cm" svg:x2="12.951cm" svg:y2="9.404cm">
            <text:p/>
          </draw:line>
          <draw:line draw:style-name="gr31" draw:text-style-name="P27" draw:layer="layout" svg:x1="12.951cm" svg:y1="9.403cm" svg:x2="14.401cm" svg:y2="7cm">
            <text:p/>
          </draw:line>
        </draw:g>
        <draw:polyline draw:style-name="gr32" draw:text-style-name="P27" xml:id="id23" draw:id="id23" draw:layer="layout" svg:width="0cm" svg:height="2.6cm" svg:x="15cm" svg:y="7cm" svg:viewBox="0 0 0 2601" draw:points="0,0 0,2601">
          <text:p/>
        </draw:polyline>
        <draw:custom-shape draw:style-name="gr33" draw:text-style-name="P29" xml:id="id24" draw:id="id24" draw:layer="layout" svg:width="2.5cm" svg:height="0.953cm" svg:x="15cm" svg:y="8cm">
          <text:list text:style-name="L1">
            <text:list-header>
              <text:p text:style-name="P28"><text:span text:style-name="T30">10 cm</text:span></text:p>
            </text:list-header>
          </text:list>
          <draw:enhanced-geometry svg:viewBox="0 0 21600 21600" draw:type="mso-spt202" draw:enhanced-path="M 0 0 L 21600 0 21600 21600 0 21600 0 0 Z N"/>
        </draw:custom-shape>
        <draw:g xml:id="id25" draw:id="id25">
          <draw:g>
            <draw:line draw:style-name="gr34" draw:text-style-name="P27" draw:layer="layout" svg:x1="2.7cm" svg:y1="11.548cm" svg:x2="3.816cm" svg:y2="13.749cm">
              <text:p/>
            </draw:line>
            <draw:line draw:style-name="gr35" draw:text-style-name="P27" draw:layer="layout" svg:x1="3.816cm" svg:y1="13.748cm" svg:x2="4.932cm" svg:y2="11.547cm">
              <text:p/>
            </draw:line>
          </draw:g>
          <draw:line draw:style-name="gr36" draw:text-style-name="P27" draw:layer="layout" svg:x1="4.384cm" svg:y1="12.543cm" svg:x2="5.5cm" svg:y2="13.423cm">
            <text:p/>
          </draw:line>
        </draw:g>
        <draw:custom-shape draw:style-name="gr37" draw:text-style-name="P30" xml:id="id26" draw:id="id26" draw:layer="layout" svg:width="2.222cm" svg:height="0.953cm" svg:x="2.778cm" svg:y="14.047cm">
          <text:list text:style-name="L1">
            <text:list-header>
              <text:p text:style-name="P28"><text:span text:style-name="T31">L - 1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38" draw:text-style-name="P20" xml:id="id27" draw:id="id27" draw:layer="layout" svg:width="5.799cm" svg:height="3.309cm" svg:x="6.201cm" svg:y="11.5cm">
          <text:list text:style-name="L1">
            <text:list-header>
              <text:p text:style-name="P28"><text:span text:style-name="T32">Victime vivante détectée dans la direction de la flèche</text:span></text:p>
            </text:list-header>
          </text:list>
          <draw:enhanced-geometry svg:viewBox="0 0 21600 21600" draw:type="rectangle" draw:enhanced-path="M 0 0 L 21600 0 21600 21600 0 21600 0 0 Z N"/>
        </draw:custom-shape>
        <draw:g xml:id="id28" draw:id="id28">
          <draw:g>
            <draw:line draw:style-name="gr39" draw:text-style-name="P27" draw:layer="layout" svg:x1="15.7cm" svg:y1="11.799cm" svg:x2="16.816cm" svg:y2="14cm">
              <text:p/>
            </draw:line>
            <draw:line draw:style-name="gr40" draw:text-style-name="P27" draw:layer="layout" svg:x1="16.816cm" svg:y1="13.999cm" svg:x2="17.932cm" svg:y2="11.798cm">
              <text:p/>
            </draw:line>
          </draw:g>
          <draw:line draw:style-name="gr41" draw:text-style-name="P27" draw:layer="layout" svg:x1="17.384cm" svg:y1="12.794cm" svg:x2="18.5cm" svg:y2="13.674cm">
            <text:p/>
          </draw:line>
        </draw:g>
        <draw:polyline draw:style-name="gr42" draw:text-style-name="P27" xml:id="id29" draw:id="id29" draw:layer="layout" svg:width="2.6cm" svg:height="0cm" svg:x="15.599cm" svg:y="12.5cm" svg:viewBox="0 0 2601 0" draw:points="0,0 2601,0">
          <text:p/>
        </draw:polyline>
        <draw:custom-shape draw:style-name="gr43" draw:text-style-name="P29" xml:id="id30" draw:id="id30" draw:layer="layout" svg:width="2.223cm" svg:height="0.953cm" svg:x="15.777cm" svg:y="14.047cm">
          <text:list text:style-name="L1">
            <text:list-header>
              <text:p text:style-name="P28"><text:span text:style-name="T31">D - 1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44" draw:text-style-name="P20" xml:id="id31" draw:id="id31" draw:layer="layout" svg:width="5.799cm" svg:height="2.547cm" svg:x="19.201cm" svg:y="11.953cm">
          <text:list text:style-name="L1">
            <text:list-header>
              <text:p text:style-name="P28"><text:span text:style-name="T32">DCD détectée dans la direction de la flèche</text:span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style-name="gr45" draw:text-style-name="P20" xml:id="id32" draw:id="id32" draw:layer="layout" svg:width="11.4cm" svg:height="0.853cm" svg:x="13.6cm" svg:y="15.147cm">
          <text:list text:style-name="L3">
            <text:list-header>
              <text:p text:style-name="P28"><text:span text:style-name="T33">La barre sur le V indique qu’il n’y a que des DCD</text:span></text:p>
            </text:list-header>
          </text:list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4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2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21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2" draw:style-name="dp3" draw:master-page-name="charte_5f_specialite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4.785cm" svg:height="1.383cm" svg:x="4.87cm" svg:y="1.907cm">
          <text:p text:style-name="P6"><text:span text:style-name="T7">Repérage de poches de survie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draw:frame draw:style-name="gr15" draw:text-style-name="P16" draw:layer="layout" svg:width="8.5cm" svg:height="1.848cm" svg:x="10.5cm" svg:y="4cm">
          <draw:text-box>
            <text:p text:style-name="P4"><text:span text:style-name="T12">Le marquage</text:span></text:p>
          </draw:text-box>
        </draw:frame>
        <draw:g xml:id="id33" draw:id="id33">
          <draw:g>
            <draw:line draw:style-name="gr46" draw:text-style-name="P27" draw:layer="layout" svg:x1="1.5cm" svg:y1="7.8cm" svg:x2="2.616cm" svg:y2="10cm">
              <text:p/>
            </draw:line>
            <draw:line draw:style-name="gr47" draw:text-style-name="P27" draw:layer="layout" svg:x1="2.616cm" svg:y1="10cm" svg:x2="3.732cm" svg:y2="7.8cm">
              <text:p/>
            </draw:line>
          </draw:g>
          <draw:line draw:style-name="gr48" draw:text-style-name="P27" draw:layer="layout" svg:x1="3.184cm" svg:y1="8.795cm" svg:x2="4.3cm" svg:y2="9.675cm">
            <text:p/>
          </draw:line>
        </draw:g>
        <draw:custom-shape draw:style-name="gr49" draw:text-style-name="P30" xml:id="id34" draw:id="id34" draw:layer="layout" svg:width="2.222cm" svg:height="0.953cm" svg:x="1.5cm" svg:y="10.047cm">
          <text:list text:style-name="L1">
            <text:list-header>
              <text:p text:style-name="P28"><text:span text:style-name="T31">L - 3</text:span></text:p>
              <text:p text:style-name="P28"><text:span text:style-name="T31">D - 2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50" draw:text-style-name="P20" xml:id="id35" draw:id="id35" draw:layer="layout" svg:width="5.799cm" svg:height="4.071cm" svg:x="5cm" svg:y="7.929cm">
          <text:list text:style-name="L1">
            <text:list-header>
              <text:p text:style-name="P28"><text:span text:style-name="T32">3 victimes vivantes et 2 DCD détectées dans la direction de la flèche</text:span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style-name="gr51" draw:text-style-name="P20" xml:id="id36" draw:id="id36" draw:layer="layout" svg:width="4cm" svg:height="3.999cm" svg:x="15.5cm" svg:y="7.5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g xml:id="id37" draw:id="id37">
          <draw:g>
            <draw:line draw:style-name="gr52" draw:text-style-name="P27" draw:layer="layout" svg:x1="16.2cm" svg:y1="8.299cm" svg:x2="17.316cm" svg:y2="10.5cm">
              <text:p/>
            </draw:line>
            <draw:line draw:style-name="gr53" draw:text-style-name="P27" draw:layer="layout" svg:x1="17.316cm" svg:y1="10.499cm" svg:x2="18.432cm" svg:y2="8.298cm">
              <text:p/>
            </draw:line>
          </draw:g>
          <draw:line draw:style-name="gr54" draw:text-style-name="P27" draw:layer="layout" svg:x1="17.884cm" svg:y1="9.294cm" svg:x2="19cm" svg:y2="10.174cm">
            <text:p/>
          </draw:line>
        </draw:g>
        <draw:frame draw:style-name="gr55" draw:text-style-name="P31" xml:id="id38" draw:id="id38" draw:layer="layout" svg:width="2.02cm" svg:height="0.984cm" svg:x="16.48cm" svg:y="10.5cm">
          <draw:text-box>
            <text:list text:style-name="L1">
              <text:list-header>
                <text:p text:style-name="P28"><text:span text:style-name="T31">L - 1</text:span></text:p>
              </text:list-header>
            </text:list>
          </draw:text-box>
        </draw:frame>
        <draw:custom-shape draw:style-name="gr56" draw:text-style-name="P20" xml:id="id39" draw:id="id39" draw:layer="layout" svg:width="5.799cm" svg:height="3.309cm" svg:x="20.201cm" svg:y="8.191cm">
          <text:list text:style-name="L1">
            <text:list-header>
              <text:p text:style-name="P28"><text:span text:style-name="T32">1 Victime vivante détectée dans la direction de la flèche. Evacuée</text:span></text:p>
            </text:list-header>
          </text:list>
          <draw:enhanced-geometry svg:viewBox="0 0 21600 21600" draw:type="rectangle" draw:enhanced-path="M 0 0 L 21600 0 21600 21600 0 21600 0 0 Z N"/>
        </draw:custom-shape>
        <draw:g xml:id="id40" draw:id="id40">
          <draw:g>
            <draw:line draw:style-name="gr57" draw:text-style-name="P27" draw:layer="layout" svg:x1="5.5cm" svg:y1="15.001cm" svg:x2="6.616cm" svg:y2="17.202cm">
              <text:p/>
            </draw:line>
            <draw:line draw:style-name="gr58" draw:text-style-name="P27" draw:layer="layout" svg:x1="6.616cm" svg:y1="17.201cm" svg:x2="7.732cm" svg:y2="15cm">
              <text:p/>
            </draw:line>
          </draw:g>
          <draw:line draw:style-name="gr59" draw:text-style-name="P27" draw:layer="layout" svg:x1="7.184cm" svg:y1="15.996cm" svg:x2="8.3cm" svg:y2="16.876cm">
            <text:p/>
          </draw:line>
        </draw:g>
        <draw:custom-shape draw:style-name="gr60" draw:text-style-name="P20" xml:id="id41" draw:id="id41" draw:layer="layout" svg:width="4.301cm" svg:height="4.703cm" svg:x="4.699cm" svg:y="14.297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61" draw:text-style-name="P32" xml:id="id42" draw:id="id42" draw:layer="layout" svg:width="3cm" svg:height="1cm" svg:x="5.5cm" svg:y="17.5cm">
          <text:list text:style-name="L1">
            <text:list-header>
              <text:p text:style-name="P28"><text:span text:style-name="T34">D – 2 <text:s/>1</text:span></text:p>
            </text:list-header>
          </text:list>
          <draw:enhanced-geometry svg:viewBox="0 0 21600 21600" draw:type="mso-spt202" draw:enhanced-path="M 0 0 L 21600 0 21600 21600 0 21600 0 0 Z N"/>
        </draw:custom-shape>
        <draw:polyline draw:style-name="gr62" draw:text-style-name="P27" xml:id="id43" draw:id="id43" draw:layer="layout" svg:width="0.499cm" svg:height="0.999cm" svg:x="7cm" svg:y="17.5cm" svg:viewBox="0 0 500 1000" draw:points="0,1000 500,0">
          <text:p/>
        </draw:polyline>
        <draw:custom-shape draw:style-name="gr63" draw:text-style-name="P20" xml:id="id44" draw:id="id44" draw:layer="layout" svg:width="15.002cm" svg:height="2.547cm" svg:x="9.498cm" svg:y="15.453cm">
          <text:list text:style-name="L1">
            <text:list-header>
              <text:p text:style-name="P28"><text:span text:style-name="T35">2 DCD détectées dans la direction de la flèche. </text:span></text:p>
              <text:p text:style-name="P28"><text:span text:style-name="T35">1 dégagée dans un premier temps</text:span></text:p>
              <text:p text:style-name="P28"><text:span text:style-name="T35">1 degagée et fin de dégagement</text:span></text:p>
            </text:list-header>
          </text:list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4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22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3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8">Evolution dans les décombres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5.886cm" svg:height="1.383cm" svg:x="4.87cm" svg:y="1.907cm">
          <text:p text:style-name="P6"><text:span text:style-name="T7">Application</text:span></text:p>
          <draw:enhanced-geometry svg:viewBox="0 0 21600 21600" draw:type="rectangle" draw:enhanced-path="M 0 0 L 21600 0 21600 21600 0 21600 0 0 Z N"/>
        </draw:custom-shape>
        <draw:frame presentation:style-name="pr11" draw:text-style-name="P14" draw:layer="layout" svg:width="21.59cm" svg:height="2.965cm" svg:x="3.5cm" svg:y="9.5cm" presentation:class="outline" presentation:user-transformed="true">
          <draw:text-box>
            <text:list text:style-name="L2">
              <text:list-item>
                <text:p text:style-name="P13"><text:span text:style-name="T36">É</text:span><text:span text:style-name="T5">valuation pratique lors de chaque exercice <text:s text:c="46"/></text:span><text:span text:style-name="T6"><text:s/></text:span></text:p>
              </text:list-item>
            </text:list>
          </draw:text-box>
        </draw:frame>
        <draw:frame draw:style-name="gr7" draw:text-style-name="P4" draw:layer="layout" svg:width="4.05cm" svg:height="4cm" svg:x="0.4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3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draw:marker draw:name="Extrémités_20_de_20_ligne_20_1" draw:display-name="Extrémités de ligne 1" svg:viewBox="0 0 237 237" svg:d="M119 0l118 237h-237z"/>
    <draw:marker draw:name="Extrémités_20_de_20_ligne_20_10" draw:display-name="Extrémités de ligne 10" svg:viewBox="0 0 237 237" svg:d="M119 0l118 237h-237z"/>
    <draw:marker draw:name="Extrémités_20_de_20_ligne_20_2" draw:display-name="Extrémités de ligne 2" svg:viewBox="0 0 237 237" svg:d="M119 0l118 237h-237z"/>
    <draw:marker draw:name="Extrémités_20_de_20_ligne_20_5" draw:display-name="Extrémités de ligne 5" svg:viewBox="0 0 237 237" svg:d="M119 0l118 237h-237z"/>
    <draw:marker draw:name="Extrémités_20_de_20_ligne_20_6" draw:display-name="Extrémités de ligne 6" svg:viewBox="0 0 237 237" svg:d="M119 0l118 237h-237z"/>
    <draw:marker draw:name="msArrowOpenEnd_20_5" draw:display-name="msArrowOpenEnd 5" svg:viewBox="0 0 315 315" svg:d="M158 0l157 287-47 28-110-202-111 202-47-28z"/>
    <style:default-style style:family="graphic">
      <style:graphic-properties svg:stroke-color="#000000" draw:fill-color="#99ccf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fr" fo:country="FR" style:font-family-asian="'Lucida Sans Unicode'" style:font-family-generic-asian="system" style:font-pitch-asian="variable" style:font-size-asian="24pt" style:language-asian="zxx" style:country-asian="none" style:font-family-complex="Tahoma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Objet_20_sans_20_remplissage_20_ni_20_ligne" style:display-name="Objet sans remplissage ni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charte_5f_specialite-background" style:display-name="charte_specialite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-backgroundobjects" style:display-name="charte_specialite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-notes" style:display-name="charte_specialit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charte_5f_specialite-outline1" style:display-name="charte_specialite-outline1" style:family="presentation">
      <style:graphic-properties draw:stroke="none" draw:fill="none">
        <text:list-style style:name="charte_5f_specialite-outline1" style:display-name="charte_specialit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outline2" style:display-name="charte_specialite-outline2" style:family="presentation" style:parent-style-name="charte_5f_specialite-outline1">
      <style:paragraph-properties fo:margin-top="0cm" fo:margin-bottom="0.4cm"/>
      <style:text-properties fo:font-size="28pt" style:font-size-asian="28pt" style:font-size-complex="28pt"/>
    </style:style>
    <style:style style:name="charte_5f_specialite-outline3" style:display-name="charte_specialite-outline3" style:family="presentation" style:parent-style-name="charte_5f_specialite-outline2">
      <style:paragraph-properties fo:margin-top="0cm" fo:margin-bottom="0.3cm"/>
      <style:text-properties fo:font-size="24pt" style:font-size-asian="24pt" style:font-size-complex="24pt"/>
    </style:style>
    <style:style style:name="charte_5f_specialite-outline4" style:display-name="charte_specialite-outline4" style:family="presentation" style:parent-style-name="charte_5f_specialite-outline3">
      <style:paragraph-properties fo:margin-top="0cm" fo:margin-bottom="0.2cm"/>
      <style:text-properties fo:font-size="20pt" style:font-size-asian="20pt" style:font-size-complex="20pt"/>
    </style:style>
    <style:style style:name="charte_5f_specialite-outline5" style:display-name="charte_specialite-outline5" style:family="presentation" style:parent-style-name="charte_5f_specialite-outline4">
      <style:paragraph-properties fo:margin-top="0cm" fo:margin-bottom="0.1cm"/>
      <style:text-properties fo:font-size="20pt" style:font-size-asian="20pt" style:font-size-complex="20pt"/>
    </style:style>
    <style:style style:name="charte_5f_specialite-outline6" style:display-name="charte_specialite-outline6" style:family="presentation" style:parent-style-name="charte_5f_specialite-outline5">
      <style:paragraph-properties fo:margin-top="0cm" fo:margin-bottom="0.1cm"/>
      <style:text-properties fo:font-size="20pt" style:font-size-asian="20pt" style:font-size-complex="20pt"/>
    </style:style>
    <style:style style:name="charte_5f_specialite-outline7" style:display-name="charte_specialite-outline7" style:family="presentation" style:parent-style-name="charte_5f_specialite-outline6">
      <style:paragraph-properties fo:margin-top="0cm" fo:margin-bottom="0.1cm"/>
      <style:text-properties fo:font-size="20pt" style:font-size-asian="20pt" style:font-size-complex="20pt"/>
    </style:style>
    <style:style style:name="charte_5f_specialite-outline8" style:display-name="charte_specialite-outline8" style:family="presentation" style:parent-style-name="charte_5f_specialite-outline7">
      <style:paragraph-properties fo:margin-top="0cm" fo:margin-bottom="0.1cm"/>
      <style:text-properties fo:font-size="20pt" style:font-size-asian="20pt" style:font-size-complex="20pt"/>
    </style:style>
    <style:style style:name="charte_5f_specialite-outline9" style:display-name="charte_specialite-outline9" style:family="presentation" style:parent-style-name="charte_5f_specialite-outline8">
      <style:paragraph-properties fo:margin-top="0cm" fo:margin-bottom="0.1cm"/>
      <style:text-properties fo:font-size="20pt" style:font-size-asian="20pt" style:font-size-complex="20pt"/>
    </style:style>
    <style:style style:name="charte_5f_specialite-subtitle" style:display-name="charte_specialite-subtitle" style:family="presentation">
      <style:graphic-properties draw:stroke="none" draw:fill="none" draw:textarea-vertical-align="middle">
        <text:list-style style:name="charte_5f_specialite-subtitle" style:display-name="charte_specialit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title" style:display-name="charte_specialite-title" style:family="presentation">
      <style:graphic-properties draw:stroke="none" draw:fill="none" draw:textarea-vertical-align="middle">
        <text:list-style style:name="charte_5f_specialite-title" style:display-name="charte_specialit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-background" style:display-name="charte_specialite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-backgroundobjects" style:display-name="charte_specialite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-notes" style:display-name="charte_specialite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-outline1" style:display-name="charte_specialite_-outline1" style:family="presentation">
      <style:graphic-properties draw:stroke="none" draw:fill="none">
        <text:list-style style:name="charte_5f_specialite_5f_-outline1" style:display-name="charte_specialite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outline2" style:display-name="charte_specialite_-outline2" style:family="presentation" style:parent-style-name="charte_5f_specialite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-outline3" style:display-name="charte_specialite_-outline3" style:family="presentation" style:parent-style-name="charte_5f_specialite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-outline4" style:display-name="charte_specialite_-outline4" style:family="presentation" style:parent-style-name="charte_5f_specialite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-outline5" style:display-name="charte_specialite_-outline5" style:family="presentation" style:parent-style-name="charte_5f_specialite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6" style:display-name="charte_specialite_-outline6" style:family="presentation" style:parent-style-name="charte_5f_specialite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7" style:display-name="charte_specialite_-outline7" style:family="presentation" style:parent-style-name="charte_5f_specialite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8" style:display-name="charte_specialite_-outline8" style:family="presentation" style:parent-style-name="charte_5f_specialite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9" style:display-name="charte_specialite_-outline9" style:family="presentation" style:parent-style-name="charte_5f_specialite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subtitle" style:display-name="charte_specialite_-subtitle" style:family="presentation">
      <style:graphic-properties draw:stroke="none" draw:fill="none" draw:textarea-vertical-align="middle">
        <text:list-style style:name="charte_5f_specialite_5f_-subtitle" style:display-name="charte_specialite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title" style:display-name="charte_specialite_-title" style:family="presentation">
      <style:graphic-properties draw:stroke="none" draw:fill="none" draw:textarea-vertical-align="middle">
        <text:list-style style:name="charte_5f_specialite_5f_-title" style:display-name="charte_specialite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-background" style:display-name="charte_specialite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-backgroundobjects" style:display-name="charte_specialite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-notes" style:display-name="charte_specialite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-outline1" style:display-name="charte_specialite__-outline1" style:family="presentation">
      <style:graphic-properties draw:stroke="none" draw:fill="none">
        <text:list-style style:name="charte_5f_specialite_5f__5f_-outline1" style:display-name="charte_specialite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-outline2" style:display-name="charte_specialite__-outline2" style:family="presentation" style:parent-style-name="charte_5f_specialite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-outline3" style:display-name="charte_specialite__-outline3" style:family="presentation" style:parent-style-name="charte_5f_specialite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-outline4" style:display-name="charte_specialite__-outline4" style:family="presentation" style:parent-style-name="charte_5f_specialite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-outline5" style:display-name="charte_specialite__-outline5" style:family="presentation" style:parent-style-name="charte_5f_specialite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6" style:display-name="charte_specialite__-outline6" style:family="presentation" style:parent-style-name="charte_5f_specialite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7" style:display-name="charte_specialite__-outline7" style:family="presentation" style:parent-style-name="charte_5f_specialite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8" style:display-name="charte_specialite__-outline8" style:family="presentation" style:parent-style-name="charte_5f_specialite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9" style:display-name="charte_specialite__-outline9" style:family="presentation" style:parent-style-name="charte_5f_specialite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subtitle" style:display-name="charte_specialite__-subtitle" style:family="presentation">
      <style:graphic-properties draw:stroke="none" draw:fill="none" draw:textarea-vertical-align="middle">
        <text:list-style style:name="charte_5f_specialite_5f__5f_-subtitle" style:display-name="charte_specialite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-title" style:display-name="charte_specialite__-title" style:family="presentation">
      <style:graphic-properties draw:stroke="none" draw:fill="none" draw:textarea-vertical-align="middle">
        <text:list-style style:name="charte_5f_specialite_5f__5f_-title" style:display-name="charte_specialite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-background" style:display-name="charte_specialite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-backgroundobjects" style:display-name="charte_specialite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-notes" style:display-name="charte_specialite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-outline1" style:display-name="charte_specialite___-outline1" style:family="presentation">
      <style:graphic-properties draw:stroke="none" draw:fill="none">
        <text:list-style style:name="charte_5f_specialite_5f__5f__5f_-outline1" style:display-name="charte_specialite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-outline2" style:display-name="charte_specialite___-outline2" style:family="presentation" style:parent-style-name="charte_5f_specialite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-outline3" style:display-name="charte_specialite___-outline3" style:family="presentation" style:parent-style-name="charte_5f_specialite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-outline4" style:display-name="charte_specialite___-outline4" style:family="presentation" style:parent-style-name="charte_5f_specialite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-outline5" style:display-name="charte_specialite___-outline5" style:family="presentation" style:parent-style-name="charte_5f_specialite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6" style:display-name="charte_specialite___-outline6" style:family="presentation" style:parent-style-name="charte_5f_specialite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7" style:display-name="charte_specialite___-outline7" style:family="presentation" style:parent-style-name="charte_5f_specialite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8" style:display-name="charte_specialite___-outline8" style:family="presentation" style:parent-style-name="charte_5f_specialite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9" style:display-name="charte_specialite___-outline9" style:family="presentation" style:parent-style-name="charte_5f_specialite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subtitle" style:display-name="charte_specialite___-subtitle" style:family="presentation">
      <style:graphic-properties draw:stroke="none" draw:fill="none" draw:textarea-vertical-align="middle">
        <text:list-style style:name="charte_5f_specialite_5f__5f__5f_-subtitle" style:display-name="charte_specialite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-title" style:display-name="charte_specialite___-title" style:family="presentation">
      <style:graphic-properties draw:stroke="none" draw:fill="none" draw:textarea-vertical-align="middle">
        <text:list-style style:name="charte_5f_specialite_5f__5f__5f_-title" style:display-name="charte_specialite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-background" style:display-name="charte_specialite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-backgroundobjects" style:display-name="charte_specialite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-notes" style:display-name="charte_specialite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-outline1" style:display-name="charte_specialite____-outline1" style:family="presentation">
      <style:graphic-properties draw:stroke="none" draw:fill="none">
        <text:list-style style:name="charte_5f_specialite_5f__5f__5f__5f_-outline1" style:display-name="charte_specialite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-outline2" style:display-name="charte_specialite____-outline2" style:family="presentation" style:parent-style-name="charte_5f_specialite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-outline3" style:display-name="charte_specialite____-outline3" style:family="presentation" style:parent-style-name="charte_5f_specialite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-outline4" style:display-name="charte_specialite____-outline4" style:family="presentation" style:parent-style-name="charte_5f_specialite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-outline5" style:display-name="charte_specialite____-outline5" style:family="presentation" style:parent-style-name="charte_5f_specialite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6" style:display-name="charte_specialite____-outline6" style:family="presentation" style:parent-style-name="charte_5f_specialite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7" style:display-name="charte_specialite____-outline7" style:family="presentation" style:parent-style-name="charte_5f_specialite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8" style:display-name="charte_specialite____-outline8" style:family="presentation" style:parent-style-name="charte_5f_specialite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9" style:display-name="charte_specialite____-outline9" style:family="presentation" style:parent-style-name="charte_5f_specialite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subtitle" style:display-name="charte_specialite____-subtitle" style:family="presentation">
      <style:graphic-properties draw:stroke="none" draw:fill="none" draw:textarea-vertical-align="middle">
        <text:list-style style:name="charte_5f_specialite_5f__5f__5f__5f_-subtitle" style:display-name="charte_specialite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-title" style:display-name="charte_specialite____-title" style:family="presentation">
      <style:graphic-properties draw:stroke="none" draw:fill="none" draw:textarea-vertical-align="middle">
        <text:list-style style:name="charte_5f_specialite_5f__5f__5f__5f_-title" style:display-name="charte_specialite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-background" style:display-name="charte_specialite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-backgroundobjects" style:display-name="charte_specialite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-notes" style:display-name="charte_specialite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-outline1" style:display-name="charte_specialite_____-outline1" style:family="presentation">
      <style:graphic-properties draw:stroke="none" draw:fill="none">
        <text:list-style style:name="charte_5f_specialite_5f__5f__5f__5f__5f_-outline1" style:display-name="charte_specialite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-outline2" style:display-name="charte_specialite_____-outline2" style:family="presentation" style:parent-style-name="charte_5f_specialite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-outline3" style:display-name="charte_specialite_____-outline3" style:family="presentation" style:parent-style-name="charte_5f_specialite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-outline4" style:display-name="charte_specialite_____-outline4" style:family="presentation" style:parent-style-name="charte_5f_specialite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-outline5" style:display-name="charte_specialite_____-outline5" style:family="presentation" style:parent-style-name="charte_5f_specialite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6" style:display-name="charte_specialite_____-outline6" style:family="presentation" style:parent-style-name="charte_5f_specialite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7" style:display-name="charte_specialite_____-outline7" style:family="presentation" style:parent-style-name="charte_5f_specialite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8" style:display-name="charte_specialite_____-outline8" style:family="presentation" style:parent-style-name="charte_5f_specialite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9" style:display-name="charte_specialite_____-outline9" style:family="presentation" style:parent-style-name="charte_5f_specialite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subtitle" style:display-name="charte_specialite_____-subtitle" style:family="presentation">
      <style:graphic-properties draw:stroke="none" draw:fill="none" draw:textarea-vertical-align="middle">
        <text:list-style style:name="charte_5f_specialite_5f__5f__5f__5f__5f_-subtitle" style:display-name="charte_specialite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-title" style:display-name="charte_specialite_____-title" style:family="presentation">
      <style:graphic-properties draw:stroke="none" draw:fill="none" draw:textarea-vertical-align="middle">
        <text:list-style style:name="charte_5f_specialite_5f__5f__5f__5f__5f_-title" style:display-name="charte_specialite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-background" style:display-name="charte_specialite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-backgroundobjects" style:display-name="charte_specialite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-notes" style:display-name="charte_specialite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-outline1" style:display-name="charte_specialite______-outline1" style:family="presentation">
      <style:graphic-properties draw:stroke="none" draw:fill="none">
        <text:list-style style:name="charte_5f_specialite_5f__5f__5f__5f__5f__5f_-outline1" style:display-name="charte_specialite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-outline2" style:display-name="charte_specialite______-outline2" style:family="presentation" style:parent-style-name="charte_5f_specialite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-outline3" style:display-name="charte_specialite______-outline3" style:family="presentation" style:parent-style-name="charte_5f_specialite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-outline4" style:display-name="charte_specialite______-outline4" style:family="presentation" style:parent-style-name="charte_5f_specialite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-outline5" style:display-name="charte_specialite______-outline5" style:family="presentation" style:parent-style-name="charte_5f_specialite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6" style:display-name="charte_specialite______-outline6" style:family="presentation" style:parent-style-name="charte_5f_specialite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7" style:display-name="charte_specialite______-outline7" style:family="presentation" style:parent-style-name="charte_5f_specialite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8" style:display-name="charte_specialite______-outline8" style:family="presentation" style:parent-style-name="charte_5f_specialite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9" style:display-name="charte_specialite______-outline9" style:family="presentation" style:parent-style-name="charte_5f_specialite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subtitle" style:display-name="charte_specialite______-subtitle" style:family="presentation">
      <style:graphic-properties draw:stroke="none" draw:fill="none" draw:textarea-vertical-align="middle">
        <text:list-style style:name="charte_5f_specialite_5f__5f__5f__5f__5f__5f_-subtitle" style:display-name="charte_specialite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-title" style:display-name="charte_specialite______-title" style:family="presentation">
      <style:graphic-properties draw:stroke="none" draw:fill="none" draw:textarea-vertical-align="middle">
        <text:list-style style:name="charte_5f_specialite_5f__5f__5f__5f__5f__5f_-title" style:display-name="charte_specialite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-background" style:display-name="charte_specialite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-backgroundobjects" style:display-name="charte_specialite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-notes" style:display-name="charte_specialite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-outline1" style:display-name="charte_specialite_______-outline1" style:family="presentation">
      <style:graphic-properties draw:stroke="none" draw:fill="none">
        <text:list-style style:name="charte_5f_specialite_5f__5f__5f__5f__5f__5f__5f_-outline1" style:display-name="charte_specialite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-outline2" style:display-name="charte_specialite_______-outline2" style:family="presentation" style:parent-style-name="charte_5f_specialite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-outline3" style:display-name="charte_specialite_______-outline3" style:family="presentation" style:parent-style-name="charte_5f_specialite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-outline4" style:display-name="charte_specialite_______-outline4" style:family="presentation" style:parent-style-name="charte_5f_specialite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-outline5" style:display-name="charte_specialite_______-outline5" style:family="presentation" style:parent-style-name="charte_5f_specialite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6" style:display-name="charte_specialite_______-outline6" style:family="presentation" style:parent-style-name="charte_5f_specialite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7" style:display-name="charte_specialite_______-outline7" style:family="presentation" style:parent-style-name="charte_5f_specialite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8" style:display-name="charte_specialite_______-outline8" style:family="presentation" style:parent-style-name="charte_5f_specialite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9" style:display-name="charte_specialite_______-outline9" style:family="presentation" style:parent-style-name="charte_5f_specialite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subtitle" style:display-name="charte_specialite_______-subtitle" style:family="presentation">
      <style:graphic-properties draw:stroke="none" draw:fill="none" draw:textarea-vertical-align="middle">
        <text:list-style style:name="charte_5f_specialite_5f__5f__5f__5f__5f__5f__5f_-subtitle" style:display-name="charte_specialite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-title" style:display-name="charte_specialite_______-title" style:family="presentation">
      <style:graphic-properties draw:stroke="none" draw:fill="none" draw:textarea-vertical-align="middle">
        <text:list-style style:name="charte_5f_specialite_5f__5f__5f__5f__5f__5f__5f_-title" style:display-name="charte_specialite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landscape"/>
    </style:page-layout>
    <style:style style:name="Mdp1" style:family="drawing-page">
      <style:drawing-page-properties draw:background-size="border" draw:fill="solid" draw:fill-color="#c1ceff" draw:fill-image-width="0cm" draw:fill-image-height="0cm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4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5" style:family="graphic" style:parent-style-name="standard">
      <style:graphic-properties draw:stroke="solid" svg:stroke-color="#6b6b65" draw:fill="solid" draw:fill-color="#c1ce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="hidden" draw:shadow-color="#919191"/>
    </style:style>
    <style:style style:name="Mgr6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7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8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9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pr1" style:family="presentation" style:parent-style-name="charte_5f_specialite-backgroundobjects">
      <style:graphic-properties draw:stroke="none" draw:fill="none" draw:fill-color="#ffffff" draw:auto-grow-height="false" fo:min-height="1.449cm"/>
    </style:style>
    <style:style style:name="Mpr2" style:family="presentation" style:parent-style-name="charte_5f_specialite-backgroundobjects">
      <style:graphic-properties draw:stroke="none" draw:fill="none" draw:fill-color="#ffffff" draw:auto-grow-height="false" fo:min-height="1.485cm"/>
    </style:style>
    <style:style style:name="Mpr3" style:family="presentation" style:parent-style-name="charte_5f_specialite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charte_5f_specialite_5f_-backgroundobjects">
      <style:graphic-properties draw:stroke="none" draw:fill="none" draw:fill-color="#ffffff" draw:auto-grow-height="false" fo:min-height="1.449cm"/>
    </style:style>
    <style:style style:name="Mpr5" style:family="presentation" style:parent-style-name="charte_5f_specialite_5f_-backgroundobjects">
      <style:graphic-properties draw:stroke="none" draw:fill="none" draw:fill-color="#ffffff" draw:auto-grow-height="false" fo:min-height="1.485cm"/>
    </style:style>
    <style:style style:name="Mpr6" style:family="presentation" style:parent-style-name="charte_5f_specialite_5f_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charte_5f_specialite_5f__5f_-backgroundobjects">
      <style:graphic-properties draw:stroke="none" draw:fill="none" draw:fill-color="#ffffff" draw:auto-grow-height="false" fo:min-height="1.449cm"/>
    </style:style>
    <style:style style:name="Mpr8" style:family="presentation" style:parent-style-name="charte_5f_specialite_5f__5f_-backgroundobjects">
      <style:graphic-properties draw:stroke="none" draw:fill="none" draw:fill-color="#ffffff" draw:auto-grow-height="false" fo:min-height="1.485cm"/>
    </style:style>
    <style:style style:name="Mpr9" style:family="presentation" style:parent-style-name="charte_5f_specialite_5f__5f_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charte_5f_specialite_5f__5f__5f_-backgroundobjects">
      <style:graphic-properties draw:stroke="none" draw:fill="none" draw:fill-color="#ffffff" draw:auto-grow-height="false" fo:min-height="1.449cm"/>
    </style:style>
    <style:style style:name="Mpr11" style:family="presentation" style:parent-style-name="charte_5f_specialite_5f__5f__5f_-backgroundobjects">
      <style:graphic-properties draw:stroke="none" draw:fill="none" draw:fill-color="#ffffff" draw:auto-grow-height="false" fo:min-height="1.485cm"/>
    </style:style>
    <style:style style:name="Mpr12" style:family="presentation" style:parent-style-name="charte_5f_specialite_5f__5f__5f_-backgroundobjects">
      <style:graphic-properties draw:stroke="none" draw:fill="none" draw:fill-color="#ffffff" draw:textarea-vertical-align="bottom" draw:auto-grow-height="false" fo:min-height="1.485cm"/>
    </style:style>
    <style:style style:name="Mpr13" style:family="presentation" style:parent-style-name="charte_5f_specialite_5f__5f__5f__5f_-backgroundobjects">
      <style:graphic-properties draw:stroke="none" draw:fill="none" draw:fill-color="#ffffff" draw:auto-grow-height="false" fo:min-height="1.449cm"/>
    </style:style>
    <style:style style:name="Mpr14" style:family="presentation" style:parent-style-name="charte_5f_specialite_5f__5f__5f__5f_-backgroundobjects">
      <style:graphic-properties draw:stroke="none" draw:fill="none" draw:fill-color="#ffffff" draw:auto-grow-height="false" fo:min-height="1.485cm"/>
    </style:style>
    <style:style style:name="Mpr15" style:family="presentation" style:parent-style-name="charte_5f_specialite_5f__5f__5f__5f_-backgroundobjects">
      <style:graphic-properties draw:stroke="none" draw:fill="none" draw:fill-color="#ffffff" draw:textarea-vertical-align="bottom" draw:auto-grow-height="false" fo:min-height="1.485cm"/>
    </style:style>
    <style:style style:name="Mpr16" style:family="presentation" style:parent-style-name="charte_5f_specialite_5f__5f__5f__5f__5f_-backgroundobjects">
      <style:graphic-properties draw:stroke="none" draw:fill="none" draw:fill-color="#ffffff" draw:auto-grow-height="false" fo:min-height="1.449cm"/>
    </style:style>
    <style:style style:name="Mpr17" style:family="presentation" style:parent-style-name="charte_5f_specialite_5f__5f__5f__5f__5f_-backgroundobjects">
      <style:graphic-properties draw:stroke="none" draw:fill="none" draw:fill-color="#ffffff" draw:auto-grow-height="false" fo:min-height="1.485cm"/>
    </style:style>
    <style:style style:name="Mpr18" style:family="presentation" style:parent-style-name="charte_5f_specialite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19" style:family="presentation" style:parent-style-name="charte_5f_specialite_5f__5f__5f__5f__5f__5f_-backgroundobjects">
      <style:graphic-properties draw:stroke="none" draw:fill="none" draw:fill-color="#ffffff" draw:auto-grow-height="false" fo:min-height="1.449cm"/>
    </style:style>
    <style:style style:name="Mpr20" style:family="presentation" style:parent-style-name="charte_5f_specialite_5f__5f__5f__5f__5f__5f_-backgroundobjects">
      <style:graphic-properties draw:stroke="none" draw:fill="none" draw:fill-color="#ffffff" draw:auto-grow-height="false" fo:min-height="1.485cm"/>
    </style:style>
    <style:style style:name="Mpr21" style:family="presentation" style:parent-style-name="charte_5f_specialite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2" style:family="presentation" style:parent-style-name="charte_5f_specialite_5f__5f__5f__5f__5f__5f__5f_-backgroundobjects">
      <style:graphic-properties draw:stroke="none" draw:fill="none" draw:fill-color="#ffffff" draw:auto-grow-height="false" fo:min-height="1.449cm"/>
    </style:style>
    <style:style style:name="Mpr23" style:family="presentation" style:parent-style-name="charte_5f_specialite_5f__5f__5f__5f__5f__5f__5f_-backgroundobjects">
      <style:graphic-properties draw:stroke="none" draw:fill="none" draw:fill-color="#ffffff" draw:auto-grow-height="false" fo:min-height="1.485cm"/>
    </style:style>
    <style:style style:name="Mpr24" style:family="presentation" style:parent-style-name="charte_5f_specialite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P4" style:family="paragraph">
      <style:paragraph-properties style:writing-mode="lr-tb"/>
    </style:style>
    <style:style style:name="MP5" style:family="paragraph">
      <style:paragraph-properties fo:margin-left="0cm" fo:margin-right="0cm" fo:margin-top="0.308cm" fo:margin-bottom="0cm" fo:line-height="100%" fo:text-align="center" fo:text-indent="0cm" style:writing-mode="lr-tb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ff" fo:font-family="Arial" style:font-family-generic="swiss" style:font-pitch="variable" fo:font-size="14pt" fo:text-shadow="1pt 1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éro&gt;</text:page-number></text:span></text:p>
        </draw:text-box>
      </draw:frame>
      <draw:page-thumbnail draw:layer="backgroundobjects" svg:width="8.999cm" svg:height="6.749cm" svg:x="1cm" svg:y="2.898cm" draw:page-number="1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charte_5f_specialite" style:display-name="charte_specialite" style:page-layout-name="PM1" draw:style-name="Mdp1">
      <draw:frame presentation:style-name="charte_5f_specialite-title" draw:layer="backgroundobjects" svg:width="25.199cm" svg:height="3.506cm" svg:x="1.4cm" svg:y="0.837cm" presentation:class="title" presentation:placeholder="true">
        <draw:text-box/>
      </draw:frame>
      <draw:frame presentation:style-name="charte_5f_specialite-outline1" draw:layer="backgroundobjects" svg:width="25.199cm" svg:height="12.18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3" draw:text-style-name="MP4" draw:layer="backgroundobjects" svg:width="1.059cm" svg:height="0.847cm" svg:x="25.2cm" svg:y="19.65cm">
        <office:event-listeners>
          <presentation:event-listener script:event-name="dom:click" presentation:action="next-page"/>
        </office:event-listeners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4cm" svg:y="19.653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2.74cm" svg:y="19.65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4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6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-title" draw:layer="backgroundobjects" svg:width="14.848cm" svg:height="11.136cm" svg:x="3.075cm" svg:y="2.257cm" presentation:class="page"/>
        <draw:frame presentation:style-name="charte_5f_specialit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" style:display-name="charte_specialite_" style:page-layout-name="PM1" draw:style-name="Mdp1">
      <draw:frame presentation:style-name="charte_5f_specialite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-outline1" draw:layer="backgroundobjects" svg:width="25.199cm" svg:height="12.18cm" svg:x="1.4cm" svg:y="4.914cm" presentation:class="outline" presentation:placeholder="true">
        <draw:text-box/>
      </draw:frame>
      <draw:frame presentation:style-name="Mpr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4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11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-title" draw:layer="backgroundobjects" svg:width="14.848cm" svg:height="11.136cm" svg:x="3.075cm" svg:y="2.257cm" presentation:class="page"/>
        <draw:frame presentation:style-name="charte_5f_specialite_5f_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" style:display-name="charte_specialite__" style:page-layout-name="PM1" draw:style-name="Mdp1">
      <draw:frame presentation:style-name="charte_5f_specialite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-outline1" draw:layer="backgroundobjects" svg:width="25.199cm" svg:height="12.18cm" svg:x="1.4cm" svg:y="4.914cm" presentation:class="outline" presentation:placeholder="true">
        <draw:text-box/>
      </draw:frame>
      <draw:frame presentation:style-name="Mpr7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7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7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6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-title" draw:layer="backgroundobjects" svg:width="14.848cm" svg:height="11.136cm" svg:x="3.075cm" svg:y="2.257cm" presentation:class="page"/>
        <draw:frame presentation:style-name="charte_5f_specialite_5f__5f_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9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" style:display-name="charte_specialite___" style:page-layout-name="PM1" draw:style-name="Mdp1">
      <draw:frame presentation:style-name="charte_5f_specialite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0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0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0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6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-title" draw:layer="backgroundobjects" svg:width="14.848cm" svg:height="11.136cm" svg:x="3.075cm" svg:y="2.257cm" presentation:class="page"/>
        <draw:frame presentation:style-name="charte_5f_specialite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2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" style:display-name="charte_specialite____" style:page-layout-name="PM1" draw:style-name="Mdp1">
      <draw:frame presentation:style-name="charte_5f_specialite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3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3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3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7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-title" draw:layer="backgroundobjects" svg:width="14.848cm" svg:height="11.136cm" svg:x="3.075cm" svg:y="2.257cm" presentation:class="page"/>
        <draw:frame presentation:style-name="charte_5f_specialite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4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4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5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5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" style:display-name="charte_specialite_____" style:page-layout-name="PM1" draw:style-name="Mdp1">
      <draw:frame presentation:style-name="charte_5f_specialite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6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6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6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7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-title" draw:layer="backgroundobjects" svg:width="14.848cm" svg:height="11.136cm" svg:x="3.075cm" svg:y="2.257cm" presentation:class="page"/>
        <draw:frame presentation:style-name="charte_5f_specialite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7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7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8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8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" style:display-name="charte_specialite______" style:page-layout-name="PM1" draw:style-name="Mdp1">
      <draw:frame presentation:style-name="charte_5f_specialite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9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9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9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8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-title" draw:layer="backgroundobjects" svg:width="14.848cm" svg:height="11.136cm" svg:x="3.075cm" svg:y="2.257cm" presentation:class="page"/>
        <draw:frame presentation:style-name="charte_5f_specialite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0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0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1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1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" style:display-name="charte_specialite_______" style:page-layout-name="PM1" draw:style-name="Mdp1">
      <draw:frame presentation:style-name="charte_5f_specialite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2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2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2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8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-title" draw:layer="backgroundobjects" svg:width="14.848cm" svg:height="11.136cm" svg:x="3.075cm" svg:y="2.257cm" presentation:class="page"/>
        <draw:frame presentation:style-name="charte_5f_specialite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3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3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4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4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editing-duration>PT6H28M30S</meta:editing-duration>
    <meta:editing-cycles>26</meta:editing-cycles>
    <meta:generator>OpenOffice/4.1.6$Win32 OpenOffice.org_project/416m1$Build-9790</meta:generator>
    <meta:creation-date>2015-01-21T09:57:18.38</meta:creation-date>
    <dc:date>2020-09-27T15:04:19.76</dc:date>
    <meta:print-date>2015-09-12T16:02:03.933000000</meta:print-date>
    <meta:document-statistic meta:object-count="399"/>
    <meta:user-defined meta:name="Info 1"/>
    <meta:user-defined meta:name="Info 2"/>
    <meta:user-defined meta:name="Info 3"/>
    <meta:user-defined meta:name="Info 4"/>
  </office:meta>
</office:document-meta>
</file>