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6B000001D8927F4C4ACEA51F17.jpg"/>
  <manifest:file-entry manifest:media-type="image/jpeg" manifest:full-path="Pictures/10000000000008E0000006A86BD284F570CA554B.jpg"/>
  <manifest:file-entry manifest:media-type="image/jpeg" manifest:full-path="Pictures/10000000000001E90000016E95E6D5A6676FC52E.jpg"/>
  <manifest:file-entry manifest:media-type="image/gif" manifest:full-path="Pictures/100002000000067600000923EC0C74E74953A2CC.gif"/>
  <manifest:file-entry manifest:media-type="image/jpeg" manifest:full-path="Pictures/100000000000050000000780444FA82D42055309.jpg"/>
  <manifest:file-entry manifest:media-type="image/jpeg" manifest:full-path="Pictures/100000000000066B00000906D8CCE71F69B5F0D3.jpg"/>
  <manifest:file-entry manifest:media-type="image/jpeg" manifest:full-path="Pictures/10000000000006A8000008E0D6B4BF4E83B3E4FA.jpg"/>
  <manifest:file-entry manifest:media-type="image/jpeg" manifest:full-path="Pictures/10000000000008E0000006A8F3EA4D48D8C8D67F.jpg"/>
  <manifest:file-entry manifest:media-type="image/jpeg" manifest:full-path="Pictures/10000000000008E0000006A82E81AC93630E853C.jpg"/>
  <manifest:file-entry manifest:media-type="image/png" manifest:full-path="Pictures/10000200000001AE000001CB56542EB5AC72BC22.png"/>
  <manifest:file-entry manifest:media-type="image/jpeg" manifest:full-path="Pictures/1000000000000E4000000AB013F770D44FD81414.jpg"/>
  <manifest:file-entry manifest:media-type="image/jpeg" manifest:full-path="Pictures/1000000000000500000003C01B5B1B223857FA4F.jpg"/>
  <manifest:file-entry manifest:media-type="image/jpeg" manifest:full-path="Pictures/1000000000000500000003C04D7F995046FF7526.jpg"/>
  <manifest:file-entry manifest:media-type="image/jpeg" manifest:full-path="Pictures/1000000000000500000003C0C8373096B600D9FD.jpg"/>
  <manifest:file-entry manifest:media-type="image/png" manifest:full-path="Pictures/100000000000042A000002CA4B635BA66949173D.png"/>
  <manifest:file-entry manifest:media-type="image/jpeg" manifest:full-path="Pictures/10000000000002B5000001C55EC087F8FFFBA78F.jpg"/>
  <manifest:file-entry manifest:media-type="image/jpeg" manifest:full-path="Pictures/1000000000000500000003C0555151962BDC0223.jpg"/>
  <manifest:file-entry manifest:media-type="image/jpeg" manifest:full-path="Pictures/1000000000000500000003C0226A994AF0E15BBD.jpg"/>
  <manifest:file-entry manifest:media-type="image/jpeg" manifest:full-path="Pictures/100000000000033A00000225283F0367CF69C269.jpg"/>
  <manifest:file-entry manifest:media-type="image/png" manifest:full-path="Pictures/10000201000000C8000000C812875B520AC90E93.png"/>
  <manifest:file-entry manifest:media-type="image/jpeg" manifest:full-path="Pictures/10000000000001C8000001561F81C09ACEE9F082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draw:fill-image-width="0cm" draw:fill-image-height="0cm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2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draw:fill="none" draw:fill-color="#618ffd" draw:textarea-horizontal-align="justify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5" style:family="graphic">
      <style:graphic-properties style:protect="size"/>
    </style:style>
    <style:style style:name="gr6" style:family="graphic" style:parent-style-name="standard">
      <style:graphic-properties draw:stroke="none" draw:fill="none" draw:fill-color="#618ffd" draw:textarea-horizontal-align="left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7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9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min-height="0.337cm" fo:min-width="0.245cm" fo:padding-top="0.13cm" fo:padding-bottom="0.13cm" fo:padding-left="0.25cm" fo:padding-right="0.25cm" fo:wrap-option="no-wrap" draw:shadow="hidden" draw:shadow-color="#919191"/>
    </style:style>
    <style:style style:name="gr10" style:family="graphic" style:parent-style-name="standard">
      <style:graphic-properties draw:stroke="none" draw:fill="solid" draw:fill-color="#0000ff" draw:textarea-horizontal-align="right" draw:textarea-vertical-align="middle" draw:auto-grow-height="false" fo:min-height="1.01cm" fo:min-width="22cm" fo:padding-top="0.13cm" fo:padding-bottom="0.13cm" fo:padding-left="0.25cm" fo:padding-right="0.25cm" fo:wrap-option="no-wrap" draw:shadow="hidden" draw:shadow-color="#919191"/>
    </style:style>
    <style:style style:name="gr11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2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3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6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8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9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0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1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justify" draw:textarea-vertical-align="middle" draw:auto-grow-height="false" fo:min-height="12.863cm" fo:min-width="20.879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2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3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4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5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6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7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8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9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0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1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2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3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4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5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6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7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8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9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0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1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2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3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4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5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6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7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8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8.064cm, 6.451cm, 6.451cm)" draw:image-opacity="100%" style:mirror="none"/>
    </style:style>
    <style:style style:name="gr49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4.839cm, 4.435cm, 3.225cm)" draw:image-opacity="100%" style:mirror="none"/>
    </style:style>
    <style:style style:name="gr50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3.226cm, 6.451cm, 7.661cm, 4.838cm)" draw:image-opacity="100%" style:mirror="none"/>
    </style:style>
    <style:style style:name="gr51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2.824cm, 6.451cm, 9.285cm, 4.838cm)" draw:image-opacity="100%" style:mirror="none"/>
    </style:style>
    <style:style style:name="gr52" style:family="graphic" style:parent-style-name="standard">
      <style:graphic-properties draw:stroke="none" svg:stroke-color="#000000" draw:fill="none" draw:fill-color="#ffffff" draw:auto-grow-height="true" draw:auto-grow-width="false" fo:max-height="0cm" fo:min-height="1.098cm"/>
    </style:style>
    <style:style style:name="gr53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5.032cm" fo:min-width="21.09cm" fo:padding-top="0.13cm" fo:padding-bottom="0.13cm" fo:padding-left="0.25cm" fo:padding-right="0.25cm" fo:wrap-option="no-wrap" draw:shadow-color="#808080"/>
    </style:style>
    <style:style style:name="gr54" style:family="graphic" style:parent-style-name="standard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55" style:family="graphic" style:parent-style-name="standard">
      <style:graphic-properties draw:stroke="solid" svg:stroke-width="0.026cm" svg:stroke-color="#000000" draw:marker-end="msArrowEnd_20_5" draw:marker-end-width="0.21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56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57" style:family="graphic" style:parent-style-name="standard">
      <style:graphic-properties draw:stroke="solid" svg:stroke-width="0.026cm" svg:stroke-color="#000000" svg:stroke-opacity="100%" draw:stroke-linejoin="round" draw:fill="solid" draw:fill-color="#808080" draw:textarea-horizontal-align="left" draw:textarea-vertical-align="top" draw:auto-grow-height="false" fo:min-height="1.439cm" fo:min-width="3.302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58" style:family="graphic" style:parent-style-name="standard">
      <style:graphic-properties draw:stroke="solid" svg:stroke-width="0.026cm" svg:stroke-color="#000000" svg:stroke-opacity="100%" draw:stroke-linejoin="round" draw:fill="solid" draw:fill-color="#777777" draw:textarea-horizontal-align="left" draw:textarea-vertical-align="top" draw:auto-grow-height="false" fo:min-height="0.593cm" fo:min-width="4.149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59" style:family="graphic" style:parent-style-name="standard">
      <style:graphic-properties draw:stroke="solid" svg:stroke-width="0.026cm" svg:stroke-color="#000000" svg:stroke-opacity="100%" draw:stroke-linejoin="round" draw:fill="solid" draw:fill-color="#808080" draw:textarea-horizontal-align="left" draw:textarea-vertical-align="top" draw:auto-grow-height="false" fo:min-height="5.038cm" fo:min-width="8.594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60" style:family="graphic" style:parent-style-name="standard">
      <style:graphic-properties draw:stroke="solid" svg:stroke-width="0.026cm" svg:stroke-color="#000000" svg:stroke-opacity="100%" draw:stroke-linejoin="round" draw:fill="solid" draw:fill-color="#777777" draw:textarea-horizontal-align="left" draw:textarea-vertical-align="top" draw:auto-grow-height="false" fo:min-height="5.885cm" fo:min-width="0.339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61" style:family="graphic" style:parent-style-name="standard">
      <style:graphic-properties draw:stroke="dash" draw:stroke-dash="_32__20_Dots_20_1_20_Dash" svg:stroke-width="0.106cm" svg:stroke-color="#ff3333" draw:marker-start="Rounded_20_large_20_Arrow" draw:marker-start-width="0.5cm" draw:marker-end="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62" style:family="graphic" style:parent-style-name="standard">
      <style:graphic-properties draw:stroke="solid" svg:stroke-width="0.026cm" svg:stroke-color="#000000" draw:marker-start="msArrowEnd_20_5" draw:marker-start-width="0.21cm" draw:marker-start-center="false" draw:marker-end="msArrowEnd_20_5" draw:marker-end-width="0.21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63" style:family="graphic" style:parent-style-name="standard">
      <style:graphic-properties draw:stroke="solid" svg:stroke-width="0.079cm" svg:stroke-color="#000000" draw:marker-end="Extrémités_20_de_20_flèche_20_1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64" style:family="graphic" style:parent-style-name="standard">
      <style:graphic-properties draw:textarea-horizontal-align="justify" draw:textarea-vertical-align="middle" draw:auto-grow-height="false" fo:min-height="0.458cm" fo:min-width="0.208cm"/>
    </style:style>
    <style:style style:name="gr65" style:family="graphic" style:parent-style-name="standard">
      <style:graphic-properties svg:stroke-width="0.1cm" svg:stroke-color="#ff0000" draw:marker-start-width="0.615cm" draw:marker-end-width="0.615cm" draw:fill="none" draw:fill-color="#ffffff" draw:textarea-horizontal-align="justify" draw:textarea-vertical-align="middle" draw:auto-grow-height="false" fo:min-height="0.712cm" fo:min-width="0.462cm" fo:padding-top="0.175cm" fo:padding-bottom="0.175cm" fo:padding-left="0.3cm" fo:padding-right="0.3cm"/>
    </style:style>
    <style:style style:name="gr66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67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justify" draw:textarea-vertical-align="middle" draw:auto-grow-height="false" fo:min-height="4.82cm" fo:min-width="19.82cm" fo:padding-top="0.13cm" fo:padding-bottom="0.13cm" fo:padding-left="0.25cm" fo:padding-right="0.25cm" fo:wrap-option="no-wrap" draw:shadow-color="#808080"/>
    </style:style>
    <style:style style:name="gr68" style:family="graphic" style:parent-style-name="standard">
      <style:graphic-properties draw:stroke="solid" svg:stroke-width="0.026cm" svg:stroke-color="#000000" svg:stroke-opacity="100%" draw:stroke-linejoin="round" draw:fill="solid" draw:fill-color="#808080" draw:textarea-horizontal-align="left" draw:textarea-vertical-align="top" draw:auto-grow-height="false" fo:min-height="1.439cm" fo:min-width="2.878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69" style:family="graphic" style:parent-style-name="standard">
      <style:graphic-properties draw:stroke="solid" svg:stroke-width="0.026cm" svg:stroke-color="#000000" svg:stroke-opacity="100%" draw:stroke-linejoin="round" draw:fill="solid" draw:fill-color="#777777" draw:textarea-horizontal-align="left" draw:textarea-vertical-align="top" draw:auto-grow-height="false" fo:min-height="0.593cm" fo:min-width="3.725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70" style:family="graphic" style:parent-style-name="standard">
      <style:graphic-properties draw:stroke="solid" svg:stroke-width="0.026cm" svg:stroke-color="#000000" svg:stroke-opacity="100%" draw:stroke-linejoin="round" draw:fill="solid" draw:fill-color="#808080" draw:textarea-horizontal-align="left" draw:textarea-vertical-align="top" draw:auto-grow-height="false" fo:min-height="4.826cm" fo:min-width="4.783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71" style:family="graphic" style:parent-style-name="standard">
      <style:graphic-properties draw:stroke="solid" svg:stroke-width="0.026cm" svg:stroke-color="#000000" svg:stroke-opacity="100%" draw:stroke-linejoin="round" draw:fill="solid" draw:fill-color="#777777" draw:textarea-horizontal-align="left" draw:textarea-vertical-align="top" draw:auto-grow-height="false" fo:min-height="5.673cm" fo:min-width="0.339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72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justify" draw:textarea-vertical-align="middle" draw:auto-grow-height="false" fo:min-height="5.032cm" fo:min-width="20.879cm" fo:padding-top="0.13cm" fo:padding-bottom="0.13cm" fo:padding-left="0.25cm" fo:padding-right="0.25cm" fo:wrap-option="no-wrap" draw:shadow-color="#808080"/>
    </style:style>
    <style:style style:name="gr73" style:family="graphic" style:parent-style-name="standard">
      <style:graphic-properties draw:stroke="solid" svg:stroke-width="0.026cm" svg:stroke-color="#000000" svg:stroke-opacity="100%" draw:stroke-linejoin="round" draw:fill="solid" draw:fill-color="#808080" draw:textarea-horizontal-align="left" draw:textarea-vertical-align="top" draw:auto-grow-height="false" fo:min-height="1.863cm" fo:min-width="3.514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74" style:family="graphic" style:parent-style-name="standard">
      <style:graphic-properties draw:stroke="solid" svg:stroke-width="0.026cm" svg:stroke-color="#000000" svg:stroke-opacity="100%" draw:stroke-linejoin="round" draw:fill="solid" draw:fill-color="#777777" draw:textarea-horizontal-align="left" draw:textarea-vertical-align="top" draw:auto-grow-height="false" fo:min-height="0.593cm" fo:min-width="4.36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75" style:family="graphic" style:parent-style-name="standard">
      <style:graphic-properties draw:stroke="solid" svg:stroke-width="0.026cm" svg:stroke-color="#000000" svg:stroke-opacity="100%" draw:stroke-linejoin="round" draw:fill="solid" draw:fill-color="#777777" draw:textarea-horizontal-align="left" draw:textarea-vertical-align="top" draw:auto-grow-height="false" fo:min-height="1.44cm" fo:min-width="0.338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76" style:family="graphic" style:parent-style-name="standard">
      <style:graphic-properties draw:stroke="solid" svg:stroke-width="0.026cm" svg:stroke-color="#000000" svg:stroke-opacity="100%" draw:stroke-linejoin="round" draw:fill="solid" draw:fill-color="#808080" draw:textarea-horizontal-align="left" draw:textarea-vertical-align="top" draw:auto-grow-height="false" fo:min-height="4.191cm" fo:min-width="2.244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77" style:family="graphic" style:parent-style-name="standard">
      <style:graphic-properties draw:stroke="solid" svg:stroke-width="0.026cm" svg:stroke-color="#000000" svg:stroke-opacity="100%" draw:stroke-linejoin="round" draw:fill="solid" draw:fill-color="#777777" draw:textarea-horizontal-align="left" draw:textarea-vertical-align="top" draw:auto-grow-height="false" fo:min-height="5.038cm" fo:min-width="0.338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78" style:family="graphic" style:parent-style-name="standard">
      <style:graphic-properties svg:stroke-width="0.1cm" svg:stroke-color="#ff0000" draw:marker-start-width="0.615cm" draw:marker-end-width="0.615cm" draw:fill="none" draw:fill-color="#ffffff" draw:textarea-horizontal-align="justify" draw:textarea-vertical-align="middle" draw:auto-grow-height="false" fo:min-height="0.812cm" fo:min-width="0.562cm" fo:padding-top="0.175cm" fo:padding-bottom="0.175cm" fo:padding-left="0.3cm" fo:padding-right="0.3cm"/>
    </style:style>
    <style:style style:name="gr79" style:family="graphic" style:parent-style-name="standard">
      <style:graphic-properties draw:textarea-horizontal-align="justify" draw:textarea-vertical-align="middle" draw:auto-grow-height="false" fo:min-height="0.457cm" fo:min-width="0.208cm"/>
    </style:style>
    <style:style style:name="gr80" style:family="graphic" style:parent-style-name="standard">
      <style:graphic-properties draw:stroke="none" svg:stroke-color="#000000" draw:fill="none" draw:fill-color="#ffffff" draw:auto-grow-height="true" draw:auto-grow-width="false" fo:max-height="0cm" fo:min-height="1.425cm"/>
    </style:style>
    <style:style style:name="gr81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8.636cm" fo:min-width="7.323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82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83" style:family="graphic" style:parent-style-name="standard">
      <style:graphic-properties draw:stroke="solid" svg:stroke-width="0.026cm" svg:stroke-color="#000000" draw:stroke-linejoin="miter" svg:stroke-linecap="square" draw:fill="solid" draw:fill-color="#808080" draw:textarea-horizontal-align="left" draw:textarea-vertical-align="middle" draw:auto-grow-height="false" fo:min-height="0.375cm" fo:min-width="19.185cm" fo:padding-top="0.13cm" fo:padding-bottom="0.13cm" fo:padding-left="0.25cm" fo:padding-right="0.25cm" fo:wrap-option="no-wrap" draw:shadow-color="#808080"/>
    </style:style>
    <style:style style:name="gr84" style:family="graphic" style:parent-style-name="standard">
      <style:graphic-properties draw:stroke="solid" svg:stroke-width="0.026cm" svg:stroke-color="#000000" draw:stroke-linejoin="miter" svg:stroke-linecap="square" draw:fill="solid" draw:fill-color="#808080" draw:textarea-horizontal-align="left" draw:textarea-vertical-align="middle" draw:auto-grow-height="false" fo:min-height="0.163cm" fo:min-width="0.135cm" fo:padding-top="0.13cm" fo:padding-bottom="0.13cm" fo:padding-left="0.25cm" fo:padding-right="0.25cm" fo:wrap-option="no-wrap" draw:shadow-color="#808080"/>
    </style:style>
    <style:style style:name="gr85" style:family="graphic" style:parent-style-name="standard">
      <style:graphic-properties draw:stroke="solid" svg:stroke-width="0.026cm" svg:stroke-color="#000000" draw:stroke-linejoin="miter" svg:stroke-linecap="square" draw:fill="solid" draw:fill-color="#808080" draw:textarea-horizontal-align="left" draw:textarea-vertical-align="middle" draw:auto-grow-height="false" fo:min-height="0.163cm" fo:min-width="21.514cm" fo:padding-top="0.13cm" fo:padding-bottom="0.13cm" fo:padding-left="0.25cm" fo:padding-right="0.25cm" fo:wrap-option="no-wrap" draw:shadow-color="#808080"/>
    </style:style>
    <style:style style:name="gr86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0.164cm" fo:min-width="19.397cm" fo:padding-top="0.13cm" fo:padding-bottom="0.13cm" fo:padding-left="0.25cm" fo:padding-right="0.25cm" fo:wrap-option="no-wrap" draw:shadow-color="#808080"/>
    </style:style>
    <style:style style:name="gr87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0.163cm" fo:min-width="18.339cm" fo:padding-top="0.13cm" fo:padding-bottom="0.13cm" fo:padding-left="0.25cm" fo:padding-right="0.25cm" fo:wrap-option="no-wrap" draw:shadow-color="#808080"/>
    </style:style>
    <style:style style:name="gr88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9.265cm" fo:min-width="0.135cm" fo:padding-top="0.13cm" fo:padding-bottom="0.13cm" fo:padding-left="0.25cm" fo:padding-right="0.25cm" fo:wrap-option="no-wrap" draw:shadow-color="#808080"/>
    </style:style>
    <style:style style:name="gr89" style:family="graphic" style:parent-style-name="standard">
      <style:graphic-properties draw:stroke="solid" svg:stroke-width="0.026cm" svg:stroke-color="#000000" draw:stroke-linejoin="miter" svg:stroke-linecap="square" draw:fill="solid" draw:fill-color="#b2b2b2" draw:textarea-horizontal-align="left" draw:textarea-vertical-align="middle" draw:auto-grow-height="false" fo:min-height="0.163cm" fo:min-width="0.135cm" fo:padding-top="0.13cm" fo:padding-bottom="0.13cm" fo:padding-left="0.25cm" fo:padding-right="0.25cm" fo:wrap-option="no-wrap" draw:shadow-color="#808080"/>
    </style:style>
    <style:style style:name="gr90" style:family="graphic" style:parent-style-name="standard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91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7.79cm" fo:min-width="7.323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92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93" style:family="graphic" style:parent-style-name="standard">
      <style:graphic-properties draw:stroke="solid" svg:stroke-width="0.079cm" svg:stroke-color="#000000" draw:marker-end="Extrémités_20_de_20_flèche_20_2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94" style:family="graphic" style:parent-style-name="standard">
      <style:graphic-properties draw:stroke="solid" svg:stroke-width="0.079cm" svg:stroke-color="#000000" draw:marker-end="Extrémités_20_de_20_flèche_20_3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9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96" style:family="graphic" style:parent-style-name="standard">
      <style:graphic-properties draw:stroke="solid" svg:stroke-width="0.079cm" svg:stroke-color="#000000" draw:marker-end="Extrémités_20_de_20_flèche_20_4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9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98" style:family="graphic" style:parent-style-name="standard">
      <style:graphic-properties draw:stroke="solid" svg:stroke-width="0.079cm" svg:stroke-color="#000000" draw:marker-end="Extrémités_20_de_20_flèche_20_5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99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00" style:family="graphic" style:parent-style-name="standard">
      <style:graphic-properties draw:stroke="solid" svg:stroke-width="0.079cm" svg:stroke-color="#000000" draw:marker-end="Extrémités_20_de_20_flèche_20_6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01" style:family="graphic" style:parent-style-name="standard">
      <style:graphic-properties draw:stroke="solid" svg:stroke-width="0.079cm" svg:stroke-color="#000000" draw:marker-end="Extrémités_20_de_20_flèche_20_7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02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103" style:family="graphic" style:parent-style-name="standard">
      <style:graphic-properties draw:stroke="none" draw:fill="none" draw:fill-color="#618ffd" draw:textarea-horizontal-align="left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104" style:family="graphic" style:parent-style-name="standard">
      <style:graphic-properties draw:stroke="none" draw:fill="none" fo:min-height="1.128cm"/>
    </style:style>
    <style:style style:name="gr10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06" style:family="graphic" style:parent-style-name="standard">
      <style:graphic-properties draw:stroke="solid" svg:stroke-width="0.026cm" svg:stroke-color="#000000" draw:stroke-linejoin="miter" svg:stroke-linecap="square" draw:fill="solid" draw:fill-color="#808080" draw:textarea-horizontal-align="left" draw:textarea-vertical-align="middle" draw:auto-grow-height="false" fo:min-height="0.375cm" fo:min-width="11.989cm" fo:padding-top="0.13cm" fo:padding-bottom="0.13cm" fo:padding-left="0.25cm" fo:padding-right="0.25cm" fo:wrap-option="no-wrap" draw:shadow-color="#808080"/>
    </style:style>
    <style:style style:name="gr107" style:family="graphic" style:parent-style-name="standard">
      <style:graphic-properties draw:stroke="solid" svg:stroke-width="0.026cm" svg:stroke-color="#000000" draw:stroke-linejoin="miter" svg:stroke-linecap="square" draw:fill="solid" draw:fill-color="#808080" draw:textarea-horizontal-align="left" draw:textarea-vertical-align="middle" draw:auto-grow-height="false" fo:min-height="12.652cm" fo:min-width="0.135cm" fo:padding-top="0.13cm" fo:padding-bottom="0.13cm" fo:padding-left="0.25cm" fo:padding-right="0.25cm" fo:wrap-option="no-wrap" draw:shadow-color="#808080"/>
    </style:style>
    <style:style style:name="gr108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0.375cm" fo:min-width="9.872cm" fo:padding-top="0.13cm" fo:padding-bottom="0.13cm" fo:padding-left="0.25cm" fo:padding-right="0.25cm" fo:wrap-option="no-wrap" draw:shadow-color="#808080"/>
    </style:style>
    <style:style style:name="gr109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11.382cm" fo:min-width="0.347cm" fo:padding-top="0.13cm" fo:padding-bottom="0.13cm" fo:padding-left="0.25cm" fo:padding-right="0.25cm" fo:wrap-option="no-wrap" draw:shadow-color="#808080"/>
    </style:style>
    <style:style style:name="gr110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0.587cm" fo:min-width="0.346cm" fo:padding-top="0.13cm" fo:padding-bottom="0.13cm" fo:padding-left="0.25cm" fo:padding-right="0.25cm" fo:wrap-option="no-wrap" draw:shadow-color="#808080"/>
    </style:style>
    <style:style style:name="gr111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0.587cm" fo:min-width="0.347cm" fo:padding-top="0.13cm" fo:padding-bottom="0.13cm" fo:padding-left="0.25cm" fo:padding-right="0.25cm" fo:wrap-option="no-wrap" draw:shadow-color="#808080"/>
    </style:style>
    <style:style style:name="gr112" style:family="graphic" style:parent-style-name="standard">
      <style:graphic-properties draw:stroke="solid" svg:stroke-width="0.026cm" svg:stroke-color="#000000" draw:stroke-linejoin="miter" svg:stroke-linecap="square" draw:fill="solid" draw:fill-color="#b2b2b2" draw:textarea-horizontal-align="left" draw:textarea-vertical-align="middle" draw:auto-grow-height="false" fo:min-height="0.163cm" fo:min-width="0.346cm" fo:padding-top="0.13cm" fo:padding-bottom="0.13cm" fo:padding-left="0.25cm" fo:padding-right="0.25cm" fo:wrap-option="no-wrap" draw:shadow-color="#808080"/>
    </style:style>
    <style:style style:name="gr113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4.403cm" fo:min-width="3.513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114" style:family="graphic" style:parent-style-name="standard">
      <style:graphic-properties draw:stroke="solid" svg:stroke-width="0.026cm" svg:stroke-color="#000000" draw:stroke-linejoin="miter" svg:stroke-linecap="square" draw:fill="none" draw:fill-color="#00cc99" draw:textarea-horizontal-align="justify" draw:textarea-vertical-align="top" draw:auto-grow-height="false" fo:min-height="2.719cm" fo:min-width="2.629cm" fo:padding-top="0.13cm" fo:padding-bottom="0.13cm" fo:padding-left="0.25cm" fo:padding-right="0.25cm" fo:wrap-option="wrap" draw:shadow-color="#808080"/>
    </style:style>
    <style:style style:name="gr115" style:family="graphic" style:parent-style-name="standard">
      <style:graphic-properties draw:stroke="solid" svg:stroke-width="0.026cm" svg:stroke-color="#000000" draw:stroke-linejoin="miter" svg:stroke-linecap="square" draw:fill="solid" draw:fill-color="#b2b2b2" draw:textarea-horizontal-align="left" draw:textarea-vertical-align="middle" draw:auto-grow-height="false" fo:min-height="0.163cm" fo:min-width="0.347cm" fo:padding-top="0.13cm" fo:padding-bottom="0.13cm" fo:padding-left="0.25cm" fo:padding-right="0.25cm" fo:wrap-option="no-wrap" draw:shadow-color="#808080"/>
    </style:style>
    <style:style style:name="gr116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17" style:family="graphic" style:parent-style-name="standard">
      <style:graphic-properties draw:stroke="solid" svg:stroke-width="0.079cm" svg:stroke-color="#000000" draw:marker-end="Extrémités_20_de_20_flèche_20_8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18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19" style:family="graphic" style:parent-style-name="standard">
      <style:graphic-properties draw:stroke="solid" svg:stroke-width="0.079cm" svg:stroke-color="#000000" draw:marker-end="Extrémités_20_de_20_flèche_20_9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20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21" style:family="graphic" style:parent-style-name="standard">
      <style:graphic-properties draw:stroke="solid" svg:stroke-width="0.079cm" svg:stroke-color="#000000" draw:marker-end="Extrémités_20_de_20_flèche_20_10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22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4.403cm" fo:min-width="3.302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123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24" style:family="graphic" style:parent-style-name="standard">
      <style:graphic-properties draw:stroke="solid" svg:stroke-width="0.079cm" svg:stroke-color="#000000" draw:marker-end="Extrémités_20_de_20_flèche_20_11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2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26" style:family="graphic" style:parent-style-name="standard">
      <style:graphic-properties draw:stroke="solid" svg:stroke-width="0.026cm" svg:stroke-color="#000000" draw:stroke-linejoin="miter" svg:stroke-linecap="square" draw:fill="solid" draw:fill-color="#b2b2b2" draw:textarea-horizontal-align="left" draw:textarea-vertical-align="middle" draw:auto-grow-height="false" fo:min-height="14.345cm" fo:min-width="0.77cm" fo:padding-top="0.13cm" fo:padding-bottom="0.13cm" fo:padding-left="0.25cm" fo:padding-right="0.25cm" fo:wrap-option="no-wrap" draw:shadow-color="#808080"/>
    </style:style>
    <style:style style:name="gr127" style:family="graphic" style:parent-style-name="standard">
      <style:graphic-properties draw:stroke="solid" svg:stroke-width="0.026cm" svg:stroke-color="#000000" draw:stroke-linejoin="miter" svg:stroke-linecap="square" draw:fill="solid" draw:fill-color="#808080" draw:textarea-horizontal-align="left" draw:textarea-vertical-align="middle" draw:auto-grow-height="false" fo:min-height="0.799cm" fo:min-width="0.135cm" fo:padding-top="0.13cm" fo:padding-bottom="0.13cm" fo:padding-left="0.25cm" fo:padding-right="0.25cm" fo:wrap-option="no-wrap" draw:shadow-color="#808080"/>
    </style:style>
    <style:style style:name="gr128" style:family="graphic" style:parent-style-name="standard">
      <style:graphic-properties draw:stroke="solid" svg:stroke-width="0.026cm" svg:stroke-color="#000000" draw:stroke-linejoin="miter" svg:stroke-linecap="square" draw:fill="solid" draw:fill-color="#808080" draw:textarea-horizontal-align="left" draw:textarea-vertical-align="middle" draw:auto-grow-height="false" fo:min-height="0.798cm" fo:min-width="0.135cm" fo:padding-top="0.13cm" fo:padding-bottom="0.13cm" fo:padding-left="0.25cm" fo:padding-right="0.25cm" fo:wrap-option="no-wrap" draw:shadow-color="#808080"/>
    </style:style>
    <style:style style:name="gr129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12.651cm" fo:min-width="0.347cm" fo:padding-top="0.13cm" fo:padding-bottom="0.13cm" fo:padding-left="0.25cm" fo:padding-right="0.25cm" fo:wrap-option="no-wrap" draw:shadow-color="#808080"/>
    </style:style>
    <style:style style:name="gr130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10.541cm" fo:min-width="10.075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131" style:family="graphic" style:parent-style-name="standard">
      <style:graphic-properties draw:stroke="solid" svg:stroke-width="0.026cm" svg:stroke-color="#000000" draw:stroke-linejoin="miter" svg:stroke-linecap="square" draw:fill="solid" draw:fill-color="#b2b2b2" draw:textarea-horizontal-align="left" draw:textarea-vertical-align="middle" draw:auto-grow-height="false" fo:min-height="0.587cm" fo:min-width="0.347cm" fo:padding-top="0.13cm" fo:padding-bottom="0.13cm" fo:padding-left="0.25cm" fo:padding-right="0.25cm" fo:wrap-option="no-wrap" draw:shadow-color="#808080"/>
    </style:style>
    <style:style style:name="gr132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0.586cm" fo:min-width="14.74cm" fo:padding-top="0.13cm" fo:padding-bottom="0.13cm" fo:padding-left="0.25cm" fo:padding-right="0.25cm" fo:wrap-option="no-wrap" draw:shadow-color="#808080"/>
    </style:style>
    <style:style style:name="gr133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0.587cm" fo:min-width="0.77cm" fo:padding-top="0.13cm" fo:padding-bottom="0.13cm" fo:padding-left="0.25cm" fo:padding-right="0.25cm" fo:wrap-option="no-wrap" draw:shadow-color="#808080"/>
    </style:style>
    <style:style style:name="gr134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3.132cm" fo:min-width="3.726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135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1.693cm" fo:min-width="0cm" fo:padding-top="0.13cm" fo:padding-bottom="0.13cm" fo:padding-left="0.25cm" fo:padding-right="0.25cm" fo:wrap-option="no-wrap" draw:shadow-color="#808080"/>
    </style:style>
    <style:style style:name="gr136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0cm" fo:min-width="0.135cm" fo:padding-top="0.13cm" fo:padding-bottom="0.13cm" fo:padding-left="0.25cm" fo:padding-right="0.25cm" fo:wrap-option="no-wrap" draw:shadow-color="#808080"/>
    </style:style>
    <style:style style:name="gr137" style:family="graphic" style:parent-style-name="standard">
      <style:graphic-properties draw:stroke="solid" svg:stroke-width="0.026cm" svg:stroke-color="#000000" draw:stroke-linejoin="miter" svg:stroke-linecap="square" draw:fill="none" draw:fill-color="#00cc99" draw:textarea-horizontal-align="justify" draw:textarea-vertical-align="top" draw:auto-grow-height="false" fo:min-height="1.825cm" fo:min-width="1.735cm" fo:padding-top="0.13cm" fo:padding-bottom="0.13cm" fo:padding-left="0.25cm" fo:padding-right="0.25cm" fo:wrap-option="wrap" draw:shadow-color="#808080"/>
    </style:style>
    <style:style style:name="gr138" style:family="graphic" style:parent-style-name="standard">
      <style:graphic-properties draw:stroke="solid" svg:stroke-width="0.026cm" svg:stroke-color="#000000" draw:stroke-linejoin="miter" svg:stroke-linecap="square" draw:fill="none" draw:fill-color="#00cc99" draw:textarea-horizontal-align="justify" draw:textarea-vertical-align="top" draw:auto-grow-height="false" fo:min-height="2.422cm" fo:min-width="2.033cm" fo:padding-top="0.13cm" fo:padding-bottom="0.13cm" fo:padding-left="0.25cm" fo:padding-right="0.25cm" fo:wrap-option="wrap" draw:shadow-color="#808080"/>
    </style:style>
    <style:style style:name="gr139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40" style:family="graphic" style:parent-style-name="standard">
      <style:graphic-properties draw:stroke="solid" svg:stroke-width="0.079cm" svg:stroke-color="#000000" draw:marker-end="Extrémités_20_de_20_flèche_20_13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41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42" style:family="graphic" style:parent-style-name="standard">
      <style:graphic-properties draw:stroke="solid" svg:stroke-width="0.079cm" svg:stroke-color="#000000" draw:marker-end="Extrémités_20_de_20_flèche_20_14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43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4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45" style:family="graphic" style:parent-style-name="standard">
      <style:graphic-properties draw:stroke="solid" svg:stroke-width="0.079cm" svg:stroke-color="#000000" draw:marker-end="Extrémités_20_de_20_flèche_20_15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46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47" style:family="graphic" style:parent-style-name="standard">
      <style:graphic-properties draw:stroke="solid" svg:stroke-width="0.079cm" svg:stroke-color="#000000" draw:marker-end="Extrémités_20_de_20_flèche_20_16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48" style:family="graphic" style:parent-style-name="standard">
      <style:graphic-properties draw:stroke="solid" svg:stroke-width="0.106cm" svg:stroke-color="#000000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49" style:family="graphic" style:parent-style-name="standard">
      <style:graphic-properties draw:stroke="solid" svg:stroke-width="0.026cm" svg:stroke-color="#000000" draw:stroke-linejoin="miter" svg:stroke-linecap="square" draw:fill="solid" draw:fill-color="#b2b2b2" draw:textarea-horizontal-align="left" draw:textarea-vertical-align="middle" draw:auto-grow-height="false" fo:min-height="0.587cm" fo:min-width="0.346cm" fo:padding-top="0.13cm" fo:padding-bottom="0.13cm" fo:padding-left="0.25cm" fo:padding-right="0.25cm" fo:wrap-option="no-wrap" draw:shadow-color="#808080"/>
    </style:style>
    <style:style style:name="gr150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0.587cm" fo:min-width="0.982cm" fo:padding-top="0.13cm" fo:padding-bottom="0.13cm" fo:padding-left="0.25cm" fo:padding-right="0.25cm" fo:wrap-option="no-wrap" draw:shadow-color="#808080"/>
    </style:style>
    <style:style style:name="gr151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3.768cm" fo:min-width="4.149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152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2.075cm" fo:min-width="2.244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153" style:family="graphic" style:parent-style-name="standard">
      <style:graphic-properties draw:stroke="solid" svg:stroke-width="0.026cm" svg:stroke-color="#000000" draw:stroke-linejoin="miter" svg:stroke-linecap="square" draw:fill="solid" draw:fill-color="#ff3300" draw:textarea-horizontal-align="left" draw:textarea-vertical-align="middle" draw:auto-grow-height="false" fo:min-height="1.714cm" fo:min-width="9.538cm" fo:padding-top="0.13cm" fo:padding-bottom="0.13cm" fo:padding-left="0.25cm" fo:padding-right="0.25cm" fo:wrap-option="no-wrap" draw:shadow-color="#808080"/>
    </style:style>
    <style:style style:name="gr15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55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12.74cm" fo:min-width="0.053cm" fo:padding-top="0.13cm" fo:padding-bottom="0.13cm" fo:padding-left="0.25cm" fo:padding-right="0.25cm" fo:wrap-option="no-wrap" draw:shadow-color="#808080"/>
    </style:style>
    <style:style style:name="gr156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0.593cm" fo:min-width="0.054cm" fo:padding-top="0.13cm" fo:padding-bottom="0.13cm" fo:padding-left="0.25cm" fo:padding-right="0.25cm" fo:wrap-option="no-wrap" draw:shadow-color="#808080"/>
    </style:style>
    <style:style style:name="gr157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10.612cm" fo:min-width="6.432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158" style:family="graphic" style:parent-style-name="standard">
      <style:graphic-properties draw:stroke="solid" svg:stroke-width="0.026cm" svg:stroke-color="#000000" draw:stroke-linejoin="miter" svg:stroke-linecap="square" draw:fill="solid" draw:fill-color="#b2b2b2" draw:textarea-horizontal-align="left" draw:textarea-vertical-align="middle" draw:auto-grow-height="false" fo:min-height="0.586cm" fo:min-width="0.055cm" fo:padding-top="0.13cm" fo:padding-bottom="0.13cm" fo:padding-left="0.25cm" fo:padding-right="0.25cm" fo:wrap-option="no-wrap" draw:shadow-color="#808080"/>
    </style:style>
    <style:style style:name="gr159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0.59cm" fo:min-width="9.493cm" fo:padding-top="0.13cm" fo:padding-bottom="0.13cm" fo:padding-left="0.25cm" fo:padding-right="0.25cm" fo:wrap-option="no-wrap" draw:shadow-color="#808080"/>
    </style:style>
    <style:style style:name="gr160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0.591cm" fo:min-width="0.332cm" fo:padding-top="0.13cm" fo:padding-bottom="0.13cm" fo:padding-left="0.25cm" fo:padding-right="0.25cm" fo:wrap-option="no-wrap" draw:shadow-color="#808080"/>
    </style:style>
    <style:style style:name="gr161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3.79cm" fo:min-width="2.822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162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1.711cm" fo:min-width="0cm" fo:padding-top="0.13cm" fo:padding-bottom="0.13cm" fo:padding-left="0.25cm" fo:padding-right="0.25cm" fo:wrap-option="no-wrap" draw:shadow-color="#808080"/>
    </style:style>
    <style:style style:name="gr163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0cm" fo:min-width="0cm" fo:padding-top="0.13cm" fo:padding-bottom="0.13cm" fo:padding-left="0.25cm" fo:padding-right="0.25cm" fo:wrap-option="no-wrap" draw:shadow-color="#808080"/>
    </style:style>
    <style:style style:name="gr16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6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66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2.915cm, 2.368cm, 4.281cm, 0cm)" draw:image-opacity="100%" style:mirror="none"/>
    </style:style>
    <style:style style:name="gr16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68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12.863cm" fo:min-width="0cm" fo:padding-top="0.13cm" fo:padding-bottom="0.13cm" fo:padding-left="0.25cm" fo:padding-right="0.25cm" fo:wrap-option="no-wrap" draw:shadow-color="#808080"/>
    </style:style>
    <style:style style:name="gr169" style:family="graphic" style:parent-style-name="standard">
      <style:graphic-properties draw:stroke="solid" svg:stroke-width="0.026cm" svg:stroke-color="#000000" draw:stroke-linejoin="miter" svg:stroke-linecap="square" draw:fill="solid" draw:fill-color="#000000" draw:textarea-horizontal-align="left" draw:textarea-vertical-align="middle" draw:auto-grow-height="false" fo:min-height="0.375cm" fo:min-width="0.135cm" fo:padding-top="0.13cm" fo:padding-bottom="0.13cm" fo:padding-left="0.25cm" fo:padding-right="0.25cm" fo:wrap-option="no-wrap" draw:shadow-color="#808080"/>
    </style:style>
    <style:style style:name="gr170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0.587cm" fo:min-width="20.032cm" fo:padding-top="0.13cm" fo:padding-bottom="0.13cm" fo:padding-left="0.25cm" fo:padding-right="0.25cm" fo:wrap-option="no-wrap" draw:shadow-color="#808080"/>
    </style:style>
    <style:style style:name="gr171" style:family="graphic" style:parent-style-name="standard">
      <style:graphic-properties draw:stroke="solid" svg:stroke-width="0.026cm" svg:stroke-color="#000000" draw:stroke-linejoin="miter" svg:stroke-linecap="square" draw:fill="solid" draw:fill-color="#00cc99" draw:textarea-horizontal-align="left" draw:textarea-vertical-align="middle" draw:auto-grow-height="false" fo:min-height="0.375cm" fo:min-width="8.178cm" fo:padding-top="0.13cm" fo:padding-bottom="0.13cm" fo:padding-left="0.25cm" fo:padding-right="0.25cm" fo:wrap-option="no-wrap" draw:shadow-color="#808080"/>
    </style:style>
    <style:style style:name="gr172" style:family="graphic" style:parent-style-name="standard">
      <style:graphic-properties draw:stroke="solid" svg:stroke-width="0.106cm" svg:stroke-color="#000000" draw:marker-start="Extrémités_20_de_20_flèche_20_17" draw:marker-start-width="0.318cm" draw:marker-start-center="false" draw:marker-end="Extrémités_20_de_20_flèche_20_18" draw:marker-end-width="0.318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73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5.037cm" fo:min-width="5.419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174" style:family="graphic" style:parent-style-name="standard">
      <style:graphic-properties draw:stroke="solid" svg:stroke-width="0.026cm" svg:stroke-color="#000000" svg:stroke-opacity="100%" draw:stroke-linejoin="round" draw:fill="solid" draw:fill-color="#00cc99" draw:textarea-horizontal-align="left" draw:textarea-vertical-align="top" draw:auto-grow-height="false" fo:min-height="5.038cm" fo:min-width="5.419cm" fo:padding-top="0.127cm" fo:padding-bottom="0.127cm" fo:padding-left="0.254cm" fo:padding-right="0.254cm" fo:wrap-option="wrap" draw:shadow-offset-x="0.071cm" draw:shadow-offset-y="0.071cm" draw:shadow-color="#808080" draw:shadow-opacity="100%"/>
    </style:style>
    <style:style style:name="gr175" style:family="graphic" style:parent-style-name="standard">
      <style:graphic-properties draw:stroke="solid" svg:stroke-width="0.026cm" svg:stroke-color="#000000" draw:stroke-linejoin="miter" svg:stroke-linecap="square" draw:fill="solid" draw:fill-color="#b2b2b2" draw:textarea-horizontal-align="left" draw:textarea-vertical-align="middle" draw:auto-grow-height="false" fo:min-height="0.375cm" fo:min-width="0cm" fo:padding-top="0.13cm" fo:padding-bottom="0.13cm" fo:padding-left="0.25cm" fo:padding-right="0.25cm" fo:wrap-option="no-wrap" draw:shadow-color="#808080"/>
    </style:style>
    <style:style style:name="gr176" style:family="graphic" style:parent-style-name="standard">
      <style:graphic-properties draw:stroke="solid" svg:stroke-width="0.026cm" svg:stroke-color="#000000" draw:stroke-linejoin="miter" svg:stroke-linecap="square" draw:fill="none" draw:fill-color="#00cc99" draw:textarea-horizontal-align="justify" draw:textarea-vertical-align="top" draw:auto-grow-height="false" fo:min-height="1.528cm" fo:min-width="1.437cm" fo:padding-top="0.13cm" fo:padding-bottom="0.13cm" fo:padding-left="0.25cm" fo:padding-right="0.25cm" fo:wrap-option="wrap" draw:shadow-color="#808080"/>
    </style:style>
    <style:style style:name="gr17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78" style:family="graphic" style:parent-style-name="standard">
      <style:graphic-properties draw:stroke="solid" svg:stroke-width="0.079cm" svg:stroke-color="#000000" draw:marker-end="Extrémités_20_de_20_flèche_20_19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79" style:family="graphic" style:parent-style-name="standard">
      <style:graphic-properties draw:stroke="solid" svg:stroke-width="0.079cm" svg:stroke-color="#000000" draw:marker-end="Extrémités_20_de_20_flèche_20_20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80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81" style:family="graphic" style:parent-style-name="standard">
      <style:graphic-properties draw:stroke="solid" svg:stroke-width="0.079cm" svg:stroke-color="#000000" draw:marker-end="Extrémités_20_de_20_flèche_20_21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82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83" style:family="graphic" style:parent-style-name="standard">
      <style:graphic-properties draw:stroke="solid" svg:stroke-width="0.079cm" svg:stroke-color="#000000" draw:marker-end="Extrémités_20_de_20_flèche_20_22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8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85" style:family="graphic" style:parent-style-name="standard">
      <style:graphic-properties draw:stroke="solid" svg:stroke-width="0.079cm" svg:stroke-color="#000000" draw:marker-end="Extrémités_20_de_20_flèche_20_23" draw:marker-end-width="0.237cm" draw:marker-end-center="false" draw:stroke-linejoin="miter" svg:stroke-linecap="squar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-color="#808080"/>
    </style:style>
    <style:style style:name="gr186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87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188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89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0.798cm" fo:min-width="15.163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0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587cm" fo:min-width="0.347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1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10.324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2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587cm" fo:min-width="0.347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3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587cm" fo:min-width="0.346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4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10.323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5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12.016cm" fo:min-width="0.981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6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921cm" fo:min-width="0.134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7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92cm" fo:min-width="0.134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8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92cm" fo:min-width="0.134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9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92cm" fo:min-width="0.134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00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92cm" fo:min-width="0.134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01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12.439cm" fo:min-width="0.982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02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96cm" fo:min-width="0.135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03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96cm" fo:min-width="0.135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04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96cm" fo:min-width="0.135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05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96cm" fo:min-width="0.135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06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0.587cm" fo:min-width="6.908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07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587cm" fo:min-width="0.347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08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09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5.249cm" fo:min-width="6.9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10" style:family="graphic" style:parent-style-name="standard" style:list-style-name="L3">
      <style:graphic-properties draw:stroke="solid" svg:stroke-width="0.106cm" svg:stroke-color="#000000" draw:marker-start="Extrémités_20_de_20_ligne_20_24" draw:marker-start-width="0.318cm" draw:marker-start-center="false" draw:marker-end="Extrémités_20_de_20_ligne_20_25" draw:marker-end-width="0.318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11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12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3.556cm" fo:min-width="2.879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13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false" fo:min-height="2.422cm" fo:min-width="2.182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14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15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16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26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17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18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27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19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20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28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21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22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29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23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24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25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587cm" fo:min-width="20.667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26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712cm" fo:min-width="6.062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27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0.712cm" fo:min-width="6.061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28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0.587cm" fo:min-width="5.003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29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0.586cm" fo:min-width="17.069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30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587cm" fo:min-width="0.982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31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587cm" fo:min-width="0.982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32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587cm" fo:min-width="0.347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33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34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587cm" fo:min-width="0.347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35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36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8.001cm" fo:min-width="5.207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37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8.001cm" fo:min-width="5.418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38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0.164cm" fo:min-width="6.061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39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false" fo:min-height="2.719cm" fo:min-width="2.629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40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41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42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false" fo:min-height="2.72cm" fo:min-width="2.629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43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44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30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45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46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31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47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48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32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49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50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33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51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52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34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53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54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1.222cm" fo:min-width="1.193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55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808080" draw:textarea-horizontal-align="left" draw:textarea-vertical-align="middle" draw:auto-grow-height="false" fo:min-height="1.222cm" fo:min-width="1.194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56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0.163cm" fo:min-width="6.697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57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1.228cm" fo:min-width="1.184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58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11.811cm" fo:min-width="5.418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59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1.228cm" fo:min-width="1.185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60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4.826cm" fo:min-width="3.514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61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1.227cm" fo:min-width="1.185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62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1.228cm" fo:min-width="1.185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63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0.805cm" fo:min-width="1.185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264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false" fo:min-height="1.678cm" fo:min-width="1.585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65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66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false" fo:min-height="1.825cm" fo:min-width="1.585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67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68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1.49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69" style:family="graphic" style:parent-style-name="standard" style:list-style-name="L3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cm" fo:min-width="0.135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70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71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35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72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36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73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74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37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75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76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38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77" style:family="graphic" style:parent-style-name="standard" style:list-style-name="L3">
      <style:graphic-properties draw:stroke="solid" svg:stroke-width="0.079cm" svg:stroke-color="#000000" draw:marker-start="" draw:marker-start-width="0.3cm" draw:marker-start-center="false" draw:marker-end="Extrémités_20_de_20_ligne_20_39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78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9.64cm, 0cm, 11.91cm)" draw:image-opacity="100%" style:mirror="none"/>
    </style:style>
    <style:style style:name="gr279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.967cm, 0cm, 0cm)" draw:image-opacity="100%" style:mirror="none"/>
    </style:style>
    <style:style style:name="gr280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20.184cm, 6.2cm, 1.186cm, 2.813cm)" draw:image-opacity="100%" style:mirror="none"/>
    </style:style>
    <style:style style:name="gr281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82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83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84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85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86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87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88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89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90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91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92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93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94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95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96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pr1" style:family="presentation" style:parent-style-name="charte_5f_specialit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4.387cm" fo:min-width="0cm" fo:padding-top="0.128cm" fo:padding-bottom="0.128cm" fo:padding-left="0.256cm" fo:padding-right="0.256cm" fo:wrap-option="wrap" draw:shadow="hidden"/>
    </style:style>
    <style:style style:name="pr2" style:family="presentation" style:parent-style-name="charte_5f_specialite-notes">
      <style:graphic-properties draw:fill-color="#ffffff" draw:auto-grow-height="true" fo:min-height="13.365cm"/>
    </style:style>
    <style:style style:name="pr3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5.486cm" fo:min-width="0cm" fo:padding-top="0.128cm" fo:padding-bottom="0.128cm" fo:padding-left="0.256cm" fo:padding-right="0.256cm" fo:wrap-option="wrap" draw:shadow="hidden"/>
    </style:style>
    <style:style style:name="pr4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3.461cm" fo:min-width="0cm" fo:padding-top="0.128cm" fo:padding-bottom="0.128cm" fo:padding-left="0.256cm" fo:padding-right="0.256cm" fo:wrap-option="wrap" draw:shadow="hidden"/>
    </style:style>
    <style:style style:name="pr5" style:family="presentation" style:parent-style-name="charte_5f_specialite_5f_-notes">
      <style:graphic-properties draw:fill-color="#ffffff" draw:auto-grow-height="true" fo:min-height="13.365cm"/>
    </style:style>
    <style:style style:name="pr6" style:family="presentation" style:parent-style-name="charte_5f_specialite_5f__5f_-notes">
      <style:graphic-properties draw:fill-color="#ffffff" draw:auto-grow-height="true" fo:min-height="13.365cm"/>
    </style:style>
    <style:style style:name="pr7" style:family="presentation" style:parent-style-name="charte_5f_specialite_5f__5f__5f_-notes">
      <style:graphic-properties draw:fill-color="#ffffff" draw:auto-grow-height="true" fo:min-height="13.365cm"/>
    </style:style>
    <style:style style:name="pr8" style:family="presentation" style:parent-style-name="charte_5f_specialite_5f__5f__5f__5f_-notes">
      <style:graphic-properties draw:fill-color="#ffffff" draw:auto-grow-height="true" fo:min-height="13.365cm"/>
    </style:style>
    <style:style style:name="pr9" style:family="presentation" style:parent-style-name="charte_5f_specialite_5f__5f__5f__5f__5f_-notes">
      <style:graphic-properties draw:fill-color="#ffffff" draw:auto-grow-height="true" fo:min-height="13.365cm"/>
    </style:style>
    <style:style style:name="pr10" style:family="presentation" style:parent-style-name="charte_5f_specialite_5f__5f__5f__5f__5f__5f__5f__5f_-notes">
      <style:graphic-properties draw:fill-color="#ffffff" draw:auto-grow-height="true" fo:min-height="13.365cm"/>
    </style:style>
    <style:style style:name="pr11" style:family="presentation" style:parent-style-name="charte_5f_specialite_5f__5f__5f__5f__5f__5f__5f_-notes">
      <style:graphic-properties draw:fill-color="#ffffff" draw:auto-grow-height="true" fo:min-height="13.365cm"/>
    </style:style>
    <style:style style:name="pr12" style:family="presentation" style:parent-style-name="charte_5f_specialite_5f__5f__5f__5f__5f__5f_-notes">
      <style:graphic-properties draw:fill-color="#ffffff" draw:auto-grow-height="true" fo:min-height="13.365cm"/>
    </style:style>
    <style:style style:name="pr13" style:family="presentation" style:parent-style-name="charte_5f_specialite_5f__5f__5f__5f__5f__5f__5f__5f__5f__5f_-notes">
      <style:graphic-properties draw:fill-color="#ffffff" draw:auto-grow-height="true" fo:min-height="13.365cm"/>
    </style:style>
    <style:style style:name="pr14" style:family="presentation" style:parent-style-name="charte_5f_specialite_5f__5f__5f__5f__5f__5f__5f__5f__5f_-notes">
      <style:graphic-properties draw:fill-color="#ffffff" draw:auto-grow-height="true" fo:min-height="13.365cm"/>
    </style:style>
    <style:style style:name="pr15" style:family="presentation" style:parent-style-name="charte_5f_specialite_5f__5f__5f__5f__5f__5f__5f__5f__5f__5f__5f__5f_-notes">
      <style:graphic-properties draw:fill-color="#ffffff" draw:auto-grow-height="true" fo:min-height="13.365cm"/>
    </style:style>
    <style:style style:name="pr16" style:family="presentation" style:parent-style-name="charte_5f_specialite_5f__5f__5f__5f__5f__5f__5f__5f__5f__5f__5f_-notes">
      <style:graphic-properties draw:fill-color="#ffffff" draw:auto-grow-height="true" fo:min-height="13.365cm"/>
    </style:style>
    <style:style style:name="pr17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8.126cm" fo:min-width="0cm" fo:padding-top="0.128cm" fo:padding-bottom="0.128cm" fo:padding-left="0.256cm" fo:padding-right="0.256cm" fo:wrap-option="wrap" draw:shadow="hidden"/>
    </style:style>
    <style:style style:name="P1" style:family="paragraph">
      <style:paragraph-properties fo:margin-left="0cm" fo:margin-right="0cm" fo:line-height="100%" fo:text-align="end" fo:text-indent="0cm"/>
    </style:style>
    <style:style style:name="P2" style:family="paragraph">
      <style:paragraph-properties fo:margin-left="0cm" fo:margin-right="0cm" fo:line-height="100%" fo:text-align="end" fo:text-indent="0cm" style:writing-mode="lr-tb"/>
      <style:text-properties style:use-window-font-color="true" fo:font-size="18pt"/>
    </style:style>
    <style:style style:name="P3" style:family="paragraph">
      <style:paragraph-properties style:writing-mode="lr-tb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line-height="100%" fo:text-align="justify" fo:text-indent="0cm"/>
    </style:style>
    <style:style style:name="P6" style:family="paragraph">
      <style:paragraph-properties fo:margin-left="0cm" fo:margin-right="0cm" fo:line-height="100%" fo:text-indent="0cm"/>
    </style:style>
    <style:style style:name="P7" style:family="paragraph">
      <style:paragraph-properties fo:margin-left="0cm" fo:margin-right="0cm" fo:line-height="100%" fo:text-align="justify" fo:text-indent="0cm" style:writing-mode="lr-tb"/>
      <style:text-properties fo:font-size="14pt" style:font-size-asian="14pt" style:font-size-complex="14pt"/>
    </style:style>
    <style:style style:name="P8" style:family="paragraph">
      <style:paragraph-properties fo:margin-left="0cm" fo:margin-right="0cm" fo:margin-top="0.246cm" fo:margin-bottom="0cm" fo:text-align="center" fo:text-indent="0cm"/>
    </style:style>
    <style:style style:name="P9" style:family="paragraph">
      <style:paragraph-properties fo:margin-left="0cm" fo:margin-right="0cm" fo:margin-top="0.246cm" fo:margin-bottom="0cm" fo:text-align="center" fo:text-indent="0cm" style:writing-mode="lr-tb"/>
      <style:text-properties fo:font-weight="normal" style:font-weight-asian="normal" style:font-weight-complex="normal"/>
    </style:style>
    <style:style style:name="P10" style:family="paragraph">
      <style:paragraph-properties fo:margin-left="0cm" fo:margin-right="0cm" fo:line-height="100%" fo:text-indent="0cm" style:writing-mode="lr-tb"/>
      <style:text-properties fo:font-size="18pt"/>
    </style:style>
    <style:style style:name="P11" style:family="paragraph">
      <style:text-properties fo:font-size="20pt"/>
    </style:style>
    <style:style style:name="P12" style:family="paragraph">
      <style:paragraph-properties fo:margin-left="0cm" fo:margin-right="0cm" fo:margin-top="0.246cm" fo:margin-bottom="0cm" fo:text-align="justify" fo:text-indent="0cm"/>
    </style:style>
    <style:style style:name="P13" style:family="paragraph">
      <style:paragraph-properties fo:margin-left="0.952cm" fo:margin-right="0cm" fo:text-indent="-0.952cm" style:writing-mode="lr-tb"/>
      <style:text-properties fo:font-weight="normal" style:font-weight-asian="normal" style:font-weight-complex="normal"/>
    </style:style>
    <style:style style:name="P14" style:family="paragraph">
      <style:paragraph-properties fo:margin-left="0cm" fo:margin-right="0cm" fo:line-height="100%" fo:text-align="center" fo:text-indent="0cm"/>
    </style:style>
    <style:style style:name="P15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28pt" style:font-size-asian="28pt" style:font-size-complex="28pt"/>
    </style:style>
    <style:style style:name="P16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P17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18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19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</style:style>
    <style:style style:name="P20" style:family="paragraph">
      <style:paragraph-properties fo:text-align="center"/>
      <style:text-properties fo:font-size="28pt" style:text-underline-style="solid" style:text-underline-width="auto" style:text-underline-color="font-color" style:font-size-asian="28pt" style:font-size-complex="28pt"/>
    </style:style>
    <style:style style:name="P21" style:family="paragraph">
      <style:paragraph-properties style:writing-mode="lr-tb" style:font-independent-line-spacing="true"/>
    </style:style>
    <style:style style:name="P22" style:family="paragraph">
      <style:paragraph-properties fo:margin-left="0cm" fo:margin-right="0cm" fo:text-align="center" fo:text-indent="0cm"/>
    </style:style>
    <style:style style:name="P23" style:family="paragraph">
      <style:paragraph-properties fo:margin-left="0cm" fo:margin-right="0cm" fo:text-align="center" fo:text-indent="0cm" style:writing-mode="lr-tb" style:font-independent-line-spacing="true"/>
    </style:style>
    <style:style style:name="P24" style:family="paragraph">
      <style:paragraph-properties fo:text-align="center" style:writing-mode="lr-tb"/>
    </style:style>
    <style:style style:name="P25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24pt" style:font-size-asian="24pt" style:font-size-complex="24pt"/>
    </style:style>
    <style:style style:name="P26" style:family="paragraph">
      <style:paragraph-properties fo:margin-left="0cm" fo:margin-right="0cm" fo:text-align="center" fo:text-indent="0cm" style:writing-mode="lr-tb" style:font-independent-line-spacing="true"/>
      <style:text-properties fo:font-size="24pt" style:font-size-asian="24pt" style:font-size-complex="24pt"/>
    </style:style>
    <style:style style:name="P27" style:family="paragraph">
      <style:paragraph-properties fo:text-align="center"/>
      <style:text-properties fo:font-size="20pt" fo:font-weight="bold" style:font-size-asian="20pt" style:font-weight-asian="bold" style:font-size-complex="20pt" style:font-weight-complex="bold"/>
    </style:style>
    <style:style style:name="P28" style:family="paragraph">
      <style:paragraph-properties fo:margin-left="0cm" fo:margin-right="0cm" fo:line-height="100%" fo:text-align="center" fo:text-indent="0cm" style:writing-mode="lr-tb" style:font-independent-line-spacing="true"/>
      <style:text-properties fo:color="#ff0000" fo:font-family="Arial" style:font-family-generic="swiss" style:font-pitch="variable" fo:font-size="24pt" fo:font-weight="bold" style:font-size-asian="24pt" style:font-weight-asian="bold" style:font-size-complex="24pt" style:font-weight-complex="bold"/>
    </style:style>
    <style:style style:name="P29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18pt" style:font-size-asian="18pt" style:font-size-complex="18pt"/>
    </style:style>
    <style:style style:name="P30" style:family="paragraph">
      <style:paragraph-properties fo:margin-left="0cm" fo:margin-right="0cm" fo:line-height="100%" fo:text-indent="0cm"/>
      <style:text-properties fo:font-size="18pt"/>
    </style:style>
    <style:style style:name="P31" style:family="paragraph">
      <style:paragraph-properties fo:margin-left="0cm" fo:margin-right="0cm" fo:line-height="100%" fo:text-align="center" fo:text-indent="0cm" style:writing-mode="lr-tb" style:font-independent-line-spacing="true"/>
      <style:text-properties fo:color="#ff0000" fo:font-family="Arial" style:font-family-generic="swiss" style:font-pitch="variable" fo:font-size="24pt" style:font-size-asian="24pt" style:font-size-complex="24pt"/>
    </style:style>
    <style:style style:name="P32" style:family="paragraph">
      <style:paragraph-properties fo:margin-left="0cm" fo:margin-right="0cm" fo:text-align="center" fo:text-indent="0cm" style:writing-mode="lr-tb" style:font-independent-line-spacing="true"/>
      <style:text-properties fo:font-size="18pt" fo:font-weight="normal" style:font-size-asian="18pt" style:font-weight-asian="normal" style:font-size-complex="18pt" style:font-weight-complex="normal"/>
    </style:style>
    <style:style style:name="P33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/>
    </style:style>
    <style:style style:name="P34" style:family="paragraph">
      <style:paragraph-properties fo:margin-left="0cm" fo:margin-right="0cm" fo:text-align="center" fo:text-indent="0cm" style:writing-mode="lr-tb" style:font-independent-line-spacing="true"/>
      <style:text-properties fo:font-weight="normal" style:font-weight-asian="normal" style:font-weight-complex="normal"/>
    </style:style>
    <style:style style:name="P35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0000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bold" style:font-family-asian="SimSun" style:font-family-generic-asian="system" style:font-pitch-asian="variable" style:font-size-asian="24pt" style:font-style-asian="normal" style:font-weight-asian="bold" style:font-family-complex="Mangal" style:font-family-generic-complex="system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P36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37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18pt" fo:font-style="normal" fo:text-shadow="none" style:text-underline-style="none" fo:font-weight="normal" style:font-family-asian="SimSun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8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0000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39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0000" style:text-outline="false" style:text-line-through-style="none" style:text-position="0% 100%" fo:font-family="Arial" style:font-family-generic="swiss" style:font-pitch="variable" fo:font-size="20pt" fo:font-style="normal" fo:text-shadow="none" style:text-underline-style="none" fo:font-weight="normal" style:font-family-asian="SimSun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40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0000" style:text-outline="false" style:text-line-through-style="none" style:text-position="0% 100%" fo:font-family="Arial" style:font-family-generic="swiss" style:font-pitch="variable" fo:font-size="20pt" fo:font-style="normal" fo:text-shadow="none" style:text-underline-style="none" fo:font-weight="bold" style:font-family-asian="SimSun" style:font-family-generic-asian="system" style:font-pitch-asian="variable" style:font-size-asian="20pt" style:font-style-asian="normal" style:font-weight-asian="bold" style:font-family-complex="Mangal" style:font-family-generic-complex="system" style:font-pitch-complex="variable" style:font-size-complex="20pt" style:font-style-complex="normal" style:font-weight-complex="bold" style:text-emphasize="none" style:font-relief="none" style:text-overline-style="none" style:text-overline-color="font-color"/>
    </style:style>
    <style:style style:name="P41" style:family="paragraph">
      <style:paragraph-properties fo:margin-left="0cm" fo:margin-right="0cm" fo:text-align="justify" fo:text-indent="0cm"/>
    </style:style>
    <style:style style:name="T1" style:family="text">
      <style:text-properties fo:font-family="Arial" style:font-family-generic="swiss" style:font-pitch="variable" fo:font-size="28pt" fo:language="fr" fo:country="FR" fo:font-weight="bold" style:font-size-asian="28pt" style:font-size-complex="28pt"/>
    </style:style>
    <style:style style:name="T2" style:family="text">
      <style:text-properties fo:font-family="Arial" style:font-family-generic="swiss" style:font-pitch="variable" fo:font-size="14pt" fo:language="fr" fo:country="FR" fo:font-weight="bold" style:font-size-asian="14pt" style:font-size-complex="14pt"/>
    </style:style>
    <style:style style:name="T3" style:family="text">
      <style:text-properties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T4" style:family="text">
      <style:text-properties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5" style:family="text">
      <style:text-properties fo:font-size="28pt" fo:font-weight="normal" style:font-size-asian="28pt" style:font-weight-asian="normal" style:font-size-complex="28pt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family="Arial" style:font-style-name="Normal" style:font-family-generic="swiss" fo:font-size="28pt" fo:font-weight="bold" style:font-family-asian="Arial" style:font-style-name-asian="Normal" style:font-family-generic-asian="swiss" style:font-size-asian="28pt" style:font-family-complex="Arial" style:font-style-name-complex="Normal" style:font-family-generic-complex="swiss" style:font-size-complex="28pt"/>
    </style:style>
    <style:style style:name="T8" style:family="text">
      <style:text-properties fo:font-family="Arial" style:font-family-generic="swiss" style:font-pitch="variable" fo:font-size="28pt" fo:font-weight="bold" style:font-size-asian="28pt" style:font-size-complex="28pt"/>
    </style:style>
    <style:style style:name="T9" style:family="text">
      <style:text-properties fo:color="#e6e6ff" fo:font-family="Arial" style:font-style-name="Normal" style:font-family-generic="swiss" fo:font-size="28pt" fo:language="fr" fo:country="FR" fo:font-weight="bold" style:font-family-asian="Arial" style:font-style-name-asian="Normal" style:font-family-generic-asian="swiss" style:font-size-asian="28pt" style:font-family-complex="Arial" style:font-style-name-complex="Normal" style:font-family-generic-complex="swiss" style:font-size-complex="28pt"/>
    </style:style>
    <style:style style:name="T10" style:family="text">
      <style:text-properties fo:color="#e6e6ff" fo:font-family="Arial" style:font-family-generic="swiss" style:font-pitch="variable" fo:font-size="28pt" fo:language="fr" fo:country="FR" fo:font-weight="bold" style:font-family-asian="Arial" style:font-style-name-asian="Normal" style:font-family-generic-asian="swiss" style:font-size-asian="28pt" style:font-family-complex="Arial" style:font-style-name-complex="Normal" style:font-family-generic-complex="swiss" style:font-size-complex="28pt"/>
    </style:style>
    <style:style style:name="T11" style:family="text">
      <style:text-properties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T12" style:family="text">
      <style:text-properties fo:font-family="Arial" style:font-family-generic="swiss" style:font-pitch="variable" fo:font-size="28pt" fo:language="fr" fo:country="FR" style:font-size-asian="28pt" style:language-asian="fr" style:country-asian="FR" style:font-size-complex="28pt" style:language-complex="fr" style:country-complex="FR"/>
    </style:style>
    <style:style style:name="T13" style:family="text">
      <style:text-properties fo:font-family="Arial" style:font-family-generic="swiss" style:font-pitch="variable" fo:font-size="28pt" fo:font-weight="bold" style:font-size-asian="28pt" style:font-weight-asian="bold" style:font-size-complex="28pt" style:font-weight-complex="bold"/>
    </style:style>
    <style:style style:name="T14" style:family="text">
      <style:text-properties fo:font-family="Arial" style:font-family-generic="swiss" style:font-pitch="variable" fo:font-size="28pt" style:font-size-asian="28pt" style:font-size-complex="28pt"/>
    </style:style>
    <style:style style:name="T15" style:family="text">
      <style:text-properties fo:color="#000000" style:text-outline="false" style:text-line-through-style="none" style:text-position="0% 100%" fo:font-family="'Comic Sans MS'" style:font-family-generic="script" style:font-pitch="variable" fo:font-size="24pt" fo:language="fr" fo:country="FR" fo:font-style="normal" fo:text-shadow="none" style:text-underline-style="none" fo:font-weight="bold" style:font-family-asian="SimSun" style:font-family-generic-asian="system" style:font-pitch-asian="variable" style:font-size-asian="24pt" style:font-style-asian="normal" style:font-weight-asian="bold" style:font-family-complex="Mangal" style:font-family-generic-complex="system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T16" style:family="text">
      <style:text-properties fo:color="#000000" style:text-outline="false" style:text-line-through-style="none" style:text-position="0% 100%" fo:font-family="'Comic Sans MS'" style:font-family-generic="script" style:font-pitch="variable" fo:font-size="24pt" fo:font-style="normal" fo:text-shadow="none" style:text-underline-style="none" fo:font-weight="bold" style:font-family-asian="SimSun" style:font-family-generic-asian="system" style:font-pitch-asian="variable" style:font-size-asian="24pt" style:font-style-asian="normal" style:font-weight-asian="bold" style:font-family-complex="Mangal" style:font-family-generic-complex="system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T17" style:family="text">
      <style:text-properties fo:color="#000000" style:text-outline="false" style:text-line-through-style="none" style:text-position="0% 100%" fo:font-family="'Comic Sans MS'" style:font-family-generic="script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T18" style:family="text">
      <style:text-properties fo:font-size="28pt" style:text-underline-style="solid" style:text-underline-width="auto" style:text-underline-color="font-color" style:font-size-asian="28pt" style:font-size-complex="28pt"/>
    </style:style>
    <style:style style:name="T19" style:family="text">
      <style:text-properties fo:font-family="Arial" style:font-family-generic="swiss" style:font-pitch="variable" fo:font-size="24pt" style:font-size-asian="24pt" style:font-size-complex="24pt"/>
    </style:style>
    <style:style style:name="T20" style:family="text">
      <style:text-properties fo:font-size="24pt" style:font-size-asian="24pt" style:font-size-complex="24pt"/>
    </style:style>
    <style:style style:name="T21" style:family="text">
      <style:text-properties fo:font-size="20pt" fo:font-weight="bold" style:font-size-asian="20pt" style:font-weight-asian="bold" style:font-size-complex="20pt" style:font-weight-complex="bold"/>
    </style:style>
    <style:style style:name="T22" style:family="text">
      <style:text-properties fo:color="#ff0000" fo:font-family="Arial" style:font-family-generic="swiss" style:font-pitch="variable" fo:font-size="24pt" fo:language="fr" fo:country="FR" style:text-underline-style="solid" style:text-underline-width="auto" style:text-underline-color="font-color" fo:font-weight="bold" style:font-size-asian="24pt" style:language-asian="fr" style:country-asian="FR" style:font-weight-asian="bold" style:font-size-complex="24pt" style:language-complex="fr" style:country-complex="FR" style:font-weight-complex="bold"/>
    </style:style>
    <style:style style:name="T23" style:family="text">
      <style:text-properties fo:font-family="Arial" style:font-family-generic="swiss" style:font-pitch="variable" fo:font-size="18pt" style:font-size-asian="18pt" style:font-size-complex="18pt"/>
    </style:style>
    <style:style style:name="T24" style:family="text">
      <style:text-properties fo:font-size="18pt" fo:font-weight="normal" style:font-size-asian="18pt" style:font-weight-asian="normal" style:font-size-complex="18pt" style:font-weight-complex="normal"/>
    </style:style>
    <style:style style:name="T25" style:family="text">
      <style:text-properties fo:font-family="Arial" style:font-family-generic="swiss" style:font-pitch="variable"/>
    </style:style>
    <style:style style:name="T26" style:family="text">
      <style:text-properties fo:font-family="Arial" style:font-family-generic="swiss" style:font-pitch="variable" fo:font-weight="bold" style:font-weight-asian="bold" style:font-weight-complex="bold"/>
    </style:style>
    <style:style style:name="T27" style:family="text">
      <style:text-properties fo:color="#ff0000" fo:font-family="Arial" style:font-family-generic="swiss" style:font-pitch="variable" fo:font-size="24pt" fo:language="fr" fo:country="FR" fo:font-weight="bold" style:font-size-asian="24pt" style:language-asian="fr" style:country-asian="FR" style:font-weight-asian="bold" style:font-size-complex="24pt" style:language-complex="fr" style:country-complex="FR" style:font-weight-complex="bold"/>
    </style:style>
    <style:style style:name="T28" style:family="text">
      <style:text-properties fo:font-size="20pt" fo:font-weight="normal" style:font-size-asian="20pt" style:font-weight-asian="normal" style:font-size-complex="20pt" style:font-weight-complex="normal"/>
    </style:style>
    <style:style style:name="T29" style:family="text">
      <style:text-properties fo:font-size="12pt" fo:font-weight="bold" style:font-size-asian="12pt" style:font-weight-asian="bold" style:font-size-complex="12pt" style:font-weight-complex="bold"/>
    </style:style>
    <style:style style:name="T30" style:family="text">
      <style:text-properties fo:color="#ff0000" style:text-outline="false" style:text-line-through-style="none" style:text-position="0% 100%" fo:font-family="Arial" style:font-family-generic="swiss" style:font-pitch="variable" fo:font-size="24pt" fo:language="fr" fo:country="FR" fo:font-style="normal" fo:text-shadow="none" style:text-underline-style="solid" style:text-underline-width="auto" style:text-underline-color="font-color" fo:font-weight="bold" style:font-family-asian="SimSun" style:font-family-generic-asian="system" style:font-pitch-asian="variable" style:font-size-asian="24pt" style:font-style-asian="normal" style:font-weight-asian="bold" style:font-family-complex="Mangal" style:font-family-generic-complex="system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T31" style:family="text">
      <style:text-properties fo:color="#ff0000" style:text-outline="false" style:text-line-through-style="none" style:text-position="0% 100%" fo:font-family="Arial" style:font-family-generic="swiss" style:font-pitch="variable" fo:font-size="24pt" fo:language="fr" fo:country="FR" fo:font-style="normal" fo:text-shadow="none" style:text-underline-style="none" fo:font-weight="bold" style:font-family-asian="SimSun" style:font-family-generic-asian="system" style:font-pitch-asian="variable" style:font-size-asian="24pt" style:font-style-asian="normal" style:font-weight-asian="bold" style:font-family-complex="Mangal" style:font-family-generic-complex="system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T32" style:family="text">
      <style:text-properties fo:color="#000000" style:text-outline="false" style:text-line-through-style="none" style:text-position="0% 100%" fo:font-family="Arial" style:font-family-generic="swiss" style:font-pitch="variable" fo:font-size="20pt" fo:font-style="normal" fo:text-shadow="none" style:text-underline-style="none" fo:font-weight="bold" style:font-family-asian="SimSun" style:font-family-generic-asian="system" style:font-pitch-asian="variable" style:font-size-asian="20pt" style:font-style-asian="normal" style:font-weight-asian="bold" style:font-family-complex="Mangal" style:font-family-generic-complex="system" style:font-pitch-complex="variable" style:font-size-complex="20pt" style:font-style-complex="normal" style:font-weight-complex="bold" style:text-emphasize="none" style:font-relief="none" style:text-overline-style="none" style:text-overline-color="font-color"/>
    </style:style>
    <style:style style:name="T33" style:family="text">
      <style:text-properties fo:color="#000000" style:text-outline="false" style:text-line-through-style="none" style:text-position="0% 100%" fo:font-family="Arial" style:font-family-generic="swiss" style:font-pitch="variable" fo:font-size="18pt" fo:font-style="normal" fo:text-shadow="none" style:text-underline-style="none" fo:font-weight="normal" style:font-family-asian="SimSun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T34" style:family="text">
      <style:text-properties fo:color="#ff0000" style:text-outline="false" style:text-line-through-style="none" style:text-position="0% 100%" fo:font-family="Arial" style:font-family-generic="swiss" style:font-pitch="variable" fo:font-size="24pt" fo:font-style="normal" fo:text-shadow="none" style:text-underline-style="solid" style:text-underline-width="auto" style:text-underline-color="font-color" fo:font-weight="bold" style:font-family-asian="SimSun" style:font-family-generic-asian="system" style:font-pitch-asian="variable" style:font-size-asian="24pt" style:font-style-asian="normal" style:font-weight-asian="bold" style:font-family-complex="Mangal" style:font-family-generic-complex="system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T35" style:family="text">
      <style:text-properties fo:color="#ff0000" style:text-outline="false" style:text-line-through-style="none" style:text-position="0% 100%" fo:font-family="Arial" style:font-family-generic="swiss" style:font-pitch="variable" fo:font-size="20pt" fo:language="fr" fo:country="FR" fo:font-style="normal" fo:text-shadow="none" style:text-underline-style="solid" style:text-underline-width="auto" style:text-underline-color="font-color" fo:font-weight="bold" style:font-family-asian="SimSun" style:font-family-generic-asian="system" style:font-pitch-asian="variable" style:font-size-asian="20pt" style:font-style-asian="normal" style:font-weight-asian="bold" style:font-family-complex="Mangal" style:font-family-generic-complex="system" style:font-pitch-complex="variable" style:font-size-complex="20pt" style:font-style-complex="normal" style:font-weight-complex="bold" style:text-emphasize="none" style:font-relief="none" style:text-overline-style="none" style:text-overline-color="font-color"/>
    </style:style>
    <style:style style:name="T36" style:family="text">
      <style:text-properties fo:color="#ff0000" style:text-outline="false" style:text-line-through-style="none" style:text-position="0% 100%" fo:font-family="Arial" style:font-style-name="Normal" style:font-family-generic="swiss" fo:font-size="20pt" fo:language="fr" fo:country="FR" fo:font-style="normal" fo:text-shadow="none" style:text-underline-style="solid" style:text-underline-width="auto" style:text-underline-color="font-color" fo:font-weight="bold" style:font-family-asian="Arial" style:font-style-name-asian="Normal" style:font-family-generic-asian="swiss" style:font-size-asian="20pt" style:font-style-asian="normal" style:font-weight-asian="bold" style:font-family-complex="Arial" style:font-style-name-complex="Normal" style:font-family-generic-complex="swiss" style:font-size-complex="20pt" style:font-style-complex="normal" style:font-weight-complex="bold" style:text-emphasize="none" style:font-relief="none" style:text-overline-style="none" style:text-overline-color="font-color"/>
    </style:style>
    <style:style style:name="T37" style:family="text">
      <style:text-properties fo:color="#ff0000" style:text-outline="false" style:text-line-through-style="none" style:text-position="0% 100%" fo:font-family="Arial" style:font-family-generic="swiss" style:font-pitch="variable" fo:font-size="20pt" fo:font-style="normal" fo:text-shadow="none" style:text-underline-style="solid" style:text-underline-width="auto" style:text-underline-color="font-color" fo:font-weight="bold" style:font-family-asian="SimSun" style:font-family-generic-asian="system" style:font-pitch-asian="variable" style:font-size-asian="20pt" style:font-style-asian="normal" style:font-weight-asian="bold" style:font-family-complex="Mangal" style:font-family-generic-complex="system" style:font-pitch-complex="variable" style:font-size-complex="20pt" style:font-style-complex="normal" style:font-weight-complex="bold" style:text-emphasize="none" style:font-relief="none" style:text-overline-style="none" style:text-overline-color="font-color"/>
    </style:style>
    <style:style style:name="T38" style:family="text">
      <style:text-properties fo:color="#ff3300" style:text-outline="false" style:text-line-through-style="none" style:text-position="0% 100%" fo:font-family="'Comic Sans MS'" style:font-family-generic="script" style:font-pitch="variable" fo:font-size="24pt" fo:font-style="normal" fo:text-shadow="none" style:text-underline-style="none" fo:font-weight="bold" style:font-family-asian="SimSun" style:font-family-generic-asian="system" style:font-pitch-asian="variable" style:font-size-asian="24pt" style:font-style-asian="normal" style:font-weight-asian="bold" style:font-family-complex="Mangal" style:font-family-generic-complex="system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 ">
        <style:list-level-properties text:min-label-width="0.952cm"/>
        <style:text-properties fo:font-family="Arial" style:font-family-generic="swiss" style:font-pitch="variable" fo:color="#fc0128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4">
      <text:list-level-style-number text:level="1" style:num-format="">
        <style:list-level-properties/>
        <style:text-properties fo:color="#ff33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</office:automatic-styles>
  <office:body>
    <office:presentation>
      <draw:page draw:name="page1" draw:style-name="dp1" draw:master-page-name="charte_5f_specialite" presentation:presentation-page-layout-name="AL1T0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SAUVETAGE <text:s/>DEBLAIEMENT SDE1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cm" svg:y="0.15cm">
          <draw:image xlink:href="Pictures/100000000000042A000002CA4B635BA66949173D.png" xlink:type="simple" xlink:show="embed" xlink:actuate="onLoad">
            <text:p/>
          </draw:image>
        </draw:frame>
        <draw:custom-shape draw:style-name="gr4" draw:text-style-name="P7" draw:layer="layout" svg:width="17.219cm" svg:height="1.391cm" svg:x="0.232cm" svg:y="19.5cm">
          <text:p text:style-name="P5"><text:span text:style-name="T2">Version N°X</text:span></text:p>
          <text:p text:style-name="P6"><text:span text:style-name="T2">Validée par Équipe d'élaboration des supports pédagogiques le XXXXX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4.848cm" svg:height="20.999cm" svg:x="6.576cm" svg:y="0.001cm">
          <draw:image xlink:href="Pictures/100002000000067600000923EC0C74E74953A2CC.gif" xlink:type="simple" xlink:show="embed" xlink:actuate="onLoad">
            <text:p/>
          </draw:image>
        </draw:frame>
        <draw:frame presentation:style-name="pr1" draw:text-style-name="P9" draw:layer="layout" svg:width="13.5cm" svg:height="4.643cm" svg:x="1cm" svg:y="4cm" presentation:class="outline" presentation:user-transformed="true">
          <draw:text-box>
            <text:list text:style-name="L2">
              <text:list-item>
                <text:p text:style-name="P8"><text:span text:style-name="T3">« Préparons-nous aujourd'hui...</text:span></text:p>
              </text:list-item>
              <text:list-item>
                <text:p text:style-name="P8"><text:span text:style-name="T3">pour nos objectifs de dem'AIN » <text:s text:c="26"/></text:span><text:span text:style-name="T4"><text:s text:c="24"/></text:span><text:span text:style-name="T5"><text:s/></text:span><text:span text:style-name="T6"><text:s/></text:span></text:p>
              </text:list-item>
            </text:list>
          </draw:text-box>
        </draw:frame>
        <presentation:notes draw:style-name="dp2">
          <draw:page-thumbnail draw:style-name="gr5" draw:layer="layout" svg:width="14.848cm" svg:height="11.136cm" svg:x="3.075cm" svg:y="2.257cm" draw:page-number="1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DEGAGER LES VICTIMES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1cm" svg:y="0.151cm">
          <draw:image xlink:href="Pictures/100000000000042A000002CA4B635BA66949173D.png" xlink:type="simple" xlink:show="embed" xlink:actuate="onLoad">
            <text:p/>
          </draw:image>
        </draw:frame>
        <draw:custom-shape draw:style-name="gr6" draw:text-style-name="P10" draw:layer="layout" svg:width="5.234cm" svg:height="1.383cm" svg:x="4.869cm" svg:y="1.906cm">
          <text:p text:style-name="P6"><text:span text:style-name="T7">É</text:span><text:span text:style-name="T8">taiement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8.5cm" svg:height="9.5cm" svg:x="8.5cm" svg:y="5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4.193cm" svg:height="1.383cm" svg:x="4.87cm" svg:y="1.907cm">
          <text:p text:style-name="P6"><text:span text:style-name="T8">Objectif</text:span></text:p>
          <draw:enhanced-geometry svg:viewBox="0 0 21600 21600" draw:type="rectangle" draw:enhanced-path="M 0 0 L 21600 0 21600 21600 0 21600 0 0 Z N"/>
        </draw:custom-shape>
        <draw:frame presentation:style-name="pr3" draw:text-style-name="P13" draw:layer="layout" svg:width="24.5cm" svg:height="5.742cm" svg:x="1.5cm" svg:y="7.5cm" presentation:class="outline" presentation:user-transformed="true">
          <draw:text-box>
            <text:list text:style-name="L2">
              <text:list-header>
                <text:p text:style-name="P12"><text:span text:style-name="T11">A la fin de cette séquence, vous serez capables de confectionner un étaiement, par groupe de 3 en moins de 30 minutes et sans erreur. <text:s text:c="52"/></text:span></text:p>
              </text:list-header>
            </text:list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059cm" svg:height="1.383cm" svg:x="4.87cm" svg:y="1.907cm">
          <text:p text:style-name="P6"><text:span text:style-name="T8">Activité de découverte</text:span></text:p>
          <draw:enhanced-geometry svg:viewBox="0 0 21600 21600" draw:type="rectangle" draw:enhanced-path="M 0 0 L 21600 0 21600 21600 0 21600 0 0 Z N"/>
        </draw:custom-shape>
        <draw:frame presentation:style-name="pr4" draw:text-style-name="P13" draw:layer="layout" svg:width="21.59cm" svg:height="3.717cm" svg:x="3cm" svg:y="8.783cm" presentation:class="outline" presentation:user-transformed="true">
          <draw:text-box>
            <text:list text:style-name="L2">
              <text:list-item>
                <text:p text:style-name="P12"><text:span text:style-name="T5">Que signifie pour vous le terme : étaiement ? <text:s text:c="53"/></text:span><text:span text:style-name="T6"><text:s/></text:span></text:p>
              </text:list-item>
            </text:list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4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0.124cm" svg:height="1.383cm" svg:x="4.87cm" svg:y="1.907cm">
          <text:p text:style-name="P6"><text:span text:style-name="T8">Buts des étaiements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custom-shape draw:style-name="gr8" draw:text-style-name="P15" draw:layer="layout" svg:width="24.099cm" svg:height="12.111cm" svg:x="2cm" svg:y="5.5cm">
          <text:list text:style-name="L3">
            <text:list-header>
              <text:p text:style-name="P14"><text:span text:style-name="T12">- Permettre aux secours d’intervenir en toute sécurité</text:span></text:p>
            </text:list-header>
            <text:list-item>
              <text:p text:style-name="P14"><text:span text:style-name="T12"/></text:p>
              <text:p text:style-name="P14"><text:span text:style-name="T12"/></text:p>
              <text:p text:style-name="P14"><text:span text:style-name="T12">- Faciliter le dégagement et le sauvetage des victimes</text:span></text:p>
            </text:list-item>
            <text:list-item>
              <text:p text:style-name="P14"><text:span text:style-name="T12"/></text:p>
            </text:list-item>
            <text:list-item>
              <text:p text:style-name="P14"><text:span text:style-name="T12"/></text:p>
              <text:p text:style-name="P14"><text:span text:style-name="T12">- Consolider les bâtiments menaçants ruine</text:span></text:p>
              <text:p text:style-name="P14"><text:span text:style-name="T12"/></text:p>
              <text:p text:style-name="P14"><text:span text:style-name="T12"/></text:p>
              <text:p text:style-name="P14"><text:span text:style-name="T12">- Protéger les biens </text:span></text:p>
            </text:list-item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5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" draw:style-name="dp3" draw:master-page-name="charte_5f_specialite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6.448cm" svg:height="1.383cm" svg:x="4.87cm" svg:y="1.907cm">
          <text:p text:style-name="P6"><text:span text:style-name="T8">Principes généraux de l'étaiement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custom-shape draw:style-name="gr11" draw:text-style-name="P15" draw:layer="layout" svg:width="21.029cm" svg:height="1.446cm" svg:x="2.5cm" svg:y="7.054cm">
          <text:list text:style-name="L3">
            <text:list-header>
              <text:p text:style-name="P14"><text:span text:style-name="T13"><text:s text:c="2"/></text:span><text:span text:style-name="T11">- un étai doit to</text:span><text:span text:style-name="T14">ujours reposer sur un plan dur.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2" draw:text-style-name="P16" draw:layer="layout" svg:width="20.035cm" svg:height="1.446cm" svg:x="3cm" svg:y="11.054cm">
          <text:list text:style-name="L3">
            <text:list-header>
              <text:p text:style-name="P14"><text:span text:style-name="T11">- placer toujours une semelle et un chapeau.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3" draw:text-style-name="P16" draw:layer="layout" svg:width="21.029cm" svg:height="1.446cm" svg:x="3cm" svg:y="15.054cm">
          <text:list text:style-name="L3">
            <text:list-header>
              <text:p text:style-name="P14"><text:span text:style-name="T11">- l’étai est toujours perpendiculaire à la charge.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6" presentation:class="page"/>
          <draw:frame presentation:style-name="pr5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" draw:style-name="dp3" draw:master-page-name="charte_5f_specialite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6.448cm" svg:height="1.383cm" svg:x="4.87cm" svg:y="1.907cm">
          <text:p text:style-name="P6"><text:span text:style-name="T8">Principes généraux de l'étaiement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custom-shape draw:style-name="gr14" draw:text-style-name="P16" draw:layer="layout" svg:width="18.663cm" svg:height="1.446cm" svg:x="3.128cm" svg:y="6.977cm">
          <text:list text:style-name="L3">
            <text:list-header>
              <text:p text:style-name="P14"><text:span text:style-name="T11">- plus un étai est court plus il est résistant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5" draw:text-style-name="P15" draw:layer="layout" svg:width="20.284cm" svg:height="2.631cm" svg:x="3.216cm" svg:y="10.369cm">
          <text:list text:style-name="L3">
            <text:list-header>
              <text:p text:style-name="P14"><text:span text:style-name="T14">- à section égale un étai carré est + résistant </text:span></text:p>
            </text:list-header>
            <text:list-item>
              <text:p text:style-name="P14"><text:span text:style-name="T14">qu'un rectangulaire</text:span></text:p>
            </text:list-item>
          </text:list>
          <draw:enhanced-geometry svg:viewBox="0 0 21600 21600" draw:type="mso-spt202" draw:enhanced-path="M 0 0 L 21600 0 21600 21600 0 21600 0 0 Z N"/>
        </draw:custom-shape>
        <draw:custom-shape draw:style-name="gr16" draw:text-style-name="P16" draw:layer="layout" svg:width="14.04cm" svg:height="1.446cm" svg:x="3cm" svg:y="14cm">
          <text:list text:style-name="L3">
            <text:list-header>
              <text:p text:style-name="P14"><text:span text:style-name="T11"><text:s/></text:span><text:span text:style-name="T11">- réaliser des coupes franche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7" presentation:class="page"/>
          <draw:frame presentation:style-name="pr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8" draw:style-name="dp3" draw:master-page-name="charte_5f_specialite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6.448cm" svg:height="1.383cm" svg:x="4.87cm" svg:y="1.907cm">
          <text:p text:style-name="P6"><text:span text:style-name="T8">Principes généraux de l'étaiement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custom-shape draw:style-name="gr17" draw:text-style-name="P15" draw:layer="layout" svg:width="21.656cm" svg:height="2.631cm" svg:x="3cm" svg:y="7cm">
          <text:list text:style-name="L3">
            <text:list-header>
              <text:p text:style-name="P14"><text:span text:style-name="T14">- ne pas s'aventurer sous une zone non étayée, </text:span></text:p>
            </text:list-header>
            <text:list-item>
              <text:p text:style-name="P14"><text:span text:style-name="T14">placer un étai provisoire</text:span></text:p>
            </text:list-item>
          </text:list>
          <draw:enhanced-geometry svg:viewBox="0 0 21600 21600" draw:type="mso-spt202" draw:enhanced-path="M 0 0 L 21600 0 21600 21600 0 21600 0 0 Z N"/>
        </draw:custom-shape>
        <draw:custom-shape draw:style-name="gr18" draw:text-style-name="P16" draw:layer="layout" svg:width="22.786cm" svg:height="1.446cm" svg:x="2.714cm" svg:y="11cm">
          <text:list text:style-name="L3">
            <text:list-header>
              <text:p text:style-name="P14"><text:span text:style-name="T11"><text:s/></text:span><text:span text:style-name="T11">- ne jamais laisser de vide entre la charge et l’étai 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9" draw:text-style-name="P16" draw:layer="layout" svg:width="17.012cm" svg:height="1.446cm" svg:x="2.988cm" svg:y="17cm">
          <text:list text:style-name="L3">
            <text:list-header>
              <text:p text:style-name="P14"><text:span text:style-name="T11">- prévoir un passage pour le brancard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custom-shape draw:style-name="gr20" draw:text-style-name="P16" draw:layer="layout" svg:width="14.091cm" svg:height="1.446cm" svg:x="3cm" svg:y="14cm">
          <text:list text:style-name="L3">
            <text:list-header>
              <text:p text:style-name="P14"><text:span text:style-name="T11">- un étai n’est jamais posé seul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5" draw:layer="layout" svg:width="14.848cm" svg:height="11.136cm" svg:x="3.075cm" svg:y="2.257cm" draw:page-number="8" presentation:class="page"/>
          <draw:frame presentation:style-name="pr7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9" draw:style-name="dp3" draw:master-page-name="charte_5f_specialite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6.448cm" svg:height="1.383cm" svg:x="4.87cm" svg:y="1.907cm">
          <text:p text:style-name="P6"><text:span text:style-name="T8">Principes généraux de l'étaiement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g>
          <draw:g>
            <draw:custom-shape draw:style-name="gr21" draw:text-style-name="P17" draw:layer="layout" svg:width="21.379cm" svg:height="13.123cm" svg:x="4.675cm" svg:y="5.877cm">
              <text:p/>
              <draw:enhanced-geometry svg:viewBox="0 0 21600 21600" draw:type="rectangle" draw:enhanced-path="M 0 0 L 21600 0 21600 21600 0 21600 0 0 Z N"/>
            </draw:custom-shape>
            <draw:line draw:style-name="gr22" draw:text-style-name="P18" draw:layer="layout" svg:x1="15.47cm" svg:y1="18.999cm" svg:x2="15.47cm" svg:y2="5.876cm">
              <text:p/>
            </draw:line>
            <draw:line draw:style-name="gr23" draw:text-style-name="P18" draw:layer="layout" svg:x1="10.179cm" svg:y1="5.877cm" svg:x2="10.179cm" svg:y2="19cm">
              <text:p/>
            </draw:line>
            <draw:line draw:style-name="gr24" draw:text-style-name="P18" draw:layer="layout" svg:x1="20.762cm" svg:y1="5.877cm" svg:x2="20.762cm" svg:y2="19cm">
              <text:p/>
            </draw:line>
            <draw:line draw:style-name="gr25" draw:text-style-name="P18" draw:layer="layout" svg:x1="4.675cm" svg:y1="8.416cm" svg:x2="26.054cm" svg:y2="8.416cm">
              <text:p/>
            </draw:line>
            <draw:line draw:style-name="gr26" draw:text-style-name="P18" draw:layer="layout" svg:x1="4.675cm" svg:y1="10.956cm" svg:x2="26.054cm" svg:y2="10.956cm">
              <text:p/>
            </draw:line>
            <draw:line draw:style-name="gr27" draw:text-style-name="P18" draw:layer="layout" svg:x1="4.675cm" svg:y1="13.92cm" svg:x2="26.054cm" svg:y2="13.92cm">
              <text:p/>
            </draw:line>
            <draw:line draw:style-name="gr28" draw:text-style-name="P18" draw:layer="layout" svg:x1="4.675cm" svg:y1="16.46cm" svg:x2="26.054cm" svg:y2="16.46cm">
              <text:p/>
            </draw:line>
            <draw:custom-shape draw:style-name="gr29" draw:text-style-name="P18" draw:layer="layout" svg:width="4.578cm" svg:height="1.277cm" svg:x="10.48cm" svg:y="6.547cm">
              <text:list text:style-name="L1">
                <text:list-header>
                  <text:p text:style-name="P19"><text:span text:style-name="T15">Epaisseur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30" draw:text-style-name="P18" draw:layer="layout" svg:width="3.859cm" svg:height="1.277cm" svg:x="16.173cm" svg:y="6.511cm">
              <text:list text:style-name="L1">
                <text:list-header>
                  <text:p text:style-name="P19"><text:span text:style-name="T16">Largeur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31" draw:text-style-name="P18" draw:layer="layout" svg:width="4.311cm" svg:height="1.277cm" svg:x="21.223cm" svg:y="6.511cm">
              <text:list text:style-name="L1">
                <text:list-header>
                  <text:p text:style-name="P19"><text:span text:style-name="T16">Longueur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32" draw:text-style-name="P18" draw:layer="layout" svg:width="3.986cm" svg:height="1.277cm" svg:x="5.25cm" svg:y="9.051cm">
              <text:list text:style-name="L1">
                <text:list-header>
                  <text:p text:style-name="P19"><text:span text:style-name="T16">Madrier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33" draw:text-style-name="P18" draw:layer="layout" svg:width="4.159cm" svg:height="1.277cm" svg:x="5.287cm" svg:y="11.803cm">
              <text:list text:style-name="L1">
                <text:list-header>
                  <text:p text:style-name="P19"><text:span text:style-name="T16">Bastaing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34" draw:text-style-name="P18" draw:layer="layout" svg:width="3.943cm" svg:height="1.277cm" svg:x="5.19cm" svg:y="14.555cm">
              <text:list text:style-name="L1">
                <text:list-header>
                  <text:p text:style-name="P19"><text:span text:style-name="T16">Chevron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35" draw:text-style-name="P18" draw:layer="layout" svg:width="3.748cm" svg:height="1.277cm" svg:x="5.279cm" svg:y="17.095cm">
              <text:list text:style-name="L1">
                <text:list-header>
                  <text:p text:style-name="P19"><text:span text:style-name="T16">Planche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36" draw:text-style-name="P18" draw:layer="layout" svg:width="3.338cm" svg:height="1.277cm" svg:x="11.038cm" svg:y="9.051cm">
              <text:list text:style-name="L1">
                <text:list-header>
                  <text:p text:style-name="P19"><text:span text:style-name="T17">7.5 c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37" draw:text-style-name="P18" draw:layer="layout" svg:width="3.854cm" svg:height="1.277cm" svg:x="16.197cm" svg:y="9.051cm">
              <text:list text:style-name="L1">
                <text:list-header>
                  <text:p text:style-name="P19"><text:span text:style-name="T17">22.5 c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38" draw:text-style-name="P18" draw:layer="layout" svg:width="3.63cm" svg:height="1.277cm" svg:x="21.504cm" svg:y="14.555cm">
              <text:list text:style-name="L1">
                <text:list-header>
                  <text:p text:style-name="P19"><text:span text:style-name="T17">2 à 6 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39" draw:text-style-name="P18" draw:layer="layout" svg:width="3.63cm" svg:height="1.277cm" svg:x="21.464cm" svg:y="11.803cm">
              <text:list text:style-name="L1">
                <text:list-header>
                  <text:p text:style-name="P19"><text:span text:style-name="T17">2 à 6 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40" draw:text-style-name="P18" draw:layer="layout" svg:width="3.63cm" svg:height="1.277cm" svg:x="21.504cm" svg:y="9.051cm">
              <text:list text:style-name="L1">
                <text:list-header>
                  <text:p text:style-name="P19"><text:span text:style-name="T17">2 à 6 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41" draw:text-style-name="P18" draw:layer="layout" svg:width="3.338cm" svg:height="1.277cm" svg:x="11.117cm" svg:y="11.803cm">
              <text:list text:style-name="L1">
                <text:list-header>
                  <text:p text:style-name="P19"><text:span text:style-name="T17">6.3 c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42" draw:text-style-name="P18" draw:layer="layout" svg:width="3.719cm" svg:height="1.277cm" svg:x="16.104cm" svg:y="11.803cm">
              <text:list text:style-name="L1">
                <text:list-header>
                  <text:p text:style-name="P19"><text:span text:style-name="T17">16.3 c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43" draw:text-style-name="P18" draw:layer="layout" svg:width="2.61cm" svg:height="1.277cm" svg:x="11.285cm" svg:y="14.555cm">
              <text:list text:style-name="L1">
                <text:list-header>
                  <text:p text:style-name="P19"><text:span text:style-name="T17">6 c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44" draw:text-style-name="P18" draw:layer="layout" svg:width="2.61cm" svg:height="1.277cm" svg:x="16.577cm" svg:y="14.555cm">
              <text:list text:style-name="L1">
                <text:list-header>
                  <text:p text:style-name="P19"><text:span text:style-name="T17">8 c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45" draw:text-style-name="P18" draw:layer="layout" svg:width="3.338cm" svg:height="1.277cm" svg:x="11.117cm" svg:y="17.095cm">
              <text:list text:style-name="L1">
                <text:list-header>
                  <text:p text:style-name="P19"><text:span text:style-name="T17">2.7 c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46" draw:text-style-name="P18" draw:layer="layout" svg:width="3.126cm" svg:height="1.277cm" svg:x="16.061cm" svg:y="17.095cm">
              <text:list text:style-name="L1">
                <text:list-header>
                  <text:p text:style-name="P19"><text:span text:style-name="T17">25 c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47" draw:text-style-name="P18" draw:layer="layout" svg:width="3.63cm" svg:height="1.277cm" svg:x="21.486cm" svg:y="17.095cm">
              <text:list text:style-name="L1">
                <text:list-header>
                  <text:p text:style-name="P19"><text:span text:style-name="T17">2 à 5 m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</draw:g>
          <draw:frame draw:name="DSCF0012" draw:style-name="gr48" draw:text-style-name="P18" draw:layer="layout" svg:width="2.751cm" svg:height="2.54cm" svg:x="1.924cm" svg:y="13.92cm">
            <draw:image xlink:href="Pictures/1000000000000500000003C0C8373096B600D9FD.jpg" xlink:type="simple" xlink:show="embed" xlink:actuate="onLoad">
              <text:p/>
            </draw:image>
          </draw:frame>
          <draw:frame draw:name="DSCF0013" draw:style-name="gr49" draw:text-style-name="P18" draw:layer="layout" svg:width="3.175cm" svg:height="2.54cm" svg:x="1.5cm" svg:y="8.417cm">
            <draw:image xlink:href="Pictures/1000000000000500000003C04D7F995046FF7526.jpg" xlink:type="simple" xlink:show="embed" xlink:actuate="onLoad">
              <text:p/>
            </draw:image>
          </draw:frame>
          <draw:frame draw:name="DSCF0014" draw:style-name="gr50" draw:text-style-name="P18" draw:layer="layout" svg:width="3.175cm" svg:height="2.54cm" svg:x="1.5cm" svg:y="11.168cm">
            <draw:image xlink:href="Pictures/1000000000000500000003C0226A994AF0E15BBD.jpg" xlink:type="simple" xlink:show="embed" xlink:actuate="onLoad">
              <text:p/>
            </draw:image>
          </draw:frame>
          <draw:frame draw:name="DSCF0015" draw:style-name="gr51" draw:text-style-name="P18" draw:layer="layout" svg:width="3.175cm" svg:height="2.381cm" svg:x="1.5cm" svg:y="16.619cm">
            <draw:image xlink:href="Pictures/1000000000000500000003C0555151962BDC0223.jpg" xlink:type="simple" xlink:show="embed" xlink:actuate="onLoad">
              <text:p/>
            </draw:image>
          </draw:frame>
        </draw:g>
        <draw:frame draw:style-name="gr52" draw:text-style-name="P20" draw:layer="layout" svg:width="11cm" svg:height="1.348cm" svg:x="8.5cm" svg:y="4cm">
          <draw:text-box>
            <text:p text:style-name="P4"><text:span text:style-name="T18">Pièces de bois utilisées</text:span></text:p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9" presentation:class="page"/>
          <draw:frame presentation:style-name="pr8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0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6.448cm" svg:height="1.383cm" svg:x="4.87cm" svg:y="1.907cm">
          <text:p text:style-name="P6"><text:span text:style-name="T8">Principes généraux de l'étaiement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custom-shape draw:style-name="gr53" draw:text-style-name="P21" draw:layer="layout" svg:width="21.59cm" svg:height="5.292cm" svg:x="1.931cm" svg:y="9.685cm">
          <text:p/>
          <draw:enhanced-geometry svg:viewBox="0 0 21600 21600" draw:extrusion="true" draw:extrusion-depth="2.54cm 0" draw:extrusion-light-face="true" draw:extrusion-first-light-harsh="true" draw:extrusion-second-light-harsh="false" draw:extrusion-metal="false" dr3d:projection="parallel" draw:extrusion-color="false" draw:type="rectangle" draw:enhanced-path="M 0 0 L 21600 0 21600 21600 0 21600 0 0 Z N"/>
        </draw:custom-shape>
        <draw:custom-shape draw:style-name="gr54" draw:text-style-name="P23" draw:layer="layout" svg:width="6.423cm" svg:height="1.023cm" svg:x="18.883cm" svg:y="4.817cm">
          <text:list text:style-name="L1">
            <text:list-header>
              <text:p text:style-name="P22">épaisseur du taquet 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55" draw:text-style-name="P24" draw:layer="layout" svg:x1="22.039cm" svg:y1="5.876cm" svg:x2="22.039cm" svg:y2="8.627cm">
          <text:p/>
        </draw:line>
        <draw:custom-shape draw:style-name="gr56" draw:text-style-name="P25" draw:layer="layout" svg:width="4.875cm" svg:height="1.277cm" svg:x="16.45cm" svg:y="17cm">
          <text:list text:style-name="L3">
            <text:list-header>
              <text:p text:style-name="P14"><text:span text:style-name="T19"><text:s/></text:span><text:span text:style-name="T19">Hauteur x2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57" draw:text-style-name="P21" draw:layer="layout" svg:width="3.81cm" svg:height="1.693cm" svg:x="19.822cm" svg:y="9.685cm">
            <text:p/>
            <draw:enhanced-geometry svg:viewBox="0 0 864 384" draw:type="non-primitive" draw:enhanced-path="M 192 384 L 0 0 864 0 192 384 Z N"/>
          </draw:custom-shape>
          <draw:custom-shape draw:style-name="gr58" draw:text-style-name="P21" draw:layer="layout" svg:width="4.657cm" svg:height="0.847cm" svg:x="19.822cm" svg:y="8.838cm">
            <text:p/>
            <draw:enhanced-geometry svg:viewBox="0 0 1056 192" draw:type="non-primitive" draw:enhanced-path="M 0 192 L 240 0 1056 0 864 192 0 192 Z N"/>
          </draw:custom-shape>
        </draw:g>
        <draw:g>
          <draw:custom-shape draw:style-name="gr59" draw:text-style-name="P21" draw:layer="layout" svg:width="9.102cm" svg:height="5.292cm" svg:x="14.5cm" svg:y="9.708cm">
            <text:p/>
            <draw:enhanced-geometry svg:viewBox="0 0 2064 1200" draw:type="non-primitive" draw:enhanced-path="M 0 1200 L 2064 0 2064 1200 0 1200 Z N"/>
          </draw:custom-shape>
          <draw:custom-shape draw:style-name="gr60" draw:text-style-name="P21" draw:layer="layout" svg:width="0.847cm" svg:height="6.139cm" svg:x="23.602cm" svg:y="8.861cm">
            <text:p/>
            <draw:enhanced-geometry svg:viewBox="0 0 192 1392" draw:type="non-primitive" draw:enhanced-path="M 0 1392 L 192 1152 192 0 0 192 0 1392 Z N"/>
          </draw:custom-shape>
        </draw:g>
        <draw:line draw:style-name="gr61" draw:text-style-name="P24" draw:layer="layout" svg:x1="14.419cm" svg:y1="14.977cm" svg:x2="23.521cm" svg:y2="9.685cm">
          <text:p/>
        </draw:line>
        <draw:frame draw:style-name="gr52" draw:text-style-name="P20" draw:layer="layout" svg:width="11cm" svg:height="1.348cm" svg:x="7cm" svg:y="4.5cm">
          <draw:text-box>
            <text:p text:style-name="P4"><text:span text:style-name="T18">Angle à 30°</text:span></text:p>
          </draw:text-box>
        </draw:frame>
        <draw:g>
          <draw:line draw:style-name="gr62" draw:text-style-name="P24" draw:layer="layout" svg:x1="1.668cm" svg:y1="9.525cm" svg:x2="1.668cm" svg:y2="14.817cm">
            <text:p/>
          </draw:line>
          <draw:custom-shape draw:style-name="gr54" draw:text-style-name="P26" draw:layer="layout" svg:width="1.357cm" svg:height="1.277cm" svg:x="0.145cm" svg:y="11.756cm">
            <text:list text:style-name="L1">
              <text:list-header>
                <text:p text:style-name="P22"><text:span text:style-name="T20">H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line draw:style-name="gr63" draw:text-style-name="P24" draw:layer="layout" svg:x1="19cm" svg:y1="16.5cm" svg:x2="19cm" svg:y2="13cm">
          <text:p/>
        </draw:line>
        <draw:frame draw:style-name="gr7" draw:text-style-name="P4" draw:layer="layout" svg:width="4cm" svg:height="4cm" svg:x="0.5cm" svg:y="0.5cm">
          <draw:image xlink:href="">
            <text:p/>
          </draw:image>
        </draw:frame>
        <draw:custom-shape draw:style-name="gr64" draw:text-style-name="P27" draw:layer="layout" svg:width="1cm" svg:height="1cm" svg:x="24.5cm" svg:y="9.5cm">
          <text:p text:style-name="P4"><text:span text:style-name="T21">1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4" draw:text-style-name="P27" draw:layer="layout" svg:width="1cm" svg:height="1cm" svg:x="22.5cm" svg:y="8cm">
          <text:p text:style-name="P4"><text:span text:style-name="T21">3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4" draw:text-style-name="P27" draw:layer="layout" svg:width="1cm" svg:height="1cm" svg:x="15cm" svg:y="15.5cm">
          <text:p text:style-name="P4"><text:span text:style-name="T21">2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5" draw:text-style-name="P4" draw:layer="layout" svg:width="1.5cm" svg:height="1.5cm" svg:x="22.5cm" svg:y="9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4" draw:text-style-name="P27" draw:layer="layout" svg:width="1cm" svg:height="1cm" svg:x="2.5cm" svg:y="16.5cm">
          <text:p text:style-name="P27"><text:span text:style-name="T21">1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4" draw:text-style-name="P27" draw:layer="layout" svg:width="1cm" svg:height="1cm" svg:x="2.5cm" svg:y="18cm">
          <text:p text:style-name="P27"><text:span text:style-name="T21">2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66" draw:layer="layout" svg:width="6cm" svg:height="0.963cm" svg:x="4cm" svg:y="16.537cm">
          <draw:text-box>
            <text:p>Mesure de la H</text:p>
          </draw:text-box>
        </draw:frame>
        <draw:frame draw:style-name="gr66" draw:layer="layout" svg:width="6cm" svg:height="0.963cm" svg:x="4cm" svg:y="18.037cm">
          <draw:text-box>
            <text:p>Report de Hx2</text:p>
          </draw:text-box>
        </draw:frame>
        <presentation:notes draw:style-name="dp2">
          <draw:page-thumbnail draw:style-name="gr5" draw:layer="layout" svg:width="14.848cm" svg:height="11.136cm" svg:x="3.075cm" svg:y="2.257cm" draw:page-number="10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1" draw:style-name="dp3" draw:master-page-name="charte_5f_specialite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6.448cm" svg:height="1.383cm" svg:x="4.87cm" svg:y="1.907cm">
          <text:p text:style-name="P6"><text:span text:style-name="T8">Principes généraux de l'étaiement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52" draw:text-style-name="P20" draw:layer="layout" svg:width="11cm" svg:height="1.348cm" svg:x="7cm" svg:y="4.5cm">
          <draw:text-box>
            <text:p text:style-name="P4"><text:span text:style-name="T18">Angle à 45°</text:span></text:p>
          </draw:text-box>
        </draw:frame>
        <draw:custom-shape draw:style-name="gr67" draw:text-style-name="P23" draw:layer="layout" svg:width="20.32cm" svg:height="5.08cm" svg:x="1.694cm" svg:y="9.665cm">
          <text:list text:style-name="L1">
            <text:list-header>
              <text:p text:style-name="P22"/>
              <text:p text:style-name="P22"/>
            </text:list-header>
          </text:list>
          <draw:enhanced-geometry svg:viewBox="0 0 21600 21600" draw:extrusion="true" draw:extrusion-depth="2.54cm 0" draw:extrusion-light-face="true" draw:extrusion-first-light-harsh="true" draw:extrusion-second-light-harsh="false" draw:extrusion-metal="false" dr3d:projection="parallel" draw:extrusion-color="false" draw:type="rectangle" draw:enhanced-path="M 0 0 L 21600 0 21600 21600 0 21600 0 0 Z N"/>
        </draw:custom-shape>
        <draw:g>
          <draw:line draw:style-name="gr62" draw:text-style-name="P24" draw:layer="layout" svg:x1="16.934cm" svg:y1="15.38cm" svg:x2="22.014cm" svg:y2="15.38cm">
            <text:p/>
          </draw:line>
          <draw:custom-shape draw:style-name="gr54" draw:text-style-name="P26" draw:layer="layout" svg:width="1.357cm" svg:height="1.277cm" svg:x="18.723cm" svg:y="16.033cm">
            <text:list text:style-name="L1">
              <text:list-header>
                <text:p text:style-name="P22"><text:span text:style-name="T20">H</text:span></text:p>
              </text:list-header>
            </text:list>
            <draw:enhanced-geometry svg:viewBox="0 0 21600 21600" draw:type="rectangle" draw:enhanced-path="M 0 0 L 21600 0 21600 21600 0 21600 0 0 Z N"/>
          </draw:custom-shape>
        </draw:g>
        <draw:g>
          <draw:line draw:style-name="gr62" draw:text-style-name="P24" draw:layer="layout" svg:x1="23.496cm" svg:y1="8.818cm" svg:x2="23.496cm" svg:y2="14.11cm">
            <text:p/>
          </draw:line>
          <draw:custom-shape draw:style-name="gr54" draw:text-style-name="P26" draw:layer="layout" svg:width="1.357cm" svg:height="1.277cm" svg:x="23.592cm" svg:y="10.798cm">
            <text:list text:style-name="L1">
              <text:list-header>
                <text:p text:style-name="P22"><text:span text:style-name="T20">H</text:span></text:p>
              </text:list-header>
            </text:list>
            <draw:enhanced-geometry svg:viewBox="0 0 21600 21600" draw:type="rectangle" draw:enhanced-path="M 0 0 L 21600 0 21600 21600 0 21600 0 0 Z N"/>
          </draw:custom-shape>
        </draw:g>
        <draw:g>
          <draw:custom-shape draw:style-name="gr54" draw:text-style-name="P26" draw:layer="layout" svg:width="1.357cm" svg:height="1.277cm" svg:x="0.031cm" svg:y="11.993cm">
            <text:list text:style-name="L1">
              <text:list-header>
                <text:p text:style-name="P22"><text:span text:style-name="T20">H</text:span></text:p>
              </text:list-header>
            </text:list>
            <draw:enhanced-geometry svg:viewBox="0 0 21600 21600" draw:type="rectangle" draw:enhanced-path="M 0 0 L 21600 0 21600 21600 0 21600 0 0 Z N"/>
          </draw:custom-shape>
          <draw:line draw:style-name="gr62" draw:text-style-name="P24" draw:layer="layout" svg:x1="1.271cm" svg:y1="9.665cm" svg:x2="1.271cm" svg:y2="14.957cm">
            <text:p/>
          </draw:line>
        </draw:g>
        <draw:line draw:style-name="gr55" draw:text-style-name="P24" draw:layer="layout" svg:x1="20.643cm" svg:y1="5.856cm" svg:x2="20.643cm" svg:y2="8.607cm">
          <text:p/>
        </draw:line>
        <draw:g>
          <draw:custom-shape draw:style-name="gr68" draw:text-style-name="P21" draw:layer="layout" svg:width="3.386cm" svg:height="1.693cm" svg:x="18.628cm" svg:y="9.665cm">
            <text:p/>
            <draw:enhanced-geometry svg:viewBox="0 0 768 384" draw:type="non-primitive" draw:enhanced-path="M 384 384 L 0 0 768 0 384 384 Z N"/>
          </draw:custom-shape>
          <draw:custom-shape draw:style-name="gr69" draw:text-style-name="P21" draw:layer="layout" svg:width="4.233cm" svg:height="0.847cm" svg:x="18.628cm" svg:y="8.818cm">
            <text:p/>
            <draw:enhanced-geometry svg:viewBox="0 0 960 192" draw:type="non-primitive" draw:enhanced-path="M 0 192 L 288 0 960 0 768 192 0 192 Z N"/>
          </draw:custom-shape>
        </draw:g>
        <draw:g>
          <draw:custom-shape draw:style-name="gr70" draw:text-style-name="P21" draw:layer="layout" svg:width="5.291cm" svg:height="5.08cm" svg:x="16.723cm" svg:y="9.665cm">
            <text:p/>
            <draw:enhanced-geometry svg:viewBox="0 0 1152 1200" draw:type="non-primitive" draw:enhanced-path="M 1152 0 L 1152 1200 0 1200 1152 0 Z N"/>
          </draw:custom-shape>
          <draw:custom-shape draw:style-name="gr71" draw:text-style-name="P21" draw:layer="layout" svg:width="0.847cm" svg:height="5.927cm" svg:x="22.014cm" svg:y="8.818cm">
            <text:p/>
            <draw:enhanced-geometry svg:viewBox="0 0 192 1344" draw:type="non-primitive" draw:enhanced-path="M 0 192 L 192 0 192 1152 0 1344 0 192 Z N"/>
          </draw:custom-shape>
        </draw:g>
        <draw:custom-shape draw:style-name="gr65" draw:text-style-name="P4" draw:layer="layout" svg:width="1.5cm" svg:height="1.5cm" svg:x="21cm" svg:y="1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7" draw:text-style-name="P4" draw:layer="layout" svg:width="4cm" svg:height="4cm" svg:x="0.5cm" svg:y="0.5cm">
          <draw:image xlink:href="">
            <text:p/>
          </draw:image>
        </draw:frame>
        <draw:custom-shape draw:style-name="gr54" draw:text-style-name="P23" draw:layer="layout" svg:width="6.423cm" svg:height="1.023cm" svg:x="18.923cm" svg:y="4.904cm">
          <text:list text:style-name="L1">
            <text:list-header>
              <text:p text:style-name="P22">épaisseur du taquet 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64" draw:text-style-name="P27" draw:layer="layout" svg:width="1cm" svg:height="1cm" svg:x="19cm" svg:y="9cm">
          <text:p text:style-name="P4"><text:span text:style-name="T21">3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4" draw:text-style-name="P27" draw:layer="layout" svg:width="1cm" svg:height="1cm" svg:x="16.5cm" svg:y="13cm">
          <text:p text:style-name="P4"><text:span text:style-name="T21">2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4" draw:text-style-name="P27" draw:layer="layout" svg:width="1cm" svg:height="1cm" svg:x="21.5cm" svg:y="8cm">
          <text:p text:style-name="P4"><text:span text:style-name="T21">1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61" draw:text-style-name="P24" draw:layer="layout" svg:x1="17cm" svg:y1="15cm" svg:x2="22cm" svg:y2="15cm">
          <text:p/>
        </draw:line>
        <presentation:notes draw:style-name="dp2">
          <draw:page-thumbnail draw:style-name="gr5" draw:layer="layout" svg:width="14.848cm" svg:height="11.136cm" svg:x="3.075cm" svg:y="2.257cm" draw:page-number="11" presentation:class="page"/>
          <draw:frame presentation:style-name="pr8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2" draw:style-name="dp3" draw:master-page-name="charte_5f_specialite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6.448cm" svg:height="1.383cm" svg:x="4.87cm" svg:y="1.907cm">
          <text:p text:style-name="P6"><text:span text:style-name="T8">Principes généraux de l'étaiement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52" draw:text-style-name="P20" draw:layer="layout" svg:width="11cm" svg:height="1.348cm" svg:x="7cm" svg:y="4.5cm">
          <draw:text-box>
            <text:p text:style-name="P4"><text:span text:style-name="T18">Angle à 60°</text:span></text:p>
          </draw:text-box>
        </draw:frame>
        <draw:custom-shape draw:style-name="gr72" draw:text-style-name="P23" draw:layer="layout" svg:width="21.379cm" svg:height="5.292cm" svg:x="2.487cm" svg:y="9.574cm">
          <text:p/>
          <draw:enhanced-geometry svg:viewBox="0 0 21600 21600" draw:extrusion="true" draw:extrusion-depth="2.54cm 0" draw:extrusion-light-face="true" draw:extrusion-first-light-harsh="true" draw:extrusion-second-light-harsh="false" draw:extrusion-metal="false" dr3d:projection="parallel" draw:extrusion-color="false" draw:type="rectangle" draw:enhanced-path="M 0 0 L 21600 0 21600 21600 0 21600 0 0 Z N"/>
        </draw:custom-shape>
        <draw:g>
          <draw:line draw:style-name="gr62" draw:text-style-name="P24" draw:layer="layout" svg:x1="1.641cm" svg:y1="9.574cm" svg:x2="1.641cm" svg:y2="14.866cm">
            <text:p/>
          </draw:line>
          <draw:custom-shape draw:style-name="gr54" draw:text-style-name="P26" draw:layer="layout" svg:width="1.357cm" svg:height="1.277cm" svg:x="0.118cm" svg:y="11.805cm">
            <text:list text:style-name="L1">
              <text:list-header>
                <text:p text:style-name="P22"><text:span text:style-name="T20">H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line draw:style-name="gr55" draw:text-style-name="P24" draw:layer="layout" svg:x1="15cm" svg:y1="16.5cm" svg:x2="22.384cm" svg:y2="12.749cm">
          <text:p/>
        </draw:line>
        <draw:line draw:style-name="gr55" draw:text-style-name="P24" draw:layer="layout" svg:x1="23.442cm" svg:y1="5.765cm" svg:x2="23.442cm" svg:y2="8.516cm">
          <text:p/>
        </draw:line>
        <draw:g>
          <draw:custom-shape draw:style-name="gr73" draw:text-style-name="P21" draw:layer="layout" svg:width="4.022cm" svg:height="2.117cm" svg:x="19.844cm" svg:y="9.574cm">
            <text:p/>
            <draw:enhanced-geometry svg:viewBox="0 0 912 480" draw:type="non-primitive" draw:enhanced-path="M 720 480 L 0 0 912 0 912 192 720 480 Z N"/>
          </draw:custom-shape>
          <draw:custom-shape draw:style-name="gr74" draw:text-style-name="P21" draw:layer="layout" svg:width="4.868cm" svg:height="0.847cm" svg:x="19.844cm" svg:y="8.727cm">
            <text:p/>
            <draw:enhanced-geometry svg:viewBox="0 0 1104 192" draw:type="non-primitive" draw:enhanced-path="M 0 192 L 336 0 1104 0 912 192 0 192 Z N"/>
          </draw:custom-shape>
          <draw:custom-shape draw:style-name="gr75" draw:text-style-name="P21" draw:layer="layout" svg:width="0.846cm" svg:height="1.694cm" svg:x="23.866cm" svg:y="8.727cm">
            <text:p/>
            <draw:enhanced-geometry svg:viewBox="0 0 192 384" draw:type="non-primitive" draw:enhanced-path="M 0 384 L 192 192 192 0 0 192 0 384 Z N"/>
          </draw:custom-shape>
        </draw:g>
        <draw:custom-shape draw:style-name="gr76" draw:text-style-name="P21" draw:layer="layout" svg:width="2.752cm" svg:height="4.445cm" svg:x="21.114cm" svg:y="10.421cm">
          <text:p/>
          <draw:enhanced-geometry svg:viewBox="0 0 624 1008" draw:mirror-horizontal="false" draw:mirror-vertical="false" draw:type="non-primitive" draw:enhanced-path="M 0 1008 L 624 0 624 1008 0 1008 Z N"/>
        </draw:custom-shape>
        <draw:custom-shape draw:style-name="gr77" draw:text-style-name="P21" draw:layer="layout" svg:width="0.846cm" svg:height="5.292cm" svg:x="23.866cm" svg:y="9.574cm">
          <text:p/>
          <draw:enhanced-geometry svg:viewBox="0 0 192 1200" draw:mirror-horizontal="false" draw:mirror-vertical="false" draw:type="non-primitive" draw:enhanced-path="M 0 192 L 192 0 192 1008 0 1200 0 192 Z N"/>
        </draw:custom-shape>
        <draw:custom-shape draw:style-name="gr78" draw:text-style-name="P4" draw:layer="layout" svg:width="1.5cm" svg:height="1.5cm" svg:x="23cm" svg:y="1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7" draw:text-style-name="P4" draw:layer="layout" svg:width="4cm" svg:height="4cm" svg:x="0.5cm" svg:y="0.5cm">
          <draw:image xlink:href="">
            <text:p/>
          </draw:image>
        </draw:frame>
        <draw:custom-shape draw:style-name="gr54" draw:text-style-name="P23" draw:layer="layout" svg:width="6.423cm" svg:height="1.023cm" svg:x="18.923cm" svg:y="4.904cm">
          <text:list text:style-name="L1">
            <text:list-header>
              <text:p text:style-name="P22">épaisseur du taquet 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79" draw:text-style-name="P27" draw:layer="layout" svg:width="1cm" svg:height="0.999cm" svg:x="21.5cm" svg:y="9cm">
          <text:p text:style-name="P4"><text:span text:style-name="T21">3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4" draw:text-style-name="P27" draw:layer="layout" svg:width="1cm" svg:height="1cm" svg:x="24cm" svg:y="9.5cm">
          <text:p text:style-name="P4"><text:span text:style-name="T21">2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4" draw:text-style-name="P27" draw:layer="layout" svg:width="1cm" svg:height="1cm" svg:x="19.5cm" svg:y="15cm">
          <text:p text:style-name="P4"><text:span text:style-name="T21">1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0" draw:layer="layout" svg:width="2.5cm" svg:height="1.675cm" svg:x="13cm" svg:y="16.5cm">
          <draw:text-box>
            <text:p>0,5 H</text:p>
          </draw:text-box>
        </draw:frame>
        <draw:line draw:style-name="gr61" draw:text-style-name="P24" draw:layer="layout" svg:x1="21cm" svg:y1="15cm" svg:x2="24cm" svg:y2="15cm">
          <text:p/>
        </draw:line>
        <presentation:notes draw:style-name="dp2">
          <draw:page-thumbnail draw:style-name="gr5" draw:layer="layout" svg:width="14.848cm" svg:height="11.136cm" svg:x="3.075cm" svg:y="2.257cm" draw:page-number="12" presentation:class="page"/>
          <draw:frame presentation:style-name="pr10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3" draw:style-name="dp3" draw:master-page-name="charte_5f_specialite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339cm" svg:height="1.383cm" svg:x="4.87cm" svg:y="1.907cm">
          <text:p text:style-name="P6"><text:span text:style-name="T8">Différents types d'étais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custom-shape draw:style-name="gr81" draw:text-style-name="P21" draw:layer="layout" svg:width="7.831cm" svg:height="8.89cm" svg:x="14.2cm" svg:y="7.935cm">
          <text:p/>
          <draw:enhanced-geometry svg:viewBox="0 0 1776 2016" draw:type="non-primitive" draw:enhanced-path="M 48 0 L 1776 1968 1728 2016 0 48 48 0 Z N"/>
        </draw:custom-shape>
        <draw:custom-shape draw:style-name="gr81" draw:text-style-name="P21" draw:layer="layout" svg:width="7.831cm" svg:height="8.89cm" svg:x="6.58cm" svg:y="7.935cm">
          <text:p/>
          <draw:enhanced-geometry svg:viewBox="0 0 1776 2016" draw:type="non-primitive" draw:enhanced-path="M 48 0 L 1776 1968 1728 2016 0 48 48 0 Z N"/>
        </draw:custom-shape>
        <draw:custom-shape draw:style-name="gr82" draw:text-style-name="P28" draw:layer="layout" svg:width="5.26cm" svg:height="1.277cm" svg:x="11.58cm" svg:y="3.504cm">
          <text:list text:style-name="L3">
            <text:list-header>
              <text:p text:style-name="P14"><text:span text:style-name="T22">Etai vertical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83" draw:text-style-name="P21" draw:layer="layout" svg:width="19.685cm" svg:height="0.635cm" svg:x="4.463cm" svg:y="6.453cm">
            <text:p/>
            <draw:enhanced-geometry svg:viewBox="0 0 21600 21600" draw:type="rectangle" draw:enhanced-path="M 0 0 L 21600 0 21600 21600 0 21600 0 0 Z N"/>
          </draw:custom-shape>
          <draw:custom-shape draw:style-name="gr83" draw:text-style-name="P21" draw:layer="layout" svg:width="19.685cm" svg:height="0.635cm" svg:x="4.463cm" svg:y="5.395cm">
            <text:p/>
            <draw:enhanced-geometry svg:viewBox="0 0 21600 21600" draw:type="rectangle" draw:enhanced-path="M 0 0 L 21600 0 21600 21600 0 21600 0 0 Z N"/>
          </draw:custom-shape>
          <draw:custom-shape draw:style-name="gr84" draw:text-style-name="P21" draw:layer="layout" svg:width="0.635cm" svg:height="0.423cm" svg:x="6.368cm" svg:y="6.03cm">
            <text:p/>
            <draw:enhanced-geometry svg:viewBox="0 0 21600 21600" draw:type="rectangle" draw:enhanced-path="M 0 0 L 21600 0 21600 21600 0 21600 0 0 Z N"/>
          </draw:custom-shape>
          <draw:custom-shape draw:style-name="gr84" draw:text-style-name="P21" draw:layer="layout" svg:width="0.635cm" svg:height="0.423cm" svg:x="9.12cm" svg:y="6.03cm">
            <text:p/>
            <draw:enhanced-geometry svg:viewBox="0 0 21600 21600" draw:type="rectangle" draw:enhanced-path="M 0 0 L 21600 0 21600 21600 0 21600 0 0 Z N"/>
          </draw:custom-shape>
          <draw:custom-shape draw:style-name="gr84" draw:text-style-name="P21" draw:layer="layout" svg:width="0.635cm" svg:height="0.423cm" svg:x="20.126cm" svg:y="6.03cm">
            <text:p/>
            <draw:enhanced-geometry svg:viewBox="0 0 21600 21600" draw:type="rectangle" draw:enhanced-path="M 0 0 L 21600 0 21600 21600 0 21600 0 0 Z N"/>
          </draw:custom-shape>
          <draw:custom-shape draw:style-name="gr84" draw:text-style-name="P21" draw:layer="layout" svg:width="0.635cm" svg:height="0.423cm" svg:x="17.375cm" svg:y="6.03cm">
            <text:p/>
            <draw:enhanced-geometry svg:viewBox="0 0 21600 21600" draw:type="rectangle" draw:enhanced-path="M 0 0 L 21600 0 21600 21600 0 21600 0 0 Z N"/>
          </draw:custom-shape>
          <draw:custom-shape draw:style-name="gr84" draw:text-style-name="P21" draw:layer="layout" svg:width="0.635cm" svg:height="0.423cm" svg:x="14.623cm" svg:y="6.03cm">
            <text:p/>
            <draw:enhanced-geometry svg:viewBox="0 0 21600 21600" draw:type="rectangle" draw:enhanced-path="M 0 0 L 21600 0 21600 21600 0 21600 0 0 Z N"/>
          </draw:custom-shape>
          <draw:custom-shape draw:style-name="gr84" draw:text-style-name="P21" draw:layer="layout" svg:width="0.635cm" svg:height="0.423cm" svg:x="11.871cm" svg:y="6.03cm">
            <text:p/>
            <draw:enhanced-geometry svg:viewBox="0 0 21600 21600" draw:type="rectangle" draw:enhanced-path="M 0 0 L 21600 0 21600 21600 0 21600 0 0 Z N"/>
          </draw:custom-shape>
          <draw:custom-shape draw:style-name="gr84" draw:text-style-name="P21" draw:layer="layout" svg:width="0.635cm" svg:height="0.423cm" svg:x="22.878cm" svg:y="6.03cm">
            <text:p/>
            <draw:enhanced-geometry svg:viewBox="0 0 21600 21600" draw:type="rectangle" draw:enhanced-path="M 0 0 L 21600 0 21600 21600 0 21600 0 0 Z N"/>
          </draw:custom-shape>
        </draw:g>
        <draw:custom-shape draw:style-name="gr85" draw:text-style-name="P21" draw:layer="layout" svg:width="22.014cm" svg:height="0.423cm" svg:x="3.616cm" svg:y="17.884cm">
          <text:p/>
          <draw:enhanced-geometry svg:viewBox="0 0 21600 21600" draw:type="rectangle" draw:enhanced-path="M 0 0 L 21600 0 21600 21600 0 21600 0 0 Z N"/>
        </draw:custom-shape>
        <draw:custom-shape draw:style-name="gr86" draw:text-style-name="P21" draw:layer="layout" svg:width="19.897cm" svg:height="0.424cm" svg:x="4.251cm" svg:y="17.46cm">
          <text:p/>
          <draw:enhanced-geometry svg:viewBox="0 0 21600 21600" draw:type="rectangle" draw:enhanced-path="M 0 0 L 21600 0 21600 21600 0 21600 0 0 Z N"/>
        </draw:custom-shape>
        <draw:custom-shape draw:style-name="gr87" draw:text-style-name="P21" draw:layer="layout" svg:width="18.839cm" svg:height="0.423cm" svg:x="4.886cm" svg:y="7.089cm">
          <text:p/>
          <draw:enhanced-geometry svg:viewBox="0 0 21600 21600" draw:type="rectangle" draw:enhanced-path="M 0 0 L 21600 0 21600 21600 0 21600 0 0 Z N"/>
        </draw:custom-shape>
        <draw:g>
          <draw:custom-shape draw:style-name="gr88" draw:text-style-name="P21" draw:layer="layout" svg:width="0.635cm" svg:height="9.525cm" svg:x="6.368cm" svg:y="7.512cm">
            <text:p/>
            <draw:enhanced-geometry svg:viewBox="0 0 21600 21600" draw:type="rectangle" draw:enhanced-path="M 0 0 L 21600 0 21600 21600 0 21600 0 0 Z N"/>
          </draw:custom-shape>
          <draw:custom-shape draw:style-name="gr88" draw:text-style-name="P21" draw:layer="layout" svg:width="0.635cm" svg:height="9.525cm" svg:x="10.178cm" svg:y="7.512cm">
            <text:p/>
            <draw:enhanced-geometry svg:viewBox="0 0 21600 21600" draw:type="rectangle" draw:enhanced-path="M 0 0 L 21600 0 21600 21600 0 21600 0 0 Z N"/>
          </draw:custom-shape>
          <draw:custom-shape draw:style-name="gr88" draw:text-style-name="P21" draw:layer="layout" svg:width="0.635cm" svg:height="9.525cm" svg:x="13.988cm" svg:y="7.512cm">
            <text:p/>
            <draw:enhanced-geometry svg:viewBox="0 0 21600 21600" draw:type="rectangle" draw:enhanced-path="M 0 0 L 21600 0 21600 21600 0 21600 0 0 Z N"/>
          </draw:custom-shape>
          <draw:custom-shape draw:style-name="gr88" draw:text-style-name="P21" draw:layer="layout" svg:width="0.635cm" svg:height="9.525cm" svg:x="17.798cm" svg:y="7.512cm">
            <text:p/>
            <draw:enhanced-geometry svg:viewBox="0 0 21600 21600" draw:type="rectangle" draw:enhanced-path="M 0 0 L 21600 0 21600 21600 0 21600 0 0 Z N"/>
          </draw:custom-shape>
          <draw:custom-shape draw:style-name="gr88" draw:text-style-name="P21" draw:layer="layout" svg:width="0.635cm" svg:height="9.525cm" svg:x="21.608cm" svg:y="7.512cm">
            <text:p/>
            <draw:enhanced-geometry svg:viewBox="0 0 21600 21600" draw:type="rectangle" draw:enhanced-path="M 0 0 L 21600 0 21600 21600 0 21600 0 0 Z N"/>
          </draw:custom-shape>
        </draw:g>
        <draw:g>
          <draw:g>
            <draw:custom-shape draw:style-name="gr89" draw:text-style-name="P21" draw:layer="layout" svg:width="0.635cm" svg:height="0.423cm" svg:x="6.368cm" svg:y="17.037cm">
              <text:p/>
              <draw:enhanced-geometry svg:viewBox="0 0 21600 21600" draw:type="rectangle" draw:enhanced-path="M 0 0 L 21600 0 21600 21600 0 21600 0 0 Z N"/>
            </draw:custom-shape>
            <draw:line draw:style-name="gr90" draw:text-style-name="P24" draw:layer="layout" svg:x1="7.002cm" svg:y1="17.037cm" svg:x2="6.367cm" svg:y2="17.46cm">
              <text:p/>
            </draw:line>
          </draw:g>
          <draw:g>
            <draw:custom-shape draw:style-name="gr89" draw:text-style-name="P21" draw:layer="layout" svg:width="0.635cm" svg:height="0.423cm" svg:x="10.178cm" svg:y="17.037cm">
              <text:p/>
              <draw:enhanced-geometry svg:viewBox="0 0 21600 21600" draw:type="rectangle" draw:enhanced-path="M 0 0 L 21600 0 21600 21600 0 21600 0 0 Z N"/>
            </draw:custom-shape>
            <draw:line draw:style-name="gr90" draw:text-style-name="P24" draw:layer="layout" svg:x1="10.812cm" svg:y1="17.037cm" svg:x2="10.177cm" svg:y2="17.46cm">
              <text:p/>
            </draw:line>
          </draw:g>
          <draw:g>
            <draw:custom-shape draw:style-name="gr89" draw:text-style-name="P21" draw:layer="layout" svg:width="0.635cm" svg:height="0.423cm" svg:x="13.988cm" svg:y="17.037cm">
              <text:p/>
              <draw:enhanced-geometry svg:viewBox="0 0 21600 21600" draw:type="rectangle" draw:enhanced-path="M 0 0 L 21600 0 21600 21600 0 21600 0 0 Z N"/>
            </draw:custom-shape>
            <draw:line draw:style-name="gr90" draw:text-style-name="P24" draw:layer="layout" svg:x1="14.622cm" svg:y1="17.037cm" svg:x2="13.987cm" svg:y2="17.46cm">
              <text:p/>
            </draw:line>
          </draw:g>
          <draw:g>
            <draw:custom-shape draw:style-name="gr89" draw:text-style-name="P21" draw:layer="layout" svg:width="0.635cm" svg:height="0.423cm" svg:x="17.798cm" svg:y="17.037cm">
              <text:p/>
              <draw:enhanced-geometry svg:viewBox="0 0 21600 21600" draw:type="rectangle" draw:enhanced-path="M 0 0 L 21600 0 21600 21600 0 21600 0 0 Z N"/>
            </draw:custom-shape>
            <draw:line draw:style-name="gr90" draw:text-style-name="P24" draw:layer="layout" svg:x1="18.432cm" svg:y1="17.037cm" svg:x2="17.797cm" svg:y2="17.46cm">
              <text:p/>
            </draw:line>
          </draw:g>
          <draw:g>
            <draw:custom-shape draw:style-name="gr89" draw:text-style-name="P21" draw:layer="layout" svg:width="0.635cm" svg:height="0.423cm" svg:x="21.608cm" svg:y="17.037cm">
              <text:p/>
              <draw:enhanced-geometry svg:viewBox="0 0 21600 21600" draw:type="rectangle" draw:enhanced-path="M 0 0 L 21600 0 21600 21600 0 21600 0 0 Z N"/>
            </draw:custom-shape>
            <draw:line draw:style-name="gr90" draw:text-style-name="P24" draw:layer="layout" svg:x1="22.242cm" svg:y1="17.037cm" svg:x2="21.607cm" svg:y2="17.46cm">
              <text:p/>
            </draw:line>
          </draw:g>
        </draw:g>
        <draw:custom-shape draw:style-name="gr91" draw:text-style-name="P21" draw:layer="layout" svg:width="7.831cm" svg:height="8.044cm" svg:x="6.58cm" svg:y="8.57cm">
          <text:p/>
          <draw:enhanced-geometry svg:viewBox="0 0 1776 1824" draw:type="non-primitive" draw:enhanced-path="M 1728 0 L 0 1776 48 1824 1776 48 1728 0 Z N"/>
        </draw:custom-shape>
        <draw:custom-shape draw:style-name="gr91" draw:text-style-name="P21" draw:layer="layout" svg:width="7.831cm" svg:height="8.044cm" svg:x="14.2cm" svg:y="7.935cm">
          <text:p/>
          <draw:enhanced-geometry svg:viewBox="0 0 1776 1824" draw:type="non-primitive" draw:enhanced-path="M 1728 0 L 0 1776 48 1824 1776 48 1728 0 Z N"/>
        </draw:custom-shape>
        <draw:g>
          <draw:custom-shape draw:style-name="gr92" draw:text-style-name="P29" draw:layer="layout" svg:width="3.601cm" svg:height="1.023cm" svg:x="22.362cm" svg:y="10.687cm">
            <text:list text:style-name="L3">
              <text:list-header>
                <text:p text:style-name="P14"><text:span text:style-name="T23">entretoises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93" draw:text-style-name="P24" draw:layer="layout" svg:x1="21.607cm" svg:y1="11.533cm" svg:x2="12.294cm" svg:y2="10.474cm">
            <text:p/>
          </draw:line>
          <draw:line draw:style-name="gr94" draw:text-style-name="P24" draw:layer="layout" svg:x1="21.607cm" svg:y1="11.534cm" svg:x2="19.491cm" svg:y2="14.074cm">
            <text:p/>
          </draw:line>
        </draw:g>
        <draw:g>
          <draw:custom-shape draw:style-name="gr95" draw:text-style-name="P29" draw:layer="layout" svg:width="2.928cm" svg:height="1.023cm" svg:x="1.804cm" svg:y="11.11cm">
            <text:list text:style-name="L3">
              <text:list-header>
                <text:p text:style-name="P14"><text:span text:style-name="T23">chapeau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96" draw:text-style-name="P24" draw:layer="layout" svg:x1="4.886cm" svg:y1="11.322cm" svg:x2="6.156cm" svg:y2="7.3cm">
            <text:p/>
          </draw:line>
        </draw:g>
        <draw:custom-shape draw:style-name="gr97" draw:text-style-name="P29" draw:layer="layout" svg:width="2.682cm" svg:height="1.023cm" svg:x="2.5cm" svg:y="14cm">
          <text:list text:style-name="L3">
            <text:list-header>
              <text:p text:style-name="P14"><text:span text:style-name="T23">semelle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98" draw:text-style-name="P24" draw:layer="layout" svg:x1="4.886cm" svg:y1="15.132cm" svg:x2="5.733cm" svg:y2="17.672cm">
          <text:p/>
        </draw:line>
        <draw:g>
          <draw:custom-shape draw:style-name="gr99" draw:text-style-name="P29" draw:layer="layout" svg:width="4.058cm" svg:height="1.023cm" svg:x="12.213cm" svg:y="18.942cm">
            <text:list text:style-name="L3">
              <text:list-header>
                <text:p text:style-name="P14"><text:span text:style-name="T23">coins mariés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100" draw:text-style-name="P24" draw:layer="layout" svg:x1="17.163cm" svg:y1="19.365cm" svg:x2="21.82cm" svg:y2="17.249cm">
            <text:p/>
          </draw:line>
          <draw:line draw:style-name="gr101" draw:text-style-name="P24" draw:layer="layout" svg:x1="12.083cm" svg:y1="19.154cm" svg:x2="10.601cm" svg:y2="17.46cm">
            <text:p/>
          </draw:line>
        </draw:g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3" presentation:class="page"/>
          <draw:frame presentation:style-name="pr11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4" draw:style-name="dp3" draw:master-page-name="charte_5f_specialite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339cm" svg:height="1.383cm" svg:x="4.87cm" svg:y="1.907cm">
          <text:p><text:span text:style-name="T8">Différents types d'étais</text:span></text:p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2" draw:text-style-name="P24" draw:layer="layout" svg:width="17.727cm" svg:height="13.296cm" svg:x="4.075cm" svg:y="5.33cm">
          <draw:image xlink:href="Pictures/10000000000008E0000006A82E81AC93630E853C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4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5" draw:style-name="dp3" draw:master-page-name="charte_5f_specialite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4.87cm" svg:y="1.907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.173cm" svg:y="2.5cm">
          <draw:text-box>
            <text:p text:style-name="P6"><text:span text:style-name="T8">Différents types d'étais</text:span></text:p>
          </draw:text-box>
        </draw:frame>
        <draw:custom-shape draw:style-name="gr105" draw:text-style-name="P31" draw:layer="layout" svg:width="9.265cm" svg:height="1.277cm" svg:x="9cm" svg:y="4.223cm">
          <text:list text:style-name="L3">
            <text:list-header>
              <text:p text:style-name="P14"><text:span text:style-name="T22">Etai vertical (linteaux)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106" draw:text-style-name="P21" draw:layer="layout" svg:width="12.489cm" svg:height="0.635cm" svg:x="6.835cm" svg:y="6.953cm">
            <text:p/>
            <draw:enhanced-geometry svg:viewBox="0 0 21600 21600" draw:type="rectangle" draw:enhanced-path="M 0 0 L 21600 0 21600 21600 0 21600 0 0 Z N"/>
          </draw:custom-shape>
          <draw:custom-shape draw:style-name="gr107" draw:text-style-name="P21" draw:layer="layout" svg:width="0.635cm" svg:height="12.912cm" svg:x="7.259cm" svg:y="7.588cm">
            <text:p/>
            <draw:enhanced-geometry svg:viewBox="0 0 21600 21600" draw:type="rectangle" draw:enhanced-path="M 0 0 L 21600 0 21600 21600 0 21600 0 0 Z N"/>
          </draw:custom-shape>
          <draw:custom-shape draw:style-name="gr107" draw:text-style-name="P21" draw:layer="layout" svg:width="0.635cm" svg:height="12.912cm" svg:x="18.265cm" svg:y="7.588cm">
            <text:p/>
            <draw:enhanced-geometry svg:viewBox="0 0 21600 21600" draw:type="rectangle" draw:enhanced-path="M 0 0 L 21600 0 21600 21600 0 21600 0 0 Z N"/>
          </draw:custom-shape>
          <draw:line draw:style-name="gr90" draw:text-style-name="P24" draw:layer="layout" svg:x1="5.354cm" svg:y1="20.5cm" svg:x2="21.017cm" svg:y2="20.5cm">
            <text:p/>
          </draw:line>
        </draw:g>
        <draw:custom-shape draw:style-name="gr108" draw:text-style-name="P21" draw:layer="layout" svg:width="10.372cm" svg:height="0.635cm" svg:x="7.894cm" svg:y="19.865cm">
          <text:p/>
          <draw:enhanced-geometry svg:viewBox="0 0 21600 21600" draw:type="rectangle" draw:enhanced-path="M 0 0 L 21600 0 21600 21600 0 21600 0 0 Z N"/>
        </draw:custom-shape>
        <draw:g>
          <draw:custom-shape draw:style-name="gr109" draw:text-style-name="P21" draw:layer="layout" svg:width="0.847cm" svg:height="11.642cm" svg:x="12.762cm" svg:y="8.223cm">
            <text:p/>
            <draw:enhanced-geometry svg:viewBox="0 0 21600 21600" draw:type="rectangle" draw:enhanced-path="M 0 0 L 21600 0 21600 21600 0 21600 0 0 Z N"/>
          </draw:custom-shape>
          <draw:custom-shape draw:style-name="gr110" draw:text-style-name="P21" draw:layer="layout" svg:width="0.846cm" svg:height="0.847cm" svg:x="11.916cm" svg:y="13.303cm">
            <text:p/>
            <draw:enhanced-geometry svg:viewBox="0 0 21600 21600" draw:type="rectangle" draw:enhanced-path="M 0 0 L 21600 0 21600 21600 0 21600 0 0 Z N"/>
          </draw:custom-shape>
          <draw:custom-shape draw:style-name="gr111" draw:text-style-name="P21" draw:layer="layout" svg:width="0.847cm" svg:height="0.847cm" svg:x="13.609cm" svg:y="13.303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108" draw:text-style-name="P21" draw:layer="layout" svg:width="10.372cm" svg:height="0.635cm" svg:x="7.894cm" svg:y="7.588cm">
            <text:p/>
            <draw:enhanced-geometry svg:viewBox="0 0 21600 21600" draw:type="rectangle" draw:enhanced-path="M 0 0 L 21600 0 21600 21600 0 21600 0 0 Z N"/>
          </draw:custom-shape>
          <draw:custom-shape draw:style-name="gr111" draw:text-style-name="P21" draw:layer="layout" svg:width="0.847cm" svg:height="0.847cm" svg:x="17.419cm" svg:y="8.223cm">
            <text:p/>
            <draw:enhanced-geometry svg:viewBox="0 0 21600 21600" draw:type="rectangle" draw:enhanced-path="M 0 0 L 21600 0 21600 21600 0 21600 0 0 Z N"/>
          </draw:custom-shape>
          <draw:custom-shape draw:style-name="gr111" draw:text-style-name="P21" draw:layer="layout" svg:width="0.847cm" svg:height="0.847cm" svg:x="7.894cm" svg:y="8.223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112" draw:text-style-name="P21" draw:layer="layout" svg:width="0.846cm" svg:height="0.423cm" svg:x="11.916cm" svg:y="12.88cm">
            <text:p/>
            <draw:enhanced-geometry svg:viewBox="0 0 21600 21600" draw:type="rectangle" draw:enhanced-path="M 0 0 L 21600 0 21600 21600 0 21600 0 0 Z N"/>
          </draw:custom-shape>
          <draw:line draw:style-name="gr90" draw:text-style-name="P24" draw:layer="layout" svg:x1="12.762cm" svg:y1="12.88cm" svg:x2="11.916cm" svg:y2="13.303cm">
            <text:p/>
          </draw:line>
        </draw:g>
        <draw:custom-shape draw:style-name="gr113" draw:text-style-name="P21" draw:layer="layout" svg:width="4.021cm" svg:height="4.657cm" svg:x="8.741cm" svg:y="8.223cm">
          <text:p/>
          <draw:enhanced-geometry svg:viewBox="0 0 912 1056" draw:type="non-primitive" draw:enhanced-path="M 0 192 L 0 0 96 0 912 960 912 1056 720 1056 0 192 Z N"/>
        </draw:custom-shape>
        <draw:custom-shape draw:style-name="gr114" draw:text-style-name="P23" draw:layer="layout" svg:width="4.445cm" svg:height="4.233cm" svg:x="5.777cm" svg:y="6.107cm">
          <text:p/>
          <draw:enhanced-geometry svg:viewBox="0 0 21600 21600" draw:glue-points="10800 0 3160 3160 0 10800 3160 18440 10800 21600 18440 18440 21600 10800 18440 3160 ?f14 ?f15" draw:text-areas="3200 3200 18400 18400" draw:type="round-callout" draw:modifiers="64 1305" draw:enhanced-path="W 0 0 21600 21600 ?f22 ?f23 ?f18 ?f19 L ?f14 ?f15 Z N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  <draw:custom-shape draw:style-name="gr54" draw:text-style-name="P32" draw:layer="layout" svg:width="4.07cm" svg:height="1.023cm" svg:x="1.616cm" svg:y="5.5cm">
          <text:list text:style-name="L1">
            <text:list-header>
              <text:p text:style-name="P22"><text:span text:style-name="T24">coupe à 45°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115" draw:text-style-name="P21" draw:layer="layout" svg:width="0.847cm" svg:height="0.423cm" svg:x="13.609cm" svg:y="12.88cm">
            <text:p/>
            <draw:enhanced-geometry svg:viewBox="0 0 21600 21600" draw:type="rectangle" draw:enhanced-path="M 0 0 L 21600 0 21600 21600 0 21600 0 0 Z N"/>
          </draw:custom-shape>
          <draw:line draw:style-name="gr90" draw:text-style-name="P24" draw:layer="layout" svg:x1="14.455cm" svg:y1="12.88cm" svg:x2="13.608cm" svg:y2="13.303cm">
            <text:p/>
          </draw:line>
        </draw:g>
        <draw:g>
          <draw:custom-shape draw:style-name="gr116" draw:text-style-name="P33" draw:layer="layout" svg:width="4.058cm" svg:height="1.023cm" svg:x="19.877cm" svg:y="14.701cm">
            <text:list text:style-name="L3">
              <text:list-header>
                <text:p text:style-name="P14"><text:span text:style-name="T25">coins mariés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117" draw:text-style-name="P24" draw:layer="layout" svg:x1="19.324cm" svg:y1="15.208cm" svg:x2="14.244cm" svg:y2="13.092cm">
            <text:p/>
          </draw:line>
        </draw:g>
        <draw:g>
          <draw:custom-shape draw:style-name="gr118" draw:text-style-name="P33" draw:layer="layout" svg:width="2.682cm" svg:height="1.023cm" svg:x="1.065cm" svg:y="17.113cm">
            <text:list text:style-name="L3">
              <text:list-header>
                <text:p text:style-name="P14"><text:span text:style-name="T25">semelle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119" draw:text-style-name="P24" draw:layer="layout" svg:x1="4.084cm" svg:y1="17.96cm" svg:x2="9.587cm" svg:y2="20.288cm">
            <text:p/>
          </draw:line>
        </draw:g>
        <draw:custom-shape draw:style-name="gr120" draw:text-style-name="P33" draw:layer="layout" svg:width="2.928cm" svg:height="1.023cm" svg:x="21.572cm" svg:y="8.5cm">
          <text:list text:style-name="L3">
            <text:list-header>
              <text:p text:style-name="P14"><text:span text:style-name="T25">chapeau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21" draw:text-style-name="P24" draw:layer="layout" svg:x1="21.5cm" svg:y1="9cm" svg:x2="18cm" svg:y2="8cm">
          <text:p/>
        </draw:line>
        <draw:custom-shape draw:style-name="gr122" draw:text-style-name="P21" draw:layer="layout" svg:width="3.81cm" svg:height="4.657cm" svg:x="13.609cm" svg:y="8.223cm">
          <text:p/>
          <draw:enhanced-geometry svg:viewBox="0 0 864 1056" draw:type="non-primitive" draw:enhanced-path="M 864 192 L 864 0 768 0 0 960 0 1056 192 1056 864 192 Z N"/>
        </draw:custom-shape>
        <draw:custom-shape draw:style-name="gr123" draw:text-style-name="P33" draw:layer="layout" svg:width="2.581cm" svg:height="1.023cm" svg:x="8.419cm" svg:y="14cm">
          <text:list text:style-name="L3">
            <text:list-header>
              <text:p text:style-name="P14"><text:span text:style-name="T25">taquets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24" draw:text-style-name="P24" draw:layer="layout" svg:x1="11cm" svg:y1="14.5cm" svg:x2="12cm" svg:y2="14cm">
          <text:p/>
        </draw:lin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5" presentation:class="page"/>
          <draw:frame presentation:style-name="pr1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6" draw:style-name="dp3" draw:master-page-name="charte_5f_specialite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4.892cm" svg:y="3.5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custom-shape draw:style-name="gr125" draw:text-style-name="P31" draw:layer="layout" svg:width="8.313cm" svg:height="1.277cm" svg:x="15.168cm" svg:y="4.977cm">
          <text:list text:style-name="L3">
            <text:list-header>
              <text:p text:style-name="P14"><text:span text:style-name="T22">Etai oblique/double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126" draw:text-style-name="P21" draw:layer="layout" svg:width="1.27cm" svg:height="14.605cm" svg:x="4.795cm" svg:y="4.082cm">
            <text:p/>
            <draw:enhanced-geometry svg:viewBox="0 0 21600 21600" draw:type="rectangle" draw:enhanced-path="M 0 0 L 21600 0 21600 21600 0 21600 0 0 Z N"/>
          </draw:custom-shape>
          <draw:custom-shape draw:style-name="gr127" draw:text-style-name="P21" draw:layer="layout" svg:width="0.635cm" svg:height="1.059cm" svg:x="5.006cm" svg:y="17.417cm">
            <text:p/>
            <draw:enhanced-geometry svg:viewBox="0 0 21600 21600" draw:type="rectangle" draw:enhanced-path="M 0 0 L 21600 0 21600 21600 0 21600 0 0 Z N"/>
          </draw:custom-shape>
          <draw:custom-shape draw:style-name="gr127" draw:text-style-name="P21" draw:layer="layout" svg:width="0.635cm" svg:height="1.059cm" svg:x="5.218cm" svg:y="14.877cm">
            <text:p/>
            <draw:enhanced-geometry svg:viewBox="0 0 21600 21600" draw:type="rectangle" draw:enhanced-path="M 0 0 L 21600 0 21600 21600 0 21600 0 0 Z N"/>
          </draw:custom-shape>
          <draw:custom-shape draw:style-name="gr127" draw:text-style-name="P21" draw:layer="layout" svg:width="0.635cm" svg:height="1.059cm" svg:x="5.218cm" svg:y="11.067cm">
            <text:p/>
            <draw:enhanced-geometry svg:viewBox="0 0 21600 21600" draw:type="rectangle" draw:enhanced-path="M 0 0 L 21600 0 21600 21600 0 21600 0 0 Z N"/>
          </draw:custom-shape>
          <draw:custom-shape draw:style-name="gr128" draw:text-style-name="P21" draw:layer="layout" svg:width="0.635cm" svg:height="1.058cm" svg:x="5.006cm" svg:y="8.951cm">
            <text:p/>
            <draw:enhanced-geometry svg:viewBox="0 0 21600 21600" draw:type="rectangle" draw:enhanced-path="M 0 0 L 21600 0 21600 21600 0 21600 0 0 Z N"/>
          </draw:custom-shape>
          <draw:custom-shape draw:style-name="gr127" draw:text-style-name="P21" draw:layer="layout" svg:width="0.635cm" svg:height="1.059cm" svg:x="5.43cm" svg:y="5.987cm">
            <text:p/>
            <draw:enhanced-geometry svg:viewBox="0 0 21600 21600" draw:type="rectangle" draw:enhanced-path="M 0 0 L 21600 0 21600 21600 0 21600 0 0 Z N"/>
          </draw:custom-shape>
          <draw:custom-shape draw:style-name="gr128" draw:text-style-name="P21" draw:layer="layout" svg:width="0.635cm" svg:height="1.058cm" svg:x="5.006cm" svg:y="4.294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129" draw:text-style-name="P21" draw:layer="layout" svg:width="0.847cm" svg:height="12.911cm" svg:x="6.065cm" svg:y="5.776cm">
            <text:p/>
            <draw:enhanced-geometry svg:viewBox="0 0 21600 21600" draw:type="rectangle" draw:enhanced-path="M 0 0 L 21600 0 21600 21600 0 21600 0 0 Z N"/>
          </draw:custom-shape>
          <draw:custom-shape draw:style-name="gr111" draw:text-style-name="P21" draw:layer="layout" svg:width="0.847cm" svg:height="0.847cm" svg:x="6.912cm" svg:y="6.199cm">
            <text:p/>
            <draw:enhanced-geometry svg:viewBox="0 0 21600 21600" draw:type="rectangle" draw:enhanced-path="M 0 0 L 21600 0 21600 21600 0 21600 0 0 Z N"/>
          </draw:custom-shape>
        </draw:g>
        <draw:custom-shape draw:style-name="gr130" draw:text-style-name="P21" draw:layer="layout" svg:width="10.583cm" svg:height="10.795cm" svg:x="6.912cm" svg:y="7.046cm">
          <text:p/>
          <draw:enhanced-geometry svg:viewBox="0 0 2400 2448" draw:type="non-primitive" draw:enhanced-path="M 192 0 L 2400 2256 2400 2448 2256 2448 0 144 0 0 192 0 Z N"/>
        </draw:custom-shape>
        <draw:g>
          <draw:custom-shape draw:style-name="gr131" draw:text-style-name="P21" draw:layer="layout" svg:width="0.847cm" svg:height="0.847cm" svg:x="17.495cm" svg:y="16.994cm">
            <text:p/>
            <draw:enhanced-geometry svg:viewBox="0 0 21600 21600" draw:type="rectangle" draw:enhanced-path="M 0 0 L 21600 0 21600 21600 0 21600 0 0 Z N"/>
          </draw:custom-shape>
          <draw:line draw:style-name="gr90" draw:text-style-name="P24" draw:layer="layout" svg:x1="18.341cm" svg:y1="16.994cm" svg:x2="17.494cm" svg:y2="17.841cm">
            <text:p/>
          </draw:line>
        </draw:g>
        <draw:g>
          <draw:custom-shape draw:style-name="gr132" draw:text-style-name="P21" draw:layer="layout" svg:width="15.24cm" svg:height="0.846cm" svg:x="6.912cm" svg:y="17.841cm">
            <text:p/>
            <draw:enhanced-geometry svg:viewBox="0 0 21600 21600" draw:type="rectangle" draw:enhanced-path="M 0 0 L 21600 0 21600 21600 0 21600 0 0 Z N"/>
          </draw:custom-shape>
          <draw:custom-shape draw:style-name="gr133" draw:text-style-name="P21" draw:layer="layout" svg:width="1.27cm" svg:height="0.847cm" svg:x="18.342cm" svg:y="16.994cm">
            <text:p/>
            <draw:enhanced-geometry svg:viewBox="0 0 21600 21600" draw:type="rectangle" draw:enhanced-path="M 0 0 L 21600 0 21600 21600 0 21600 0 0 Z N"/>
          </draw:custom-shape>
        </draw:g>
        <draw:custom-shape draw:style-name="gr134" draw:text-style-name="P21" draw:layer="layout" svg:width="4.234cm" svg:height="3.386cm" svg:x="6.065cm" svg:y="9.586cm">
          <text:p/>
          <draw:enhanced-geometry svg:viewBox="0 0 1152 912" draw:type="non-primitive" draw:enhanced-path="M 1056 0 L 0 768 96 912 1152 144 1056 0 Z N"/>
        </draw:custom-shape>
        <draw:g>
          <draw:custom-shape draw:style-name="gr135" draw:text-style-name="P21" draw:layer="layout" svg:width="0.212cm" svg:height="1.953cm" svg:x="22.152cm" svg:y="16.733cm">
            <text:p/>
            <draw:enhanced-geometry svg:viewBox="0 0 21600 21600" draw:type="rectangle" draw:enhanced-path="M 0 0 L 21600 0 21600 21600 0 21600 0 0 Z N"/>
          </draw:custom-shape>
          <draw:custom-shape draw:style-name="gr136" draw:text-style-name="P21" draw:layer="layout" svg:width="0.635cm" svg:height="0.162cm" svg:x="21.94cm" svg:y="16.571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137" draw:text-style-name="P23" draw:layer="layout" svg:width="3.175cm" svg:height="2.963cm" svg:x="16.014cm" svg:y="16.359cm">
            <text:p/>
            <draw:enhanced-geometry svg:viewBox="0 0 21600 21600" draw:glue-points="10800 0 3160 3160 0 10800 3160 18440 10800 21600 18440 18440 21600 10800 18440 3160 ?f14 ?f15" draw:text-areas="3200 3200 18400 18400" draw:type="round-callout" draw:modifiers="1350 25920" draw:enhanced-path="W 0 0 21600 21600 ?f22 ?f23 ?f18 ?f19 L ?f14 ?f15 Z N">
              <draw:equation draw:name="f0" draw:formula="$0 -10800"/>
              <draw:equation draw:name="f1" draw:formula="$1 -10800"/>
              <draw:equation draw:name="f2" draw:formula="?f0 *?f0 "/>
              <draw:equation draw:name="f3" draw:formula="?f1 *?f1 "/>
              <draw:equation draw:name="f4" draw:formula="?f2 +?f3 "/>
              <draw:equation draw:name="f5" draw:formula="sqrt(?f4 )"/>
              <draw:equation draw:name="f6" draw:formula="?f5 -10800"/>
              <draw:equation draw:name="f7" draw:formula="atan2(?f1 ,?f0 )/(pi/180)"/>
              <draw:equation draw:name="f8" draw:formula="?f7 -10"/>
              <draw:equation draw:name="f9" draw:formula="?f7 +10"/>
              <draw:equation draw:name="f10" draw:formula="10800*cos(?f7 *(pi/180))"/>
              <draw:equation draw:name="f11" draw:formula="10800*sin(?f7 *(pi/180))"/>
              <draw:equation draw:name="f12" draw:formula="?f10 +10800"/>
              <draw:equation draw:name="f13" draw:formula="?f11 +10800"/>
              <draw:equation draw:name="f14" draw:formula="if(?f6 ,$0 ,?f12 )"/>
              <draw:equation draw:name="f15" draw:formula="if(?f6 ,$1 ,?f13 )"/>
              <draw:equation draw:name="f16" draw:formula="10800*cos(?f8 *(pi/180))"/>
              <draw:equation draw:name="f17" draw:formula="10800*sin(?f8 *(pi/180))"/>
              <draw:equation draw:name="f18" draw:formula="?f16 +10800"/>
              <draw:equation draw:name="f19" draw:formula="?f17 +10800"/>
              <draw:equation draw:name="f20" draw:formula="10800*cos(?f9 *(pi/180))"/>
              <draw:equation draw:name="f21" draw:formula="10800*sin(?f9 *(pi/180))"/>
              <draw:equation draw:name="f22" draw:formula="?f20 +10800"/>
              <draw:equation draw:name="f23" draw:formula="?f21 +10800"/>
              <draw:handle draw:handle-position="$0 $1"/>
            </draw:enhanced-geometry>
          </draw:custom-shape>
          <draw:custom-shape draw:style-name="gr54" draw:text-style-name="P32" draw:layer="layout" svg:width="4.07cm" svg:height="1.023cm" svg:x="12.251cm" svg:y="19.278cm">
            <text:list text:style-name="L1">
              <text:list-header>
                <text:p text:style-name="P22"><text:span text:style-name="T24">coupe à 60°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custom-shape draw:style-name="gr54" draw:text-style-name="P32" draw:layer="layout" svg:width="4.07cm" svg:height="1.023cm" svg:x="0.675cm" svg:y="9.374cm">
            <text:list text:style-name="L1">
              <text:list-header>
                <text:p text:style-name="P22"><text:span text:style-name="T24">coupe à 30°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138" draw:text-style-name="P23" draw:layer="layout" svg:width="3.599cm" svg:height="3.81cm" svg:x="4.16cm" svg:y="5.141cm">
            <text:p/>
            <draw:enhanced-geometry svg:viewBox="0 0 21600 21600" draw:glue-points="10800 0 3160 3160 0 10800 3160 18440 10800 21600 18440 18440 21600 10800 18440 3160 ?f14 ?f15" draw:text-areas="3200 3200 18400 18400" draw:type="round-callout" draw:modifiers="1350 25920" draw:enhanced-path="W 0 0 21600 21600 ?f22 ?f23 ?f18 ?f19 L ?f14 ?f15 Z N">
              <draw:equation draw:name="f0" draw:formula="$0 -10800"/>
              <draw:equation draw:name="f1" draw:formula="$1 -10800"/>
              <draw:equation draw:name="f2" draw:formula="?f0 *?f0 "/>
              <draw:equation draw:name="f3" draw:formula="?f1 *?f1 "/>
              <draw:equation draw:name="f4" draw:formula="?f2 +?f3 "/>
              <draw:equation draw:name="f5" draw:formula="sqrt(?f4 )"/>
              <draw:equation draw:name="f6" draw:formula="?f5 -10800"/>
              <draw:equation draw:name="f7" draw:formula="atan2(?f1 ,?f0 )/(pi/180)"/>
              <draw:equation draw:name="f8" draw:formula="?f7 -10"/>
              <draw:equation draw:name="f9" draw:formula="?f7 +10"/>
              <draw:equation draw:name="f10" draw:formula="10800*cos(?f7 *(pi/180))"/>
              <draw:equation draw:name="f11" draw:formula="10800*sin(?f7 *(pi/180))"/>
              <draw:equation draw:name="f12" draw:formula="?f10 +10800"/>
              <draw:equation draw:name="f13" draw:formula="?f11 +10800"/>
              <draw:equation draw:name="f14" draw:formula="if(?f6 ,$0 ,?f12 )"/>
              <draw:equation draw:name="f15" draw:formula="if(?f6 ,$1 ,?f13 )"/>
              <draw:equation draw:name="f16" draw:formula="10800*cos(?f8 *(pi/180))"/>
              <draw:equation draw:name="f17" draw:formula="10800*sin(?f8 *(pi/180))"/>
              <draw:equation draw:name="f18" draw:formula="?f16 +10800"/>
              <draw:equation draw:name="f19" draw:formula="?f17 +10800"/>
              <draw:equation draw:name="f20" draw:formula="10800*cos(?f9 *(pi/180))"/>
              <draw:equation draw:name="f21" draw:formula="10800*sin(?f9 *(pi/180))"/>
              <draw:equation draw:name="f22" draw:formula="?f20 +10800"/>
              <draw:equation draw:name="f23" draw:formula="?f21 +10800"/>
              <draw:handle draw:handle-position="$0 $1"/>
            </draw:enhanced-geometry>
          </draw:custom-shape>
        </draw:g>
        <draw:g>
          <draw:custom-shape draw:style-name="gr139" draw:text-style-name="P33" draw:layer="layout" svg:width="2.682cm" svg:height="1.023cm" svg:x="0.718cm" svg:y="15.089cm">
            <text:list text:style-name="L3">
              <text:list-header>
                <text:p text:style-name="P14"><text:span text:style-name="T25">semelle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140" draw:text-style-name="P24" draw:layer="layout" svg:x1="3.737cm" svg:y1="15.936cm" svg:x2="9.24cm" svg:y2="18.264cm">
            <text:p/>
          </draw:line>
        </draw:g>
        <draw:custom-shape draw:style-name="gr141" draw:text-style-name="P33" draw:layer="layout" svg:width="4.058cm" svg:height="1.023cm" svg:x="15.877cm" svg:y="13.477cm">
          <text:list text:style-name="L3">
            <text:list-header>
              <text:p text:style-name="P14"><text:span text:style-name="T25">coins mariés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42" draw:text-style-name="P24" draw:layer="layout" svg:x1="18cm" svg:y1="14.5cm" svg:x2="17.918cm" svg:y2="17.289cm">
          <text:p/>
        </draw:line>
        <draw:custom-shape draw:style-name="gr143" draw:text-style-name="P33" draw:layer="layout" svg:width="2.581cm" svg:height="1.023cm" svg:x="21.582cm" svg:y="14cm">
          <text:list text:style-name="L3">
            <text:list-header>
              <text:p text:style-name="P14"><text:span text:style-name="T25">taquets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144" draw:text-style-name="P33" draw:layer="layout" svg:width="2.928cm" svg:height="1.023cm" svg:x="0.655cm" svg:y="12.125cm">
            <text:list text:style-name="L3">
              <text:list-header>
                <text:p text:style-name="P14"><text:span text:style-name="T25">chapeau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145" draw:text-style-name="P24" draw:layer="layout" svg:x1="3.737cm" svg:y1="12.548cm" svg:x2="6.489cm" svg:y2="10.432cm">
            <text:p/>
          </draw:line>
        </draw:g>
        <draw:custom-shape draw:style-name="gr146" draw:text-style-name="P33" draw:layer="layout" svg:width="3.283cm" svg:height="1.023cm" svg:x="12.717cm" svg:y="8.5cm">
          <text:list text:style-name="L3">
            <text:list-header>
              <text:p text:style-name="P14"><text:span text:style-name="T25">entretoise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47" draw:text-style-name="P24" draw:layer="layout" svg:x1="13.261cm" svg:y1="9.374cm" svg:x2="9.028cm" svg:y2="10.644cm">
          <text:p/>
        </draw:line>
        <draw:line draw:style-name="gr148" draw:text-style-name="P24" draw:layer="layout" svg:x1="3.314cm" svg:y1="18.687cm" svg:x2="24.057cm" svg:y2="18.687cm">
          <text:p/>
        </draw:line>
        <draw:g>
          <draw:custom-shape draw:style-name="gr149" draw:text-style-name="P21" draw:layer="layout" svg:width="0.846cm" svg:height="0.847cm" svg:x="11.569cm" svg:y="16.994cm">
            <text:p/>
            <draw:enhanced-geometry svg:viewBox="0 0 21600 21600" draw:type="rectangle" draw:enhanced-path="M 0 0 L 21600 0 21600 21600 0 21600 0 0 Z N"/>
          </draw:custom-shape>
          <draw:line draw:style-name="gr90" draw:text-style-name="P24" draw:layer="layout" svg:x1="12.415cm" svg:y1="16.994cm" svg:x2="11.569cm" svg:y2="17.841cm">
            <text:p/>
          </draw:line>
        </draw:g>
        <draw:custom-shape draw:style-name="gr150" draw:text-style-name="P21" draw:layer="layout" svg:width="1.482cm" svg:height="0.847cm" svg:x="12.415cm" svg:y="16.994cm">
          <text:p/>
          <draw:enhanced-geometry svg:viewBox="0 0 21600 21600" draw:type="rectangle" draw:enhanced-path="M 0 0 L 21600 0 21600 21600 0 21600 0 0 Z N"/>
        </draw:custom-shape>
        <draw:custom-shape draw:style-name="gr111" draw:text-style-name="P21" draw:layer="layout" svg:width="0.847cm" svg:height="0.847cm" svg:x="6.912cm" svg:y="12.972cm">
          <text:p/>
          <draw:enhanced-geometry svg:viewBox="0 0 21600 21600" draw:type="rectangle" draw:enhanced-path="M 0 0 L 21600 0 21600 21600 0 21600 0 0 Z N"/>
        </draw:custom-shape>
        <draw:custom-shape draw:style-name="gr151" draw:text-style-name="P21" draw:layer="layout" svg:width="4.657cm" svg:height="4.022cm" svg:x="6.912cm" svg:y="13.819cm">
          <text:p/>
          <draw:enhanced-geometry svg:viewBox="0 0 1056 912" draw:type="non-primitive" draw:enhanced-path="M 192 0 L 0 0 0 96 960 912 1056 912 1056 720 192 0 Z N"/>
        </draw:custom-shape>
        <draw:custom-shape draw:style-name="gr152" draw:text-style-name="P21" draw:layer="layout" svg:width="2.752cm" svg:height="2.329cm" svg:x="6.277cm" svg:y="14.877cm">
          <text:p/>
          <draw:enhanced-geometry svg:viewBox="0 0 1152 912" draw:type="non-primitive" draw:enhanced-path="M 1056 0 L 0 768 96 912 1152 144 1056 0 Z N"/>
        </draw:custom-shape>
        <draw:line draw:style-name="gr142" draw:text-style-name="P24" draw:layer="layout" svg:x1="21.5cm" svg:y1="15cm" svg:x2="19.807cm" svg:y2="17.328cm">
          <text:p/>
        </draw:lin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6" presentation:class="page"/>
          <draw:frame presentation:style-name="pr13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7" draw:style-name="dp3" draw:master-page-name="charte_5f_specialite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4.87cm" svg:y="1.907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2cm">
          <draw:text-box>
            <text:p text:style-name="P6"><text:span text:style-name="T8">Différents types d'étais</text:span></text:p>
          </draw:text-box>
        </draw:frame>
        <draw:g>
          <draw:custom-shape draw:style-name="gr153" draw:text-style-name="P21" draw:layer="layout" svg:width="10.038cm" svg:height="1.974cm" svg:x="15.462cm" svg:y="9.535cm">
            <text:p/>
            <draw:enhanced-geometry svg:viewBox="0 0 21600 21600" draw:type="rectangle" draw:enhanced-path="M 0 0 L 21600 0 21600 21600 0 21600 0 0 Z N"/>
          </draw:custom-shape>
          <draw:custom-shape draw:style-name="gr154" draw:text-style-name="P33" draw:layer="layout" svg:width="4.003cm" svg:height="1.023cm" svg:x="18.058cm" svg:y="9.815cm">
            <text:list text:style-name="L3">
              <text:list-header>
                <text:p text:style-name="P14"><text:span text:style-name="T26">L = H x 1.15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g>
            <draw:g>
              <draw:custom-shape draw:style-name="gr155" draw:text-style-name="P21" draw:layer="layout" svg:width="0.553cm" svg:height="13cm" svg:x="2.924cm" svg:y="5cm">
                <text:p/>
                <draw:enhanced-geometry svg:viewBox="0 0 21600 21600" draw:type="rectangle" draw:enhanced-path="M 0 0 L 21600 0 21600 21600 0 21600 0 0 Z N"/>
              </draw:custom-shape>
              <draw:custom-shape draw:style-name="gr156" draw:text-style-name="P21" draw:layer="layout" svg:width="0.554cm" svg:height="0.853cm" svg:x="3.477cm" svg:y="5.425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157" draw:text-style-name="P21" draw:layer="layout" svg:width="6.94cm" svg:height="10.866cm" svg:x="3.476cm" svg:y="6.278cm">
              <text:p/>
              <draw:enhanced-geometry svg:viewBox="0 0 2400 2448" draw:type="non-primitive" draw:enhanced-path="M 192 0 L 2400 2256 2400 2448 2256 2448 0 144 0 0 192 0 Z N"/>
            </draw:custom-shape>
            <draw:g>
              <draw:custom-shape draw:style-name="gr158" draw:text-style-name="P21" draw:layer="layout" svg:width="0.555cm" svg:height="0.846cm" svg:x="10.416cm" svg:y="16.298cm">
                <text:p/>
                <draw:enhanced-geometry svg:viewBox="0 0 21600 21600" draw:type="rectangle" draw:enhanced-path="M 0 0 L 21600 0 21600 21600 0 21600 0 0 Z N"/>
              </draw:custom-shape>
              <draw:line draw:style-name="gr90" draw:text-style-name="P24" draw:layer="layout" svg:x1="10.971cm" svg:y1="16.298cm" svg:x2="10.416cm" svg:y2="17.143cm">
                <text:p/>
              </draw:line>
            </draw:g>
            <draw:g>
              <draw:custom-shape draw:style-name="gr159" draw:text-style-name="P21" draw:layer="layout" svg:width="9.993cm" svg:height="0.85cm" svg:x="3.476cm" svg:y="17.149cm">
                <text:p/>
                <draw:enhanced-geometry svg:viewBox="0 0 21600 21600" draw:type="rectangle" draw:enhanced-path="M 0 0 L 21600 0 21600 21600 0 21600 0 0 Z N"/>
              </draw:custom-shape>
              <draw:custom-shape draw:style-name="gr160" draw:text-style-name="P21" draw:layer="layout" svg:width="0.832cm" svg:height="0.851cm" svg:x="10.969cm" svg:y="16.298cm">
                <text:p/>
                <draw:enhanced-geometry svg:viewBox="0 0 21600 21600" draw:type="rectangle" draw:enhanced-path="M 0 0 L 21600 0 21600 21600 0 21600 0 0 Z N"/>
              </draw:custom-shape>
            </draw:g>
            <draw:custom-shape draw:style-name="gr161" draw:text-style-name="P21" draw:layer="layout" svg:width="3.33cm" svg:height="4.044cm" svg:x="3.061cm" svg:y="9.693cm">
              <text:p/>
              <draw:enhanced-geometry svg:viewBox="0 0 1152 912" draw:type="non-primitive" draw:enhanced-path="M 1056 0 L 0 768 96 912 1152 144 1056 0 Z N"/>
            </draw:custom-shape>
            <draw:g>
              <draw:custom-shape draw:style-name="gr162" draw:text-style-name="P21" draw:layer="layout" svg:width="0.139cm" svg:height="1.971cm" svg:x="13.47cm" svg:y="16.028cm">
                <text:p/>
                <draw:enhanced-geometry svg:viewBox="0 0 21600 21600" draw:type="rectangle" draw:enhanced-path="M 0 0 L 21600 0 21600 21600 0 21600 0 0 Z N"/>
              </draw:custom-shape>
              <draw:custom-shape draw:style-name="gr163" draw:text-style-name="P21" draw:layer="layout" svg:width="0.416cm" svg:height="0.162cm" svg:x="13.331cm" svg:y="15.866cm">
                <text:p/>
                <draw:enhanced-geometry svg:viewBox="0 0 21600 21600" draw:type="rectangle" draw:enhanced-path="M 0 0 L 21600 0 21600 21600 0 21600 0 0 Z N"/>
              </draw:custom-shape>
            </draw:g>
          </draw:g>
          <draw:custom-shape draw:style-name="gr164" draw:text-style-name="P33" draw:layer="layout" svg:width="0.959cm" svg:height="1.023cm" svg:x="0.533cm" svg:y="10.016cm">
            <text:list text:style-name="L3">
              <text:list-header>
                <text:p text:style-name="P14"><text:span text:style-name="T26">H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g>
            <draw:line draw:style-name="gr62" draw:text-style-name="P24" draw:layer="layout" svg:x1="4.407cm" svg:y1="5.552cm" svg:x2="10.777cm" svg:y2="15.406cm">
              <text:p/>
            </draw:line>
            <draw:custom-shape draw:style-name="gr165" draw:text-style-name="P33" draw:layer="layout" svg:width="0.891cm" svg:height="1.023cm" svg:x="8.075cm" svg:y="7.625cm">
              <text:list text:style-name="L3">
                <text:list-header>
                  <text:p text:style-name="P14"><text:span text:style-name="T26">L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</draw:g>
          <draw:line draw:style-name="gr62" draw:text-style-name="P24" draw:layer="layout" svg:x1="2.24cm" svg:y1="6.428cm" svg:x2="2.24cm" svg:y2="17.154cm">
            <text:p/>
          </draw:line>
        </draw:g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7" presentation:class="page"/>
          <draw:frame presentation:style-name="pr14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8" draw:style-name="dp3" draw:master-page-name="charte_5f_specialite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4.87cm" svg:y="1.907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2cm">
          <draw:text-box>
            <text:p text:style-name="P6"><text:span text:style-name="T8">Différents types d'étais</text:span></text:p>
          </draw:text-box>
        </draw:frame>
        <draw:frame draw:name="DSCN0691" draw:style-name="gr166" draw:text-style-name="P24" draw:layer="layout" svg:width="20.902cm" svg:height="14.133cm" svg:x="3.598cm" svg:y="4.867cm">
          <draw:image xlink:href="Pictures/10000000000008E0000006A8F3EA4D48D8C8D67F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8" presentation:class="page"/>
          <draw:frame presentation:style-name="pr10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9" draw:style-name="dp3" draw:master-page-name="charte_5f_specialite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4.87cm" svg:y="1.907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custom-shape draw:style-name="gr167" draw:text-style-name="P31" draw:layer="layout" svg:width="9.532cm" svg:height="2.293cm" svg:x="9.5cm" svg:y="3.207cm">
          <text:list text:style-name="L3">
            <text:list-header>
              <text:p text:style-name="P14"><text:span text:style-name="T22">Etai volant du 1er type</text:span></text:p>
              <text:p text:style-name="P14"><text:span text:style-name="T27">(3 à 6m)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168" draw:text-style-name="P21" draw:layer="layout" svg:width="0.423cm" svg:height="13.123cm" svg:x="2.77cm" svg:y="5.53cm">
            <text:p/>
            <draw:enhanced-geometry svg:viewBox="0 0 21600 21600" draw:type="rectangle" draw:enhanced-path="M 0 0 L 21600 0 21600 21600 0 21600 0 0 Z N"/>
          </draw:custom-shape>
          <draw:custom-shape draw:style-name="gr169" draw:text-style-name="P21" draw:layer="layout" svg:width="0.635cm" svg:height="0.635cm" svg:x="3.193cm" svg:y="12.303cm">
            <text:p/>
            <draw:enhanced-geometry svg:viewBox="0 0 21600 21600" draw:type="rectangle" draw:enhanced-path="M 0 0 L 21600 0 21600 21600 0 21600 0 0 Z N"/>
          </draw:custom-shape>
          <draw:custom-shape draw:style-name="gr169" draw:text-style-name="P21" draw:layer="layout" svg:width="0.635cm" svg:height="0.635cm" svg:x="3.193cm" svg:y="17.595cm">
            <text:p/>
            <draw:enhanced-geometry svg:viewBox="0 0 21600 21600" draw:type="rectangle" draw:enhanced-path="M 0 0 L 21600 0 21600 21600 0 21600 0 0 Z N"/>
          </draw:custom-shape>
          <draw:custom-shape draw:style-name="gr169" draw:text-style-name="P21" draw:layer="layout" svg:width="0.635cm" svg:height="0.635cm" svg:x="3.193cm" svg:y="5.53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168" draw:text-style-name="P21" draw:layer="layout" svg:width="0.423cm" svg:height="13.123cm" svg:x="23.725cm" svg:y="5.53cm">
            <text:p/>
            <draw:enhanced-geometry svg:viewBox="0 0 21600 21600" draw:type="rectangle" draw:enhanced-path="M 0 0 L 21600 0 21600 21600 0 21600 0 0 Z N"/>
          </draw:custom-shape>
          <draw:custom-shape draw:style-name="gr169" draw:text-style-name="P21" draw:layer="layout" svg:width="0.635cm" svg:height="0.635cm" svg:x="23.09cm" svg:y="12.303cm">
            <text:p/>
            <draw:enhanced-geometry svg:viewBox="0 0 21600 21600" draw:type="rectangle" draw:enhanced-path="M 0 0 L 21600 0 21600 21600 0 21600 0 0 Z N"/>
          </draw:custom-shape>
          <draw:custom-shape draw:style-name="gr169" draw:text-style-name="P21" draw:layer="layout" svg:width="0.635cm" svg:height="0.635cm" svg:x="23.09cm" svg:y="17.595cm">
            <text:p/>
            <draw:enhanced-geometry svg:viewBox="0 0 21600 21600" draw:type="rectangle" draw:enhanced-path="M 0 0 L 21600 0 21600 21600 0 21600 0 0 Z N"/>
          </draw:custom-shape>
          <draw:custom-shape draw:style-name="gr169" draw:text-style-name="P21" draw:layer="layout" svg:width="0.635cm" svg:height="0.635cm" svg:x="23.09cm" svg:y="5.53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170" draw:text-style-name="P21" draw:layer="layout" svg:width="20.532cm" svg:height="0.847cm" svg:x="3.193cm" svg:y="11.456cm">
            <text:p/>
            <draw:enhanced-geometry svg:viewBox="0 0 21600 21600" draw:type="rectangle" draw:enhanced-path="M 0 0 L 21600 0 21600 21600 0 21600 0 0 Z N"/>
          </draw:custom-shape>
          <draw:custom-shape draw:style-name="gr171" draw:text-style-name="P21" draw:layer="layout" svg:width="8.678cm" svg:height="0.635cm" svg:x="9.12cm" svg:y="10.821cm">
            <text:p/>
            <draw:enhanced-geometry svg:viewBox="0 0 21600 21600" draw:type="rectangle" draw:enhanced-path="M 0 0 L 21600 0 21600 21600 0 21600 0 0 Z N"/>
          </draw:custom-shape>
          <draw:custom-shape draw:style-name="gr171" draw:text-style-name="P21" draw:layer="layout" svg:width="8.678cm" svg:height="0.635cm" svg:x="9.12cm" svg:y="12.303cm">
            <text:p/>
            <draw:enhanced-geometry svg:viewBox="0 0 21600 21600" draw:type="rectangle" draw:enhanced-path="M 0 0 L 21600 0 21600 21600 0 21600 0 0 Z N"/>
          </draw:custom-shape>
        </draw:g>
        <draw:line draw:style-name="gr172" draw:text-style-name="P24" draw:layer="layout" svg:x1="2.981cm" svg:y1="19.288cm" svg:x2="23.936cm" svg:y2="19.288cm">
          <text:p/>
        </draw:line>
        <draw:g>
          <draw:custom-shape draw:style-name="gr126" draw:text-style-name="P21" draw:layer="layout" svg:width="1.27cm" svg:height="14.605cm" svg:x="24.148cm" svg:y="4.683cm">
            <text:p/>
            <draw:enhanced-geometry svg:viewBox="0 0 21600 21600" draw:type="rectangle" draw:enhanced-path="M 0 0 L 21600 0 21600 21600 0 21600 0 0 Z N"/>
          </draw:custom-shape>
          <draw:custom-shape draw:style-name="gr128" draw:text-style-name="P21" draw:layer="layout" svg:width="0.635cm" svg:height="1.058cm" svg:x="24.571cm" svg:y="16.537cm">
            <text:p/>
            <draw:enhanced-geometry svg:viewBox="0 0 21600 21600" draw:type="rectangle" draw:enhanced-path="M 0 0 L 21600 0 21600 21600 0 21600 0 0 Z N"/>
          </draw:custom-shape>
          <draw:custom-shape draw:style-name="gr128" draw:text-style-name="P21" draw:layer="layout" svg:width="0.635cm" svg:height="1.058cm" svg:x="24.148cm" svg:y="13.362cm">
            <text:p/>
            <draw:enhanced-geometry svg:viewBox="0 0 21600 21600" draw:type="rectangle" draw:enhanced-path="M 0 0 L 21600 0 21600 21600 0 21600 0 0 Z N"/>
          </draw:custom-shape>
          <draw:custom-shape draw:style-name="gr128" draw:text-style-name="P21" draw:layer="layout" svg:width="0.635cm" svg:height="1.058cm" svg:x="24.359cm" svg:y="9.552cm">
            <text:p/>
            <draw:enhanced-geometry svg:viewBox="0 0 21600 21600" draw:type="rectangle" draw:enhanced-path="M 0 0 L 21600 0 21600 21600 0 21600 0 0 Z N"/>
          </draw:custom-shape>
          <draw:custom-shape draw:style-name="gr127" draw:text-style-name="P21" draw:layer="layout" svg:width="0.635cm" svg:height="1.059cm" svg:x="24.148cm" svg:y="7.858cm">
            <text:p/>
            <draw:enhanced-geometry svg:viewBox="0 0 21600 21600" draw:type="rectangle" draw:enhanced-path="M 0 0 L 21600 0 21600 21600 0 21600 0 0 Z N"/>
          </draw:custom-shape>
          <draw:custom-shape draw:style-name="gr128" draw:text-style-name="P21" draw:layer="layout" svg:width="0.635cm" svg:height="1.058cm" svg:x="24.359cm" svg:y="5.107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126" draw:text-style-name="P21" draw:layer="layout" svg:width="1.27cm" svg:height="14.605cm" svg:x="1.5cm" svg:y="4.895cm">
            <text:p/>
            <draw:enhanced-geometry svg:viewBox="0 0 21600 21600" draw:type="rectangle" draw:enhanced-path="M 0 0 L 21600 0 21600 21600 0 21600 0 0 Z N"/>
          </draw:custom-shape>
          <draw:custom-shape draw:style-name="gr127" draw:text-style-name="P21" draw:layer="layout" svg:width="0.635cm" svg:height="1.059cm" svg:x="1.924cm" svg:y="18.018cm">
            <text:p/>
            <draw:enhanced-geometry svg:viewBox="0 0 21600 21600" draw:type="rectangle" draw:enhanced-path="M 0 0 L 21600 0 21600 21600 0 21600 0 0 Z N"/>
          </draw:custom-shape>
          <draw:custom-shape draw:style-name="gr128" draw:text-style-name="P21" draw:layer="layout" svg:width="0.635cm" svg:height="1.058cm" svg:x="1.712cm" svg:y="14.42cm">
            <text:p/>
            <draw:enhanced-geometry svg:viewBox="0 0 21600 21600" draw:type="rectangle" draw:enhanced-path="M 0 0 L 21600 0 21600 21600 0 21600 0 0 Z N"/>
          </draw:custom-shape>
          <draw:custom-shape draw:style-name="gr128" draw:text-style-name="P21" draw:layer="layout" svg:width="0.635cm" svg:height="1.058cm" svg:x="1.712cm" svg:y="12.092cm">
            <text:p/>
            <draw:enhanced-geometry svg:viewBox="0 0 21600 21600" draw:type="rectangle" draw:enhanced-path="M 0 0 L 21600 0 21600 21600 0 21600 0 0 Z N"/>
          </draw:custom-shape>
          <draw:custom-shape draw:style-name="gr128" draw:text-style-name="P21" draw:layer="layout" svg:width="0.635cm" svg:height="1.058cm" svg:x="1.924cm" svg:y="9.552cm">
            <text:p/>
            <draw:enhanced-geometry svg:viewBox="0 0 21600 21600" draw:type="rectangle" draw:enhanced-path="M 0 0 L 21600 0 21600 21600 0 21600 0 0 Z N"/>
          </draw:custom-shape>
          <draw:custom-shape draw:style-name="gr127" draw:text-style-name="P21" draw:layer="layout" svg:width="0.635cm" svg:height="1.059cm" svg:x="1.924cm" svg:y="6.588cm">
            <text:p/>
            <draw:enhanced-geometry svg:viewBox="0 0 21600 21600" draw:type="rectangle" draw:enhanced-path="M 0 0 L 21600 0 21600 21600 0 21600 0 0 Z N"/>
          </draw:custom-shape>
          <draw:custom-shape draw:style-name="gr128" draw:text-style-name="P21" draw:layer="layout" svg:width="0.635cm" svg:height="1.058cm" svg:x="1.69cm" svg:y="5.107cm">
            <text:p/>
            <draw:enhanced-geometry svg:viewBox="0 0 21600 21600" draw:mirror-horizontal="true" draw:type="rectangle" draw:enhanced-path="M 0 0 L 21600 0 21600 21600 0 21600 0 0 Z N"/>
          </draw:custom-shape>
        </draw:g>
        <draw:custom-shape draw:style-name="gr54" draw:text-style-name="P34" draw:layer="layout" svg:width="4.633cm" svg:height="1.108cm" svg:x="11.341cm" svg:y="19.5cm">
          <text:list text:style-name="L1">
            <text:list-header>
              <text:p text:style-name="P22"><text:span text:style-name="T28">3 à 6 mètres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173" draw:text-style-name="P21" draw:layer="layout" svg:width="5.927cm" svg:height="5.291cm" svg:x="3.193cm" svg:y="6.165cm">
            <text:p/>
            <draw:enhanced-geometry svg:viewBox="0 0 1344 1200" draw:type="non-primitive" draw:enhanced-path="M 144 0 L 1344 1056 1344 1200 1248 1200 0 96 0 0 144 0 Z N"/>
          </draw:custom-shape>
          <draw:custom-shape draw:style-name="gr54" draw:text-style-name="P23" draw:layer="layout" svg:width="0.857cm" svg:height="0.768cm" svg:x="5.242cm" svg:y="7.942cm">
            <text:list text:style-name="L1">
              <text:list-header>
                <text:p text:style-name="P22"><text:span text:style-name="T29">1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custom-shape draw:style-name="gr173" draw:text-style-name="P21" draw:layer="layout" svg:width="5.927cm" svg:height="5.291cm" svg:x="17.798cm" svg:y="6.165cm">
            <text:p/>
            <draw:enhanced-geometry svg:viewBox="0 0 1344 1200" draw:type="non-primitive" draw:enhanced-path="M 0 1056 L 1200 0 1344 0 1344 96 96 1200 0 1200 0 1056 Z N"/>
          </draw:custom-shape>
          <draw:custom-shape draw:style-name="gr54" draw:text-style-name="P23" draw:layer="layout" svg:width="0.857cm" svg:height="0.768cm" svg:x="20.332cm" svg:y="8.383cm">
            <text:list text:style-name="L1">
              <text:list-header>
                <text:p text:style-name="P22"><text:span text:style-name="T29">3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custom-shape draw:style-name="gr174" draw:text-style-name="P21" draw:layer="layout" svg:width="5.927cm" svg:height="5.292cm" svg:x="17.798cm" svg:y="12.303cm">
            <text:p/>
            <draw:enhanced-geometry svg:viewBox="0 0 1344 1200" draw:type="non-primitive" draw:enhanced-path="M 0 144 L 1200 1200 1344 1200 1344 1104 96 0 0 0 0 144 Z N"/>
          </draw:custom-shape>
          <draw:custom-shape draw:style-name="gr54" draw:text-style-name="P23" draw:layer="layout" svg:width="0.857cm" svg:height="0.768cm" svg:x="20.544cm" svg:y="14.733cm">
            <text:list text:style-name="L1">
              <text:list-header>
                <text:p text:style-name="P22"><text:span text:style-name="T29">2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custom-shape draw:style-name="gr174" draw:text-style-name="P21" draw:layer="layout" svg:width="5.927cm" svg:height="5.292cm" svg:x="3.193cm" svg:y="12.303cm">
            <text:p/>
            <draw:enhanced-geometry svg:viewBox="0 0 1344 1200" draw:type="non-primitive" draw:enhanced-path="M 144 1200 L 1344 144 1344 0 1248 0 0 1104 0 1200 144 1200 Z N"/>
          </draw:custom-shape>
          <draw:custom-shape draw:style-name="gr54" draw:text-style-name="P23" draw:layer="layout" svg:width="0.857cm" svg:height="0.768cm" svg:x="5.727cm" svg:y="14.521cm">
            <text:list text:style-name="L1">
              <text:list-header>
                <text:p text:style-name="P22"><text:span text:style-name="T29">4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custom-shape draw:style-name="gr175" draw:text-style-name="P21" draw:layer="layout" svg:width="0.423cm" svg:height="0.635cm" svg:x="3.193cm" svg:y="16.96cm">
            <text:p/>
            <draw:enhanced-geometry svg:viewBox="0 0 21600 21600" draw:type="rectangle" draw:enhanced-path="M 0 0 L 21600 0 21600 21600 0 21600 0 0 Z N"/>
          </draw:custom-shape>
          <draw:line draw:style-name="gr90" draw:text-style-name="P24" draw:layer="layout" svg:x1="3.615cm" svg:y1="16.96cm" svg:x2="3.192cm" svg:y2="17.595cm">
            <text:p/>
          </draw:line>
        </draw:g>
        <draw:g>
          <draw:custom-shape draw:style-name="gr176" draw:text-style-name="P23" draw:layer="layout" svg:width="2.751cm" svg:height="2.54cm" svg:x="16.316cm" svg:y="11.668cm">
            <text:p/>
            <draw:enhanced-geometry svg:viewBox="0 0 21600 21600" draw:glue-points="10800 0 3160 3160 0 10800 3160 18440 10800 21600 18440 18440 21600 10800 18440 3160 ?f14 ?f15" draw:text-areas="3200 3200 18400 18400" draw:type="round-callout" draw:modifiers="1350 25920" draw:enhanced-path="W 0 0 21600 21600 ?f22 ?f23 ?f18 ?f19 L ?f14 ?f15 Z N">
              <draw:equation draw:name="f0" draw:formula="$0 -10800"/>
              <draw:equation draw:name="f1" draw:formula="$1 -10800"/>
              <draw:equation draw:name="f2" draw:formula="?f0 *?f0 "/>
              <draw:equation draw:name="f3" draw:formula="?f1 *?f1 "/>
              <draw:equation draw:name="f4" draw:formula="?f2 +?f3 "/>
              <draw:equation draw:name="f5" draw:formula="sqrt(?f4 )"/>
              <draw:equation draw:name="f6" draw:formula="?f5 -10800"/>
              <draw:equation draw:name="f7" draw:formula="atan2(?f1 ,?f0 )/(pi/180)"/>
              <draw:equation draw:name="f8" draw:formula="?f7 -10"/>
              <draw:equation draw:name="f9" draw:formula="?f7 +10"/>
              <draw:equation draw:name="f10" draw:formula="10800*cos(?f7 *(pi/180))"/>
              <draw:equation draw:name="f11" draw:formula="10800*sin(?f7 *(pi/180))"/>
              <draw:equation draw:name="f12" draw:formula="?f10 +10800"/>
              <draw:equation draw:name="f13" draw:formula="?f11 +10800"/>
              <draw:equation draw:name="f14" draw:formula="if(?f6 ,$0 ,?f12 )"/>
              <draw:equation draw:name="f15" draw:formula="if(?f6 ,$1 ,?f13 )"/>
              <draw:equation draw:name="f16" draw:formula="10800*cos(?f8 *(pi/180))"/>
              <draw:equation draw:name="f17" draw:formula="10800*sin(?f8 *(pi/180))"/>
              <draw:equation draw:name="f18" draw:formula="?f16 +10800"/>
              <draw:equation draw:name="f19" draw:formula="?f17 +10800"/>
              <draw:equation draw:name="f20" draw:formula="10800*cos(?f9 *(pi/180))"/>
              <draw:equation draw:name="f21" draw:formula="10800*sin(?f9 *(pi/180))"/>
              <draw:equation draw:name="f22" draw:formula="?f20 +10800"/>
              <draw:equation draw:name="f23" draw:formula="?f21 +10800"/>
              <draw:handle draw:handle-position="$0 $1"/>
            </draw:enhanced-geometry>
          </draw:custom-shape>
          <draw:custom-shape draw:style-name="gr54" draw:text-style-name="P32" draw:layer="layout" svg:width="4.209cm" svg:height="1.023cm" svg:x="12.339cm" svg:y="14.164cm">
            <text:list text:style-name="L1">
              <text:list-header>
                <text:p text:style-name="P22"><text:span text:style-name="T24">Coupe à 45°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custom-shape draw:style-name="gr177" draw:text-style-name="P33" draw:layer="layout" svg:width="4.905cm" svg:height="1.023cm" svg:x="11.376cm" svg:y="8cm">
          <text:list text:style-name="L3">
            <text:list-header>
              <text:p text:style-name="P14"><text:span text:style-name="T25">contres-poutres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78" draw:text-style-name="P24" draw:layer="layout" svg:x1="13cm" svg:y1="9cm" svg:x2="11.5cm" svg:y2="11cm">
          <text:p/>
        </draw:line>
        <draw:line draw:style-name="gr179" draw:text-style-name="P24" draw:layer="layout" svg:x1="13cm" svg:y1="9cm" svg:x2="13cm" svg:y2="12.5cm">
          <text:p/>
        </draw:line>
        <draw:g>
          <draw:custom-shape draw:style-name="gr180" draw:text-style-name="P33" draw:layer="layout" svg:width="4.058cm" svg:height="1.023cm" svg:x="7.343cm" svg:y="16.664cm">
            <text:list text:style-name="L3">
              <text:list-header>
                <text:p text:style-name="P14"><text:span text:style-name="T25">coins mariés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181" draw:text-style-name="P24" draw:layer="layout" svg:x1="6.791cm" svg:y1="17.171cm" svg:x2="3.405cm" svg:y2="17.383cm">
            <text:p/>
          </draw:line>
        </draw:g>
        <draw:custom-shape draw:style-name="gr182" draw:text-style-name="P33" draw:layer="layout" svg:width="2.682cm" svg:height="1.023cm" svg:x="5.945cm" svg:y="4.71cm">
          <text:list text:style-name="L3">
            <text:list-header>
              <text:p text:style-name="P14"><text:span text:style-name="T25">semelle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83" draw:text-style-name="P24" draw:layer="layout" svg:x1="6.134cm" svg:y1="5.71cm" svg:x2="3.134cm" svg:y2="7.21cm">
          <text:p/>
        </draw:line>
        <draw:custom-shape draw:style-name="gr184" draw:text-style-name="P33" draw:layer="layout" svg:width="2.928cm" svg:height="1.023cm" svg:x="19cm" svg:y="5cm">
          <text:list text:style-name="L3">
            <text:list-header>
              <text:p text:style-name="P14"><text:span text:style-name="T25">chapeau</text:span></text:p>
            </text:list-header>
          </text:list>
          <draw:enhanced-geometry svg:viewBox="0 0 21600 21600" draw:mirror-vertical="false" draw:type="mso-spt202" draw:enhanced-path="M 0 0 L 21600 0 21600 21600 0 21600 0 0 Z N"/>
        </draw:custom-shape>
        <draw:line draw:style-name="gr185" draw:text-style-name="P24" draw:layer="layout" svg:x1="21.5cm" svg:y1="6cm" svg:x2="24cm" svg:y2="7.5cm">
          <text:p/>
        </draw:line>
        <draw:custom-shape draw:style-name="gr186" draw:text-style-name="P33" draw:layer="layout" svg:width="2.581cm" svg:height="1.023cm" svg:x="19cm" svg:y="17cm">
          <text:list text:style-name="L3">
            <text:list-header>
              <text:p text:style-name="P14"><text:span text:style-name="T25">taquets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85" draw:text-style-name="P24" draw:layer="layout" svg:x1="21.5cm" svg:y1="17.5cm" svg:x2="23cm" svg:y2="18cm">
          <text:p/>
        </draw:lin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9" presentation:class="page"/>
          <draw:frame presentation:style-name="pr11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0" draw:style-name="dp3" draw:master-page-name="charte_5f_specialite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frame draw:name="DSCN0666" draw:style-name="gr187" draw:text-style-name="P18" draw:layer="layout" svg:width="11.525cm" svg:height="13.2cm" svg:x="0.475cm" svg:y="6cm">
          <draw:image xlink:href="Pictures/10000000000006A8000008E0D6B4BF4E83B3E4FA.jpg" xlink:type="simple" xlink:show="embed" xlink:actuate="onLoad">
            <text:p/>
          </draw:image>
        </draw:frame>
        <draw:frame draw:style-name="gr7" draw:text-style-name="P4" draw:layer="layout" svg:width="14.5cm" svg:height="11.5cm" svg:x="13cm" svg:y="6.5cm">
          <draw:image xlink:href="Pictures/10000000000001C8000001561F81C09ACEE9F082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0" presentation:class="page"/>
          <draw:frame presentation:style-name="pr10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1" draw:style-name="dp3" draw:master-page-name="charte_5f_specialite_5f__5f_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custom-shape draw:style-name="gr188" draw:text-style-name="P35" draw:layer="layout" svg:width="10.67cm" svg:height="2.293cm" svg:x="7.747cm" svg:y="3.207cm">
          <text:list text:style-name="L1">
            <text:list-header>
              <text:p text:style-name="P19"><text:span text:style-name="T30">Etai volant du 2ème type</text:span></text:p>
              <text:p text:style-name="P19"><text:span text:style-name="T31">(jusqu’à 3m)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89" draw:text-style-name="P17" draw:layer="layout" svg:width="15.663cm" svg:height="1.058cm" svg:x="5.233cm" svg:y="14.167cm">
          <text:p/>
          <draw:enhanced-geometry svg:viewBox="0 0 21600 21600" draw:type="rectangle" draw:enhanced-path="M 0 0 L 21600 0 21600 21600 0 21600 0 0 Z N"/>
        </draw:custom-shape>
        <draw:g>
          <draw:custom-shape draw:style-name="gr190" draw:text-style-name="P17" draw:layer="layout" svg:width="0.847cm" svg:height="0.847cm" svg:x="5.233cm" svg:y="7.817cm">
            <text:p/>
            <draw:enhanced-geometry svg:viewBox="0 0 21600 21600" draw:type="rectangle" draw:enhanced-path="M 0 0 L 21600 0 21600 21600 0 21600 0 0 Z N"/>
          </draw:custom-shape>
          <draw:custom-shape draw:style-name="gr191" draw:text-style-name="P17" draw:layer="layout" svg:width="0.423cm" svg:height="10.584cm" svg:x="4.81cm" svg:y="7.605cm">
            <text:p/>
            <draw:enhanced-geometry svg:viewBox="0 0 21600 21600" draw:type="rectangle" draw:enhanced-path="M 0 0 L 21600 0 21600 21600 0 21600 0 0 Z N"/>
          </draw:custom-shape>
          <draw:custom-shape draw:style-name="gr192" draw:text-style-name="P17" draw:layer="layout" svg:width="0.847cm" svg:height="0.847cm" svg:x="5.233cm" svg:y="15.225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193" draw:text-style-name="P17" draw:layer="layout" svg:width="0.846cm" svg:height="0.847cm" svg:x="20.05cm" svg:y="15.225cm">
            <text:p/>
            <draw:enhanced-geometry svg:viewBox="0 0 21600 21600" draw:type="rectangle" draw:enhanced-path="M 0 0 L 21600 0 21600 21600 0 21600 0 0 Z N"/>
          </draw:custom-shape>
          <draw:custom-shape draw:style-name="gr194" draw:text-style-name="P17" draw:layer="layout" svg:width="0.424cm" svg:height="10.583cm" svg:x="20.896cm" svg:y="7.817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195" draw:text-style-name="P17" draw:layer="layout" svg:width="1.481cm" svg:height="12.276cm" svg:x="21.32cm" svg:y="6.547cm">
            <text:p/>
            <draw:enhanced-geometry svg:viewBox="0 0 21600 21600" draw:type="rectangle" draw:enhanced-path="M 0 0 L 21600 0 21600 21600 0 21600 0 0 Z N"/>
          </draw:custom-shape>
          <draw:custom-shape draw:style-name="gr196" draw:text-style-name="P17" draw:layer="layout" svg:width="0.634cm" svg:height="1.181cm" svg:x="21.743cm" svg:y="16.226cm">
            <text:p/>
            <draw:enhanced-geometry svg:viewBox="0 0 21600 21600" draw:type="rectangle" draw:enhanced-path="M 0 0 L 21600 0 21600 21600 0 21600 0 0 Z N"/>
          </draw:custom-shape>
          <draw:custom-shape draw:style-name="gr197" draw:text-style-name="P17" draw:layer="layout" svg:width="0.634cm" svg:height="1.18cm" svg:x="21.743cm" svg:y="12.921cm">
            <text:p/>
            <draw:enhanced-geometry svg:viewBox="0 0 21600 21600" draw:type="rectangle" draw:enhanced-path="M 0 0 L 21600 0 21600 21600 0 21600 0 0 Z N"/>
          </draw:custom-shape>
          <draw:custom-shape draw:style-name="gr198" draw:text-style-name="P17" draw:layer="layout" svg:width="0.634cm" svg:height="1.18cm" svg:x="21.531cm" svg:y="10.796cm">
            <text:p/>
            <draw:enhanced-geometry svg:viewBox="0 0 21600 21600" draw:type="rectangle" draw:enhanced-path="M 0 0 L 21600 0 21600 21600 0 21600 0 0 Z N"/>
          </draw:custom-shape>
          <draw:custom-shape draw:style-name="gr199" draw:text-style-name="P17" draw:layer="layout" svg:width="0.634cm" svg:height="1.18cm" svg:x="21.954cm" svg:y="8.671cm">
            <text:p/>
            <draw:enhanced-geometry svg:viewBox="0 0 21600 21600" draw:type="rectangle" draw:enhanced-path="M 0 0 L 21600 0 21600 21600 0 21600 0 0 Z N"/>
          </draw:custom-shape>
          <draw:custom-shape draw:style-name="gr200" draw:text-style-name="P17" draw:layer="layout" svg:width="0.634cm" svg:height="1.18cm" svg:x="21.531cm" svg:y="6.783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201" draw:text-style-name="P17" draw:layer="layout" svg:width="1.482cm" svg:height="12.699cm" svg:x="3.328cm" svg:y="5.912cm">
            <text:p/>
            <draw:enhanced-geometry svg:viewBox="0 0 21600 21600" draw:type="rectangle" draw:enhanced-path="M 0 0 L 21600 0 21600 21600 0 21600 0 0 Z N"/>
          </draw:custom-shape>
          <draw:custom-shape draw:style-name="gr202" draw:text-style-name="P17" draw:layer="layout" svg:width="0.635cm" svg:height="1.22cm" svg:x="3.963cm" svg:y="6.401cm">
            <text:p/>
            <draw:enhanced-geometry svg:viewBox="0 0 21600 21600" draw:type="rectangle" draw:enhanced-path="M 0 0 L 21600 0 21600 21600 0 21600 0 0 Z N"/>
          </draw:custom-shape>
          <draw:custom-shape draw:style-name="gr203" draw:text-style-name="P17" draw:layer="layout" svg:width="0.635cm" svg:height="1.22cm" svg:x="3.751cm" svg:y="15.193cm">
            <text:p/>
            <draw:enhanced-geometry svg:viewBox="0 0 21600 21600" draw:type="rectangle" draw:enhanced-path="M 0 0 L 21600 0 21600 21600 0 21600 0 0 Z N"/>
          </draw:custom-shape>
          <draw:custom-shape draw:style-name="gr204" draw:text-style-name="P17" draw:layer="layout" svg:width="0.635cm" svg:height="1.22cm" svg:x="3.963cm" svg:y="17.146cm">
            <text:p/>
            <draw:enhanced-geometry svg:viewBox="0 0 21600 21600" draw:type="rectangle" draw:enhanced-path="M 0 0 L 21600 0 21600 21600 0 21600 0 0 Z N"/>
          </draw:custom-shape>
          <draw:custom-shape draw:style-name="gr205" draw:text-style-name="P17" draw:layer="layout" svg:width="0.635cm" svg:height="1.22cm" svg:x="3.54cm" svg:y="8.599cm">
            <text:p/>
            <draw:enhanced-geometry svg:viewBox="0 0 21600 21600" draw:type="rectangle" draw:enhanced-path="M 0 0 L 21600 0 21600 21600 0 21600 0 0 Z N"/>
          </draw:custom-shape>
        </draw:g>
        <draw:custom-shape draw:style-name="gr206" draw:text-style-name="P17" draw:layer="layout" svg:width="7.408cm" svg:height="0.847cm" svg:x="13.488cm" svg:y="13.32cm">
          <text:p/>
          <draw:enhanced-geometry svg:viewBox="0 0 21600 21600" draw:type="rectangle" draw:enhanced-path="M 0 0 L 21600 0 21600 21600 0 21600 0 0 Z N"/>
        </draw:custom-shape>
        <draw:g>
          <draw:custom-shape draw:style-name="gr207" draw:text-style-name="P17" draw:layer="layout" svg:width="0.847cm" svg:height="0.847cm" svg:x="12.641cm" svg:y="13.32cm">
            <text:p/>
            <draw:enhanced-geometry svg:viewBox="0 0 21600 21600" draw:type="rectangle" draw:enhanced-path="M 0 0 L 21600 0 21600 21600 0 21600 0 0 Z N"/>
          </draw:custom-shape>
          <draw:line draw:style-name="gr208" draw:text-style-name="P18" draw:layer="layout" svg:x1="12.641cm" svg:y1="14.166cm" svg:x2="13.488cm" svg:y2="13.319cm">
            <text:p/>
          </draw:line>
        </draw:g>
        <draw:custom-shape draw:style-name="gr209" draw:text-style-name="P17" draw:layer="layout" svg:width="7.408cm" svg:height="5.503cm" svg:x="5.233cm" svg:y="8.664cm">
          <text:p/>
          <draw:enhanced-geometry svg:viewBox="0 0 1680 1248" draw:type="non-primitive" draw:enhanced-path="M 192 0 L 1680 1056 1680 1248 1584 1248 0 144 0 0 192 0 Z N"/>
        </draw:custom-shape>
        <draw:g>
          <draw:line draw:style-name="gr210" draw:text-style-name="P18" draw:layer="layout" svg:x1="4.81cm" svg:y1="18.824cm" svg:x2="21.108cm" svg:y2="18.824cm">
            <text:p/>
          </draw:line>
          <draw:custom-shape draw:style-name="gr211" draw:text-style-name="P36" draw:layer="layout" svg:width="5.572cm" svg:height="1.108cm" svg:x="10.428cm" svg:y="19.247cm">
            <text:list text:style-name="L1">
              <text:list-header>
                <text:p text:style-name="P19"><text:span text:style-name="T32">MAXI 3 mètres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custom-shape draw:style-name="gr212" draw:text-style-name="P17" draw:layer="layout" svg:width="3.387cm" svg:height="3.81cm" svg:x="5.868cm" svg:y="10.992cm">
          <text:p/>
          <draw:enhanced-geometry svg:viewBox="0 0 768 864" draw:type="non-primitive" draw:enhanced-path="M 672 0 L 0 768 96 864 768 96 672 0 Z N"/>
        </draw:custom-shape>
        <draw:custom-shape draw:style-name="gr213" draw:text-style-name="P17" draw:layer="layout" svg:width="3.81cm" svg:height="3.81cm" svg:x="2.481cm" svg:y="6.547cm">
          <text:p/>
          <draw:enhanced-geometry svg:viewBox="0 0 21600 21600" draw:glue-points="10800 0 3160 3160 0 10800 3160 18440 10800 21600 18440 18440 21600 10800 18440 3160 ?f14 ?f15" draw:text-areas="3200 3200 18400 18400" draw:type="round-callout" draw:modifiers="30929.2049330884 14724.9540802939" draw:enhanced-path="W 0 0 21600 21600 ?f22 ?f23 ?f18 ?f19 L ?f14 ?f15 Z N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  <draw:custom-shape draw:style-name="gr214" draw:text-style-name="P37" draw:layer="layout" svg:width="4.07cm" svg:height="1.023cm" svg:x="8.179cm" svg:y="8.5cm">
          <text:list text:style-name="L1">
            <text:list-header>
              <text:p text:style-name="P19"><text:span text:style-name="T33">coupe à 45°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15" draw:text-style-name="P37" draw:layer="layout" svg:width="3.109cm" svg:height="1.023cm" svg:x="6.521cm" svg:y="5.5cm">
          <text:list text:style-name="L1">
            <text:list-header>
              <text:p text:style-name="P19"><text:span text:style-name="T33">chapeau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216" draw:text-style-name="P18" draw:layer="layout" svg:x1="7cm" svg:y1="6.5cm" svg:x2="5.082cm" svg:y2="7.605cm">
          <text:p/>
        </draw:line>
        <draw:custom-shape draw:style-name="gr217" draw:text-style-name="P37" draw:layer="layout" svg:width="2.863cm" svg:height="1.023cm" svg:x="16.521cm" svg:y="6cm">
          <text:list text:style-name="L1">
            <text:list-header>
              <text:p text:style-name="P19"><text:span text:style-name="T33">semelle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218" draw:text-style-name="P18" draw:layer="layout" svg:x1="19cm" svg:y1="7cm" svg:x2="21cm" svg:y2="9cm">
          <text:p/>
        </draw:line>
        <draw:custom-shape draw:style-name="gr219" draw:text-style-name="P37" draw:layer="layout" svg:width="3.464cm" svg:height="1.023cm" svg:x="12.015cm" svg:y="10.477cm">
          <text:list text:style-name="L1">
            <text:list-header>
              <text:p text:style-name="P19"><text:span text:style-name="T33">entretoise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220" draw:text-style-name="P18" draw:layer="layout" svg:x1="12.217cm" svg:y1="11.204cm" svg:x2="7.984cm" svg:y2="12.474cm">
          <text:p/>
        </draw:line>
        <draw:custom-shape draw:style-name="gr221" draw:text-style-name="P37" draw:layer="layout" svg:width="4.239cm" svg:height="1.023cm" svg:x="7.521cm" svg:y="16.723cm">
          <text:list text:style-name="L1">
            <text:list-header>
              <text:p text:style-name="P19"><text:span text:style-name="T33">coins mariés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222" draw:text-style-name="P18" draw:layer="layout" svg:x1="10cm" svg:y1="17cm" svg:x2="12.5cm" svg:y2="14cm">
          <text:p/>
        </draw:line>
        <draw:custom-shape draw:style-name="gr223" draw:text-style-name="P33" draw:layer="layout" svg:width="2.581cm" svg:height="1.023cm" svg:x="16.5cm" svg:y="16cm">
          <text:list text:style-name="L3">
            <text:list-header>
              <text:p text:style-name="P14"><text:span text:style-name="T25">taquets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85" draw:text-style-name="P24" draw:layer="layout" svg:x1="19cm" svg:y1="16.5cm" svg:x2="20cm" svg:y2="16cm">
          <text:p/>
        </draw:lin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1" presentation:class="page"/>
          <draw:frame presentation:style-name="pr15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2" draw:style-name="dp3" draw:master-page-name="charte_5f_specialite_5f_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custom-shape draw:style-name="gr224" draw:text-style-name="P38" draw:layer="layout" svg:width="7.097cm" svg:height="1.277cm" svg:x="10.942cm" svg:y="3.723cm">
          <text:list text:style-name="L1">
            <text:list-header>
              <text:p text:style-name="P19"><text:span text:style-name="T34">Le chevalement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25" draw:text-style-name="P17" draw:layer="layout" svg:width="21.167cm" svg:height="0.847cm" svg:x="3.126cm" svg:y="6.869cm">
          <text:p/>
          <draw:enhanced-geometry svg:viewBox="0 0 21600 21600" draw:type="rectangle" draw:enhanced-path="M 0 0 L 21600 0 21600 21600 0 21600 0 0 Z N"/>
        </draw:custom-shape>
        <draw:custom-shape draw:style-name="gr226" draw:text-style-name="P17" draw:layer="layout" svg:width="6.562cm" svg:height="0.972cm" svg:x="3.973cm" svg:y="17.664cm">
          <text:p/>
          <draw:enhanced-geometry svg:viewBox="0 0 21600 21600" draw:type="rectangle" draw:enhanced-path="M 0 0 L 21600 0 21600 21600 0 21600 0 0 Z N"/>
        </draw:custom-shape>
        <draw:custom-shape draw:style-name="gr227" draw:text-style-name="P17" draw:layer="layout" svg:width="6.561cm" svg:height="0.972cm" svg:x="16.885cm" svg:y="17.664cm">
          <text:p/>
          <draw:enhanced-geometry svg:viewBox="0 0 21600 21600" draw:type="rectangle" draw:enhanced-path="M 0 0 L 21600 0 21600 21600 0 21600 0 0 Z N"/>
        </draw:custom-shape>
        <draw:custom-shape draw:style-name="gr228" draw:text-style-name="P17" draw:layer="layout" svg:width="5.503cm" svg:height="0.847cm" svg:x="10.958cm" svg:y="7.716cm">
          <text:p/>
          <draw:enhanced-geometry svg:viewBox="0 0 21600 21600" draw:type="rectangle" draw:enhanced-path="M 0 0 L 21600 0 21600 21600 0 21600 0 0 Z N"/>
        </draw:custom-shape>
        <draw:g>
          <draw:custom-shape draw:style-name="gr229" draw:text-style-name="P17" draw:layer="layout" svg:width="17.569cm" svg:height="0.846cm" svg:x="5.031cm" svg:y="16.818cm">
            <text:p/>
            <draw:enhanced-geometry svg:viewBox="0 0 21600 21600" draw:type="rectangle" draw:enhanced-path="M 0 0 L 21600 0 21600 21600 0 21600 0 0 Z N"/>
          </draw:custom-shape>
          <draw:custom-shape draw:style-name="gr230" draw:text-style-name="P17" draw:layer="layout" svg:width="1.482cm" svg:height="0.847cm" svg:x="5.666cm" svg:y="15.971cm">
            <text:p/>
            <draw:enhanced-geometry svg:viewBox="0 0 21600 21600" draw:type="rectangle" draw:enhanced-path="M 0 0 L 21600 0 21600 21600 0 21600 0 0 Z N"/>
          </draw:custom-shape>
          <draw:custom-shape draw:style-name="gr231" draw:text-style-name="P17" draw:layer="layout" svg:width="1.482cm" svg:height="0.847cm" svg:x="20.483cm" svg:y="15.971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232" draw:text-style-name="P17" draw:layer="layout" svg:width="0.847cm" svg:height="0.847cm" svg:x="7.148cm" svg:y="15.971cm">
            <text:p/>
            <draw:enhanced-geometry svg:viewBox="0 0 21600 21600" draw:type="rectangle" draw:enhanced-path="M 0 0 L 21600 0 21600 21600 0 21600 0 0 Z N"/>
          </draw:custom-shape>
          <draw:line draw:style-name="gr233" draw:text-style-name="P18" draw:layer="layout" svg:x1="7.994cm" svg:y1="15.971cm" svg:x2="7.147cm" svg:y2="16.818cm">
            <text:p/>
          </draw:line>
        </draw:g>
        <draw:g>
          <draw:custom-shape draw:style-name="gr234" draw:text-style-name="P17" draw:layer="layout" svg:width="0.847cm" svg:height="0.847cm" svg:x="19.636cm" svg:y="15.971cm">
            <text:p/>
            <draw:enhanced-geometry svg:viewBox="0 0 21600 21600" draw:type="rectangle" draw:enhanced-path="M 0 0 L 21600 0 21600 21600 0 21600 0 0 Z N"/>
          </draw:custom-shape>
          <draw:line draw:style-name="gr235" draw:text-style-name="P18" draw:layer="layout" svg:x1="20.482cm" svg:y1="15.971cm" svg:x2="19.635cm" svg:y2="16.818cm">
            <text:p/>
          </draw:line>
        </draw:g>
        <draw:custom-shape draw:style-name="gr236" draw:text-style-name="P17" draw:layer="layout" svg:width="5.715cm" svg:height="8.255cm" svg:x="7.995cm" svg:y="8.563cm">
          <text:p/>
          <draw:enhanced-geometry svg:viewBox="0 0 1296 1872" draw:type="non-primitive" draw:enhanced-path="M 0 1680 L 1200 0 1296 0 1296 240 144 1872 0 1872 0 1680 Z N"/>
        </draw:custom-shape>
        <draw:custom-shape draw:style-name="gr237" draw:text-style-name="P17" draw:layer="layout" svg:width="5.926cm" svg:height="8.255cm" svg:x="13.71cm" svg:y="8.563cm">
          <text:p/>
          <draw:enhanced-geometry svg:viewBox="0 0 1344 1872" draw:type="non-primitive" draw:enhanced-path="M 1344 1680 L 96 0 0 0 0 240 1200 1872 1344 1872 1344 1680 Z N"/>
        </draw:custom-shape>
        <draw:custom-shape draw:style-name="gr238" draw:text-style-name="P17" draw:layer="layout" svg:width="6.561cm" svg:height="0.424cm" svg:x="10.535cm" svg:y="13.219cm">
          <text:p/>
          <draw:enhanced-geometry svg:viewBox="0 0 21600 21600" draw:type="rectangle" draw:enhanced-path="M 0 0 L 21600 0 21600 21600 0 21600 0 0 Z N"/>
        </draw:custom-shape>
        <draw:g>
          <draw:custom-shape draw:style-name="gr239" draw:text-style-name="P17" draw:layer="layout" svg:width="4.445cm" svg:height="4.233cm" svg:x="11.593cm" svg:y="6.023cm">
            <text:p/>
            <draw:enhanced-geometry svg:viewBox="0 0 21600 21600" draw:glue-points="10800 0 3160 3160 0 10800 3160 18440 10800 21600 18440 18440 21600 10800 18440 3160 ?f14 ?f15" draw:text-areas="3200 3200 18400 18400" draw:type="round-callout" draw:modifiers="64 1305" draw:enhanced-path="W 0 0 21600 21600 ?f22 ?f23 ?f18 ?f19 L ?f14 ?f15 Z N">
              <draw:equation draw:name="f0" draw:formula="$0 -10800"/>
              <draw:equation draw:name="f1" draw:formula="$1 -10800"/>
              <draw:equation draw:name="f2" draw:formula="?f0 *?f0 "/>
              <draw:equation draw:name="f3" draw:formula="?f1 *?f1 "/>
              <draw:equation draw:name="f4" draw:formula="?f2 +?f3 "/>
              <draw:equation draw:name="f5" draw:formula="sqrt(?f4 )"/>
              <draw:equation draw:name="f6" draw:formula="?f5 -10800"/>
              <draw:equation draw:name="f7" draw:formula="atan2(?f1 ,?f0 )/(pi/180)"/>
              <draw:equation draw:name="f8" draw:formula="?f7 -10"/>
              <draw:equation draw:name="f9" draw:formula="?f7 +10"/>
              <draw:equation draw:name="f10" draw:formula="10800*cos(?f7 *(pi/180))"/>
              <draw:equation draw:name="f11" draw:formula="10800*sin(?f7 *(pi/180))"/>
              <draw:equation draw:name="f12" draw:formula="?f10 +10800"/>
              <draw:equation draw:name="f13" draw:formula="?f11 +10800"/>
              <draw:equation draw:name="f14" draw:formula="if(?f6 ,$0 ,?f12 )"/>
              <draw:equation draw:name="f15" draw:formula="if(?f6 ,$1 ,?f13 )"/>
              <draw:equation draw:name="f16" draw:formula="10800*cos(?f8 *(pi/180))"/>
              <draw:equation draw:name="f17" draw:formula="10800*sin(?f8 *(pi/180))"/>
              <draw:equation draw:name="f18" draw:formula="?f16 +10800"/>
              <draw:equation draw:name="f19" draw:formula="?f17 +10800"/>
              <draw:equation draw:name="f20" draw:formula="10800*cos(?f9 *(pi/180))"/>
              <draw:equation draw:name="f21" draw:formula="10800*sin(?f9 *(pi/180))"/>
              <draw:equation draw:name="f22" draw:formula="?f20 +10800"/>
              <draw:equation draw:name="f23" draw:formula="?f21 +10800"/>
              <draw:handle draw:handle-position="$0 $1"/>
            </draw:enhanced-geometry>
          </draw:custom-shape>
          <draw:custom-shape draw:style-name="gr240" draw:text-style-name="P37" draw:layer="layout" svg:width="4.07cm" svg:height="1.023cm" svg:x="7.62cm" svg:y="5.811cm">
            <text:list text:style-name="L1">
              <text:list-header>
                <text:p text:style-name="P19"><text:span text:style-name="T33">coupe à 30°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custom-shape draw:style-name="gr241" draw:text-style-name="P37" draw:layer="layout" svg:width="4.07cm" svg:height="1.023cm" svg:x="1.971cm" svg:y="13.219cm">
            <text:list text:style-name="L1">
              <text:list-header>
                <text:p text:style-name="P19"><text:span text:style-name="T33">coupe à 60°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242" draw:text-style-name="P17" draw:layer="layout" svg:width="4.445cm" svg:height="4.234cm" svg:x="5.878cm" svg:y="13.854cm">
            <text:p/>
            <draw:enhanced-geometry svg:viewBox="0 0 21600 21600" draw:glue-points="10800 0 3160 3160 0 10800 3160 18440 10800 21600 18440 18440 21600 10800 18440 3160 ?f14 ?f15" draw:text-areas="3200 3200 18400 18400" draw:type="round-callout" draw:modifiers="64 1305" draw:enhanced-path="W 0 0 21600 21600 ?f22 ?f23 ?f18 ?f19 L ?f14 ?f15 Z N">
              <draw:equation draw:name="f0" draw:formula="$0 -10800"/>
              <draw:equation draw:name="f1" draw:formula="$1 -10800"/>
              <draw:equation draw:name="f2" draw:formula="?f0 *?f0 "/>
              <draw:equation draw:name="f3" draw:formula="?f1 *?f1 "/>
              <draw:equation draw:name="f4" draw:formula="?f2 +?f3 "/>
              <draw:equation draw:name="f5" draw:formula="sqrt(?f4 )"/>
              <draw:equation draw:name="f6" draw:formula="?f5 -10800"/>
              <draw:equation draw:name="f7" draw:formula="atan2(?f1 ,?f0 )/(pi/180)"/>
              <draw:equation draw:name="f8" draw:formula="?f7 -10"/>
              <draw:equation draw:name="f9" draw:formula="?f7 +10"/>
              <draw:equation draw:name="f10" draw:formula="10800*cos(?f7 *(pi/180))"/>
              <draw:equation draw:name="f11" draw:formula="10800*sin(?f7 *(pi/180))"/>
              <draw:equation draw:name="f12" draw:formula="?f10 +10800"/>
              <draw:equation draw:name="f13" draw:formula="?f11 +10800"/>
              <draw:equation draw:name="f14" draw:formula="if(?f6 ,$0 ,?f12 )"/>
              <draw:equation draw:name="f15" draw:formula="if(?f6 ,$1 ,?f13 )"/>
              <draw:equation draw:name="f16" draw:formula="10800*cos(?f8 *(pi/180))"/>
              <draw:equation draw:name="f17" draw:formula="10800*sin(?f8 *(pi/180))"/>
              <draw:equation draw:name="f18" draw:formula="?f16 +10800"/>
              <draw:equation draw:name="f19" draw:formula="?f17 +10800"/>
              <draw:equation draw:name="f20" draw:formula="10800*cos(?f9 *(pi/180))"/>
              <draw:equation draw:name="f21" draw:formula="10800*sin(?f9 *(pi/180))"/>
              <draw:equation draw:name="f22" draw:formula="?f20 +10800"/>
              <draw:equation draw:name="f23" draw:formula="?f21 +10800"/>
              <draw:handle draw:handle-position="$0 $1"/>
            </draw:enhanced-geometry>
          </draw:custom-shape>
        </draw:g>
        <draw:custom-shape draw:style-name="gr243" draw:text-style-name="P37" draw:layer="layout" svg:width="3.464cm" svg:height="1.023cm" svg:x="17.515cm" svg:y="10cm">
          <text:list text:style-name="L1">
            <text:list-header>
              <text:p text:style-name="P19"><text:span text:style-name="T33">entretoise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244" draw:text-style-name="P18" draw:layer="layout" svg:x1="18cm" svg:y1="11cm" svg:x2="16cm" svg:y2="13.5cm">
          <text:p/>
        </draw:line>
        <draw:custom-shape draw:style-name="gr245" draw:text-style-name="P37" draw:layer="layout" svg:width="2.863cm" svg:height="1.023cm" svg:x="7.936cm" svg:y="19.223cm">
          <text:list text:style-name="L1">
            <text:list-header>
              <text:p text:style-name="P19"><text:span text:style-name="T33">semelle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246" draw:text-style-name="P18" draw:layer="layout" svg:x1="10.5cm" svg:y1="19.5cm" svg:x2="13.71cm" svg:y2="17.241cm">
          <text:p/>
        </draw:line>
        <draw:custom-shape draw:style-name="gr247" draw:text-style-name="P37" draw:layer="layout" svg:width="2.762cm" svg:height="1.023cm" svg:x="24.223cm" svg:y="14.223cm">
          <text:list text:style-name="L1">
            <text:list-header>
              <text:p text:style-name="P19"><text:span text:style-name="T33">taquets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248" draw:text-style-name="P18" draw:layer="layout" svg:x1="24.5cm" svg:y1="15cm" svg:x2="22cm" svg:y2="16cm">
          <text:p/>
        </draw:line>
        <draw:custom-shape draw:style-name="gr249" draw:text-style-name="P37" draw:layer="layout" svg:width="4.239cm" svg:height="1.023cm" svg:x="20.24cm" svg:y="12.477cm">
          <text:list text:style-name="L1">
            <text:list-header>
              <text:p text:style-name="P19"><text:span text:style-name="T33">coins mariés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250" draw:text-style-name="P18" draw:layer="layout" svg:x1="21.5cm" svg:y1="13.5cm" svg:x2="20.06cm" svg:y2="16.394cm">
          <text:p/>
        </draw:line>
        <draw:custom-shape draw:style-name="gr251" draw:text-style-name="P37" draw:layer="layout" svg:width="3.109cm" svg:height="1.023cm" svg:x="4.521cm" svg:y="8.5cm">
          <text:list text:style-name="L1">
            <text:list-header>
              <text:p text:style-name="P19"><text:span text:style-name="T33">chapeau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252" draw:text-style-name="P18" draw:layer="layout" svg:x1="7.5cm" svg:y1="9cm" svg:x2="11.5cm" svg:y2="8cm">
          <text:p/>
        </draw:lin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2" presentation:class="page"/>
          <draw:frame presentation:style-name="pr1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3" draw:style-name="dp3" draw:master-page-name="charte_5f_specialite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frame draw:style-name="gr7" draw:text-style-name="P4" draw:layer="layout" svg:width="20.437cm" svg:height="13.183cm" svg:x="4cm" svg:y="5.317cm">
          <draw:image xlink:href="Pictures/10000000000001E90000016E95E6D5A6676FC52E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3" presentation:class="page"/>
          <draw:frame presentation:style-name="pr13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4" draw:style-name="dp3" draw:master-page-name="charte_5f_specialite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custom-shape draw:style-name="gr253" draw:text-style-name="P39" draw:layer="layout" svg:width="9.378cm" svg:height="1.108cm" svg:x="13.443cm" svg:y="3.5cm">
          <text:list text:style-name="L1">
            <text:list-header>
              <text:p text:style-name="P19"><text:span text:style-name="T35">Etançon / Etançon double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54" draw:text-style-name="P17" draw:layer="layout" svg:width="1.693cm" svg:height="1.482cm" svg:x="6.808cm" svg:y="4.407cm">
          <text:p/>
          <draw:enhanced-geometry svg:viewBox="0 0 21600 21600" draw:type="rectangle" draw:enhanced-path="M 0 0 L 21600 0 21600 21600 0 21600 0 0 Z N"/>
        </draw:custom-shape>
        <draw:custom-shape draw:style-name="gr255" draw:text-style-name="P17" draw:layer="layout" svg:width="1.694cm" svg:height="1.482cm" svg:x="7.866cm" svg:y="11.392cm">
          <text:p/>
          <draw:enhanced-geometry svg:viewBox="0 0 21600 21600" draw:type="rectangle" draw:enhanced-path="M 0 0 L 21600 0 21600 21600 0 21600 0 0 Z N"/>
        </draw:custom-shape>
        <draw:custom-shape draw:style-name="gr256" draw:text-style-name="P17" draw:layer="layout" svg:width="7.197cm" svg:height="0.423cm" svg:x="9.136cm" svg:y="17.954cm">
          <text:p/>
          <draw:enhanced-geometry svg:viewBox="0 0 21600 21600" draw:type="rectangle" draw:enhanced-path="M 0 0 L 21600 0 21600 21600 0 21600 0 0 Z N"/>
        </draw:custom-shape>
        <draw:g>
          <draw:custom-shape draw:style-name="gr257" draw:text-style-name="P17" draw:layer="layout" svg:width="1.692cm" svg:height="1.482cm" svg:x="7.655cm" svg:y="5.254cm">
            <text:p/>
            <draw:enhanced-geometry svg:viewBox="0 0 384 336" draw:type="non-primitive" draw:enhanced-path="M 336 0 L 0 288 48 336 384 48 336 0 Z N"/>
          </draw:custom-shape>
          <draw:custom-shape draw:style-name="gr258" draw:text-style-name="P17" draw:layer="layout" svg:width="5.926cm" svg:height="12.065cm" svg:x="8.289cm" svg:y="5.889cm">
            <text:p/>
            <draw:enhanced-geometry svg:viewBox="0 0 1344 2736" draw:type="non-primitive" draw:enhanced-path="M 144 0 L 0 96 1152 2736 1344 2736 144 0 Z N"/>
          </draw:custom-shape>
        </draw:g>
        <draw:g>
          <draw:custom-shape draw:style-name="gr259" draw:text-style-name="P17" draw:layer="layout" svg:width="1.693cm" svg:height="1.482cm" svg:x="8.713cm" svg:y="12.239cm">
            <text:p/>
            <draw:enhanced-geometry svg:viewBox="0 0 384 336" draw:type="non-primitive" draw:enhanced-path="M 336 0 L 0 288 48 336 384 48 336 0 Z N"/>
          </draw:custom-shape>
          <draw:custom-shape draw:style-name="gr260" draw:text-style-name="P17" draw:layer="layout" svg:width="4.022cm" svg:height="5.08cm" svg:x="9.348cm" svg:y="12.874cm">
            <text:p/>
            <draw:enhanced-geometry svg:viewBox="0 0 912 1152" draw:type="non-primitive" draw:enhanced-path="M 144 0 L 0 96 672 1152 816 1152 912 1152 144 0 Z N"/>
          </draw:custom-shape>
        </draw:g>
        <draw:custom-shape draw:style-name="gr261" draw:text-style-name="P17" draw:layer="layout" svg:width="1.693cm" svg:height="1.481cm" svg:x="10.195cm" svg:y="12.874cm">
          <text:p/>
          <draw:enhanced-geometry svg:viewBox="0 0 384 336" draw:type="non-primitive" draw:enhanced-path="M 336 0 L 0 288 48 336 384 48 336 0 Z N"/>
        </draw:custom-shape>
        <draw:custom-shape draw:style-name="gr262" draw:text-style-name="P17" draw:layer="layout" svg:width="1.693cm" svg:height="1.482cm" svg:x="10.618cm" svg:y="13.72cm">
          <text:p/>
          <draw:enhanced-geometry svg:viewBox="0 0 384 336" draw:type="non-primitive" draw:enhanced-path="M 336 0 L 0 288 48 336 384 48 336 0 Z N"/>
        </draw:custom-shape>
        <draw:custom-shape draw:style-name="gr263" draw:text-style-name="P17" draw:layer="layout" svg:width="1.693cm" svg:height="1.059cm" svg:x="13.793cm" svg:y="16.895cm">
          <text:p/>
          <draw:enhanced-geometry svg:viewBox="0 0 384 240" draw:type="non-primitive" draw:enhanced-path="M 0 0 L 96 240 384 240 0 0 Z N"/>
        </draw:custom-shape>
        <draw:custom-shape draw:style-name="gr264" draw:text-style-name="P17" draw:layer="layout" svg:width="2.963cm" svg:height="2.752cm" svg:x="12.099cm" svg:y="16.26cm">
          <text:p/>
          <draw:enhanced-geometry svg:viewBox="0 0 21600 21600" draw:glue-points="10800 0 3160 3160 0 10800 3160 18440 10800 21600 18440 18440 21600 10800 18440 3160 ?f14 ?f15" draw:text-areas="3200 3200 18400 18400" draw:type="round-callout" draw:modifiers="1350 25920" draw:enhanced-path="W 0 0 21600 21600 ?f22 ?f23 ?f18 ?f19 L ?f14 ?f15 Z N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  <draw:custom-shape draw:style-name="gr265" draw:text-style-name="P37" draw:layer="layout" svg:width="6.914cm" svg:height="1.023cm" svg:x="5.518cm" svg:y="18.977cm">
          <text:list text:style-name="L1">
            <text:list-header>
              <text:p text:style-name="P19"><text:span text:style-name="T33">coupes à la demande 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266" draw:text-style-name="P17" draw:layer="layout" svg:width="2.963cm" svg:height="2.963cm" svg:x="7.17cm" svg:y="4.619cm">
            <text:p/>
            <draw:enhanced-geometry svg:viewBox="0 0 21600 21600" draw:glue-points="10800 0 3160 3160 0 10800 3160 18440 10800 21600 18440 18440 21600 10800 18440 3160 ?f14 ?f15" draw:text-areas="3200 3200 18400 18400" draw:type="round-callout" draw:modifiers="1350 25920" draw:enhanced-path="W 0 0 21600 21600 ?f22 ?f23 ?f18 ?f19 L ?f14 ?f15 Z N">
              <draw:equation draw:name="f0" draw:formula="$0 -10800"/>
              <draw:equation draw:name="f1" draw:formula="$1 -10800"/>
              <draw:equation draw:name="f2" draw:formula="?f0 *?f0 "/>
              <draw:equation draw:name="f3" draw:formula="?f1 *?f1 "/>
              <draw:equation draw:name="f4" draw:formula="?f2 +?f3 "/>
              <draw:equation draw:name="f5" draw:formula="sqrt(?f4 )"/>
              <draw:equation draw:name="f6" draw:formula="?f5 -10800"/>
              <draw:equation draw:name="f7" draw:formula="atan2(?f1 ,?f0 )/(pi/180)"/>
              <draw:equation draw:name="f8" draw:formula="?f7 -10"/>
              <draw:equation draw:name="f9" draw:formula="?f7 +10"/>
              <draw:equation draw:name="f10" draw:formula="10800*cos(?f7 *(pi/180))"/>
              <draw:equation draw:name="f11" draw:formula="10800*sin(?f7 *(pi/180))"/>
              <draw:equation draw:name="f12" draw:formula="?f10 +10800"/>
              <draw:equation draw:name="f13" draw:formula="?f11 +10800"/>
              <draw:equation draw:name="f14" draw:formula="if(?f6 ,$0 ,?f12 )"/>
              <draw:equation draw:name="f15" draw:formula="if(?f6 ,$1 ,?f13 )"/>
              <draw:equation draw:name="f16" draw:formula="10800*cos(?f8 *(pi/180))"/>
              <draw:equation draw:name="f17" draw:formula="10800*sin(?f8 *(pi/180))"/>
              <draw:equation draw:name="f18" draw:formula="?f16 +10800"/>
              <draw:equation draw:name="f19" draw:formula="?f17 +10800"/>
              <draw:equation draw:name="f20" draw:formula="10800*cos(?f9 *(pi/180))"/>
              <draw:equation draw:name="f21" draw:formula="10800*sin(?f9 *(pi/180))"/>
              <draw:equation draw:name="f22" draw:formula="?f20 +10800"/>
              <draw:equation draw:name="f23" draw:formula="?f21 +10800"/>
              <draw:handle draw:handle-position="$0 $1"/>
            </draw:enhanced-geometry>
          </draw:custom-shape>
          <draw:custom-shape draw:style-name="gr267" draw:text-style-name="P37" draw:layer="layout" svg:width="4.167cm" svg:height="1.023cm" svg:x="2.896cm" svg:y="7.538cm">
            <text:list text:style-name="L1">
              <text:list-header>
                <text:p text:style-name="P19"><text:span text:style-name="T33">coupe droite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custom-shape draw:style-name="gr268" draw:text-style-name="P17" draw:layer="layout" svg:width="0.212cm" svg:height="1.759cm" svg:x="16.122cm" svg:y="16.618cm">
            <text:p/>
            <draw:enhanced-geometry svg:viewBox="0 0 21600 21600" draw:type="rectangle" draw:enhanced-path="M 0 0 L 21600 0 21600 21600 0 21600 0 0 Z N"/>
          </draw:custom-shape>
          <draw:custom-shape draw:style-name="gr269" draw:text-style-name="P17" draw:layer="layout" svg:width="0.635cm" svg:height="0.146cm" svg:x="15.91cm" svg:y="16.472cm">
            <text:p/>
            <draw:enhanced-geometry svg:viewBox="0 0 21600 21600" draw:type="rectangle" draw:enhanced-path="M 0 0 L 21600 0 21600 21600 0 21600 0 0 Z N"/>
          </draw:custom-shape>
        </draw:g>
        <draw:g>
          <draw:custom-shape draw:style-name="gr270" draw:text-style-name="P37" draw:layer="layout" svg:width="3.782cm" svg:height="1.023cm" svg:x="15.419cm" svg:y="11.56cm">
            <text:list text:style-name="L1">
              <text:list-header>
                <text:p text:style-name="P19"><text:span text:style-name="T33">entretoises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271" draw:text-style-name="P18" draw:layer="layout" svg:x1="15.182cm" svg:y1="12.195cm" svg:x2="10.949cm" svg:y2="13.465cm">
            <text:p/>
          </draw:line>
        </draw:g>
        <draw:line draw:style-name="gr272" draw:text-style-name="P18" draw:layer="layout" svg:x1="15.449cm" svg:y1="12.06cm" svg:x2="12.1cm" svg:y2="13.932cm">
          <text:p/>
        </draw:line>
        <draw:custom-shape draw:style-name="gr273" draw:text-style-name="P37" draw:layer="layout" svg:width="2.863cm" svg:height="1.023cm" svg:x="2.065cm" svg:y="17.037cm">
          <text:list text:style-name="L1">
            <text:list-header>
              <text:p text:style-name="P19"><text:span text:style-name="T33">semelle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274" draw:text-style-name="P18" draw:layer="layout" svg:x1="4.949cm" svg:y1="17.56cm" svg:x2="9.949cm" svg:y2="18.06cm">
          <text:p/>
        </draw:line>
        <draw:g>
          <draw:custom-shape draw:style-name="gr275" draw:text-style-name="P37" draw:layer="layout" svg:width="3.422cm" svg:height="1.023cm" svg:x="13.913cm" svg:y="6.735cm">
            <text:list text:style-name="L1">
              <text:list-header>
                <text:p text:style-name="P19"><text:span text:style-name="T33">chapeaux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276" draw:text-style-name="P18" draw:layer="layout" svg:x1="13.793cm" svg:y1="7.582cm" svg:x2="9.983cm" svg:y2="12.45cm">
            <text:p/>
          </draw:line>
          <draw:line draw:style-name="gr277" draw:text-style-name="P18" draw:layer="layout" svg:x1="13.793cm" svg:y1="7.581cm" svg:x2="8.713cm" svg:y2="5.888cm">
            <text:p/>
          </draw:line>
        </draw:g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4" presentation:class="page"/>
          <draw:frame presentation:style-name="pr14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5" draw:style-name="dp3" draw:master-page-name="charte_5f_specialite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frame draw:name="DSCN3520" draw:style-name="gr278" draw:text-style-name="P18" draw:layer="layout" svg:width="12.811cm" svg:height="14.975cm" svg:x="1.689cm" svg:y="5.025cm">
          <draw:image xlink:href="Pictures/10000000000008E0000006A86BD284F570CA554B.jpg" xlink:type="simple" xlink:show="embed" xlink:actuate="onLoad">
            <text:p/>
          </draw:image>
        </draw:frame>
        <draw:frame draw:name="DSCF0026" draw:style-name="gr279" draw:text-style-name="P18" draw:layer="layout" svg:width="12.5cm" svg:height="9cm" svg:x="15cm" svg:y="7.5cm">
          <draw:image xlink:href="Pictures/1000000000000500000003C01B5B1B223857FA4F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5" presentation:class="page"/>
          <draw:frame presentation:style-name="pr14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6" draw:style-name="dp3" draw:master-page-name="charte_5f_specialite_5f__5f_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frame draw:style-name="gr280" draw:text-style-name="P18" draw:layer="layout" svg:width="18.838cm" svg:height="12.661cm" svg:x="4.5cm" svg:y="6.5cm">
          <draw:image xlink:href="Pictures/100000000000066B00000906D8CCE71F69B5F0D3.jpg" xlink:type="simple" xlink:show="embed" xlink:actuate="onLoad">
            <text:p/>
          </draw:image>
        </draw:frame>
        <draw:custom-shape draw:style-name="gr281" draw:text-style-name="P39" draw:layer="layout" svg:width="4.315cm" svg:height="1.108cm" svg:x="12.058cm" svg:y="4.392cm">
          <text:list text:style-name="L1">
            <text:list-header>
              <text:p text:style-name="P19"><text:span text:style-name="T36">É</text:span><text:span text:style-name="T35">trésillon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6" presentation:class="page"/>
          <draw:frame presentation:style-name="pr15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7" draw:style-name="dp3" draw:master-page-name="charte_5f_specialite_5f_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custom-shape draw:style-name="gr282" draw:text-style-name="P40" draw:layer="layout" svg:width="7.812cm" svg:height="1.108cm" svg:x="7.767cm" svg:y="4cm">
          <text:list text:style-name="L1">
            <text:list-header>
              <text:p text:style-name="P19"><text:span text:style-name="T37">Les étais métalliques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83" draw:text-style-name="P18" draw:layer="layout" svg:width="8.876cm" svg:height="1.277cm" svg:x="9cm" svg:y="18.723cm">
          <text:list text:style-name="L4">
            <text:list-header>
              <text:p text:style-name="P19"><text:span text:style-name="T38">Résistance: 2000 kg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284" draw:text-style-name="P18" draw:layer="layout" svg:width="5.7cm" svg:height="3.309cm" svg:x="2.919cm" svg:y="15.191cm">
            <text:list text:style-name="L1">
              <text:list-header>
                <text:p text:style-name="P19"><text:span text:style-name="T17">Petit modèle</text:span></text:p>
                <text:p text:style-name="P19"><text:span text:style-name="T17"><text:s/></text:span><text:span text:style-name="T17">mini: 0.50m</text:span></text:p>
                <text:p text:style-name="P19"><text:span text:style-name="T17"><text:s/></text:span><text:span text:style-name="T17">maxi: 1.00m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g>
            <draw:frame draw:name="903380_s1" draw:style-name="gr285" draw:text-style-name="P18" draw:layer="layout" svg:width="5.926cm" svg:height="5.564cm" svg:x="2cm" svg:y="9.203cm">
              <draw:image xlink:href="Pictures/10000201000000C8000000C812875B520AC90E93.png" xlink:type="simple" xlink:show="embed" xlink:actuate="onLoad">
                <text:p/>
              </draw:image>
            </draw:frame>
            <draw:custom-shape draw:style-name="gr286" draw:text-style-name="P18" draw:layer="layout" svg:width="1.399cm" svg:height="1.277cm" svg:x="5.583cm" svg:y="9.053cm">
              <text:list text:style-name="L1">
                <text:list-header>
                  <text:p text:style-name="P19"><text:span text:style-name="T16">H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287" draw:text-style-name="P18" draw:layer="layout" svg:width="1.28cm" svg:height="1.277cm" svg:x="5.608cm" svg:y="13.862cm">
              <text:list text:style-name="L1">
                <text:list-header>
                  <text:p text:style-name="P19"><text:span text:style-name="T16">B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</draw:g>
        </draw:g>
        <draw:g>
          <draw:custom-shape draw:style-name="gr288" draw:text-style-name="P18" draw:layer="layout" svg:width="6.115cm" svg:height="3.309cm" svg:x="18.54cm" svg:y="15.307cm">
            <text:list text:style-name="L1">
              <text:list-header>
                <text:p text:style-name="P19"><text:span text:style-name="T17">Grand modèle</text:span></text:p>
                <text:p text:style-name="P19"><text:span text:style-name="T17"><text:s/></text:span><text:span text:style-name="T17">mini: 1.60m</text:span></text:p>
                <text:p text:style-name="P19"><text:span text:style-name="T17"><text:s/></text:span><text:span text:style-name="T17">maxi: 3.00m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g>
            <draw:frame draw:name="903380_s1" draw:style-name="gr289" draw:text-style-name="P18" draw:layer="layout" svg:width="10.16cm" svg:height="11.007cm" svg:x="15.5cm" svg:y="4cm">
              <draw:image xlink:href="Pictures/10000201000000C8000000C812875B520AC90E93.png" xlink:type="simple" xlink:show="embed" xlink:actuate="onLoad">
                <text:p/>
              </draw:image>
            </draw:frame>
            <draw:custom-shape draw:style-name="gr290" draw:text-style-name="P18" draw:layer="layout" svg:width="1.399cm" svg:height="1.277cm" svg:x="22.051cm" svg:y="4cm">
              <text:list text:style-name="L1">
                <text:list-header>
                  <text:p text:style-name="P19"><text:span text:style-name="T16">H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291" draw:text-style-name="P18" draw:layer="layout" svg:width="1.28cm" svg:height="1.277cm" svg:x="21.957cm" svg:y="13.525cm">
              <text:list text:style-name="L1">
                <text:list-header>
                  <text:p text:style-name="P19"><text:span text:style-name="T16">B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</draw:g>
        </draw:g>
        <draw:g>
          <draw:g>
            <draw:frame draw:name="903380_s1" draw:style-name="gr292" draw:text-style-name="P18" draw:layer="layout" svg:width="7.832cm" svg:height="7.831cm" svg:x="9cm" svg:y="7.06cm">
              <draw:image xlink:href="Pictures/10000201000000C8000000C812875B520AC90E93.png" xlink:type="simple" xlink:show="embed" xlink:actuate="onLoad">
                <text:p/>
              </draw:image>
            </draw:frame>
            <draw:custom-shape draw:style-name="gr293" draw:text-style-name="P18" draw:layer="layout" svg:width="1.399cm" svg:height="1.277cm" svg:x="13.96cm" svg:y="6.848cm">
              <text:list text:style-name="L1">
                <text:list-header>
                  <text:p text:style-name="P19"><text:span text:style-name="T16">H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  <draw:custom-shape draw:style-name="gr294" draw:text-style-name="P18" draw:layer="layout" svg:width="1.28cm" svg:height="1.277cm" svg:x="13.975cm" svg:y="13.621cm">
              <text:list text:style-name="L1">
                <text:list-header>
                  <text:p text:style-name="P19"><text:span text:style-name="T16">B</text:span></text:p>
                </text:list-header>
              </text:list>
              <draw:enhanced-geometry svg:viewBox="0 0 21600 21600" draw:type="mso-spt202" draw:enhanced-path="M 0 0 L 21600 0 21600 21600 0 21600 0 0 Z N"/>
            </draw:custom-shape>
          </draw:g>
          <draw:custom-shape draw:style-name="gr295" draw:text-style-name="P18" draw:layer="layout" svg:width="6.305cm" svg:height="3.309cm" svg:x="10.433cm" svg:y="15.191cm">
            <text:list text:style-name="L1">
              <text:list-header>
                <text:p text:style-name="P19"><text:span text:style-name="T17">Moyen modèle</text:span></text:p>
                <text:p text:style-name="P19"><text:span text:style-name="T17"><text:s/></text:span><text:span text:style-name="T17">mini: 0.80m</text:span></text:p>
                <text:p text:style-name="P19"><text:span text:style-name="T17"><text:s/></text:span><text:span text:style-name="T17">maxi: 1.50m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7" presentation:class="page"/>
          <draw:frame presentation:style-name="pr1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8" draw:style-name="dp3" draw:master-page-name="charte_5f_specialite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draw:custom-shape draw:style-name="gr296" draw:text-style-name="P40" draw:layer="layout" svg:width="5.572cm" svg:height="1.108cm" svg:x="19.307cm" svg:y="9.892cm">
          <text:list text:style-name="L1">
            <text:list-header>
              <text:p text:style-name="P19"><text:span text:style-name="T37">Les étais PERI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3" draw:text-style-name="P4" draw:layer="layout" svg:width="12.009cm" svg:height="16.515cm" svg:x="4.5cm" svg:y="3.485cm">
          <draw:image xlink:href="Pictures/100000000000050000000780444FA82D42055309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8" presentation:class="page"/>
          <draw:frame presentation:style-name="pr13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9" draw:style-name="dp3" draw:master-page-name="charte_5f_specialite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draw:frame draw:style-name="gr3" draw:text-style-name="P4" draw:layer="layout" svg:width="22.5cm" svg:height="14.515cm" svg:x="4cm" svg:y="3.985cm">
          <draw:image xlink:href="Pictures/1000000000000E4000000AB013F770D44FD81414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9" presentation:class="page"/>
          <draw:frame presentation:style-name="pr13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0" draw:style-name="dp3" draw:master-page-name="charte_5f_specialite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draw:frame draw:style-name="gr7" draw:text-style-name="P4" draw:layer="layout" svg:width="20.976cm" svg:height="16cm" svg:x="4.524cm" svg:y="3cm">
          <draw:image xlink:href="Pictures/100000000000026B000001D8927F4C4ACEA51F17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0" presentation:class="page"/>
          <draw:frame presentation:style-name="pr13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1" draw:style-name="dp3" draw:master-page-name="charte_5f_specialite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draw:frame draw:style-name="gr7" draw:text-style-name="P4" draw:layer="layout" svg:width="23.476cm" svg:height="15.329cm" svg:x="4cm" svg:y="3.671cm">
          <draw:image xlink:href="Pictures/10000000000002B5000001C55EC087F8FFFBA78F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1" presentation:class="page"/>
          <draw:frame presentation:style-name="pr13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2" draw:style-name="dp3" draw:master-page-name="charte_5f_specialite_5f__5f__5f__5f__5f__5f__5f__5f__5f__5f_">
        <office:forms form:automatic-focus="false" form:apply-design-mode="false"/>
        <draw:custom-shape draw:style-name="gr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03" draw:text-style-name="P10" draw:layer="layout" svg:width="16.448cm" svg:height="1.383cm" svg:x="5cm" svg:y="2cm">
          <text:p/>
          <draw:enhanced-geometry svg:viewBox="0 0 21600 21600" draw:type="rectangle" draw:enhanced-path="M 0 0 L 21600 0 21600 21600 0 21600 0 0 Z N"/>
        </draw:custom-shape>
        <draw:custom-shape draw:style-name="gr10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frame draw:style-name="gr104" draw:text-style-name="P30" draw:layer="layout" svg:width="11.327cm" svg:height="1.378cm" svg:x="5cm" svg:y="1.622cm">
          <draw:text-box>
            <text:p text:style-name="P6"><text:span text:style-name="T8">Différents types d'étais</text:span></text:p>
          </draw:text-box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draw:frame draw:style-name="gr7" draw:text-style-name="P4" draw:layer="layout" svg:width="21.976cm" svg:height="14.795cm" svg:x="4.5cm" svg:y="4cm">
          <draw:image xlink:href="Pictures/100000000000033A00000225283F0367CF69C269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2" presentation:class="page"/>
          <draw:frame presentation:style-name="pr13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3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9">É</text:span><text:span text:style-name="T10">taiement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5.886cm" svg:height="1.383cm" svg:x="4.87cm" svg:y="1.907cm">
          <text:p text:style-name="P6"><text:span text:style-name="T8">Application</text:span></text:p>
          <draw:enhanced-geometry svg:viewBox="0 0 21600 21600" draw:type="rectangle" draw:enhanced-path="M 0 0 L 21600 0 21600 21600 0 21600 0 0 Z N"/>
        </draw:custom-shape>
        <draw:frame presentation:style-name="pr17" draw:text-style-name="P13" draw:layer="layout" svg:width="21.59cm" svg:height="8.382cm" svg:x="3.41cm" svg:y="7.5cm" presentation:class="outline" presentation:user-transformed="true">
          <draw:text-box>
            <text:list text:style-name="L2">
              <text:list-item>
                <text:p text:style-name="P12"><text:span text:style-name="T5">Réalisation par ateliers de 3 types d'étaiement :</text:span></text:p>
              </text:list-item>
              <text:list-item>
                <text:p text:style-name="P12"><text:span text:style-name="T5"/></text:p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header>
                                    <text:p text:style-name="P41"><text:span text:style-name="T5">- vertical</text:span></text:p>
                                  </text:list-header>
                                </text:list>
                                <text:p text:style-name="P41"><text:span text:style-name="T5">- oblique</text:span></text:p>
                                <text:p text:style-name="P41"><text:span text:style-name="T5">- volant <text:s text:c="55"/></text:span><text:span text:style-name="T6"><text:s/>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3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draw:marker draw:name="Extrémités_20_de_20_flèche_20_1" draw:display-name="Extrémités de flèche 1" svg:viewBox="0 0 237 237" svg:d="M119 0l118 237h-237z"/>
    <draw:marker draw:name="Extrémités_20_de_20_flèche_20_10" draw:display-name="Extrémités de flèche 10" svg:viewBox="0 0 237 237" svg:d="M119 0l118 237h-237z"/>
    <draw:marker draw:name="Extrémités_20_de_20_flèche_20_11" draw:display-name="Extrémités de flèche 11" svg:viewBox="0 0 237 237" svg:d="M119 0l118 237h-237z"/>
    <draw:marker draw:name="Extrémités_20_de_20_flèche_20_13" draw:display-name="Extrémités de flèche 13" svg:viewBox="0 0 237 237" svg:d="M119 0l118 237h-237z"/>
    <draw:marker draw:name="Extrémités_20_de_20_flèche_20_14" draw:display-name="Extrémités de flèche 14" svg:viewBox="0 0 237 237" svg:d="M119 0l118 237h-237z"/>
    <draw:marker draw:name="Extrémités_20_de_20_flèche_20_15" draw:display-name="Extrémités de flèche 15" svg:viewBox="0 0 237 237" svg:d="M119 0l118 237h-237z"/>
    <draw:marker draw:name="Extrémités_20_de_20_flèche_20_16" draw:display-name="Extrémités de flèche 16" svg:viewBox="0 0 237 237" svg:d="M119 0l118 237h-237z"/>
    <draw:marker draw:name="Extrémités_20_de_20_flèche_20_17" draw:display-name="Extrémités de flèche 17" svg:viewBox="0 0 318 318" svg:d="M159 0l159 318h-318z"/>
    <draw:marker draw:name="Extrémités_20_de_20_flèche_20_18" draw:display-name="Extrémités de flèche 18" svg:viewBox="0 0 318 318" svg:d="M159 0l159 318h-318z"/>
    <draw:marker draw:name="Extrémités_20_de_20_flèche_20_19" draw:display-name="Extrémités de flèche 19" svg:viewBox="0 0 237 237" svg:d="M119 0l118 237h-237z"/>
    <draw:marker draw:name="Extrémités_20_de_20_flèche_20_2" draw:display-name="Extrémités de flèche 2" svg:viewBox="0 0 237 237" svg:d="M119 0l118 237h-237z"/>
    <draw:marker draw:name="Extrémités_20_de_20_flèche_20_20" draw:display-name="Extrémités de flèche 20" svg:viewBox="0 0 237 237" svg:d="M119 0l118 237h-237z"/>
    <draw:marker draw:name="Extrémités_20_de_20_flèche_20_21" draw:display-name="Extrémités de flèche 21" svg:viewBox="0 0 237 237" svg:d="M119 0l118 237h-237z"/>
    <draw:marker draw:name="Extrémités_20_de_20_flèche_20_22" draw:display-name="Extrémités de flèche 22" svg:viewBox="0 0 237 237" svg:d="M119 0l118 237h-237z"/>
    <draw:marker draw:name="Extrémités_20_de_20_flèche_20_23" draw:display-name="Extrémités de flèche 23" svg:viewBox="0 0 237 237" svg:d="M119 0l118 237h-237z"/>
    <draw:marker draw:name="Extrémités_20_de_20_flèche_20_3" draw:display-name="Extrémités de flèche 3" svg:viewBox="0 0 237 237" svg:d="M119 0l118 237h-237z"/>
    <draw:marker draw:name="Extrémités_20_de_20_flèche_20_4" draw:display-name="Extrémités de flèche 4" svg:viewBox="0 0 237 237" svg:d="M119 0l118 237h-237z"/>
    <draw:marker draw:name="Extrémités_20_de_20_flèche_20_5" draw:display-name="Extrémités de flèche 5" svg:viewBox="0 0 237 237" svg:d="M119 0l118 237h-237z"/>
    <draw:marker draw:name="Extrémités_20_de_20_flèche_20_6" draw:display-name="Extrémités de flèche 6" svg:viewBox="0 0 237 237" svg:d="M119 0l118 237h-237z"/>
    <draw:marker draw:name="Extrémités_20_de_20_flèche_20_7" draw:display-name="Extrémités de flèche 7" svg:viewBox="0 0 237 237" svg:d="M119 0l118 237h-237z"/>
    <draw:marker draw:name="Extrémités_20_de_20_flèche_20_8" draw:display-name="Extrémités de flèche 8" svg:viewBox="0 0 237 237" svg:d="M119 0l118 237h-237z"/>
    <draw:marker draw:name="Extrémités_20_de_20_flèche_20_9" draw:display-name="Extrémités de flèche 9" svg:viewBox="0 0 237 237" svg:d="M119 0l118 237h-237z"/>
    <draw:marker draw:name="Extrémités_20_de_20_ligne_20_24" draw:display-name="Extrémités de ligne 24" svg:viewBox="0 0 318 318" svg:d="M159 0l159 318h-318z"/>
    <draw:marker draw:name="Extrémités_20_de_20_ligne_20_25" draw:display-name="Extrémités de ligne 25" svg:viewBox="0 0 318 318" svg:d="M159 0l159 318h-318z"/>
    <draw:marker draw:name="Extrémités_20_de_20_ligne_20_26" draw:display-name="Extrémités de ligne 26" svg:viewBox="0 0 237 237" svg:d="M119 0l118 237h-237z"/>
    <draw:marker draw:name="Extrémités_20_de_20_ligne_20_27" draw:display-name="Extrémités de ligne 27" svg:viewBox="0 0 237 237" svg:d="M119 0l118 237h-237z"/>
    <draw:marker draw:name="Extrémités_20_de_20_ligne_20_28" draw:display-name="Extrémités de ligne 28" svg:viewBox="0 0 237 237" svg:d="M119 0l118 237h-237z"/>
    <draw:marker draw:name="Extrémités_20_de_20_ligne_20_29" draw:display-name="Extrémités de ligne 29" svg:viewBox="0 0 237 237" svg:d="M119 0l118 237h-237z"/>
    <draw:marker draw:name="Extrémités_20_de_20_ligne_20_30" draw:display-name="Extrémités de ligne 30" svg:viewBox="0 0 237 237" svg:d="M119 0l118 237h-237z"/>
    <draw:marker draw:name="Extrémités_20_de_20_ligne_20_31" draw:display-name="Extrémités de ligne 31" svg:viewBox="0 0 237 237" svg:d="M119 0l118 237h-237z"/>
    <draw:marker draw:name="Extrémités_20_de_20_ligne_20_32" draw:display-name="Extrémités de ligne 32" svg:viewBox="0 0 237 237" svg:d="M119 0l118 237h-237z"/>
    <draw:marker draw:name="Extrémités_20_de_20_ligne_20_33" draw:display-name="Extrémités de ligne 33" svg:viewBox="0 0 237 237" svg:d="M119 0l118 237h-237z"/>
    <draw:marker draw:name="Extrémités_20_de_20_ligne_20_34" draw:display-name="Extrémités de ligne 34" svg:viewBox="0 0 237 237" svg:d="M119 0l118 237h-237z"/>
    <draw:marker draw:name="Extrémités_20_de_20_ligne_20_35" draw:display-name="Extrémités de ligne 35" svg:viewBox="0 0 237 237" svg:d="M119 0l118 237h-237z"/>
    <draw:marker draw:name="Extrémités_20_de_20_ligne_20_36" draw:display-name="Extrémités de ligne 36" svg:viewBox="0 0 237 237" svg:d="M119 0l118 237h-237z"/>
    <draw:marker draw:name="Extrémités_20_de_20_ligne_20_37" draw:display-name="Extrémités de ligne 37" svg:viewBox="0 0 237 237" svg:d="M119 0l118 237h-237z"/>
    <draw:marker draw:name="Extrémités_20_de_20_ligne_20_38" draw:display-name="Extrémités de ligne 38" svg:viewBox="0 0 237 237" svg:d="M119 0l118 237h-237z"/>
    <draw:marker draw:name="Extrémités_20_de_20_ligne_20_39" draw:display-name="Extrémités de ligne 39" svg:viewBox="0 0 237 237" svg:d="M119 0l118 237h-237z"/>
    <draw:marker draw:name="Rounded_20_large_20_Arrow" draw:display-name="Rounded large Arrow" svg:viewBox="0 0 1131 2256" svg:d="M1127 2120l-449-2006-9-42-25-39-38-25-38-8-43 8-38 25-25 39-9 42-449 2006v13l-4 9 9 42 25 38 38 25 42 9h903l42-9 38-25 26-38 8-42v-9z"/>
    <draw:marker draw:name="Small_20_Arrow" draw:display-name="Small Arrow" svg:viewBox="0 0 1321 3493" svg:d="M1321 3493h-1321l661-3493z"/>
    <draw:marker draw:name="msArrowEnd_20_5" draw:display-name="msArrowEnd 5" svg:viewBox="0 0 210 210" svg:d="M105 0l105 210h-210z"/>
    <draw:stroke-dash draw:name="_32__20_Dots_20_1_20_Dash" draw:display-name="2 Dots 1 Dash" draw:style="rect" draw:dots1="2" draw:dots2="1" draw:dots2-length="0.203cm" draw:distance="0.203cm"/>
    <draw:stroke-dash draw:name="Fine_20_Dotted" draw:display-name="Fine Dotted" draw:style="rect" draw:dots1="1" draw:distance="0.457cm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Lucida Sans Unicode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ni_20_ligne" style:display-name="Objet sans remplissage ni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charte_5f_specialite-background" style:display-name="charte_specialite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-backgroundobjects" style:display-name="charte_specialit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-notes" style:display-name="charte_speciali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charte_5f_specialite-outline1" style:display-name="charte_specialite-outline1" style:family="presentation">
      <style:graphic-properties draw:stroke="none" draw:fill="none">
        <text:list-style style:name="charte_5f_specialite-outline1" style:display-name="charte_special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outline2" style:display-name="charte_specialite-outline2" style:family="presentation" style:parent-style-name="charte_5f_specialite-outline1">
      <style:paragraph-properties fo:margin-top="0cm" fo:margin-bottom="0.4cm"/>
      <style:text-properties fo:font-size="28pt" style:font-size-asian="28pt" style:font-size-complex="28pt"/>
    </style:style>
    <style:style style:name="charte_5f_specialite-outline3" style:display-name="charte_specialite-outline3" style:family="presentation" style:parent-style-name="charte_5f_specialite-outline2">
      <style:paragraph-properties fo:margin-top="0cm" fo:margin-bottom="0.3cm"/>
      <style:text-properties fo:font-size="24pt" style:font-size-asian="24pt" style:font-size-complex="24pt"/>
    </style:style>
    <style:style style:name="charte_5f_specialite-outline4" style:display-name="charte_specialite-outline4" style:family="presentation" style:parent-style-name="charte_5f_specialite-outline3">
      <style:paragraph-properties fo:margin-top="0cm" fo:margin-bottom="0.2cm"/>
      <style:text-properties fo:font-size="20pt" style:font-size-asian="20pt" style:font-size-complex="20pt"/>
    </style:style>
    <style:style style:name="charte_5f_specialite-outline5" style:display-name="charte_specialite-outline5" style:family="presentation" style:parent-style-name="charte_5f_specialite-outline4">
      <style:paragraph-properties fo:margin-top="0cm" fo:margin-bottom="0.1cm"/>
      <style:text-properties fo:font-size="20pt" style:font-size-asian="20pt" style:font-size-complex="20pt"/>
    </style:style>
    <style:style style:name="charte_5f_specialite-outline6" style:display-name="charte_specialite-outline6" style:family="presentation" style:parent-style-name="charte_5f_specialite-outline5">
      <style:paragraph-properties fo:margin-top="0cm" fo:margin-bottom="0.1cm"/>
      <style:text-properties fo:font-size="20pt" style:font-size-asian="20pt" style:font-size-complex="20pt"/>
    </style:style>
    <style:style style:name="charte_5f_specialite-outline7" style:display-name="charte_specialite-outline7" style:family="presentation" style:parent-style-name="charte_5f_specialite-outline6">
      <style:paragraph-properties fo:margin-top="0cm" fo:margin-bottom="0.1cm"/>
      <style:text-properties fo:font-size="20pt" style:font-size-asian="20pt" style:font-size-complex="20pt"/>
    </style:style>
    <style:style style:name="charte_5f_specialite-outline8" style:display-name="charte_specialite-outline8" style:family="presentation" style:parent-style-name="charte_5f_specialite-outline7">
      <style:paragraph-properties fo:margin-top="0cm" fo:margin-bottom="0.1cm"/>
      <style:text-properties fo:font-size="20pt" style:font-size-asian="20pt" style:font-size-complex="20pt"/>
    </style:style>
    <style:style style:name="charte_5f_specialite-outline9" style:display-name="charte_specialite-outline9" style:family="presentation" style:parent-style-name="charte_5f_specialite-outline8">
      <style:paragraph-properties fo:margin-top="0cm" fo:margin-bottom="0.1cm"/>
      <style:text-properties fo:font-size="20pt" style:font-size-asian="20pt" style:font-size-complex="20pt"/>
    </style:style>
    <style:style style:name="charte_5f_specialite-subtitle" style:display-name="charte_specialite-subtitle" style:family="presentation">
      <style:graphic-properties draw:stroke="none" draw:fill="none" draw:textarea-vertical-align="middle">
        <text:list-style style:name="charte_5f_specialite-subtitle" style:display-name="charte_speciali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title" style:display-name="charte_specialite-title" style:family="presentation">
      <style:graphic-properties draw:stroke="none" draw:fill="none" draw:textarea-vertical-align="middle">
        <text:list-style style:name="charte_5f_specialite-title" style:display-name="charte_speciali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-background" style:display-name="charte_specialite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-backgroundobjects" style:display-name="charte_specialite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-notes" style:display-name="charte_specialite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-outline1" style:display-name="charte_specialite_-outline1" style:family="presentation">
      <style:graphic-properties draw:stroke="none" draw:fill="none">
        <text:list-style style:name="charte_5f_specialite_5f_-outline1" style:display-name="charte_specialit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outline2" style:display-name="charte_specialite_-outline2" style:family="presentation" style:parent-style-name="charte_5f_specialite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-outline3" style:display-name="charte_specialite_-outline3" style:family="presentation" style:parent-style-name="charte_5f_specialite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-outline4" style:display-name="charte_specialite_-outline4" style:family="presentation" style:parent-style-name="charte_5f_specialite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-outline5" style:display-name="charte_specialite_-outline5" style:family="presentation" style:parent-style-name="charte_5f_specialite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6" style:display-name="charte_specialite_-outline6" style:family="presentation" style:parent-style-name="charte_5f_specialite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7" style:display-name="charte_specialite_-outline7" style:family="presentation" style:parent-style-name="charte_5f_specialite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8" style:display-name="charte_specialite_-outline8" style:family="presentation" style:parent-style-name="charte_5f_specialite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9" style:display-name="charte_specialite_-outline9" style:family="presentation" style:parent-style-name="charte_5f_specialite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subtitle" style:display-name="charte_specialite_-subtitle" style:family="presentation">
      <style:graphic-properties draw:stroke="none" draw:fill="none" draw:textarea-vertical-align="middle">
        <text:list-style style:name="charte_5f_specialite_5f_-subtitle" style:display-name="charte_specialite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title" style:display-name="charte_specialite_-title" style:family="presentation">
      <style:graphic-properties draw:stroke="none" draw:fill="none" draw:textarea-vertical-align="middle">
        <text:list-style style:name="charte_5f_specialite_5f_-title" style:display-name="charte_specialite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-background" style:display-name="charte_specialite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-backgroundobjects" style:display-name="charte_specialite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-notes" style:display-name="charte_specialite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-outline1" style:display-name="charte_specialite__-outline1" style:family="presentation">
      <style:graphic-properties draw:stroke="none" draw:fill="none">
        <text:list-style style:name="charte_5f_specialite_5f__5f_-outline1" style:display-name="charte_specialite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outline2" style:display-name="charte_specialite__-outline2" style:family="presentation" style:parent-style-name="charte_5f_specialite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-outline3" style:display-name="charte_specialite__-outline3" style:family="presentation" style:parent-style-name="charte_5f_specialite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-outline4" style:display-name="charte_specialite__-outline4" style:family="presentation" style:parent-style-name="charte_5f_specialite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-outline5" style:display-name="charte_specialite__-outline5" style:family="presentation" style:parent-style-name="charte_5f_specialite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6" style:display-name="charte_specialite__-outline6" style:family="presentation" style:parent-style-name="charte_5f_specialite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7" style:display-name="charte_specialite__-outline7" style:family="presentation" style:parent-style-name="charte_5f_specialite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8" style:display-name="charte_specialite__-outline8" style:family="presentation" style:parent-style-name="charte_5f_specialite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9" style:display-name="charte_specialite__-outline9" style:family="presentation" style:parent-style-name="charte_5f_specialite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subtitle" style:display-name="charte_specialite__-subtitle" style:family="presentation">
      <style:graphic-properties draw:stroke="none" draw:fill="none" draw:textarea-vertical-align="middle">
        <text:list-style style:name="charte_5f_specialite_5f__5f_-subtitle" style:display-name="charte_specialite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title" style:display-name="charte_specialite__-title" style:family="presentation">
      <style:graphic-properties draw:stroke="none" draw:fill="none" draw:textarea-vertical-align="middle">
        <text:list-style style:name="charte_5f_specialite_5f__5f_-title" style:display-name="charte_specialite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-background" style:display-name="charte_specialite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-backgroundobjects" style:display-name="charte_specialite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-notes" style:display-name="charte_specialite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-outline1" style:display-name="charte_specialite___-outline1" style:family="presentation">
      <style:graphic-properties draw:stroke="none" draw:fill="none">
        <text:list-style style:name="charte_5f_specialite_5f__5f__5f_-outline1" style:display-name="charte_specialite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outline2" style:display-name="charte_specialite___-outline2" style:family="presentation" style:parent-style-name="charte_5f_specialite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-outline3" style:display-name="charte_specialite___-outline3" style:family="presentation" style:parent-style-name="charte_5f_specialite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-outline4" style:display-name="charte_specialite___-outline4" style:family="presentation" style:parent-style-name="charte_5f_specialite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-outline5" style:display-name="charte_specialite___-outline5" style:family="presentation" style:parent-style-name="charte_5f_specialite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6" style:display-name="charte_specialite___-outline6" style:family="presentation" style:parent-style-name="charte_5f_specialite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7" style:display-name="charte_specialite___-outline7" style:family="presentation" style:parent-style-name="charte_5f_specialite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8" style:display-name="charte_specialite___-outline8" style:family="presentation" style:parent-style-name="charte_5f_specialite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9" style:display-name="charte_specialite___-outline9" style:family="presentation" style:parent-style-name="charte_5f_specialite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subtitle" style:display-name="charte_specialite___-subtitle" style:family="presentation">
      <style:graphic-properties draw:stroke="none" draw:fill="none" draw:textarea-vertical-align="middle">
        <text:list-style style:name="charte_5f_specialite_5f__5f__5f_-subtitle" style:display-name="charte_specialite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title" style:display-name="charte_specialite___-title" style:family="presentation">
      <style:graphic-properties draw:stroke="none" draw:fill="none" draw:textarea-vertical-align="middle">
        <text:list-style style:name="charte_5f_specialite_5f__5f__5f_-title" style:display-name="charte_specialite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-background" style:display-name="charte_specialite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-backgroundobjects" style:display-name="charte_specialite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-notes" style:display-name="charte_specialite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-outline1" style:display-name="charte_specialite____-outline1" style:family="presentation">
      <style:graphic-properties draw:stroke="none" draw:fill="none">
        <text:list-style style:name="charte_5f_specialite_5f__5f__5f__5f_-outline1" style:display-name="charte_specialite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outline2" style:display-name="charte_specialite____-outline2" style:family="presentation" style:parent-style-name="charte_5f_specialite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-outline3" style:display-name="charte_specialite____-outline3" style:family="presentation" style:parent-style-name="charte_5f_specialite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-outline4" style:display-name="charte_specialite____-outline4" style:family="presentation" style:parent-style-name="charte_5f_specialite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-outline5" style:display-name="charte_specialite____-outline5" style:family="presentation" style:parent-style-name="charte_5f_specialite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6" style:display-name="charte_specialite____-outline6" style:family="presentation" style:parent-style-name="charte_5f_specialite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7" style:display-name="charte_specialite____-outline7" style:family="presentation" style:parent-style-name="charte_5f_specialite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8" style:display-name="charte_specialite____-outline8" style:family="presentation" style:parent-style-name="charte_5f_specialite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9" style:display-name="charte_specialite____-outline9" style:family="presentation" style:parent-style-name="charte_5f_specialite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subtitle" style:display-name="charte_specialite____-subtitle" style:family="presentation">
      <style:graphic-properties draw:stroke="none" draw:fill="none" draw:textarea-vertical-align="middle">
        <text:list-style style:name="charte_5f_specialite_5f__5f__5f__5f_-subtitle" style:display-name="charte_specialite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title" style:display-name="charte_specialite____-title" style:family="presentation">
      <style:graphic-properties draw:stroke="none" draw:fill="none" draw:textarea-vertical-align="middle">
        <text:list-style style:name="charte_5f_specialite_5f__5f__5f__5f_-title" style:display-name="charte_specialite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-background" style:display-name="charte_specialite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-backgroundobjects" style:display-name="charte_specialite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-notes" style:display-name="charte_specialite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-outline1" style:display-name="charte_specialite_____-outline1" style:family="presentation">
      <style:graphic-properties draw:stroke="none" draw:fill="none">
        <text:list-style style:name="charte_5f_specialite_5f__5f__5f__5f__5f_-outline1" style:display-name="charte_specialite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outline2" style:display-name="charte_specialite_____-outline2" style:family="presentation" style:parent-style-name="charte_5f_specialite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-outline3" style:display-name="charte_specialite_____-outline3" style:family="presentation" style:parent-style-name="charte_5f_specialite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-outline4" style:display-name="charte_specialite_____-outline4" style:family="presentation" style:parent-style-name="charte_5f_specialite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-outline5" style:display-name="charte_specialite_____-outline5" style:family="presentation" style:parent-style-name="charte_5f_specialite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6" style:display-name="charte_specialite_____-outline6" style:family="presentation" style:parent-style-name="charte_5f_specialite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7" style:display-name="charte_specialite_____-outline7" style:family="presentation" style:parent-style-name="charte_5f_specialite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8" style:display-name="charte_specialite_____-outline8" style:family="presentation" style:parent-style-name="charte_5f_specialite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9" style:display-name="charte_specialite_____-outline9" style:family="presentation" style:parent-style-name="charte_5f_specialite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subtitle" style:display-name="charte_specialite_____-subtitle" style:family="presentation">
      <style:graphic-properties draw:stroke="none" draw:fill="none" draw:textarea-vertical-align="middle">
        <text:list-style style:name="charte_5f_specialite_5f__5f__5f__5f__5f_-subtitle" style:display-name="charte_specialite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title" style:display-name="charte_specialite_____-title" style:family="presentation">
      <style:graphic-properties draw:stroke="none" draw:fill="none" draw:textarea-vertical-align="middle">
        <text:list-style style:name="charte_5f_specialite_5f__5f__5f__5f__5f_-title" style:display-name="charte_specialite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-background" style:display-name="charte_specialite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-backgroundobjects" style:display-name="charte_specialite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-notes" style:display-name="charte_specialite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-outline1" style:display-name="charte_specialite______-outline1" style:family="presentation">
      <style:graphic-properties draw:stroke="none" draw:fill="none">
        <text:list-style style:name="charte_5f_specialite_5f__5f__5f__5f__5f__5f_-outline1" style:display-name="charte_specialite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outline2" style:display-name="charte_specialite______-outline2" style:family="presentation" style:parent-style-name="charte_5f_specialite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-outline3" style:display-name="charte_specialite______-outline3" style:family="presentation" style:parent-style-name="charte_5f_specialite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-outline4" style:display-name="charte_specialite______-outline4" style:family="presentation" style:parent-style-name="charte_5f_specialite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-outline5" style:display-name="charte_specialite______-outline5" style:family="presentation" style:parent-style-name="charte_5f_specialite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6" style:display-name="charte_specialite______-outline6" style:family="presentation" style:parent-style-name="charte_5f_specialite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7" style:display-name="charte_specialite______-outline7" style:family="presentation" style:parent-style-name="charte_5f_specialite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8" style:display-name="charte_specialite______-outline8" style:family="presentation" style:parent-style-name="charte_5f_specialite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9" style:display-name="charte_specialite______-outline9" style:family="presentation" style:parent-style-name="charte_5f_specialite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subtitle" style:display-name="charte_specialite______-subtitle" style:family="presentation">
      <style:graphic-properties draw:stroke="none" draw:fill="none" draw:textarea-vertical-align="middle">
        <text:list-style style:name="charte_5f_specialite_5f__5f__5f__5f__5f__5f_-subtitle" style:display-name="charte_specialite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title" style:display-name="charte_specialite______-title" style:family="presentation">
      <style:graphic-properties draw:stroke="none" draw:fill="none" draw:textarea-vertical-align="middle">
        <text:list-style style:name="charte_5f_specialite_5f__5f__5f__5f__5f__5f_-title" style:display-name="charte_specialite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-background" style:display-name="charte_specialite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-backgroundobjects" style:display-name="charte_specialite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-notes" style:display-name="charte_specialite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-outline1" style:display-name="charte_specialite_______-outline1" style:family="presentation">
      <style:graphic-properties draw:stroke="none" draw:fill="none">
        <text:list-style style:name="charte_5f_specialite_5f__5f__5f__5f__5f__5f__5f_-outline1" style:display-name="charte_specialite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outline2" style:display-name="charte_specialite_______-outline2" style:family="presentation" style:parent-style-name="charte_5f_specialite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-outline3" style:display-name="charte_specialite_______-outline3" style:family="presentation" style:parent-style-name="charte_5f_specialite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-outline4" style:display-name="charte_specialite_______-outline4" style:family="presentation" style:parent-style-name="charte_5f_specialite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-outline5" style:display-name="charte_specialite_______-outline5" style:family="presentation" style:parent-style-name="charte_5f_specialite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6" style:display-name="charte_specialite_______-outline6" style:family="presentation" style:parent-style-name="charte_5f_specialite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7" style:display-name="charte_specialite_______-outline7" style:family="presentation" style:parent-style-name="charte_5f_specialite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8" style:display-name="charte_specialite_______-outline8" style:family="presentation" style:parent-style-name="charte_5f_specialite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9" style:display-name="charte_specialite_______-outline9" style:family="presentation" style:parent-style-name="charte_5f_specialite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subtitle" style:display-name="charte_specialite_______-subtitle" style:family="presentation">
      <style:graphic-properties draw:stroke="none" draw:fill="none" draw:textarea-vertical-align="middle">
        <text:list-style style:name="charte_5f_specialite_5f__5f__5f__5f__5f__5f__5f_-subtitle" style:display-name="charte_specialite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title" style:display-name="charte_specialite_______-title" style:family="presentation">
      <style:graphic-properties draw:stroke="none" draw:fill="none" draw:textarea-vertical-align="middle">
        <text:list-style style:name="charte_5f_specialite_5f__5f__5f__5f__5f__5f__5f_-title" style:display-name="charte_specialite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-background" style:display-name="charte_specialite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-backgroundobjects" style:display-name="charte_specialite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-notes" style:display-name="charte_specialite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-outline1" style:display-name="charte_specialite________-outline1" style:family="presentation">
      <style:graphic-properties draw:stroke="none" draw:fill="none">
        <text:list-style style:name="charte_5f_specialite_5f__5f__5f__5f__5f__5f__5f__5f_-outline1" style:display-name="charte_specialite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-outline2" style:display-name="charte_specialite________-outline2" style:family="presentation" style:parent-style-name="charte_5f_specialite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-outline3" style:display-name="charte_specialite________-outline3" style:family="presentation" style:parent-style-name="charte_5f_specialite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-outline4" style:display-name="charte_specialite________-outline4" style:family="presentation" style:parent-style-name="charte_5f_specialite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-outline5" style:display-name="charte_specialite________-outline5" style:family="presentation" style:parent-style-name="charte_5f_specialite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6" style:display-name="charte_specialite________-outline6" style:family="presentation" style:parent-style-name="charte_5f_specialite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7" style:display-name="charte_specialite________-outline7" style:family="presentation" style:parent-style-name="charte_5f_specialite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8" style:display-name="charte_specialite________-outline8" style:family="presentation" style:parent-style-name="charte_5f_specialite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9" style:display-name="charte_specialite________-outline9" style:family="presentation" style:parent-style-name="charte_5f_specialite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subtitle" style:display-name="charte_specialite________-subtitle" style:family="presentation">
      <style:graphic-properties draw:stroke="none" draw:fill="none" draw:textarea-vertical-align="middle">
        <text:list-style style:name="charte_5f_specialite_5f__5f__5f__5f__5f__5f__5f__5f_-subtitle" style:display-name="charte_specialite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-title" style:display-name="charte_specialite________-title" style:family="presentation">
      <style:graphic-properties draw:stroke="none" draw:fill="none" draw:textarea-vertical-align="middle">
        <text:list-style style:name="charte_5f_specialite_5f__5f__5f__5f__5f__5f__5f__5f_-title" style:display-name="charte_specialite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-background" style:display-name="charte_specialite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-backgroundobjects" style:display-name="charte_specialite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-notes" style:display-name="charte_specialite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-outline1" style:display-name="charte_specialite_________-outline1" style:family="presentation">
      <style:graphic-properties draw:stroke="none" draw:fill="none">
        <text:list-style style:name="charte_5f_specialite_5f__5f__5f__5f__5f__5f__5f__5f__5f_-outline1" style:display-name="charte_specialite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-outline2" style:display-name="charte_specialite_________-outline2" style:family="presentation" style:parent-style-name="charte_5f_specialite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-outline3" style:display-name="charte_specialite_________-outline3" style:family="presentation" style:parent-style-name="charte_5f_specialite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-outline4" style:display-name="charte_specialite_________-outline4" style:family="presentation" style:parent-style-name="charte_5f_specialite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-outline5" style:display-name="charte_specialite_________-outline5" style:family="presentation" style:parent-style-name="charte_5f_specialite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6" style:display-name="charte_specialite_________-outline6" style:family="presentation" style:parent-style-name="charte_5f_specialite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7" style:display-name="charte_specialite_________-outline7" style:family="presentation" style:parent-style-name="charte_5f_specialite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8" style:display-name="charte_specialite_________-outline8" style:family="presentation" style:parent-style-name="charte_5f_specialite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9" style:display-name="charte_specialite_________-outline9" style:family="presentation" style:parent-style-name="charte_5f_specialite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subtitle" style:display-name="charte_specialite_________-subtitle" style:family="presentation">
      <style:graphic-properties draw:stroke="none" draw:fill="none" draw:textarea-vertical-align="middle">
        <text:list-style style:name="charte_5f_specialite_5f__5f__5f__5f__5f__5f__5f__5f__5f_-subtitle" style:display-name="charte_specialite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-title" style:display-name="charte_specialite_________-title" style:family="presentation">
      <style:graphic-properties draw:stroke="none" draw:fill="none" draw:textarea-vertical-align="middle">
        <text:list-style style:name="charte_5f_specialite_5f__5f__5f__5f__5f__5f__5f__5f__5f_-title" style:display-name="charte_specialite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-background" style:display-name="charte_specialite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-backgroundobjects" style:display-name="charte_specialite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-notes" style:display-name="charte_specialite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-outline1" style:display-name="charte_specialite__________-outline1" style:family="presentation">
      <style:graphic-properties draw:stroke="none" draw:fill="none">
        <text:list-style style:name="charte_5f_specialite_5f__5f__5f__5f__5f__5f__5f__5f__5f__5f_-outline1" style:display-name="charte_specialite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-outline2" style:display-name="charte_specialite__________-outline2" style:family="presentation" style:parent-style-name="charte_5f_specialite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-outline3" style:display-name="charte_specialite__________-outline3" style:family="presentation" style:parent-style-name="charte_5f_specialite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-outline4" style:display-name="charte_specialite__________-outline4" style:family="presentation" style:parent-style-name="charte_5f_specialite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-outline5" style:display-name="charte_specialite__________-outline5" style:family="presentation" style:parent-style-name="charte_5f_specialite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6" style:display-name="charte_specialite__________-outline6" style:family="presentation" style:parent-style-name="charte_5f_specialite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7" style:display-name="charte_specialite__________-outline7" style:family="presentation" style:parent-style-name="charte_5f_specialite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8" style:display-name="charte_specialite__________-outline8" style:family="presentation" style:parent-style-name="charte_5f_specialite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9" style:display-name="charte_specialite__________-outline9" style:family="presentation" style:parent-style-name="charte_5f_specialite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subtitle" style:display-name="charte_specialite__________-subtitle" style:family="presentation">
      <style:graphic-properties draw:stroke="none" draw:fill="none" draw:textarea-vertical-align="middle">
        <text:list-style style:name="charte_5f_specialite_5f__5f__5f__5f__5f__5f__5f__5f__5f__5f_-subtitle" style:display-name="charte_specialite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-title" style:display-name="charte_specialite__________-title" style:family="presentation">
      <style:graphic-properties draw:stroke="none" draw:fill="none" draw:textarea-vertical-align="middle">
        <text:list-style style:name="charte_5f_specialite_5f__5f__5f__5f__5f__5f__5f__5f__5f__5f_-title" style:display-name="charte_specialite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-background" style:display-name="charte_specialite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-backgroundobjects" style:display-name="charte_specialite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-notes" style:display-name="charte_specialite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-outline1" style:display-name="charte_specialite___________-outline1" style:family="presentation">
      <style:graphic-properties draw:stroke="none" draw:fill="none">
        <text:list-style style:name="charte_5f_specialite_5f__5f__5f__5f__5f__5f__5f__5f__5f__5f__5f_-outline1" style:display-name="charte_specialite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-outline2" style:display-name="charte_specialite___________-outline2" style:family="presentation" style:parent-style-name="charte_5f_specialite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-outline3" style:display-name="charte_specialite___________-outline3" style:family="presentation" style:parent-style-name="charte_5f_specialite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-outline4" style:display-name="charte_specialite___________-outline4" style:family="presentation" style:parent-style-name="charte_5f_specialite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-outline5" style:display-name="charte_specialite___________-outline5" style:family="presentation" style:parent-style-name="charte_5f_specialite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6" style:display-name="charte_specialite___________-outline6" style:family="presentation" style:parent-style-name="charte_5f_specialite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7" style:display-name="charte_specialite___________-outline7" style:family="presentation" style:parent-style-name="charte_5f_specialite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8" style:display-name="charte_specialite___________-outline8" style:family="presentation" style:parent-style-name="charte_5f_specialite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9" style:display-name="charte_specialite___________-outline9" style:family="presentation" style:parent-style-name="charte_5f_specialite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subtitle" style:display-name="charte_specialite___________-subtitle" style:family="presentation">
      <style:graphic-properties draw:stroke="none" draw:fill="none" draw:textarea-vertical-align="middle">
        <text:list-style style:name="charte_5f_specialite_5f__5f__5f__5f__5f__5f__5f__5f__5f__5f__5f_-subtitle" style:display-name="charte_specialite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-title" style:display-name="charte_specialite___________-title" style:family="presentation">
      <style:graphic-properties draw:stroke="none" draw:fill="none" draw:textarea-vertical-align="middle">
        <text:list-style style:name="charte_5f_specialite_5f__5f__5f__5f__5f__5f__5f__5f__5f__5f__5f_-title" style:display-name="charte_specialite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_5f_-background" style:display-name="charte_specialite_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_5f_-backgroundobjects" style:display-name="charte_specialite_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_5f_-notes" style:display-name="charte_specialite_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_5f_-outline1" style:display-name="charte_specialite____________-outline1" style:family="presentation">
      <style:graphic-properties draw:stroke="none" draw:fill="none">
        <text:list-style style:name="charte_5f_specialite_5f__5f__5f__5f__5f__5f__5f__5f__5f__5f__5f__5f_-outline1" style:display-name="charte_specialite_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-outline2" style:display-name="charte_specialite____________-outline2" style:family="presentation" style:parent-style-name="charte_5f_specialite_5f_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_5f_-outline3" style:display-name="charte_specialite____________-outline3" style:family="presentation" style:parent-style-name="charte_5f_specialite_5f_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_5f_-outline4" style:display-name="charte_specialite____________-outline4" style:family="presentation" style:parent-style-name="charte_5f_specialite_5f_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_5f_-outline5" style:display-name="charte_specialite____________-outline5" style:family="presentation" style:parent-style-name="charte_5f_specialite_5f_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-outline6" style:display-name="charte_specialite____________-outline6" style:family="presentation" style:parent-style-name="charte_5f_specialite_5f_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-outline7" style:display-name="charte_specialite____________-outline7" style:family="presentation" style:parent-style-name="charte_5f_specialite_5f_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-outline8" style:display-name="charte_specialite____________-outline8" style:family="presentation" style:parent-style-name="charte_5f_specialite_5f_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-outline9" style:display-name="charte_specialite____________-outline9" style:family="presentation" style:parent-style-name="charte_5f_specialite_5f_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_5f_-subtitle" style:display-name="charte_specialite____________-subtitle" style:family="presentation">
      <style:graphic-properties draw:stroke="none" draw:fill="none" draw:textarea-vertical-align="middle">
        <text:list-style style:name="charte_5f_specialite_5f__5f__5f__5f__5f__5f__5f__5f__5f__5f__5f__5f_-subtitle" style:display-name="charte_specialite_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_5f_-title" style:display-name="charte_specialite____________-title" style:family="presentation">
      <style:graphic-properties draw:stroke="none" draw:fill="none" draw:textarea-vertical-align="middle">
        <text:list-style style:name="charte_5f_specialite_5f__5f__5f__5f__5f__5f__5f__5f__5f__5f__5f__5f_-title" style:display-name="charte_specialite_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landscape"/>
    </style:page-layout>
    <style:style style:name="Mdp1" style:family="drawing-page">
      <style:drawing-page-properties draw:background-size="border" draw:fill="solid" draw:fill-color="#c1ceff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4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5" style:family="graphic" style:parent-style-name="standard">
      <style:graphic-properties draw:stroke="solid" svg:stroke-color="#6b6b65" draw:fill="solid" draw:fill-color="#c1ce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color="#919191"/>
    </style:style>
    <style:style style:name="Mgr6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7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8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9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pr1" style:family="presentation" style:parent-style-name="charte_5f_specialite-backgroundobjects">
      <style:graphic-properties draw:stroke="none" draw:fill="none" draw:fill-color="#ffffff" draw:auto-grow-height="false" fo:min-height="1.449cm"/>
    </style:style>
    <style:style style:name="Mpr2" style:family="presentation" style:parent-style-name="charte_5f_specialite-backgroundobjects">
      <style:graphic-properties draw:stroke="none" draw:fill="none" draw:fill-color="#ffffff" draw:auto-grow-height="false" fo:min-height="1.485cm"/>
    </style:style>
    <style:style style:name="Mpr3" style:family="presentation" style:parent-style-name="charte_5f_specialit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charte_5f_specialite_5f_-backgroundobjects">
      <style:graphic-properties draw:stroke="none" draw:fill="none" draw:fill-color="#ffffff" draw:auto-grow-height="false" fo:min-height="1.449cm"/>
    </style:style>
    <style:style style:name="Mpr5" style:family="presentation" style:parent-style-name="charte_5f_specialite_5f_-backgroundobjects">
      <style:graphic-properties draw:stroke="none" draw:fill="none" draw:fill-color="#ffffff" draw:auto-grow-height="false" fo:min-height="1.485cm"/>
    </style:style>
    <style:style style:name="Mpr6" style:family="presentation" style:parent-style-name="charte_5f_specialite_5f_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charte_5f_specialite_5f__5f_-backgroundobjects">
      <style:graphic-properties draw:stroke="none" draw:fill="none" draw:fill-color="#ffffff" draw:auto-grow-height="false" fo:min-height="1.449cm"/>
    </style:style>
    <style:style style:name="Mpr8" style:family="presentation" style:parent-style-name="charte_5f_specialite_5f__5f_-backgroundobjects">
      <style:graphic-properties draw:stroke="none" draw:fill="none" draw:fill-color="#ffffff" draw:auto-grow-height="false" fo:min-height="1.485cm"/>
    </style:style>
    <style:style style:name="Mpr9" style:family="presentation" style:parent-style-name="charte_5f_specialite_5f__5f_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charte_5f_specialite_5f__5f__5f_-backgroundobjects">
      <style:graphic-properties draw:stroke="none" draw:fill="none" draw:fill-color="#ffffff" draw:auto-grow-height="false" fo:min-height="1.449cm"/>
    </style:style>
    <style:style style:name="Mpr11" style:family="presentation" style:parent-style-name="charte_5f_specialite_5f__5f__5f_-backgroundobjects">
      <style:graphic-properties draw:stroke="none" draw:fill="none" draw:fill-color="#ffffff" draw:auto-grow-height="false" fo:min-height="1.485cm"/>
    </style:style>
    <style:style style:name="Mpr12" style:family="presentation" style:parent-style-name="charte_5f_specialite_5f__5f__5f_-backgroundobjects">
      <style:graphic-properties draw:stroke="none" draw:fill="none" draw:fill-color="#ffffff" draw:textarea-vertical-align="bottom" draw:auto-grow-height="false" fo:min-height="1.485cm"/>
    </style:style>
    <style:style style:name="Mpr13" style:family="presentation" style:parent-style-name="charte_5f_specialite_5f__5f__5f__5f_-backgroundobjects">
      <style:graphic-properties draw:stroke="none" draw:fill="none" draw:fill-color="#ffffff" draw:auto-grow-height="false" fo:min-height="1.449cm"/>
    </style:style>
    <style:style style:name="Mpr14" style:family="presentation" style:parent-style-name="charte_5f_specialite_5f__5f__5f__5f_-backgroundobjects">
      <style:graphic-properties draw:stroke="none" draw:fill="none" draw:fill-color="#ffffff" draw:auto-grow-height="false" fo:min-height="1.485cm"/>
    </style:style>
    <style:style style:name="Mpr15" style:family="presentation" style:parent-style-name="charte_5f_specialite_5f__5f__5f__5f_-backgroundobjects">
      <style:graphic-properties draw:stroke="none" draw:fill="none" draw:fill-color="#ffffff" draw:textarea-vertical-align="bottom" draw:auto-grow-height="false" fo:min-height="1.485cm"/>
    </style:style>
    <style:style style:name="Mpr16" style:family="presentation" style:parent-style-name="charte_5f_specialite_5f__5f__5f__5f__5f_-backgroundobjects">
      <style:graphic-properties draw:stroke="none" draw:fill="none" draw:fill-color="#ffffff" draw:auto-grow-height="false" fo:min-height="1.449cm"/>
    </style:style>
    <style:style style:name="Mpr17" style:family="presentation" style:parent-style-name="charte_5f_specialite_5f__5f__5f__5f__5f_-backgroundobjects">
      <style:graphic-properties draw:stroke="none" draw:fill="none" draw:fill-color="#ffffff" draw:auto-grow-height="false" fo:min-height="1.485cm"/>
    </style:style>
    <style:style style:name="Mpr18" style:family="presentation" style:parent-style-name="charte_5f_specialite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19" style:family="presentation" style:parent-style-name="charte_5f_specialite_5f__5f__5f__5f__5f__5f_-backgroundobjects">
      <style:graphic-properties draw:stroke="none" draw:fill="none" draw:fill-color="#ffffff" draw:auto-grow-height="false" fo:min-height="1.449cm"/>
    </style:style>
    <style:style style:name="Mpr20" style:family="presentation" style:parent-style-name="charte_5f_specialite_5f__5f__5f__5f__5f__5f_-backgroundobjects">
      <style:graphic-properties draw:stroke="none" draw:fill="none" draw:fill-color="#ffffff" draw:auto-grow-height="false" fo:min-height="1.485cm"/>
    </style:style>
    <style:style style:name="Mpr21" style:family="presentation" style:parent-style-name="charte_5f_specialite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2" style:family="presentation" style:parent-style-name="charte_5f_specialite_5f__5f__5f__5f__5f__5f__5f_-backgroundobjects">
      <style:graphic-properties draw:stroke="none" draw:fill="none" draw:fill-color="#ffffff" draw:auto-grow-height="false" fo:min-height="1.449cm"/>
    </style:style>
    <style:style style:name="Mpr23" style:family="presentation" style:parent-style-name="charte_5f_specialite_5f__5f__5f__5f__5f__5f__5f_-backgroundobjects">
      <style:graphic-properties draw:stroke="none" draw:fill="none" draw:fill-color="#ffffff" draw:auto-grow-height="false" fo:min-height="1.485cm"/>
    </style:style>
    <style:style style:name="Mpr24" style:family="presentation" style:parent-style-name="charte_5f_specialite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5" style:family="presentation" style:parent-style-name="charte_5f_specialite_5f__5f__5f__5f__5f__5f__5f__5f_-backgroundobjects">
      <style:graphic-properties draw:stroke="none" draw:fill="none" draw:fill-color="#ffffff" draw:auto-grow-height="false" fo:min-height="1.449cm"/>
    </style:style>
    <style:style style:name="Mpr26" style:family="presentation" style:parent-style-name="charte_5f_specialite_5f__5f__5f__5f__5f__5f__5f__5f_-backgroundobjects">
      <style:graphic-properties draw:stroke="none" draw:fill="none" draw:fill-color="#ffffff" draw:auto-grow-height="false" fo:min-height="1.485cm"/>
    </style:style>
    <style:style style:name="Mpr27" style:family="presentation" style:parent-style-name="charte_5f_specialite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8" style:family="presentation" style:parent-style-name="charte_5f_specialite_5f__5f__5f__5f__5f__5f__5f__5f__5f_-backgroundobjects">
      <style:graphic-properties draw:stroke="none" draw:fill="none" draw:fill-color="#ffffff" draw:auto-grow-height="false" fo:min-height="1.449cm"/>
    </style:style>
    <style:style style:name="Mpr29" style:family="presentation" style:parent-style-name="charte_5f_specialite_5f__5f__5f__5f__5f__5f__5f__5f__5f_-backgroundobjects">
      <style:graphic-properties draw:stroke="none" draw:fill="none" draw:fill-color="#ffffff" draw:auto-grow-height="false" fo:min-height="1.485cm"/>
    </style:style>
    <style:style style:name="Mpr30" style:family="presentation" style:parent-style-name="charte_5f_specialite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1" style:family="presentation" style:parent-style-name="charte_5f_specialite_5f__5f__5f__5f__5f__5f__5f__5f__5f__5f_-backgroundobjects">
      <style:graphic-properties draw:stroke="none" draw:fill="none" draw:fill-color="#ffffff" draw:auto-grow-height="false" fo:min-height="1.449cm"/>
    </style:style>
    <style:style style:name="Mpr32" style:family="presentation" style:parent-style-name="charte_5f_specialite_5f__5f__5f__5f__5f__5f__5f__5f__5f__5f_-backgroundobjects">
      <style:graphic-properties draw:stroke="none" draw:fill="none" draw:fill-color="#ffffff" draw:auto-grow-height="false" fo:min-height="1.485cm"/>
    </style:style>
    <style:style style:name="Mpr33" style:family="presentation" style:parent-style-name="charte_5f_specialite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4" style:family="presentation" style:parent-style-name="charte_5f_specialite_5f__5f__5f__5f__5f__5f__5f__5f__5f__5f__5f_-backgroundobjects">
      <style:graphic-properties draw:stroke="none" draw:fill="none" draw:fill-color="#ffffff" draw:auto-grow-height="false" fo:min-height="1.449cm"/>
    </style:style>
    <style:style style:name="Mpr35" style:family="presentation" style:parent-style-name="charte_5f_specialite_5f__5f__5f__5f__5f__5f__5f__5f__5f__5f__5f_-backgroundobjects">
      <style:graphic-properties draw:stroke="none" draw:fill="none" draw:fill-color="#ffffff" draw:auto-grow-height="false" fo:min-height="1.485cm"/>
    </style:style>
    <style:style style:name="Mpr36" style:family="presentation" style:parent-style-name="charte_5f_specialite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7" style:family="presentation" style:parent-style-name="charte_5f_specialite_5f__5f__5f__5f__5f__5f__5f__5f__5f__5f__5f__5f_-backgroundobjects">
      <style:graphic-properties draw:stroke="none" draw:fill="none" draw:fill-color="#ffffff" draw:auto-grow-height="false" fo:min-height="1.449cm"/>
    </style:style>
    <style:style style:name="Mpr38" style:family="presentation" style:parent-style-name="charte_5f_specialite_5f__5f__5f__5f__5f__5f__5f__5f__5f__5f__5f__5f_-backgroundobjects">
      <style:graphic-properties draw:stroke="none" draw:fill="none" draw:fill-color="#ffffff" draw:auto-grow-height="false" fo:min-height="1.485cm"/>
    </style:style>
    <style:style style:name="Mpr39" style:family="presentation" style:parent-style-name="charte_5f_specialite_5f_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style:writing-mode="lr-tb"/>
    </style:style>
    <style:style style:name="MP5" style:family="paragraph">
      <style:paragraph-properties fo:margin-left="0cm" fo:margin-right="0cm" fo:margin-top="0.308cm" fo:margin-bottom="0cm" fo:line-height="100%" fo:text-align="center" fo:text-indent="0cm" style:writing-mode="lr-tb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ff" fo:font-family="Arial" style:font-family-generic="swiss" style:font-pitch="variable" fo:font-size="14pt" fo:text-shadow="1pt 1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 draw:page-number="1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charte_5f_specialite" style:display-name="charte_specialite" style:page-layout-name="PM1" draw:style-name="Mdp1">
      <draw:frame presentation:style-name="charte_5f_specialite-title" draw:layer="backgroundobjects" svg:width="25.199cm" svg:height="3.506cm" svg:x="1.4cm" svg:y="0.837cm" presentation:class="title" presentation:placeholder="true">
        <draw:text-box/>
      </draw:frame>
      <draw:frame presentation:style-name="charte_5f_specialite-outline1" draw:layer="backgroundobjects" svg:width="25.199cm" svg:height="12.18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3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4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6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-title" draw:layer="backgroundobjects" svg:width="14.848cm" svg:height="11.136cm" svg:x="3.075cm" svg:y="2.257cm" presentation:class="page"/>
        <draw:frame presentation:style-name="charte_5f_specialit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" style:display-name="charte_specialite_" style:page-layout-name="PM1" draw:style-name="Mdp1">
      <draw:frame presentation:style-name="charte_5f_specialite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-outline1" draw:layer="backgroundobjects" svg:width="25.199cm" svg:height="12.18cm" svg:x="1.4cm" svg:y="4.914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3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-title" draw:layer="backgroundobjects" svg:width="14.848cm" svg:height="11.136cm" svg:x="3.075cm" svg:y="2.257cm" presentation:class="page"/>
        <draw:frame presentation:style-name="charte_5f_specialite_5f_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" style:display-name="charte_specialite__" style:page-layout-name="PM1" draw:style-name="Mdp1">
      <draw:frame presentation:style-name="charte_5f_specialite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-outline1" draw:layer="backgroundobjects" svg:width="25.199cm" svg:height="12.18cm" svg:x="1.4cm" svg:y="4.914cm" presentation:class="outline" presentation:placeholder="true">
        <draw:text-box/>
      </draw:frame>
      <draw:frame presentation:style-name="Mpr7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7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7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-title" draw:layer="backgroundobjects" svg:width="14.848cm" svg:height="11.136cm" svg:x="3.075cm" svg:y="2.257cm" presentation:class="page"/>
        <draw:frame presentation:style-name="charte_5f_specialite_5f__5f_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" style:display-name="charte_specialite___" style:page-layout-name="PM1" draw:style-name="Mdp1">
      <draw:frame presentation:style-name="charte_5f_specialite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0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0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0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-title" draw:layer="backgroundobjects" svg:width="14.848cm" svg:height="11.136cm" svg:x="3.075cm" svg:y="2.257cm" presentation:class="page"/>
        <draw:frame presentation:style-name="charte_5f_specialite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2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" style:display-name="charte_specialite____" style:page-layout-name="PM1" draw:style-name="Mdp1">
      <draw:frame presentation:style-name="charte_5f_specialite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3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3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3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6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-title" draw:layer="backgroundobjects" svg:width="14.848cm" svg:height="11.136cm" svg:x="3.075cm" svg:y="2.257cm" presentation:class="page"/>
        <draw:frame presentation:style-name="charte_5f_specialite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" style:display-name="charte_specialite_____" style:page-layout-name="PM1" draw:style-name="Mdp1">
      <draw:frame presentation:style-name="charte_5f_specialite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6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6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6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-title" draw:layer="backgroundobjects" svg:width="14.848cm" svg:height="11.136cm" svg:x="3.075cm" svg:y="2.257cm" presentation:class="page"/>
        <draw:frame presentation:style-name="charte_5f_specialite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8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" style:display-name="charte_specialite______" style:page-layout-name="PM1" draw:style-name="Mdp1">
      <draw:frame presentation:style-name="charte_5f_specialite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9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9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9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6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-title" draw:layer="backgroundobjects" svg:width="14.848cm" svg:height="11.136cm" svg:x="3.075cm" svg:y="2.257cm" presentation:class="page"/>
        <draw:frame presentation:style-name="charte_5f_specialite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1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" style:display-name="charte_specialite_______" style:page-layout-name="PM1" draw:style-name="Mdp1">
      <draw:frame presentation:style-name="charte_5f_specialite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2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2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2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-title" draw:layer="backgroundobjects" svg:width="14.848cm" svg:height="11.136cm" svg:x="3.075cm" svg:y="2.257cm" presentation:class="page"/>
        <draw:frame presentation:style-name="charte_5f_specialite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3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4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4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" style:display-name="charte_specialite________" style:page-layout-name="PM1" draw:style-name="Mdp1">
      <draw:frame presentation:style-name="charte_5f_specialite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5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5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5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-title" draw:layer="backgroundobjects" svg:width="14.848cm" svg:height="11.136cm" svg:x="3.075cm" svg:y="2.257cm" presentation:class="page"/>
        <draw:frame presentation:style-name="charte_5f_specialite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6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6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7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7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" style:display-name="charte_specialite_________" style:page-layout-name="PM1" draw:style-name="Mdp1">
      <draw:frame presentation:style-name="charte_5f_specialite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8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8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8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-title" draw:layer="backgroundobjects" svg:width="14.848cm" svg:height="11.136cm" svg:x="3.075cm" svg:y="2.257cm" presentation:class="page"/>
        <draw:frame presentation:style-name="charte_5f_specialite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0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" style:display-name="charte_specialite__________" style:page-layout-name="PM1" draw:style-name="Mdp1">
      <draw:frame presentation:style-name="charte_5f_specialite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" style:display-name="charte_specialite___________" style:page-layout-name="PM1" draw:style-name="Mdp1">
      <draw:frame presentation:style-name="charte_5f_specialite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33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_5f_" style:display-name="charte_specialite____________" style:page-layout-name="PM1" draw:style-name="Mdp1">
      <draw:frame presentation:style-name="charte_5f_specialite_5f_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7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7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7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2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editing-duration>PT12H25M4S</meta:editing-duration>
    <meta:editing-cycles>27</meta:editing-cycles>
    <meta:generator>OpenOffice/4.1.6$Win32 OpenOffice.org_project/416m1$Build-9790</meta:generator>
    <meta:creation-date>2015-01-21T09:57:18.38</meta:creation-date>
    <dc:date>2020-09-27T15:28:51.69</dc:date>
    <meta:print-date>2015-09-12T16:33:04.887000000</meta:print-date>
    <meta:document-statistic meta:object-count="944"/>
    <meta:user-defined meta:name="Info 1"/>
    <meta:user-defined meta:name="Info 2"/>
    <meta:user-defined meta:name="Info 3"/>
    <meta:user-defined meta:name="Info 4"/>
  </office:meta>
</office:document-meta>
</file>