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33A00000225063A11C890303DD4.jpg"/>
  <manifest:file-entry manifest:media-type="image/jpeg" manifest:full-path="Pictures/10000000000000B80000008A5D1BCA84ABEEDFA3.jpg"/>
  <manifest:file-entry manifest:media-type="image/jpeg" manifest:full-path="Pictures/10000000000004C00000015C92EDC2FD544F264B.jpg"/>
  <manifest:file-entry manifest:media-type="image/png" manifest:full-path="Pictures/100000000000042A000002CA4B635BA66949173D.png"/>
  <manifest:file-entry manifest:media-type="image/jpeg" manifest:full-path="Pictures/1000000000000560000001D6BC01AB700F665A6D.jpg"/>
  <manifest:file-entry manifest:media-type="image/jpeg" manifest:full-path="Pictures/10000000000004310000034831489854DEC604BC.jpg"/>
  <manifest:file-entry manifest:media-type="image/jpeg" manifest:full-path="Pictures/10000000000003D70000017BF3811D11AFF65383.jpg"/>
  <manifest:file-entry manifest:media-type="image/jpeg" manifest:full-path="Pictures/10000000000001A8000000BD39F76E7A19C6EE26.jpg"/>
  <manifest:file-entry manifest:media-type="image/jpeg" manifest:full-path="Pictures/1000000000000190000000D8089B8B6392EDD897.jpg"/>
  <manifest:file-entry manifest:media-type="image/jpeg" manifest:full-path="Pictures/100000000000014A000001B2BFB168E8149B16C2.jpg"/>
  <manifest:file-entry manifest:media-type="image/jpeg" manifest:full-path="Pictures/100000000000033A0000026CDC1E9D1DCB937DFF.jpg"/>
  <manifest:file-entry manifest:media-type="image/gif" manifest:full-path="Pictures/100002000000067600000923EC0C74E74953A2CC.gif"/>
  <manifest:file-entry manifest:media-type="image/jpeg" manifest:full-path="Pictures/10000000000001D0000001824F10637E7C7ABF99.jpg"/>
  <manifest:file-entry manifest:media-type="image/jpeg" manifest:full-path="Pictures/10000000000001BF0000018061824B592EBCB105.jpg"/>
  <manifest:file-entry manifest:media-type="image/jpeg" manifest:full-path="Pictures/10000000000002240000017A60E420AF1BC0D51C.jpg"/>
  <manifest:file-entry manifest:media-type="image/jpeg" manifest:full-path="Pictures/1000000000000356000002482CD2DF133558456B.jpg"/>
  <manifest:file-entry manifest:media-type="image/jpeg" manifest:full-path="Pictures/10000000000001A80000010F3CC4467796274913.jpg"/>
  <manifest:file-entry manifest:media-type="image/jpeg" manifest:full-path="Pictures/10000000000002A7000001BB8024DBD7AF0C0635.jpg"/>
  <manifest:file-entry manifest:media-type="image/jpeg" manifest:full-path="Pictures/10000000000001A8000000C206192B5D46187BE6.jpg"/>
  <manifest:file-entry manifest:media-type="image/png" manifest:full-path="Pictures/10000200000001AE000001CB56542EB5AC72BC22.png"/>
  <manifest:file-entry manifest:media-type="image/jpeg" manifest:full-path="Pictures/1000000000000303000001203F077FD303109625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draw:fill-image-width="0cm" draw:fill-image-height="0cm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2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5" style:family="graphic">
      <style:graphic-properties style:protect="size"/>
    </style:style>
    <style:style style:name="gr6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7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9" style:family="graphic" style:parent-style-name="standard">
      <style:graphic-properties draw:stroke="none" draw:fill="none" fo:min-height="1.128cm"/>
    </style:style>
    <style:style style:name="gr10" style:family="graphic" style:parent-style-name="standard">
      <style:graphic-properties draw:stroke="none" draw:fill="solid" draw:fill-color="#0000ff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11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min-height="0.337cm" fo:min-width="0.245cm" fo:padding-top="0.13cm" fo:padding-bottom="0.13cm" fo:padding-left="0.25cm" fo:padding-right="0.25cm" fo:wrap-option="no-wrap" draw:shadow="hidden" draw:shadow-color="#919191"/>
    </style:style>
    <style:style style:name="gr12" style:family="graphic" style:parent-style-name="standard">
      <style:graphic-properties draw:stroke="none" draw:fill="solid" draw:fill-color="#0000ff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13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1.912cm, 2.087cm, 1.235cm, 2.087cm)" draw:image-opacity="100%" style:mirror="none"/>
    </style:style>
    <style:style style:name="gr14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5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1.547cm, 1.674cm, 1.702cm, 0.976cm)" draw:image-opacity="100%" style:mirror="none"/>
    </style:style>
    <style:style style:name="gr16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7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1.229cm, 1.282cm, 1.297cm, 1.442cm)" draw:image-opacity="100%" style:mirror="none"/>
    </style:style>
    <style:style style:name="gr18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.336cm, 0.267cm, 0.272cm, 0cm)" draw:image-opacity="100%" style:mirror="none"/>
    </style:style>
    <style:style style:name="gr20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1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2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3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10.535cm" fo:min-width="18.127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4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5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6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7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28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9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0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1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2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3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4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5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6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7.783cm" fo:min-width="3.098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7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8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39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0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1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2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3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44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5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6" style:family="graphic" style:parent-style-name="standard">
      <style:graphic-properties draw:stroke="none" svg:stroke-color="#000000" draw:fill="none" draw:fill-color="#ffffff" draw:auto-grow-height="true" draw:auto-grow-width="false" fo:max-height="0cm" fo:min-height="1.729cm"/>
    </style:style>
    <style:style style:name="gr47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48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49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0" style:family="graphic" style:parent-style-name="Objet_20_sans_20_remplissage_20_et_20_sans_20_ligne" style:list-style-name="L4">
      <style:graphic-properties draw:stroke="solid" svg:stroke-width="0.1cm" svg:stroke-color="#000000" draw:marker-start="" draw:marker-start-width="0.6cm" draw:marker-start-center="false" draw:marker-end="" draw:marker-end-width="0.6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.212cm, 0.45cm, 0cm, 0cm)" draw:image-opacity="100%" style:mirror="none"/>
    </style:style>
    <style:style style:name="gr51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2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3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4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55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56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2.284cm" fo:min-width="2.194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7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4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8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4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59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3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60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4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61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3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62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3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63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3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64" style:family="graphic" style:parent-style-name="standard">
      <style:graphic-properties draw:stroke="none" draw:fill="none" fo:min-height="1.052cm"/>
    </style:style>
    <style:style style:name="gr65" style:family="graphic" style:parent-style-name="standard">
      <style:graphic-properties draw:stroke="none" draw:fill="none" draw:fill-color="#618ffd" draw:textarea-horizontal-align="left" draw:textarea-vertical-align="top" draw:auto-grow-height="true" fo:min-height="1.127cm" fo:min-width="6.318cm" fo:padding-top="0.128cm" fo:padding-bottom="0.128cm" fo:padding-left="0.256cm" fo:padding-right="0.256cm" fo:wrap-option="no-wrap" draw:shadow="hidden" draw:shadow-color="#919191"/>
    </style:style>
    <style:style style:name="gr66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67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1.017cm" fo:min-width="0cm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68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2.284cm" fo:min-width="2.194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69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4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0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4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1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3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2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4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3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3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4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3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5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left" draw:textarea-vertical-align="middle" draw:auto-grow-height="false" fo:min-height="0.03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6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2.21cm" fo:min-width="4.792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7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0.338cm" fo:min-width="0.099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8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8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79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8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80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8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81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8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82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8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83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8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84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8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85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89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86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87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88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.786cm, 0cm, 1.202cm, 0cm)" draw:image-opacity="100%" style:mirror="none"/>
    </style:style>
    <style:style style:name="gr89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4.68cm" fo:min-width="6.477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90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00cc99" draw:textarea-horizontal-align="left" draw:textarea-vertical-align="top" draw:auto-grow-height="false" fo:min-height="4.323cm" fo:min-width="6.46cm" fo:padding-top="0.127cm" fo:padding-bottom="0.127cm" fo:padding-left="0.254cm" fo:padding-right="0.254cm" fo:wrap-option="wrap" draw:shadow="hidden" draw:shadow-offset-x="0.071cm" draw:shadow-offset-y="0.071cm" draw:shadow-color="#808080" draw:shadow-opacity="100%"/>
    </style:style>
    <style:style style:name="gr91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27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92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27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93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27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94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71cm" fo:min-width="0.027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95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26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96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26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97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26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98" style:family="graphic" style:parent-style-name="standard" style:list-style-name="L4">
      <style:graphic-properties draw:stroke="solid" svg:stroke-width="0.159cm" svg:stroke-color="#000000" draw:marker-start="" draw:marker-start-width="0.3cm" draw:marker-start-center="false" draw:marker-end="Extrémités_20_de_20_ligne_20_56" draw:marker-end-width="0.47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99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00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26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01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0000" draw:textarea-horizontal-align="left" draw:textarea-vertical-align="middle" draw:auto-grow-height="false" fo:min-height="0.126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02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1.461cm, 0cm, 1.073cm, 0cm)" draw:image-opacity="100%" style:mirror="none"/>
    </style:style>
    <style:style style:name="gr103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04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05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06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Extrémités_20_de_20_ligne_20_58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07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08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Extrémités_20_de_20_ligne_20_60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09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10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Extrémités_20_de_20_ligne_20_61" draw:marker-end-width="0.237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11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12" style:family="graphic" style:parent-style-name="standard" style:list-style-name="L3">
      <style:graphic-properties draw:stroke="solid" svg:stroke-width="0.026cm" svg:stroke-color="#ff33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13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14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15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16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17" style:family="graphic" style:parent-style-name="standard" style:list-style-name="L3">
      <style:graphic-properties draw:stroke="solid" svg:stroke-width="0.026cm" svg:stroke-color="#ff33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18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119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20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21" style:family="graphic" style:parent-style-name="standard" style:list-style-name="L3">
      <style:graphic-properties draw:stroke="solid" svg:stroke-width="0.026cm" svg:stroke-color="#ff3300" draw:marker-start="" draw:marker-start-width="0.3cm" draw:marker-start-center="false" draw:marker-end="" draw:marker-end-width="0.3cm" draw:marker-end-center="false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22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23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24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1.747cm, 0cm, 0cm, 0cm)" draw:image-opacity="100%" style:mirror="none"/>
    </style:style>
    <style:style style:name="gr125" style:family="graphic" style:parent-style-name="Objet_20_sans_20_remplissage_20_et_20_sans_20_ligne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1.884cm, 0cm, 0cm, 0cm)" draw:image-opacity="100%" style:mirror="none"/>
    </style:style>
    <style:style style:name="gr126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27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28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29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0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1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2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3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4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5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6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7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8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39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40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41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0.578cm" fo:min-width="0.433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42" style:family="graphic" style:parent-style-name="standard" style:list-style-name="L4">
      <style:graphic-properties draw:stroke="solid" svg:stroke-width="0.106cm" svg:stroke-color="#00cc99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43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justify" draw:textarea-vertical-align="middle" draw:auto-grow-height="false" fo:min-height="2.107cm" fo:min-width="4.588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44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45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46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47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48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49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0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1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2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3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4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5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6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7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8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59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60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61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62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b2b2b2" draw:textarea-horizontal-align="justify" draw:textarea-vertical-align="middle" draw:auto-grow-height="false" fo:min-height="2.107cm" fo:min-width="5.965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63" style:family="graphic" style:parent-style-name="standard" style:list-style-name="L4">
      <style:graphic-properties draw:stroke="solid" svg:stroke-width="0.026cm" svg:stroke-color="#000000" draw:marker-start="" draw:marker-start-width="0.3cm" draw:marker-start-center="false" draw:marker-end="" draw:marker-end-width="0.3cm" draw:marker-end-center="false" draw:stroke-linejoin="miter" draw:fill="solid" draw:fill-color="#00cc99" draw:textarea-horizontal-align="left" draw:textarea-vertical-align="middle" draw:auto-grow-height="false" fo:min-height="0.578cm" fo:min-width="0.342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64" style:family="graphic" style:parent-style-name="standard" style:list-style-name="L4">
      <style:graphic-properties draw:stroke="solid" svg:stroke-width="0.106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65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66" style:family="graphic" style:parent-style-name="standard" style:list-style-name="L4">
      <style:graphic-properties draw:stroke="solid" svg:stroke-width="0.079cm" svg:stroke-color="#000000" draw:marker-start="" draw:marker-start-width="0.3cm" draw:marker-start-center="false" draw:marker-end="" draw:marker-end-width="0.3cm" draw:marker-end-center="false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/>
    </style:style>
    <style:style style:name="gr167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68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69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70" style:family="graphic" style:parent-style-name="standard" style:list-style-name="L4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7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72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pr1" style:family="presentation" style:parent-style-name="charte_5f_specialit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4.387cm" fo:min-width="0cm" fo:padding-top="0.128cm" fo:padding-bottom="0.128cm" fo:padding-left="0.256cm" fo:padding-right="0.256cm" fo:wrap-option="wrap" draw:shadow="hidden"/>
    </style:style>
    <style:style style:name="pr2" style:family="presentation" style:parent-style-name="charte_5f_specialite-notes">
      <style:graphic-properties draw:fill-color="#ffffff" draw:auto-grow-height="true" fo:min-height="13.365cm"/>
    </style:style>
    <style:style style:name="pr3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5.486cm" fo:min-width="0cm" fo:padding-top="0.128cm" fo:padding-bottom="0.128cm" fo:padding-left="0.256cm" fo:padding-right="0.256cm" fo:wrap-option="wrap" draw:shadow="hidden"/>
    </style:style>
    <style:style style:name="pr4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3.461cm" fo:min-width="0cm" fo:padding-top="0.128cm" fo:padding-bottom="0.128cm" fo:padding-left="0.256cm" fo:padding-right="0.256cm" fo:wrap-option="wrap" draw:shadow="hidden"/>
    </style:style>
    <style:style style:name="pr5" style:family="presentation" style:parent-style-name="charte_5f_specialite_5f__5f__5f__5f__5f__5f__5f__5f_-notes">
      <style:graphic-properties draw:fill-color="#ffffff" draw:auto-grow-height="true" fo:min-height="13.365cm"/>
    </style:style>
    <style:style style:name="pr6" style:family="presentation" style:parent-style-name="charte_5f_specialite_5f__5f__5f__5f__5f__5f__5f_-notes">
      <style:graphic-properties draw:fill-color="#ffffff" draw:auto-grow-height="true" fo:min-height="13.365cm"/>
    </style:style>
    <style:style style:name="pr7" style:family="presentation" style:parent-style-name="charte_5f_specialite_5f__5f__5f__5f__5f__5f_-notes">
      <style:graphic-properties draw:fill-color="#ffffff" draw:auto-grow-height="true" fo:min-height="13.365cm"/>
    </style:style>
    <style:style style:name="pr8" style:family="presentation" style:parent-style-name="charte_5f_specialite_5f__5f__5f__5f__5f_-notes">
      <style:graphic-properties draw:fill-color="#ffffff" draw:auto-grow-height="true" fo:min-height="13.365cm"/>
    </style:style>
    <style:style style:name="pr9" style:family="presentation" style:parent-style-name="charte_5f_specialite_5f__5f__5f__5f_-notes">
      <style:graphic-properties draw:fill-color="#ffffff" draw:auto-grow-height="true" fo:min-height="13.365cm"/>
    </style:style>
    <style:style style:name="pr10" style:family="presentation" style:parent-style-name="charte_5f_specialite_5f__5f__5f_-notes">
      <style:graphic-properties draw:fill-color="#ffffff" draw:auto-grow-height="true" fo:min-height="13.365cm"/>
    </style:style>
    <style:style style:name="pr11" style:family="presentation" style:parent-style-name="charte_5f_specialite_5f_-notes">
      <style:graphic-properties draw:fill-color="#ffffff" draw:auto-grow-height="true" fo:min-height="13.365cm"/>
    </style:style>
    <style:style style:name="pr12" style:family="presentation" style:parent-style-name="charte_5f_specialite_5f__5f_-notes">
      <style:graphic-properties draw:fill-color="#ffffff" draw:auto-grow-height="true" fo:min-height="13.365cm"/>
    </style:style>
    <style:style style:name="pr13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2.709cm" fo:min-width="0cm" fo:padding-top="0.128cm" fo:padding-bottom="0.128cm" fo:padding-left="0.256cm" fo:padding-right="0.256cm" fo:wrap-option="wrap" draw:shadow="hidden"/>
    </style:style>
    <style:style style:name="P1" style:family="paragraph">
      <style:paragraph-properties fo:margin-left="0cm" fo:margin-right="0cm" fo:line-height="100%" fo:text-align="end" fo:text-indent="0cm"/>
    </style:style>
    <style:style style:name="P2" style:family="paragraph">
      <style:paragraph-properties fo:margin-left="0cm" fo:margin-right="0cm" fo:line-height="100%" fo:text-align="end" fo:text-indent="0cm" style:writing-mode="lr-tb"/>
      <style:text-properties style:use-window-font-color="true" fo:font-size="18pt"/>
    </style:style>
    <style:style style:name="P3" style:family="paragraph">
      <style:paragraph-properties style:writing-mode="lr-tb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line-height="100%" fo:text-align="justify" fo:text-indent="0cm"/>
    </style:style>
    <style:style style:name="P6" style:family="paragraph">
      <style:paragraph-properties fo:margin-left="0cm" fo:margin-right="0cm" fo:line-height="100%" fo:text-indent="0cm"/>
    </style:style>
    <style:style style:name="P7" style:family="paragraph">
      <style:paragraph-properties fo:margin-left="0cm" fo:margin-right="0cm" fo:line-height="100%" fo:text-align="justify" fo:text-indent="0cm" style:writing-mode="lr-tb"/>
      <style:text-properties fo:font-size="14pt" style:font-size-asian="14pt" style:font-size-complex="14pt"/>
    </style:style>
    <style:style style:name="P8" style:family="paragraph">
      <style:paragraph-properties fo:margin-left="0cm" fo:margin-right="0cm" fo:margin-top="0.246cm" fo:margin-bottom="0cm" fo:text-align="center" fo:text-indent="0cm"/>
    </style:style>
    <style:style style:name="P9" style:family="paragraph">
      <style:paragraph-properties fo:margin-left="0cm" fo:margin-right="0cm" fo:margin-top="0.246cm" fo:margin-bottom="0cm" fo:text-align="center" fo:text-indent="0cm" style:writing-mode="lr-tb"/>
      <style:text-properties fo:font-weight="normal" style:font-weight-asian="normal" style:font-weight-complex="normal"/>
    </style:style>
    <style:style style:name="P10" style:family="paragraph">
      <style:paragraph-properties fo:margin-left="0cm" fo:margin-right="0cm" fo:line-height="100%" fo:text-indent="0cm" style:writing-mode="lr-tb"/>
      <style:text-properties fo:font-size="18pt"/>
    </style:style>
    <style:style style:name="P11" style:family="paragraph">
      <style:text-properties fo:font-size="20pt"/>
    </style:style>
    <style:style style:name="P12" style:family="paragraph">
      <style:paragraph-properties fo:margin-left="0cm" fo:margin-right="0cm" fo:margin-top="0.246cm" fo:margin-bottom="0cm" fo:text-align="justify" fo:text-indent="0cm"/>
    </style:style>
    <style:style style:name="P13" style:family="paragraph">
      <style:paragraph-properties fo:margin-left="0.952cm" fo:margin-right="0cm" fo:text-indent="-0.952cm" style:writing-mode="lr-tb"/>
      <style:text-properties fo:font-weight="normal" style:font-weight-asian="normal" style:font-weight-complex="normal"/>
    </style:style>
    <style:style style:name="P14" style:family="paragraph">
      <style:paragraph-properties fo:margin-left="0cm" fo:margin-right="0cm" fo:line-height="100%" fo:text-indent="0cm"/>
      <style:text-properties fo:color="#ffffff"/>
    </style:style>
    <style:style style:name="P15" style:family="paragraph">
      <style:paragraph-properties fo:margin-left="0cm" fo:margin-right="0cm" fo:line-height="100%" fo:text-align="end" fo:text-indent="0cm" style:writing-mode="lr-tb"/>
      <style:text-properties fo:color="#ffffff" fo:font-size="18pt"/>
    </style:style>
    <style:style style:name="P16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17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</style:style>
    <style:style style:name="P18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19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20" style:family="paragraph">
      <style:paragraph-properties fo:text-align="center"/>
      <style:text-properties fo:font-size="22pt" style:font-size-asian="22pt" style:font-size-complex="22pt"/>
    </style:style>
    <style:style style:name="P21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26pt" fo:font-style="normal" fo:text-shadow="none" style:text-underline-style="none" fo:font-weight="bold" style:font-family-asian="SimSun" style:font-family-generic-asian="system" style:font-pitch-asian="variable" style:font-size-asian="26pt" style:font-style-asian="normal" style:font-weight-asian="bold" style:font-family-complex="Mangal" style:font-family-generic-complex="system" style:font-pitch-complex="variable" style:font-size-complex="26pt" style:font-style-complex="normal" style:font-weight-complex="bold" style:text-emphasize="none" style:font-relief="none" style:text-overline-style="none" style:text-overline-color="font-color"/>
    </style:style>
    <style:style style:name="P22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font-family="Arial" style:font-family-generic="swiss" style:font-pitch="variable" fo:font-size="26pt" fo:font-weight="bold" style:font-size-asian="26pt" style:font-weight-asian="bold" style:font-size-complex="26pt" style:font-weight-complex="bold"/>
    </style:style>
    <style:style style:name="P23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</style:style>
    <style:style style:name="P24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25" style:family="paragraph"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26pt" fo:font-style="normal" fo:text-shadow="none" style:text-underline-style="none" fo:font-weight="normal" style:font-family-asian="SimSun" style:font-family-generic-asian="system" style:font-pitch-asian="variable" style:font-size-asian="26pt" style:font-style-asian="normal" style:font-weight-asian="normal" style:font-family-complex="Mangal" style:font-family-generic-complex="system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family="Arial" style:font-family-generic="swiss" style:font-pitch="variable" fo:font-size="28pt" fo:language="fr" fo:country="FR" fo:font-weight="bold" style:font-size-asian="28pt" style:font-size-complex="28pt"/>
    </style:style>
    <style:style style:name="T2" style:family="text">
      <style:text-properties fo:font-family="Arial" style:font-family-generic="swiss" style:font-pitch="variable" fo:font-size="14pt" fo:language="fr" fo:country="FR" fo:font-weight="bold" style:font-size-asian="14pt" style:font-size-complex="14pt"/>
    </style:style>
    <style:style style:name="T3" style:family="text"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4" style:family="text">
      <style:text-properties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5" style:family="text">
      <style:text-properties fo:font-size="28pt" fo:font-weight="normal" style:font-size-asian="28pt" style:font-weight-asian="normal" style:font-size-complex="28pt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size="28pt" fo:font-weight="bold" style:font-size-asian="28pt" style:font-size-complex="28pt"/>
    </style:style>
    <style:style style:name="T8" style:family="text">
      <style:text-properties fo:font-family="Arial" style:font-family-generic="swiss" style:font-pitch="variable" fo:font-size="28pt" fo:font-weight="bold" style:font-size-asian="28pt" style:font-size-complex="28pt"/>
    </style:style>
    <style:style style:name="T9" style:family="text"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T10" style:family="text">
      <style:text-properties fo:color="#ffffff" fo:font-size="28pt" fo:font-weight="bold" style:font-size-asian="28pt" style:font-size-complex="28pt"/>
    </style:style>
    <style:style style:name="T11" style:family="text">
      <style:text-properties fo:color="#ffffff" fo:font-size="28pt" fo:language="fr" fo:country="FR" fo:font-weight="bold" style:font-family-asian="Arial" style:font-style-name-asian="Normal" style:font-family-generic-asian="swiss" style:font-size-asian="28pt" style:font-family-complex="Arial" style:font-style-name-complex="Normal" style:font-family-generic-complex="swiss" style:font-size-complex="28pt"/>
    </style:style>
    <style:style style:name="T12" style:family="text">
      <style:text-properties fo:color="#000000" style:text-outline="false" style:text-line-through-style="none" style:text-position="0% 100%" fo:font-family="Arial" style:font-family-generic="swiss" style:font-pitch="variable" fo:font-size="24pt" fo:language="fr" fo:country="FR" fo:font-style="normal" fo:text-shadow="none" style:text-underline-style="none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T13" style:family="text">
      <style:text-properties fo:color="#000000" style:text-outline="false" style:text-line-through-style="none" style:text-position="0% 100%" fo:font-family="Arial" style:font-family-generic="swiss" style:font-pitch="variable" fo:font-size="24pt" fo:language="fr" fo:country="FR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T14" style:family="text">
      <style:text-properties fo:color="#000000" style:text-outline="false" style:text-line-through-style="none" style:text-position="0% 100%" fo:font-family="Arial" style:font-family-generic="swiss" style:font-pitch="variable" fo:font-size="28pt" fo:language="fr" fo:country="FR" fo:font-style="normal" fo:text-shadow="none" style:text-underline-style="none" fo:font-weight="bold" style:font-family-asian="SimSun" style:font-family-generic-asian="system" style:font-pitch-asian="variable" style:font-size-asian="28pt" style:font-style-asian="normal" style:font-weight-asian="bold" style:font-family-complex="Mangal" style:font-family-generic-complex="system" style:font-pitch-complex="variable" style:font-size-complex="28pt" style:font-style-complex="normal" style:font-weight-complex="bold" style:text-emphasize="none" style:font-relief="none" style:text-overline-style="none" style:text-overline-color="font-color"/>
    </style:style>
    <style:style style:name="T15" style:family="text">
      <style:text-properties fo:font-size="22pt" style:font-size-asian="22pt" style:font-size-complex="22pt"/>
    </style:style>
    <style:style style:name="T16" style:family="text">
      <style:text-properties fo:color="#000000" style:text-outline="false" style:text-line-through-style="none" style:text-position="0% 100%" fo:font-family="Arial" style:font-family-generic="swiss" style:font-pitch="variable" fo:font-size="26pt" fo:font-style="normal" fo:text-shadow="none" style:text-underline-style="solid" style:text-underline-width="auto" style:text-underline-color="font-color" fo:font-weight="bold" style:font-family-asian="SimSun" style:font-family-generic-asian="system" style:font-pitch-asian="variable" style:font-size-asian="26pt" style:font-style-asian="normal" style:font-weight-asian="bold" style:font-family-complex="Mangal" style:font-family-generic-complex="system" style:font-pitch-complex="variable" style:font-size-complex="26pt" style:font-style-complex="normal" style:font-weight-complex="bold" style:text-emphasize="none" style:font-relief="none" style:text-overline-style="none" style:text-overline-color="font-color"/>
    </style:style>
    <style:style style:name="T17" style:family="text">
      <style:text-properties fo:color="#00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T18" style:family="text">
      <style:text-properties fo:color="#000000" style:text-outline="false" style:text-line-through-style="none" style:text-position="0% 100%" fo:font-family="Arial" style:font-family-generic="swiss" style:font-pitch="variable" fo:font-size="26pt" fo:language="fr" fo:country="FR" fo:font-style="normal" fo:text-shadow="none" style:text-underline-style="solid" style:text-underline-width="auto" style:text-underline-color="font-color" fo:font-weight="bold" style:font-family-asian="SimSun" style:font-family-generic-asian="system" style:font-pitch-asian="variable" style:font-size-asian="26pt" style:font-style-asian="normal" style:font-weight-asian="bold" style:font-family-complex="Mangal" style:font-family-generic-complex="system" style:font-pitch-complex="variable" style:font-size-complex="26pt" style:font-style-complex="normal" style:font-weight-complex="bold" style:text-emphasize="none" style:font-relief="none" style:text-overline-style="none" style:text-overline-color="font-color"/>
    </style:style>
    <style:style style:name="T19" style:family="text">
      <style:text-properties fo:color="#000000" style:text-outline="false" style:text-line-through-style="none" style:text-position="0% 100%" fo:font-family="Arial" style:font-family-generic="swiss" style:font-pitch="variable" fo:font-size="26pt" fo:language="fr" fo:country="FR" fo:font-style="normal" fo:text-shadow="none" style:text-underline-style="none" fo:font-weight="normal" style:font-family-asian="SimSun" style:font-family-generic-asian="system" style:font-pitch-asian="variable" style:font-size-asian="26pt" style:font-style-asian="normal" style:font-weight-asian="normal" style:font-family-complex="Mangal" style:font-family-generic-complex="system" style:font-pitch-complex="variable" style:font-size-complex="26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 ">
        <style:list-level-properties text:min-label-width="0.952cm"/>
        <style:text-properties fo:font-family="Arial" style:font-family-generic="swiss" style:font-pitch="variable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/>
        <style:text-properties fo:color="#ff33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4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charte_5f_specialite" presentation:presentation-page-layout-name="AL1T0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SAUVETAGE <text:s/>DEBLAIEMENT SDE1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cm" svg:y="0.15cm">
          <draw:image xlink:href="Pictures/100000000000042A000002CA4B635BA66949173D.png" xlink:type="simple" xlink:show="embed" xlink:actuate="onLoad">
            <text:p/>
          </draw:image>
        </draw:frame>
        <draw:custom-shape draw:style-name="gr4" draw:text-style-name="P7" draw:layer="layout" svg:width="17.219cm" svg:height="1.391cm" svg:x="0.232cm" svg:y="19.5cm">
          <text:p text:style-name="P5"><text:span text:style-name="T2">Version N°X</text:span></text:p>
          <text:p text:style-name="P6"><text:span text:style-name="T2">Validée par Équipe d'élaboration des supports pédagogiques le XXXXX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4.848cm" svg:height="20.999cm" svg:x="6.576cm" svg:y="0.001cm">
          <draw:image xlink:href="Pictures/100002000000067600000923EC0C74E74953A2CC.gif" xlink:type="simple" xlink:show="embed" xlink:actuate="onLoad">
            <text:p/>
          </draw:image>
        </draw:frame>
        <draw:frame presentation:style-name="pr1" draw:text-style-name="P9" draw:layer="layout" svg:width="13.5cm" svg:height="4.643cm" svg:x="1cm" svg:y="4cm" presentation:class="outline" presentation:user-transformed="true">
          <draw:text-box>
            <text:list text:style-name="L2">
              <text:list-item>
                <text:p text:style-name="P8"><text:span text:style-name="T3">« Préparons-nous aujourd'hui...</text:span></text:p>
              </text:list-item>
              <text:list-item>
                <text:p text:style-name="P8"><text:span text:style-name="T3">pour nos objectifs de dem'AIN » <text:s text:c="26"/></text:span><text:span text:style-name="T4"><text:s text:c="24"/></text:span><text:span text:style-name="T5"><text:s/></text:span><text:span text:style-name="T6"><text:s/></text:span></text:p>
              </text:list-item>
            </text:list>
          </draw:text-box>
        </draw:frame>
        <presentation:notes draw:style-name="dp2">
          <draw:page-thumbnail draw:style-name="gr5" draw:layer="layout" svg:width="14.848cm" svg:height="11.136cm" svg:x="3.075cm" svg:y="2.257cm" draw:page-number="1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DEGAGER LES VICTIMES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1cm" svg:y="0.151cm">
          <draw:image xlink:href="">
            <text:p/>
          </draw:image>
        </draw:frame>
        <draw:custom-shape draw:style-name="gr6" draw:text-style-name="P10" draw:layer="layout" svg:width="15.437cm" svg:height="1.383cm" svg:x="4.869cm" svg:y="1.906cm">
          <text:p text:style-name="P6"><text:span text:style-name="T7">Moyens de levage et de traction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9.5cm" svg:height="10.5cm" svg:x="8cm" svg:y="6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" draw:style-name="dp1" draw:master-page-name="charte_5f_specialite">
        <office:forms form:automatic-focus="false" form:apply-design-mode="false"/>
        <draw:custom-shape draw:style-name="gr8" draw:text-style-name="P2" draw:layer="layout" svg:width="22.5cm" svg:height="1.27cm" svg:x="5cm" svg:y="0.23cm">
          <text:p/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4.193cm" svg:height="1.383cm" svg:x="4.87cm" svg:y="1.907cm">
          <text:p text:style-name="P6"><text:span text:style-name="T8">Objectif</text:span></text:p>
          <draw:enhanced-geometry svg:viewBox="0 0 21600 21600" draw:type="rectangle" draw:enhanced-path="M 0 0 L 21600 0 21600 21600 0 21600 0 0 Z N"/>
        </draw:custom-shape>
        <draw:frame presentation:style-name="pr3" draw:text-style-name="P13" draw:layer="layout" svg:width="24.5cm" svg:height="5.742cm" svg:x="1.5cm" svg:y="7.5cm" presentation:class="outline" presentation:user-transformed="true">
          <draw:text-box>
            <text:list text:style-name="L2">
              <text:list-header>
                <text:p text:style-name="P12"><text:span text:style-name="T9">A la fin de cette séquence, vous serez capables sous les ordres sde votre chef d'unité et en sous-groupes de mettre en œuvre les moyens de levage et de traction en respectant les mesures de sécurité.</text:span></text:p>
              </text:list-header>
            </text:list>
          </draw:text-box>
        </draw:frame>
        <draw:frame draw:style-name="gr9" draw:text-style-name="P14" draw:layer="layout" svg:width="15.425cm" svg:height="1.378cm" svg:x="12.075cm" svg:y="0.122cm">
          <draw:text-box>
            <text:p text:style-name="P6"><text:span text:style-name="T10">Moyens de levage et de traction</text:span></text:p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059cm" svg:height="1.383cm" svg:x="4.87cm" svg:y="1.907cm">
          <text:p text:style-name="P6"><text:span text:style-name="T8">Activité de découverte</text:span></text:p>
          <draw:enhanced-geometry svg:viewBox="0 0 21600 21600" draw:type="rectangle" draw:enhanced-path="M 0 0 L 21600 0 21600 21600 0 21600 0 0 Z N"/>
        </draw:custom-shape>
        <draw:frame presentation:style-name="pr4" draw:text-style-name="P13" draw:layer="layout" svg:width="21.59cm" svg:height="3.717cm" svg:x="3cm" svg:y="7.5cm" presentation:class="outline" presentation:user-transformed="true">
          <draw:text-box>
            <text:list text:style-name="L2">
              <text:list-item>
                <text:p text:style-name="P12"><text:span text:style-name="T5">Comment peut-on déplacer une charge avec un appareil de traction n'étant pas assez puissant? <text:s text:c="53"/></text:span><text:span text:style-name="T6"><text:s/></text:span></text:p>
              </text:list-item>
            </text:list>
          </draw:text-box>
        </draw:frame>
        <draw:custom-shape draw:style-name="gr10" draw:text-style-name="P2" draw:layer="layout" svg:width="22.5cm" svg:height="1.27cm" svg:x="5cm" svg:y="0.23cm">
          <text:p/>
          <draw:enhanced-geometry svg:viewBox="0 0 21600 21600" draw:type="rectangle" draw:enhanced-path="M 0 0 L 21600 0 21600 21600 0 21600 0 0 Z N"/>
        </draw:custom-shape>
        <draw:frame draw:style-name="gr9" draw:text-style-name="P14" draw:layer="layout" svg:width="15.425cm" svg:height="1.378cm" svg:x="12cm" svg:y="0.122cm">
          <draw:text-box>
            <text:p text:style-name="P6"><text:span text:style-name="T10">Moyens de levage et de traction</text:span></text:p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4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3" draw:master-page-name="charte_5f_specialite_5f__5f__5f_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20.428cm" svg:height="1.383cm" svg:x="4.87cm" svg:y="1.907cm">
          <text:p text:style-name="P6"><text:span text:style-name="T8">Vérins hydrauliques et coussins de levage</text:span></text:p>
          <draw:enhanced-geometry svg:viewBox="0 0 21600 21600" draw:type="rectangle" draw:enhanced-path="M 0 0 L 21600 0 21600 21600 0 21600 0 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frame draw:name="DSCF0018" draw:style-name="gr13" draw:text-style-name="P16" draw:layer="layout" svg:width="11.835cm" svg:height="10.167cm" svg:x="1cm" svg:y="5.5cm">
          <draw:image xlink:href="Pictures/10000000000001BF0000018061824B592EBCB105.jpg" xlink:type="simple" xlink:show="embed" xlink:actuate="onLoad">
            <text:p/>
          </draw:image>
        </draw:frame>
        <draw:custom-shape draw:style-name="gr14" draw:text-style-name="P18" draw:layer="layout" svg:width="10.2cm" svg:height="1.277cm" svg:x="1.529cm" svg:y="16.223cm">
          <text:list text:style-name="L1">
            <text:list-header>
              <text:p text:style-name="P17"><text:span text:style-name="T12">Les coussins de levag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DSCF0016" draw:style-name="gr15" draw:text-style-name="P16" draw:layer="layout" svg:width="12.285cm" svg:height="10.245cm" svg:x="14.5cm" svg:y="5.377cm">
          <draw:image xlink:href="Pictures/10000000000001D0000001824F10637E7C7ABF99.jpg" xlink:type="simple" xlink:show="embed" xlink:actuate="onLoad">
            <text:p/>
          </draw:image>
        </draw:frame>
        <draw:custom-shape draw:style-name="gr16" draw:text-style-name="P18" draw:layer="layout" svg:width="9.145cm" svg:height="2.293cm" svg:x="16cm" svg:y="16cm">
          <text:list text:style-name="L1">
            <text:list-header>
              <text:p text:style-name="P17"><text:span text:style-name="T12">Organes de distribution d’air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5" presentation:class="page"/>
          <draw:frame presentation:style-name="pr5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" draw:style-name="dp3" draw:master-page-name="charte_5f_specialite_5f__5f_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6.923cm" svg:height="1.383cm" svg:x="4.87cm" svg:y="1.907cm">
          <text:p text:style-name="P6"><text:span text:style-name="T8">Tirfor et treuil</text:span></text:p>
          <draw:enhanced-geometry svg:viewBox="0 0 21600 21600" draw:type="rectangle" draw:enhanced-path="M 0 0 L 21600 0 21600 21600 0 21600 0 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frame draw:name="DSCF0003" draw:style-name="gr17" draw:text-style-name="P16" draw:layer="layout" svg:width="11.219cm" svg:height="7.196cm" svg:x="1cm" svg:y="6.5cm">
          <draw:image xlink:href="Pictures/10000000000001A80000010F3CC4467796274913.jpg" xlink:type="simple" xlink:show="embed" xlink:actuate="onLoad">
            <text:p/>
          </draw:image>
        </draw:frame>
        <draw:custom-shape draw:style-name="gr18" draw:text-style-name="P18" draw:layer="layout" svg:width="5.031cm" svg:height="1.277cm" svg:x="4.319cm" svg:y="14.12cm">
          <text:list text:style-name="L1">
            <text:list-header>
              <text:p text:style-name="P17"><text:span text:style-name="T13">T 32 / T 16 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cable" draw:style-name="gr19" draw:text-style-name="P16" draw:layer="layout" svg:width="10.584cm" svg:height="5.746cm" svg:x="14.916cm" svg:y="4.523cm">
          <draw:image xlink:href="Pictures/1000000000000190000000D8089B8B6392EDD897.jpg" xlink:type="simple" xlink:show="embed" xlink:actuate="onLoad">
            <text:p/>
          </draw:image>
        </draw:frame>
        <draw:custom-shape draw:style-name="gr20" draw:text-style-name="P18" draw:layer="layout" svg:width="5.827cm" svg:height="1.277cm" svg:x="17.141cm" svg:y="10.223cm">
          <text:list text:style-name="L1">
            <text:list-header>
              <text:p text:style-name="P17"><text:span text:style-name="T13">câble de 20m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manille" draw:style-name="gr21" draw:text-style-name="P16" draw:layer="layout" svg:width="4.868cm" svg:height="3.651cm" svg:x="17.668cm" svg:y="13.202cm">
          <draw:image xlink:href="Pictures/10000000000000B80000008A5D1BCA84ABEEDFA3.jpg" xlink:type="simple" xlink:show="embed" xlink:actuate="onLoad">
            <text:p/>
          </draw:image>
        </draw:frame>
        <draw:custom-shape draw:style-name="gr22" draw:text-style-name="P18" draw:layer="layout" svg:width="3.422cm" svg:height="1.277cm" svg:x="18.088cm" svg:y="16.723cm">
          <text:list text:style-name="L1">
            <text:list-header>
              <text:p text:style-name="P17"><text:span text:style-name="T13">manill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6" presentation:class="page"/>
          <draw:frame presentation:style-name="pr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" draw:style-name="dp3" draw:master-page-name="charte_5f_specialite_5f_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g>
          <draw:g>
            <draw:g>
              <draw:custom-shape draw:style-name="gr23" draw:text-style-name="P19" draw:layer="layout" svg:width="18.627cm" svg:height="10.795cm" svg:x="6.244cm" svg:y="5.705cm">
                <text:p/>
                <draw:enhanced-geometry svg:viewBox="0 0 21600 21600" draw:type="rectangle" draw:enhanced-path="M 0 0 L 21600 0 21600 21600 0 21600 0 0 Z N"/>
              </draw:custom-shape>
              <draw:line draw:style-name="gr24" draw:text-style-name="P16" draw:layer="layout" svg:x1="15.557cm" svg:y1="5.705cm" svg:x2="15.557cm" svg:y2="16.5cm">
                <text:p/>
              </draw:line>
            </draw:g>
            <draw:line draw:style-name="gr25" draw:text-style-name="P16" draw:layer="layout" svg:x1="6.244cm" svg:y1="8.457cm" svg:x2="24.871cm" svg:y2="8.457cm">
              <text:p/>
            </draw:line>
            <draw:line draw:style-name="gr26" draw:text-style-name="P16" draw:layer="layout" svg:x1="6.244cm" svg:y1="10.997cm" svg:x2="24.871cm" svg:y2="10.997cm">
              <text:p/>
            </draw:line>
            <draw:line draw:style-name="gr27" draw:text-style-name="P16" draw:layer="layout" svg:x1="6.244cm" svg:y1="13.748cm" svg:x2="24.871cm" svg:y2="13.748cm">
              <text:p/>
            </draw:line>
          </draw:g>
          <draw:custom-shape draw:style-name="gr28" draw:text-style-name="P18" draw:layer="layout" svg:width="3.473cm" svg:height="1.446cm" svg:x="9.031cm" svg:y="6.332cm">
            <text:list text:style-name="L1">
              <text:list-header>
                <text:p text:style-name="P17"><text:span text:style-name="T14">TU 16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29" draw:text-style-name="P18" draw:layer="layout" svg:width="3.473cm" svg:height="1.446cm" svg:x="18.609cm" svg:y="6.332cm">
            <text:list text:style-name="L1">
              <text:list-header>
                <text:p text:style-name="P17"><text:span text:style-name="T14">TU 32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30" draw:text-style-name="P18" draw:layer="layout" svg:width="3.757cm" svg:height="1.277cm" svg:x="6.376cm" svg:y="9.092cm">
            <text:list text:style-name="L1">
              <text:list-header>
                <text:p text:style-name="P17"><text:span text:style-name="T13">1600 kg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31" draw:text-style-name="P18" draw:layer="layout" svg:width="3.757cm" svg:height="1.277cm" svg:x="15.757cm" svg:y="9.092cm">
            <text:list text:style-name="L1">
              <text:list-header>
                <text:p text:style-name="P17"><text:span text:style-name="T13">3200 kg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32" draw:text-style-name="P18" draw:layer="layout" svg:width="2.754cm" svg:height="1.277cm" svg:x="9.341cm" svg:y="11.844cm">
            <text:list text:style-name="L1">
              <text:list-header>
                <text:p text:style-name="P17"><text:span text:style-name="T13">11 kg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33" draw:text-style-name="P18" draw:layer="layout" svg:width="2.817cm" svg:height="1.277cm" svg:x="18.86cm" svg:y="11.972cm">
            <text:list text:style-name="L1">
              <text:list-header>
                <text:p text:style-name="P17"><text:span text:style-name="T13">22 kg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34" draw:text-style-name="P18" draw:layer="layout" svg:width="3.274cm" svg:height="1.277cm" svg:x="8.948cm" svg:y="14.807cm">
            <text:list text:style-name="L1">
              <text:list-header>
                <text:p text:style-name="P17"><text:span text:style-name="T13">11 mm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35" draw:text-style-name="P18" draw:layer="layout" svg:width="3.338cm" svg:height="1.277cm" svg:x="18.598cm" svg:y="14.807cm">
            <text:list text:style-name="L1">
              <text:list-header>
                <text:p text:style-name="P17"><text:span text:style-name="T13">16 mm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36" draw:text-style-name="P19" draw:layer="layout" svg:width="3.598cm" svg:height="8.043cm" svg:x="2.646cm" svg:y="8.457cm">
            <text:p/>
            <draw:enhanced-geometry svg:viewBox="0 0 21600 21600" draw:type="rectangle" draw:enhanced-path="M 0 0 L 21600 0 21600 21600 0 21600 0 0 Z N"/>
          </draw:custom-shape>
          <draw:line draw:style-name="gr37" draw:text-style-name="P16" draw:layer="layout" svg:x1="6.244cm" svg:y1="10.997cm" svg:x2="2.646cm" svg:y2="10.997cm">
            <text:p/>
          </draw:line>
          <draw:line draw:style-name="gr38" draw:text-style-name="P16" draw:layer="layout" svg:x1="6.244cm" svg:y1="13.749cm" svg:x2="2.646cm" svg:y2="13.749cm">
            <text:p/>
          </draw:line>
          <draw:custom-shape draw:style-name="gr39" draw:text-style-name="P18" draw:layer="layout" svg:width="3.054cm" svg:height="2.293cm" svg:x="2.97cm" svg:y="13.96cm">
            <text:list text:style-name="L1">
              <text:list-header>
                <text:p text:style-name="P17"><text:span text:style-name="T12">Diam.</text:span></text:p>
                <text:p text:style-name="P17"><text:span text:style-name="T12">Cable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40" draw:text-style-name="P18" draw:layer="layout" svg:width="3.854cm" svg:height="2.293cm" svg:x="2.592cm" svg:y="8.669cm">
            <text:list text:style-name="L1">
              <text:list-header>
                <text:p text:style-name="P17"><text:span text:style-name="T12">Levage</text:span></text:p>
                <text:p text:style-name="P17"><text:span text:style-name="T12">traction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41" draw:text-style-name="P18" draw:layer="layout" svg:width="3.05cm" svg:height="1.277cm" svg:x="3.032cm" svg:y="11.844cm">
            <text:list text:style-name="L1">
              <text:list-header>
                <text:p text:style-name="P17"><text:span text:style-name="T12">Poids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line draw:style-name="gr42" draw:text-style-name="P16" draw:layer="layout" svg:x1="10.901cm" svg:y1="8.457cm" svg:x2="10.901cm" svg:y2="10.997cm">
            <text:p/>
          </draw:line>
          <draw:line draw:style-name="gr43" draw:text-style-name="P16" draw:layer="layout" svg:x1="20.214cm" svg:y1="8.457cm" svg:x2="20.214cm" svg:y2="10.997cm">
            <text:p/>
          </draw:line>
          <draw:custom-shape draw:style-name="gr44" draw:text-style-name="P18" draw:layer="layout" svg:width="3.757cm" svg:height="1.277cm" svg:x="11.387cm" svg:y="9.092cm">
            <text:list text:style-name="L1">
              <text:list-header>
                <text:p text:style-name="P17"><text:span text:style-name="T13">2500 kg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45" draw:text-style-name="P18" draw:layer="layout" svg:width="3.757cm" svg:height="1.277cm" svg:x="20.7cm" svg:y="9.092cm">
            <text:list text:style-name="L1">
              <text:list-header>
                <text:p text:style-name="P17"><text:span text:style-name="T13">5000 kg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6" draw:text-style-name="P10" draw:layer="layout" svg:width="6.923cm" svg:height="1.383cm" svg:x="4.87cm" svg:y="1.907cm">
          <text:p text:style-name="P6"><text:span text:style-name="T8">Tirfor et treuil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7" presentation:class="page"/>
          <draw:frame presentation:style-name="pr7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8" draw:style-name="dp3" draw:master-page-name="charte_5f_specialite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frame draw:style-name="gr46" draw:text-style-name="P20" draw:layer="layout" svg:width="5cm" svg:height="1.979cm" svg:x="10.5cm" svg:y="9.037cm">
          <draw:text-box>
            <text:p text:style-name="P4"><text:span text:style-name="T15">Le quadripode</text:span></text:p>
          </draw:text-box>
        </draw:frame>
        <draw:custom-shape draw:style-name="gr6" draw:text-style-name="P10" draw:layer="layout" svg:width="11.754cm" svg:height="1.383cm" svg:x="4.87cm" svg:y="1.907cm">
          <text:p text:style-name="P6"><text:span text:style-name="T8">Potence (Quadpod troll)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7" draw:text-style-name="P4" draw:layer="layout" svg:width="21.476cm" svg:height="15.496cm" svg:x="4.5cm" svg:y="3.504cm">
          <draw:image xlink:href="Pictures/100000000000033A0000026CDC1E9D1DCB937DFF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8" presentation:class="page"/>
          <draw:frame presentation:style-name="pr8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9" draw:style-name="dp3" draw:master-page-name="charte_5f_specialite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custom-shape draw:style-name="gr47" draw:text-style-name="P21" draw:layer="layout" svg:width="11.444cm" svg:height="2.461cm" svg:x="8.024cm" svg:y="5.039cm">
          <text:list text:style-name="L1">
            <text:list-header>
              <text:p text:style-name="P17"><text:span text:style-name="T16">Naturels : </text:span></text:p>
              <text:p text:style-name="P17"><text:span text:style-name="T16">élément de la végétation</text:span></text:p>
            </text:list-header>
          </text:list>
          <draw:enhanced-geometry svg:viewBox="0 0 21600 21600" draw:mirror-vertical="false" draw:type="mso-spt202" draw:enhanced-path="M 0 0 L 21600 0 21600 21600 0 21600 0 0 Z N"/>
        </draw:custom-shape>
        <draw:frame draw:name="Numériser0001" draw:style-name="gr48" draw:text-style-name="P16" draw:layer="layout" svg:width="10.054cm" svg:height="6.875cm" svg:x="9cm" svg:y="9.5cm">
          <draw:image xlink:href="Pictures/1000000000000356000002482CD2DF133558456B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9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0" draw:style-name="dp3" draw:master-page-name="charte_5f_specialite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custom-shape draw:style-name="gr49" draw:text-style-name="P21" draw:layer="layout" svg:width="14.868cm" svg:height="2.461cm" svg:x="6.476cm" svg:y="5.173cm">
          <text:list text:style-name="L1">
            <text:list-header>
              <text:p text:style-name="P17"><text:span text:style-name="T16">Structurel : </text:span></text:p>
              <text:p text:style-name="P17"><text:span text:style-name="T16">élément de construction, engins</text:span></text:p>
            </text:list-header>
          </text:list>
          <draw:enhanced-geometry svg:viewBox="0 0 21600 21600" draw:mirror-vertical="false" draw:type="mso-spt202" draw:enhanced-path="M 0 0 L 21600 0 21600 21600 0 21600 0 0 Z N"/>
        </draw:custom-shape>
        <draw:frame draw:name="Numériser0004" draw:style-name="gr50" draw:text-style-name="P16" draw:layer="layout" svg:width="16.298cm" svg:height="6.011cm" svg:x="5.702cm" svg:y="10cm">
          <draw:image xlink:href="Pictures/1000000000000303000001203F077FD303109625.jpg" xlink:type="simple" xlink:show="embed" xlink:actuate="onLoad">
            <text:p/>
          </draw:image>
        </draw:frame>
        <draw:custom-shape draw:style-name="gr51" draw:text-style-name="P18" draw:layer="layout" svg:width="10.45cm" svg:height="1.277cm" svg:x="8.48cm" svg:y="17.723cm">
          <text:list text:style-name="L1">
            <text:list-header>
              <text:p text:style-name="P17"><text:span text:style-name="T12">Voie ferrée R= 20 000 kg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0" presentation:class="page"/>
          <draw:frame presentation:style-name="pr10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1" draw:style-name="dp3" draw:master-page-name="charte_5f_specialite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custom-shape draw:style-name="gr52" draw:text-style-name="P21" draw:layer="layout" svg:width="9.653cm" svg:height="2.461cm" svg:x="8.266cm" svg:y="5.5cm">
          <text:list text:style-name="L1">
            <text:list-header>
              <text:p text:style-name="P17"><text:span text:style-name="T16">Artificiel : </text:span></text:p>
              <text:p text:style-name="P17"><text:span text:style-name="T16">tout ce qui se plante</text:span></text:p>
            </text:list-header>
          </text:list>
          <draw:enhanced-geometry svg:viewBox="0 0 21600 21600" draw:mirror-vertical="false" draw:type="mso-spt202" draw:enhanced-path="M 0 0 L 21600 0 21600 21600 0 21600 0 0 Z N"/>
        </draw:custom-shape>
        <draw:custom-shape draw:style-name="gr53" draw:text-style-name="P18" draw:layer="layout" svg:width="21.338cm" svg:height="4.325cm" svg:x="3.496cm" svg:y="10.675cm">
          <text:list text:style-name="L1">
            <text:list-header>
              <text:p text:style-name="P17"><text:span text:style-name="T13">Ils sont réalisés à l’aide de différents agrès et de pieux.</text:span></text:p>
              <text:p text:style-name="P17"><text:span text:style-name="T13"/></text:p>
              <text:p text:style-name="P17"><text:span text:style-name="T13">Pieux bois: R=300kg</text:span></text:p>
              <text:p text:style-name="P17"><text:span text:style-name="T13">Pieux acier: R=500kg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1" presentation:class="page"/>
          <draw:frame presentation:style-name="pr11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2" draw:style-name="dp3" draw:master-page-name="charte_5f_specialite_5f__5f_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frame draw:name="Numériser" draw:style-name="gr54" draw:text-style-name="P16" draw:layer="layout" svg:width="13.865cm" svg:height="5.349cm" svg:x="6cm" svg:y="6.651cm">
          <draw:image xlink:href="Pictures/10000000000003D70000017BF3811D11AFF65383.jpg" xlink:type="simple" xlink:show="embed" xlink:actuate="onLoad">
            <text:p/>
          </draw:image>
        </draw:frame>
        <draw:custom-shape draw:style-name="gr55" draw:text-style-name="P18" draw:layer="layout" svg:width="9.5cm" svg:height="1.277cm" svg:x="7.5cm" svg:y="17.723cm">
          <text:list text:style-name="L1">
            <text:list-header>
              <text:p text:style-name="P17"><text:span text:style-name="T13">R = nombre de pieux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56" draw:text-style-name="P19" draw:layer="layout" svg:width="3.81cm" svg:height="3.598cm" svg:x="10.478cm" svg:y="13.424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57" draw:text-style-name="P19" draw:layer="layout" svg:width="0.424cm" svg:height="0.424cm" svg:x="12.383cm" svg:y="13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58" draw:text-style-name="P19" draw:layer="layout" svg:width="0.423cm" svg:height="0.424cm" svg:x="13.865cm" svg:y="13.63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59" draw:text-style-name="P19" draw:layer="layout" svg:width="0.423cm" svg:height="0.423cm" svg:x="14.077cm" svg:y="15.752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60" draw:text-style-name="P19" draw:layer="layout" svg:width="0.424cm" svg:height="0.424cm" svg:x="13.018cm" svg:y="16.81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61" draw:text-style-name="P19" draw:layer="layout" svg:width="0.423cm" svg:height="0.423cm" svg:x="10.902cm" svg:y="13.424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62" draw:text-style-name="P19" draw:layer="layout" svg:width="0.423cm" svg:height="0.423cm" svg:x="10.055cm" svg:y="15.117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63" draw:text-style-name="P19" draw:layer="layout" svg:width="0.423cm" svg:height="0.423cm" svg:x="10.902cm" svg:y="16.599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</draw:g>
        <draw:frame draw:style-name="gr64" draw:text-style-name="P22" draw:layer="layout" svg:width="7.727cm" svg:height="1.302cm" svg:x="9.773cm" svg:y="4.198cm">
          <draw:text-box>
            <text:list text:style-name="L1">
              <text:list-header>
                <text:p text:style-name="P17"><text:span text:style-name="T16">roue ancrée</text:span></text:p>
              </text:list-header>
            </text:list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2" presentation:class="page"/>
          <draw:frame presentation:style-name="pr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3" draw:style-name="dp3" draw:master-page-name="charte_5f_specialite_5f__5f_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5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frame draw:name="Numériser" draw:style-name="gr66" draw:text-style-name="P16" draw:layer="layout" svg:width="13.865cm" svg:height="5.349cm" svg:x="6cm" svg:y="6.651cm">
          <draw:image xlink:href="Pictures/10000000000003D70000017BF3811D11AFF65383.jpg" xlink:type="simple" xlink:show="embed" xlink:actuate="onLoad">
            <text:p/>
          </draw:image>
        </draw:frame>
        <draw:custom-shape draw:style-name="gr67" draw:text-style-name="P18" draw:layer="layout" svg:width="9.5cm" svg:height="1.277cm" svg:x="7.5cm" svg:y="17.723cm">
          <text:list text:style-name="L1">
            <text:list-header>
              <text:p text:style-name="P17"><text:span text:style-name="T13">R = nombre de pieux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68" draw:text-style-name="P19" draw:layer="layout" svg:width="3.81cm" svg:height="3.598cm" svg:x="10.478cm" svg:y="13.424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69" draw:text-style-name="P19" draw:layer="layout" svg:width="0.424cm" svg:height="0.424cm" svg:x="12.383cm" svg:y="13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70" draw:text-style-name="P19" draw:layer="layout" svg:width="0.423cm" svg:height="0.424cm" svg:x="13.865cm" svg:y="13.63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71" draw:text-style-name="P19" draw:layer="layout" svg:width="0.423cm" svg:height="0.423cm" svg:x="14.077cm" svg:y="15.752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72" draw:text-style-name="P19" draw:layer="layout" svg:width="0.424cm" svg:height="0.424cm" svg:x="13.018cm" svg:y="16.81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73" draw:text-style-name="P19" draw:layer="layout" svg:width="0.423cm" svg:height="0.423cm" svg:x="10.902cm" svg:y="13.424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74" draw:text-style-name="P19" draw:layer="layout" svg:width="0.423cm" svg:height="0.423cm" svg:x="10.055cm" svg:y="15.117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75" draw:text-style-name="P19" draw:layer="layout" svg:width="0.423cm" svg:height="0.423cm" svg:x="10.902cm" svg:y="16.599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</draw:g>
        <draw:frame draw:style-name="gr64" draw:text-style-name="P22" draw:layer="layout" svg:width="7.727cm" svg:height="1.302cm" svg:x="9.773cm" svg:y="4.198cm">
          <draw:text-box>
            <text:list text:style-name="L1">
              <text:list-header>
                <text:p text:style-name="P17"><text:span text:style-name="T16">roue ancrée</text:span></text:p>
              </text:list-header>
            </text:list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5" draw:layer="layout" svg:width="14.848cm" svg:height="11.136cm" svg:x="3.075cm" svg:y="2.257cm" draw:page-number="13" presentation:class="page"/>
          <draw:frame presentation:style-name="pr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4" draw:style-name="dp3" draw:master-page-name="charte_5f_specialite_5f_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frame draw:style-name="gr64" draw:text-style-name="P22" draw:layer="layout" svg:width="7.727cm" svg:height="1.302cm" svg:x="9.774cm" svg:y="4.198cm">
          <draw:text-box>
            <text:list text:style-name="L1">
              <text:list-header>
                <text:p text:style-name="P17"><text:span text:style-name="T16">plaque US</text:span></text:p>
              </text:list-header>
            </text:list>
          </draw:text-box>
        </draw:frame>
        <draw:g>
          <draw:custom-shape draw:style-name="gr76" draw:text-style-name="P19" draw:layer="layout" svg:width="10.583cm" svg:height="7.408cm" svg:x="8.917cm" svg:y="8.135cm">
            <text:p/>
            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custom-shape draw:style-name="gr77" draw:text-style-name="P19" draw:layer="layout" svg:width="0.847cm" svg:height="0.846cm" svg:x="13.785cm" svg:y="7.5cm">
            <text:p/>
            <draw:enhanced-geometry svg:viewBox="0 0 21600 21600" draw:glue-points="10800 0 3163 3163 0 10800 3163 18437 10800 21600 18437 18437 21600 10800 18437 3163" draw:text-areas="3163 3163 18437 18437" draw:type="ring" draw:modifiers="5400" draw:enhanced-path="U 10800 10800 10800 10800 0 360 Z U 10800 10800 ?f1 ?f1 0 360 N">
              <draw:equation draw:name="f0" draw:formula="$0 "/>
              <draw:equation draw:name="f1" draw:formula="10800-$0 "/>
              <draw:handle draw:handle-position="$0 10800" draw:handle-range-x-minimum="0" draw:handle-range-x-maximum="10800"/>
            </draw:enhanced-geometry>
          </draw:custom-shape>
          <draw:custom-shape draw:style-name="gr78" draw:text-style-name="P19" draw:layer="layout" svg:width="0.635cm" svg:height="0.635cm" svg:x="11.033cm" svg:y="13.8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79" draw:text-style-name="P19" draw:layer="layout" svg:width="0.635cm" svg:height="0.635cm" svg:x="16.537cm" svg:y="13.8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80" draw:text-style-name="P19" draw:layer="layout" svg:width="0.635cm" svg:height="0.635cm" svg:x="14.843cm" svg:y="13.8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81" draw:text-style-name="P19" draw:layer="layout" svg:width="0.635cm" svg:height="0.635cm" svg:x="12.938cm" svg:y="13.8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82" draw:text-style-name="P19" draw:layer="layout" svg:width="0.635cm" svg:height="0.635cm" svg:x="12.092cm" svg:y="11.94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83" draw:text-style-name="P19" draw:layer="layout" svg:width="0.635cm" svg:height="0.635cm" svg:x="15.69cm" svg:y="11.94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84" draw:text-style-name="P19" draw:layer="layout" svg:width="0.635cm" svg:height="0.635cm" svg:x="13.891cm" svg:y="11.94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85" draw:text-style-name="P19" draw:layer="layout" svg:width="0.635cm" svg:height="0.635cm" svg:x="13.891cm" svg:y="9.616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</draw:g>
        <draw:custom-shape draw:style-name="gr86" draw:text-style-name="P18" draw:layer="layout" svg:width="5.099cm" svg:height="1.277cm" svg:x="11.533cm" svg:y="18.43cm">
          <text:list text:style-name="L1">
            <text:list-header>
              <text:p text:style-name="P17"><text:span text:style-name="T13">R = 4000kg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87" draw:text-style-name="P18" draw:layer="layout" svg:width="4.625cm" svg:height="1.277cm" svg:x="11.524cm" svg:y="16.441cm">
          <text:list text:style-name="L1">
            <text:list-header>
              <text:p text:style-name="P17"><text:span text:style-name="T13">R = 500x8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4" presentation:class="page"/>
          <draw:frame presentation:style-name="pr7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5" draw:style-name="dp3" draw:master-page-name="charte_5f_specialite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frame draw:style-name="gr64" draw:text-style-name="P22" draw:layer="layout" svg:width="7.727cm" svg:height="1.302cm" svg:x="9.775cm" svg:y="4.198cm">
          <draw:text-box>
            <text:list text:style-name="L1">
              <text:list-header>
                <text:p text:style-name="P17"><text:span text:style-name="T16">plaque US</text:span></text:p>
              </text:list-header>
            </text:list>
          </draw:text-box>
        </draw:frame>
        <draw:frame draw:name="DSCF0005" draw:style-name="gr88" draw:text-style-name="P16" draw:layer="layout" svg:width="11.219cm" svg:height="5.155cm" svg:x="15.781cm" svg:y="7.345cm">
          <draw:image xlink:href="Pictures/10000000000001A8000000C206192B5D46187BE6.jpg" xlink:type="simple" xlink:show="embed" xlink:actuate="onLoad">
            <text:p/>
          </draw:image>
        </draw:frame>
        <draw:custom-shape draw:style-name="gr89" draw:text-style-name="P19" draw:layer="layout" svg:width="6.985cm" svg:height="4.934cm" svg:x="6.743cm" svg:y="8.5cm">
          <text:p/>
          <draw:enhanced-geometry svg:viewBox="0 0 1920 1296" draw:type="non-primitive" draw:enhanced-path="M 1776 0 L 0 1056 144 1296 1920 240 1776 0 Z N"/>
        </draw:custom-shape>
        <draw:custom-shape draw:style-name="gr90" draw:text-style-name="P19" draw:layer="layout" svg:width="6.968cm" svg:height="4.577cm" svg:x="6.76cm" svg:y="11.975cm">
          <text:p/>
          <draw:enhanced-geometry svg:viewBox="0 0 1915 1202" draw:type="non-primitive" draw:enhanced-path="M 139 0 L 1915 960 1819 1152 1801 1202 0 261 139 0 Z N"/>
        </draw:custom-shape>
        <draw:custom-shape draw:style-name="gr91" draw:text-style-name="P19" draw:layer="layout" svg:width="0.524cm" svg:height="0.547cm" svg:x="12.145cm" svg:y="9.351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2" draw:text-style-name="P19" draw:layer="layout" svg:width="0.525cm" svg:height="0.547cm" svg:x="10.976cm" svg:y="10.07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3" draw:text-style-name="P19" draw:layer="layout" svg:width="0.524cm" svg:height="0.547cm" svg:x="8.648cm" svg:y="11.55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4" draw:text-style-name="P19" draw:layer="layout" svg:width="0.745cm" svg:height="0.609cm" svg:x="7.166cm" svg:y="12.552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5" draw:text-style-name="P19" draw:layer="layout" svg:width="0.52cm" svg:height="0.546cm" svg:x="8.648cm" svg:y="13.37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6" draw:text-style-name="P19" draw:layer="layout" svg:width="0.524cm" svg:height="0.546cm" svg:x="11.188cm" svg:y="14.64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7" draw:text-style-name="P19" draw:layer="layout" svg:width="0.525cm" svg:height="0.546cm" svg:x="12.246cm" svg:y="15.27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98" draw:text-style-name="P16" draw:layer="layout" svg:x1="6.743cm" svg:y1="12.526cm" svg:x2="5.261cm" svg:y2="12.526cm">
          <text:p/>
        </draw:line>
        <draw:custom-shape draw:style-name="gr99" draw:text-style-name="P18" draw:layer="layout" svg:width="3.66cm" svg:height="1.277cm" svg:x="1.529cm" svg:y="11.723cm">
          <text:list text:style-name="L1">
            <text:list-header>
              <text:p text:style-name="P17"><text:span text:style-name="T17">Charge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00" draw:text-style-name="P19" draw:layer="layout" svg:width="0.525cm" svg:height="0.546cm" svg:x="9.816cm" svg:y="10.83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01" draw:text-style-name="P19" draw:layer="layout" svg:width="0.524cm" svg:height="0.546cm" svg:x="9.918cm" svg:y="14.00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name="DSCN1644" draw:style-name="gr102" draw:text-style-name="P16" draw:layer="layout" svg:width="11.219cm" svg:height="5cm" svg:x="15.781cm" svg:y="13.5cm">
          <draw:image xlink:href="Pictures/10000000000001A8000000BD39F76E7A19C6EE26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5" presentation:class="page"/>
          <draw:frame presentation:style-name="pr8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6" draw:style-name="dp3" draw:master-page-name="charte_5f_specialite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custom-shape draw:style-name="gr103" draw:text-style-name="P21" draw:layer="layout" svg:width="2.448cm" svg:height="1.361cm" svg:x="12.554cm" svg:y="4cm">
          <text:list text:style-name="L1">
            <text:list-header>
              <text:p text:style-name="P17"><text:span text:style-name="T18">En I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Numériser0005" draw:style-name="gr104" draw:text-style-name="P16" draw:layer="layout" svg:width="15.442cm" svg:height="4.419cm" svg:x="5.5cm" svg:y="6.081cm">
          <draw:image xlink:href="Pictures/10000000000004C00000015C92EDC2FD544F264B.jpg" xlink:type="simple" xlink:show="embed" xlink:actuate="onLoad">
            <text:p/>
          </draw:image>
        </draw:frame>
        <draw:custom-shape draw:style-name="gr105" draw:text-style-name="P18" draw:layer="layout" svg:width="2.762cm" svg:height="1.277cm" svg:x="13.573cm" svg:y="11.5cm">
          <text:list text:style-name="L1">
            <text:list-header>
              <text:p text:style-name="P17"><text:span text:style-name="T13">pieux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06" draw:text-style-name="P16" draw:layer="layout" svg:x1="15cm" svg:y1="11.5cm" svg:x2="14.5cm" svg:y2="9cm">
          <text:p/>
        </draw:line>
        <draw:custom-shape draw:style-name="gr107" draw:text-style-name="P18" draw:layer="layout" svg:width="3.803cm" svg:height="1.277cm" svg:x="8.088cm" svg:y="11.223cm">
          <text:list text:style-name="L1">
            <text:list-header>
              <text:p text:style-name="P17"><text:span text:style-name="T13">cordage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08" draw:text-style-name="P16" draw:layer="layout" svg:x1="10cm" svg:y1="11.5cm" svg:x2="12.5cm" svg:y2="9cm">
          <text:p/>
        </draw:line>
        <draw:custom-shape draw:style-name="gr109" draw:text-style-name="P18" draw:layer="layout" svg:width="3.291cm" svg:height="1.277cm" svg:x="19.162cm" svg:y="10.723cm">
          <text:list text:style-name="L1">
            <text:list-header>
              <text:p text:style-name="P17"><text:span text:style-name="T13">matyrs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110" draw:text-style-name="P16" draw:layer="layout" svg:x1="20.5cm" svg:y1="11cm" svg:x2="17.5cm" svg:y2="9cm">
          <text:p/>
        </draw:line>
        <draw:custom-shape draw:style-name="gr111" draw:text-style-name="P18" draw:layer="layout" svg:width="5.099cm" svg:height="1.277cm" svg:x="12.474cm" svg:y="16.223cm">
          <text:list text:style-name="L1">
            <text:list-header>
              <text:p text:style-name="P17"><text:span text:style-name="T13">R= 1500 kg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12" draw:text-style-name="P24" draw:layer="layout" svg:width="12.846cm" svg:height="3.309cm" svg:x="6.392cm" svg:y="15.191cm">
          <text:list text:style-name="L3">
            <text:list-header>
              <text:p text:style-name="P23"><text:span text:style-name="T13">- 3 pieux</text:span></text:p>
              <text:p text:style-name="P23"><text:span text:style-name="T13">- 1 cordage <text:s text:c="33"/></text:span></text:p>
              <text:p text:style-name="P23"><text:span text:style-name="T13">- 2 martyrs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13" draw:text-style-name="P18" draw:layer="layout" svg:width="3.334cm" svg:height="1.277cm" svg:x="2.122cm" svg:y="6.723cm">
          <text:list text:style-name="L1">
            <text:list-header>
              <text:p text:style-name="P17"><text:span text:style-name="T13">charg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6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7" draw:style-name="dp3" draw:master-page-name="charte_5f_specialite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frame draw:name="Numériser0006" draw:style-name="gr114" draw:text-style-name="P16" draw:layer="layout" svg:width="14.605cm" svg:height="5.97cm" svg:x="6cm" svg:y="6.03cm">
          <draw:image xlink:href="Pictures/1000000000000560000001D6BC01AB700F665A6D.jpg" xlink:type="simple" xlink:show="embed" xlink:actuate="onLoad">
            <text:p/>
          </draw:image>
        </draw:frame>
        <draw:custom-shape draw:style-name="gr115" draw:text-style-name="P21" draw:layer="layout" svg:width="2.791cm" svg:height="1.361cm" svg:x="12.546cm" svg:y="4.099cm">
          <text:list text:style-name="L1">
            <text:list-header>
              <text:p text:style-name="P17"><text:span text:style-name="T18">En Y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16" draw:text-style-name="P18" draw:layer="layout" svg:width="5.099cm" svg:height="1.277cm" svg:x="13.654cm" svg:y="15.532cm">
          <text:list text:style-name="L1">
            <text:list-header>
              <text:p text:style-name="P17"><text:span text:style-name="T13">R= 2500 kg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17" draw:text-style-name="P24" draw:layer="layout" svg:width="12.321cm" svg:height="3.309cm" svg:x="7.179cm" svg:y="14.5cm">
          <text:list text:style-name="L3">
            <text:list-header>
              <text:p text:style-name="P23"><text:span text:style-name="T13">- 5 pieux</text:span></text:p>
              <text:p text:style-name="P23"><text:span text:style-name="T13">- 2 cordages <text:s text:c="29"/></text:span></text:p>
              <text:p text:style-name="P23"><text:span text:style-name="T13">- 4 martyr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7" presentation:class="page"/>
          <draw:frame presentation:style-name="pr10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8" draw:style-name="dp3" draw:master-page-name="charte_5f_specialite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frame draw:name="Numériser0007" draw:style-name="gr118" draw:text-style-name="P16" draw:layer="layout" svg:width="10.874cm" svg:height="8.515cm" svg:x="8cm" svg:y="5.985cm">
          <draw:image xlink:href="Pictures/10000000000004310000034831489854DEC604BC.jpg" xlink:type="simple" xlink:show="embed" xlink:actuate="onLoad">
            <text:p/>
          </draw:image>
        </draw:frame>
        <draw:custom-shape draw:style-name="gr119" draw:text-style-name="P21" draw:layer="layout" svg:width="2.808cm" svg:height="1.361cm" svg:x="12.7cm" svg:y="4.198cm">
          <text:list text:style-name="L1">
            <text:list-header>
              <text:p text:style-name="P17"><text:span text:style-name="T18">En V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20" draw:text-style-name="P18" draw:layer="layout" svg:width="5.099cm" svg:height="1.277cm" svg:x="13.154cm" svg:y="16.532cm">
          <text:list text:style-name="L1">
            <text:list-header>
              <text:p text:style-name="P17"><text:span text:style-name="T13">R= 3000 kg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21" draw:text-style-name="P24" draw:layer="layout" svg:width="12.321cm" svg:height="4.325cm" svg:x="6.679cm" svg:y="15.175cm">
          <text:list text:style-name="L3">
            <text:list-header>
              <text:p text:style-name="P23"><text:span text:style-name="T13">- 6 pieux</text:span></text:p>
              <text:p text:style-name="P23"><text:span text:style-name="T13">- 3 cordages <text:s text:c="29"/></text:span></text:p>
              <text:p text:style-name="P23"><text:span text:style-name="T13">- 6 martyrs</text:span></text:p>
            </text:list-header>
            <text:list-item>
              <text:p text:style-name="P23"><text:span text:style-name="T13">- 1 madrier</text:span></text:p>
            </text:list-item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8" presentation:class="page"/>
          <draw:frame presentation:style-name="pr1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9" draw:style-name="dp3" draw:master-page-name="charte_5f_specialite_5f__5f__5f_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custom-shape draw:style-name="gr122" draw:text-style-name="P25" draw:layer="layout" svg:width="21.688cm" svg:height="2.461cm" svg:x="3.251cm" svg:y="6.375cm">
          <text:list text:style-name="L1">
            <text:list-header>
              <text:p text:style-name="P23"><text:span text:style-name="T19">Pour les ancrages en I, Y et V quelques règles sont</text:span></text:p>
              <text:p text:style-name="P23"><text:span text:style-name="T19">à respecter : 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23" draw:text-style-name="P25" draw:layer="layout" svg:width="17.025cm" svg:height="7.961cm" svg:x="5.644cm" svg:y="9.127cm">
          <text:list text:style-name="L3">
            <text:list-header>
              <text:p text:style-name="P23"><text:span text:style-name="T19">- pieux enfoncés 2/3, 1/3</text:span></text:p>
              <text:p text:style-name="P23"><text:span text:style-name="T19">- pieux espacés d’une longueur de pieux</text:span></text:p>
              <text:p text:style-name="P23"><text:span text:style-name="T19">- inclinés de 120°</text:span></text:p>
              <text:p text:style-name="P23"><text:span text:style-name="T19">- 3 tours de cordage par pieux</text:span></text:p>
              <text:p text:style-name="P23"><text:span text:style-name="T19">- 1 cordage pour 3 pieux </text:span></text:p>
              <text:p text:style-name="P23"><text:span text:style-name="T19">- toronner avec des martyrs</text:span></text:p>
              <text:p text:style-name="P23"><text:span text:style-name="T19"/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9" presentation:class="page"/>
          <draw:frame presentation:style-name="pr5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0" draw:style-name="dp3" draw:master-page-name="charte_5f_specialite_5f__5f_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3cm" svg:height="1.383cm" svg:x="4.87cm" svg:y="1.907cm">
          <text:p text:style-name="P6"><text:span text:style-name="T8">Les ancrages</text:span></text:p>
          <draw:enhanced-geometry svg:viewBox="0 0 21600 21600" draw:type="rectangle" draw:enhanced-path="M 0 0 L 21600 0 21600 21600 0 21600 0 0 Z N"/>
        </draw:custom-shape>
        <draw:frame draw:name="DSCN0695" draw:style-name="gr124" draw:text-style-name="P16" draw:layer="layout" svg:width="8.737cm" svg:height="11.5cm" svg:x="1.263cm" svg:y="5.5cm">
          <draw:image xlink:href="Pictures/100000000000014A000001B2BFB168E8149B16C2.jpg" xlink:type="simple" xlink:show="embed" xlink:actuate="onLoad">
            <text:p/>
          </draw:image>
        </draw:frame>
        <draw:frame draw:name="DSCN0685" draw:style-name="gr125" draw:text-style-name="P16" draw:layer="layout" svg:width="14.5cm" svg:height="10cm" svg:x="12.5cm" svg:y="6.5cm">
          <draw:image xlink:href="Pictures/10000000000002240000017A60E420AF1BC0D51C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0" presentation:class="page"/>
          <draw:frame presentation:style-name="pr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1" draw:style-name="dp3" draw:master-page-name="charte_5f_specialite_5f_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7.427cm" svg:height="1.383cm" svg:x="4.87cm" svg:y="1.907cm">
          <text:p text:style-name="P6"><text:span text:style-name="T8">Les mouflages</text:span></text:p>
          <draw:enhanced-geometry svg:viewBox="0 0 21600 21600" draw:type="rectangle" draw:enhanced-path="M 0 0 L 21600 0 21600 21600 0 21600 0 0 Z N"/>
        </draw:custom-shape>
        <draw:custom-shape draw:style-name="gr126" draw:text-style-name="P18" draw:layer="layout" svg:width="8.414cm" svg:height="2.293cm" svg:x="9.853cm" svg:y="4.5cm">
          <text:list text:style-name="L1">
            <text:list-header>
              <text:p text:style-name="P17"><text:span text:style-name="T13">la poulie fixe </text:span></text:p>
              <text:p text:style-name="P17"><text:span text:style-name="T13">(change la direction)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line draw:style-name="gr127" draw:text-style-name="P16" draw:layer="layout" svg:x1="6.288cm" svg:y1="9.057cm" svg:x2="20.421cm" svg:y2="9.057cm">
            <text:p/>
          </draw:line>
          <draw:line draw:style-name="gr128" draw:text-style-name="P16" draw:layer="layout" svg:x1="7.605cm" svg:y1="8.382cm" svg:x2="7.04cm" svg:y2="9.058cm">
            <text:p/>
          </draw:line>
          <draw:line draw:style-name="gr129" draw:text-style-name="P16" draw:layer="layout" svg:x1="8.736cm" svg:y1="8.382cm" svg:x2="8.171cm" svg:y2="9.058cm">
            <text:p/>
          </draw:line>
          <draw:line draw:style-name="gr130" draw:text-style-name="P16" draw:layer="layout" svg:x1="7.605cm" svg:y1="8.382cm" svg:x2="7.04cm" svg:y2="9.058cm">
            <text:p/>
          </draw:line>
          <draw:line draw:style-name="gr131" draw:text-style-name="P16" draw:layer="layout" svg:x1="9.866cm" svg:y1="8.382cm" svg:x2="9.301cm" svg:y2="9.058cm">
            <text:p/>
          </draw:line>
          <draw:line draw:style-name="gr132" draw:text-style-name="P16" draw:layer="layout" svg:x1="10.997cm" svg:y1="8.382cm" svg:x2="10.432cm" svg:y2="9.058cm">
            <text:p/>
          </draw:line>
          <draw:line draw:style-name="gr133" draw:text-style-name="P16" draw:layer="layout" svg:x1="12.127cm" svg:y1="8.382cm" svg:x2="11.562cm" svg:y2="9.058cm">
            <text:p/>
          </draw:line>
          <draw:line draw:style-name="gr134" draw:text-style-name="P16" draw:layer="layout" svg:x1="13.258cm" svg:y1="8.382cm" svg:x2="12.693cm" svg:y2="9.058cm">
            <text:p/>
          </draw:line>
          <draw:line draw:style-name="gr135" draw:text-style-name="P16" draw:layer="layout" svg:x1="14.389cm" svg:y1="8.382cm" svg:x2="13.824cm" svg:y2="9.058cm">
            <text:p/>
          </draw:line>
          <draw:line draw:style-name="gr136" draw:text-style-name="P16" draw:layer="layout" svg:x1="15.519cm" svg:y1="8.382cm" svg:x2="14.954cm" svg:y2="9.058cm">
            <text:p/>
          </draw:line>
          <draw:line draw:style-name="gr137" draw:text-style-name="P16" draw:layer="layout" svg:x1="16.65cm" svg:y1="8.382cm" svg:x2="16.085cm" svg:y2="9.058cm">
            <text:p/>
          </draw:line>
          <draw:line draw:style-name="gr138" draw:text-style-name="P16" draw:layer="layout" svg:x1="17.78cm" svg:y1="8.382cm" svg:x2="17.215cm" svg:y2="9.058cm">
            <text:p/>
          </draw:line>
          <draw:line draw:style-name="gr139" draw:text-style-name="P16" draw:layer="layout" svg:x1="18.911cm" svg:y1="8.382cm" svg:x2="18.346cm" svg:y2="9.058cm">
            <text:p/>
          </draw:line>
          <draw:line draw:style-name="gr140" draw:text-style-name="P16" draw:layer="layout" svg:x1="20.042cm" svg:y1="8.382cm" svg:x2="19.477cm" svg:y2="9.058cm">
            <text:p/>
          </draw:line>
        </draw:g>
        <draw:g>
          <draw:custom-shape draw:style-name="gr141" draw:text-style-name="P19" draw:layer="layout" svg:width="1.319cm" svg:height="1.184cm" svg:x="15.521cm" svg:y="10.073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line draw:style-name="gr142" draw:text-style-name="P16" draw:layer="layout" svg:x1="16.087cm" svg:y1="9.058cm" svg:x2="16.087cm" svg:y2="10.073cm">
            <text:p/>
          </draw:line>
        </draw:g>
        <draw:g>
          <draw:custom-shape draw:style-name="gr143" draw:text-style-name="P24" draw:layer="layout" svg:width="5.088cm" svg:height="2.367cm" svg:x="14.767cm" svg:y="15.315cm">
            <text:list text:style-name="L1">
              <text:list-header>
                <text:p text:style-name="P23"><text:span text:style-name="T12"><text:s text:c="4"/></text:span><text:span text:style-name="T12">100 kg</text:span></text:p>
              </text:list-header>
            </text:list>
            <draw:enhanced-geometry svg:viewBox="0 0 21600 21600" draw:type="rectangle" draw:enhanced-path="M 0 0 L 21600 0 21600 21600 0 21600 0 0 Z N"/>
          </draw:custom-shape>
          <draw:line draw:style-name="gr144" draw:text-style-name="P16" draw:layer="layout" svg:x1="16.84cm" svg:y1="10.75cm" svg:x2="17.405cm" svg:y2="15.316cm">
            <text:p/>
          </draw:line>
          <draw:line draw:style-name="gr145" draw:text-style-name="P16" draw:layer="layout" svg:x1="15.52cm" svg:y1="10.58cm" svg:x2="7.794cm" svg:y2="16.667cm">
            <text:p/>
          </draw:line>
        </draw:g>
        <draw:custom-shape draw:style-name="gr146" draw:text-style-name="P18" draw:layer="layout" svg:width="4.582cm" svg:height="1.277cm" svg:x="5.47cm" svg:y="16.837cm">
          <text:list text:style-name="L1">
            <text:list-header>
              <text:p text:style-name="P17"><text:span text:style-name="T12">F= 110 kg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47" draw:text-style-name="P18" draw:layer="layout" svg:width="4.676cm" svg:height="1.277cm" svg:x="17.136cm" svg:y="9.903cm">
          <text:list text:style-name="L1">
            <text:list-header>
              <text:p text:style-name="P17"><text:span text:style-name="T12">P= 210 kg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1" presentation:class="page"/>
          <draw:frame presentation:style-name="pr7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2" draw:style-name="dp3" draw:master-page-name="charte_5f_specialite_5f_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7.427cm" svg:height="1.383cm" svg:x="4.87cm" svg:y="1.907cm">
          <text:p text:style-name="P6"><text:span text:style-name="T8">Les mouflages</text:span></text:p>
          <draw:enhanced-geometry svg:viewBox="0 0 21600 21600" draw:type="rectangle" draw:enhanced-path="M 0 0 L 21600 0 21600 21600 0 21600 0 0 Z N"/>
        </draw:custom-shape>
        <draw:g>
          <draw:line draw:style-name="gr148" draw:text-style-name="P16" draw:layer="layout" svg:x1="6.911cm" svg:y1="8.354cm" svg:x2="19.672cm" svg:y2="8.354cm">
            <text:p/>
          </draw:line>
          <draw:line draw:style-name="gr149" draw:text-style-name="P16" draw:layer="layout" svg:x1="8.101cm" svg:y1="7.678cm" svg:x2="7.591cm" svg:y2="8.354cm">
            <text:p/>
          </draw:line>
          <draw:line draw:style-name="gr150" draw:text-style-name="P16" draw:layer="layout" svg:x1="9.121cm" svg:y1="7.678cm" svg:x2="8.611cm" svg:y2="8.354cm">
            <text:p/>
          </draw:line>
          <draw:line draw:style-name="gr151" draw:text-style-name="P16" draw:layer="layout" svg:x1="8.101cm" svg:y1="7.678cm" svg:x2="7.591cm" svg:y2="8.354cm">
            <text:p/>
          </draw:line>
          <draw:line draw:style-name="gr152" draw:text-style-name="P16" draw:layer="layout" svg:x1="10.142cm" svg:y1="7.678cm" svg:x2="9.632cm" svg:y2="8.354cm">
            <text:p/>
          </draw:line>
          <draw:line draw:style-name="gr153" draw:text-style-name="P16" draw:layer="layout" svg:x1="11.163cm" svg:y1="7.678cm" svg:x2="10.653cm" svg:y2="8.354cm">
            <text:p/>
          </draw:line>
          <draw:line draw:style-name="gr154" draw:text-style-name="P16" draw:layer="layout" svg:x1="12.184cm" svg:y1="7.678cm" svg:x2="11.674cm" svg:y2="8.354cm">
            <text:p/>
          </draw:line>
          <draw:line draw:style-name="gr155" draw:text-style-name="P16" draw:layer="layout" svg:x1="13.205cm" svg:y1="7.678cm" svg:x2="12.695cm" svg:y2="8.354cm">
            <text:p/>
          </draw:line>
          <draw:line draw:style-name="gr156" draw:text-style-name="P16" draw:layer="layout" svg:x1="14.226cm" svg:y1="7.678cm" svg:x2="13.716cm" svg:y2="8.354cm">
            <text:p/>
          </draw:line>
          <draw:line draw:style-name="gr157" draw:text-style-name="P16" draw:layer="layout" svg:x1="15.246cm" svg:y1="7.678cm" svg:x2="14.736cm" svg:y2="8.354cm">
            <text:p/>
          </draw:line>
          <draw:line draw:style-name="gr158" draw:text-style-name="P16" draw:layer="layout" svg:x1="16.267cm" svg:y1="7.678cm" svg:x2="15.757cm" svg:y2="8.354cm">
            <text:p/>
          </draw:line>
          <draw:line draw:style-name="gr159" draw:text-style-name="P16" draw:layer="layout" svg:x1="17.288cm" svg:y1="7.678cm" svg:x2="16.778cm" svg:y2="8.354cm">
            <text:p/>
          </draw:line>
          <draw:line draw:style-name="gr160" draw:text-style-name="P16" draw:layer="layout" svg:x1="18.309cm" svg:y1="7.678cm" svg:x2="17.799cm" svg:y2="8.354cm">
            <text:p/>
          </draw:line>
          <draw:line draw:style-name="gr161" draw:text-style-name="P16" draw:layer="layout" svg:x1="19.33cm" svg:y1="7.678cm" svg:x2="18.82cm" svg:y2="8.354cm">
            <text:p/>
          </draw:line>
        </draw:g>
        <draw:g>
          <draw:custom-shape draw:style-name="gr162" draw:text-style-name="P24" draw:layer="layout" svg:width="6.465cm" svg:height="2.367cm" svg:x="13.036cm" svg:y="15.964cm">
            <text:list text:style-name="L1">
              <text:list-header>
                <text:p text:style-name="P23"><text:span text:style-name="T12"><text:s text:c="7"/></text:span><text:span text:style-name="T12">100 kg</text:span></text:p>
              </text:list-header>
            </text:list>
            <draw:enhanced-geometry svg:viewBox="0 0 21600 21600" draw:type="rectangle" draw:enhanced-path="M 0 0 L 21600 0 21600 21600 0 21600 0 0 Z N"/>
          </draw:custom-shape>
          <draw:g>
            <draw:custom-shape draw:style-name="gr163" draw:text-style-name="P19" draw:layer="layout" svg:width="1.19cm" svg:height="1.184cm" svg:x="15.929cm" svg:y="13.766cm">
              <text:p/>
  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  </draw:custom-shape>
            <draw:line draw:style-name="gr164" draw:text-style-name="P16" draw:layer="layout" svg:x1="16.609cm" svg:y1="14.95cm" svg:x2="16.609cm" svg:y2="15.965cm">
              <text:p/>
            </draw:line>
          </draw:g>
          <draw:line draw:style-name="gr165" draw:text-style-name="P16" draw:layer="layout" svg:x1="18.48cm" svg:y1="8.355cm" svg:x2="17.119cm" svg:y2="14.104cm">
            <text:p/>
          </draw:line>
          <draw:line draw:style-name="gr166" draw:text-style-name="P16" draw:layer="layout" svg:x1="15.927cm" svg:y1="14.442cm" svg:x2="9.292cm" svg:y2="10.552cm">
            <text:p/>
          </draw:line>
        </draw:g>
        <draw:custom-shape draw:style-name="gr167" draw:text-style-name="P18" draw:layer="layout" svg:width="4.159cm" svg:height="1.277cm" svg:x="5.179cm" svg:y="10.045cm">
          <text:list text:style-name="L1">
            <text:list-header>
              <text:p text:style-name="P17"><text:span text:style-name="T12">F= 55 kg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68" draw:text-style-name="P18" draw:layer="layout" svg:width="4.722cm" svg:height="1.277cm" svg:x="18.157cm" svg:y="9.031cm">
          <text:list text:style-name="L1">
            <text:list-header>
              <text:p text:style-name="P17"><text:span text:style-name="T12">PF= 55 kg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69" draw:text-style-name="P18" draw:layer="layout" svg:width="4.392cm" svg:height="1.277cm" svg:x="17.502cm" svg:y="13.935cm">
          <text:list text:style-name="L1">
            <text:list-header>
              <text:p text:style-name="P17"><text:span text:style-name="T12">P= 110kg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0" draw:text-style-name="P18" draw:layer="layout" svg:width="7.19cm" svg:height="2.293cm" svg:x="10.671cm" svg:y="4.207cm">
          <text:list text:style-name="L1">
            <text:list-header>
              <text:p text:style-name="P17"><text:span text:style-name="T13">La poulie mobile </text:span></text:p>
              <text:p text:style-name="P17"><text:span text:style-name="T13">(divise la charge)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2" presentation:class="page"/>
          <draw:frame presentation:style-name="pr8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3" draw:style-name="dp3" draw:master-page-name="charte_5f_specialite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85cm" svg:height="1.383cm" svg:x="4.87cm" svg:y="1.907cm">
          <text:p text:style-name="P6"><text:span text:style-name="T8">L'équipement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7" draw:text-style-name="P4" draw:layer="layout" svg:width="23cm" svg:height="15cm" svg:x="4cm" svg:y="4cm">
          <draw:image xlink:href="Pictures/10000000000002A7000001BB8024DBD7AF0C0635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3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4" draw:style-name="dp3" draw:master-page-name="charte_5f_specialite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6.885cm" svg:height="1.383cm" svg:x="4.87cm" svg:y="1.907cm">
          <text:p text:style-name="P6"><text:span text:style-name="T8">L'équipement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7" draw:text-style-name="P4" draw:layer="layout" svg:width="23.976cm" svg:height="14.794cm" svg:x="3.024cm" svg:y="4.5cm">
          <draw:image xlink:href="Pictures/100000000000033A00000225063A11C890303DD4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4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5" draw:style-name="dp3" draw:master-page-name="charte_5f_specialite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10.898cm" svg:height="1.383cm" svg:x="4.87cm" svg:y="1.907cm">
          <text:p text:style-name="P6"><text:span text:style-name="T8">Les règles de sécurité</text:span></text:p>
          <draw:enhanced-geometry svg:viewBox="0 0 21600 21600" draw:type="rectangle" draw:enhanced-path="M 0 0 L 21600 0 21600 21600 0 21600 0 0 Z N"/>
        </draw:custom-shape>
        <draw:custom-shape draw:style-name="gr171" draw:text-style-name="P24" draw:layer="layout" svg:width="21.004cm" svg:height="10.077cm" svg:x="3.683cm" svg:y="6.5cm">
          <text:list text:style-name="L3">
            <text:list-header>
              <text:p text:style-name="P23"><text:span text:style-name="T19">- ne jamais se déplacer sous la charge</text:span></text:p>
            </text:list-header>
            <text:list-item>
              <text:p text:style-name="P23"><text:span text:style-name="T19"/></text:p>
              <text:p text:style-name="P23"><text:span text:style-name="T19">- caler au fur et à mesure</text:span></text:p>
            </text:list-item>
            <text:list-item>
              <text:p text:style-name="P23"><text:span text:style-name="T19"/></text:p>
              <text:p text:style-name="P23"><text:span text:style-name="T19">- ne pas stationner à proximité des câbles tendus</text:span></text:p>
            </text:list-item>
            <text:list-item>
              <text:p text:style-name="P23"><text:span text:style-name="T19"/></text:p>
              <text:p text:style-name="P23"><text:span text:style-name="T19">- ne pas accompagner avec les mains le brin d’un </text:span></text:p>
              <text:p text:style-name="P23"><text:span text:style-name="T19"><text:s/></text:span><text:span text:style-name="T19">mouflage</text:span></text:p>
              <text:p text:style-name="P23"><text:span text:style-name="T13"/></text:p>
            </text:list-item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5" presentation:class="page"/>
          <draw:frame presentation:style-name="pr10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6" draw:style-name="dp3" draw:master-page-name="charte_5f_specialite_5f__5f__5f__5f_">
        <office:forms form:automatic-focus="false" form:apply-design-mode="false"/>
        <draw:custom-shape draw:style-name="gr11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2" draw:text-style-name="P15" draw:layer="layout" svg:width="22.5cm" svg:height="1.27cm" svg:x="5cm" svg:y="0.23cm">
          <text:p text:style-name="P6"><text:span text:style-name="T11">Moyens de levage et de traction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10.898cm" svg:height="1.383cm" svg:x="4.87cm" svg:y="1.907cm">
          <text:p text:style-name="P6"><text:span text:style-name="T8">Les règles de sécurité</text:span></text:p>
          <draw:enhanced-geometry svg:viewBox="0 0 21600 21600" draw:type="rectangle" draw:enhanced-path="M 0 0 L 21600 0 21600 21600 0 21600 0 0 Z N"/>
        </draw:custom-shape>
        <draw:custom-shape draw:style-name="gr172" draw:text-style-name="P25" draw:layer="layout" svg:width="23.409cm" svg:height="10.161cm" svg:x="2.508cm" svg:y="6.5cm">
          <text:list text:style-name="L3">
            <text:list-header>
              <text:p text:style-name="P23"><text:span text:style-name="T19">- toujours effectuer un tour mort autour d’un point </text:span></text:p>
              <text:p text:style-name="P23"><text:span text:style-name="T19"><text:s/></text:span><text:span text:style-name="T19">fixe</text:span></text:p>
            </text:list-header>
            <text:list-item>
              <text:p text:style-name="P23"><text:span text:style-name="T19"/></text:p>
              <text:p text:style-name="P23"><text:span text:style-name="T19">- ne pas exposer des personnels inutiles à la manœuvre</text:span></text:p>
            </text:list-item>
            <text:list-item>
              <text:p text:style-name="P23"><text:span text:style-name="T19"/></text:p>
              <text:p text:style-name="P23"><text:span text:style-name="T19">- mise sous tension avant exécution de la manœuvre</text:span></text:p>
            </text:list-item>
            <text:list-item>
              <text:p text:style-name="P23"><text:span text:style-name="T19"/></text:p>
              <text:p text:style-name="P23"><text:span text:style-name="T19">- le chef doit pouvoir surveiller l’intégralité de la </text:span></text:p>
              <text:p text:style-name="P23"><text:span text:style-name="T19"><text:s/></text:span><text:span text:style-name="T19">manœuvre</text:span></text:p>
            </text:list-item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6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7" draw:style-name="dp1" draw:master-page-name="charte_5f_specialite">
        <office:forms form:automatic-focus="false" form:apply-design-mode="false"/>
        <draw:custom-shape draw:style-name="gr8" draw:text-style-name="P2" draw:layer="layout" svg:width="22.5cm" svg:height="1.27cm" svg:x="5cm" svg:y="0.23cm">
          <text:p/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5.886cm" svg:height="1.383cm" svg:x="4.87cm" svg:y="1.907cm">
          <text:p text:style-name="P6"><text:span text:style-name="T8">Application</text:span></text:p>
          <draw:enhanced-geometry svg:viewBox="0 0 21600 21600" draw:type="rectangle" draw:enhanced-path="M 0 0 L 21600 0 21600 21600 0 21600 0 0 Z N"/>
        </draw:custom-shape>
        <draw:frame presentation:style-name="pr13" draw:text-style-name="P13" draw:layer="layout" svg:width="21.59cm" svg:height="2.965cm" svg:x="3.41cm" svg:y="8.5cm" presentation:class="outline" presentation:user-transformed="true">
          <draw:text-box>
            <text:list text:style-name="L2">
              <text:list-item>
                <text:p text:style-name="P12"><text:span text:style-name="T5">Présentation et mise en œuvre des matériels? <text:s text:c="55"/></text:span><text:span text:style-name="T6"><text:s/></text:span></text:p>
              </text:list-item>
            </text:list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7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-10 30h20z"/>
    <draw:marker draw:name="Extrémités_20_de_20_ligne_20_56" draw:display-name="Extrémités de ligne 56" svg:viewBox="0 0 477 477" svg:d="m239 0 238 477h-477z"/>
    <draw:marker draw:name="Extrémités_20_de_20_ligne_20_58" draw:display-name="Extrémités de ligne 58" svg:viewBox="0 0 237 237" svg:d="m119 0 118 237h-237z"/>
    <draw:marker draw:name="Extrémités_20_de_20_ligne_20_60" draw:display-name="Extrémités de ligne 60" svg:viewBox="0 0 237 237" svg:d="m119 0 118 237h-237z"/>
    <draw:marker draw:name="Extrémités_20_de_20_ligne_20_61" draw:display-name="Extrémités de ligne 61" svg:viewBox="0 0 237 237" svg:d="m119 0 118 237h-237z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charte_5f_specialite-background" style:display-name="charte_specialite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-backgroundobjects" style:display-name="charte_specialit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-notes" style:display-name="charte_speciali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-outline1" style:display-name="charte_specialite-outline1" style:family="presentation">
      <style:graphic-properties draw:stroke="none" draw:fill="none">
        <text:list-style style:name="charte_5f_specialite-outline1" style:display-name="charte_special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outline2" style:display-name="charte_specialite-outline2" style:family="presentation" style:parent-style-name="charte_5f_specialite-outline1">
      <style:paragraph-properties fo:margin-top="0cm" fo:margin-bottom="0.4cm"/>
      <style:text-properties fo:font-size="28pt" style:font-size-asian="28pt" style:font-size-complex="28pt"/>
    </style:style>
    <style:style style:name="charte_5f_specialite-outline3" style:display-name="charte_specialite-outline3" style:family="presentation" style:parent-style-name="charte_5f_specialite-outline2">
      <style:paragraph-properties fo:margin-top="0cm" fo:margin-bottom="0.3cm"/>
      <style:text-properties fo:font-size="24pt" style:font-size-asian="24pt" style:font-size-complex="24pt"/>
    </style:style>
    <style:style style:name="charte_5f_specialite-outline4" style:display-name="charte_specialite-outline4" style:family="presentation" style:parent-style-name="charte_5f_specialite-outline3">
      <style:paragraph-properties fo:margin-top="0cm" fo:margin-bottom="0.2cm"/>
      <style:text-properties fo:font-size="20pt" style:font-size-asian="20pt" style:font-size-complex="20pt"/>
    </style:style>
    <style:style style:name="charte_5f_specialite-outline5" style:display-name="charte_specialite-outline5" style:family="presentation" style:parent-style-name="charte_5f_specialite-outline4">
      <style:paragraph-properties fo:margin-top="0cm" fo:margin-bottom="0.1cm"/>
      <style:text-properties fo:font-size="20pt" style:font-size-asian="20pt" style:font-size-complex="20pt"/>
    </style:style>
    <style:style style:name="charte_5f_specialite-outline6" style:display-name="charte_specialite-outline6" style:family="presentation" style:parent-style-name="charte_5f_specialite-outline5">
      <style:paragraph-properties fo:margin-top="0cm" fo:margin-bottom="0.1cm"/>
      <style:text-properties fo:font-size="20pt" style:font-size-asian="20pt" style:font-size-complex="20pt"/>
    </style:style>
    <style:style style:name="charte_5f_specialite-outline7" style:display-name="charte_specialite-outline7" style:family="presentation" style:parent-style-name="charte_5f_specialite-outline6">
      <style:paragraph-properties fo:margin-top="0cm" fo:margin-bottom="0.1cm"/>
      <style:text-properties fo:font-size="20pt" style:font-size-asian="20pt" style:font-size-complex="20pt"/>
    </style:style>
    <style:style style:name="charte_5f_specialite-outline8" style:display-name="charte_specialite-outline8" style:family="presentation" style:parent-style-name="charte_5f_specialite-outline7">
      <style:paragraph-properties fo:margin-top="0cm" fo:margin-bottom="0.1cm"/>
      <style:text-properties fo:font-size="20pt" style:font-size-asian="20pt" style:font-size-complex="20pt"/>
    </style:style>
    <style:style style:name="charte_5f_specialite-outline9" style:display-name="charte_specialite-outline9" style:family="presentation" style:parent-style-name="charte_5f_specialite-outline8">
      <style:paragraph-properties fo:margin-top="0cm" fo:margin-bottom="0.1cm"/>
      <style:text-properties fo:font-size="20pt" style:font-size-asian="20pt" style:font-size-complex="20pt"/>
    </style:style>
    <style:style style:name="charte_5f_specialite-subtitle" style:display-name="charte_specialite-subtitle" style:family="presentation">
      <style:graphic-properties draw:stroke="none" draw:fill="none" draw:textarea-vertical-align="middle">
        <text:list-style style:name="charte_5f_specialite-subtitle" style:display-name="charte_speciali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title" style:display-name="charte_specialite-title" style:family="presentation">
      <style:graphic-properties draw:stroke="none" draw:fill="none" draw:textarea-vertical-align="middle">
        <text:list-style style:name="charte_5f_specialite-title" style:display-name="charte_speciali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-background" style:display-name="charte_specialite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-backgroundobjects" style:display-name="charte_specialite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-notes" style:display-name="charte_specialite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-outline1" style:display-name="charte_specialite_-outline1" style:family="presentation">
      <style:graphic-properties draw:stroke="none" draw:fill="none">
        <text:list-style style:name="charte_5f_specialite_5f_-outline1" style:display-name="charte_specialit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outline2" style:display-name="charte_specialite_-outline2" style:family="presentation" style:parent-style-name="charte_5f_specialite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-outline3" style:display-name="charte_specialite_-outline3" style:family="presentation" style:parent-style-name="charte_5f_specialite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-outline4" style:display-name="charte_specialite_-outline4" style:family="presentation" style:parent-style-name="charte_5f_specialite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-outline5" style:display-name="charte_specialite_-outline5" style:family="presentation" style:parent-style-name="charte_5f_specialite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6" style:display-name="charte_specialite_-outline6" style:family="presentation" style:parent-style-name="charte_5f_specialite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7" style:display-name="charte_specialite_-outline7" style:family="presentation" style:parent-style-name="charte_5f_specialite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8" style:display-name="charte_specialite_-outline8" style:family="presentation" style:parent-style-name="charte_5f_specialite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9" style:display-name="charte_specialite_-outline9" style:family="presentation" style:parent-style-name="charte_5f_specialite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subtitle" style:display-name="charte_specialite_-subtitle" style:family="presentation">
      <style:graphic-properties draw:stroke="none" draw:fill="none" draw:textarea-vertical-align="middle">
        <text:list-style style:name="charte_5f_specialite_5f_-subtitle" style:display-name="charte_specialite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title" style:display-name="charte_specialite_-title" style:family="presentation">
      <style:graphic-properties draw:stroke="none" draw:fill="none" draw:textarea-vertical-align="middle">
        <text:list-style style:name="charte_5f_specialite_5f_-title" style:display-name="charte_specialite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-background" style:display-name="charte_specialite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-backgroundobjects" style:display-name="charte_specialite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-notes" style:display-name="charte_specialite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-outline1" style:display-name="charte_specialite__-outline1" style:family="presentation">
      <style:graphic-properties draw:stroke="none" draw:fill="none">
        <text:list-style style:name="charte_5f_specialite_5f__5f_-outline1" style:display-name="charte_specialite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outline2" style:display-name="charte_specialite__-outline2" style:family="presentation" style:parent-style-name="charte_5f_specialite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-outline3" style:display-name="charte_specialite__-outline3" style:family="presentation" style:parent-style-name="charte_5f_specialite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-outline4" style:display-name="charte_specialite__-outline4" style:family="presentation" style:parent-style-name="charte_5f_specialite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-outline5" style:display-name="charte_specialite__-outline5" style:family="presentation" style:parent-style-name="charte_5f_specialite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6" style:display-name="charte_specialite__-outline6" style:family="presentation" style:parent-style-name="charte_5f_specialite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7" style:display-name="charte_specialite__-outline7" style:family="presentation" style:parent-style-name="charte_5f_specialite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8" style:display-name="charte_specialite__-outline8" style:family="presentation" style:parent-style-name="charte_5f_specialite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9" style:display-name="charte_specialite__-outline9" style:family="presentation" style:parent-style-name="charte_5f_specialite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subtitle" style:display-name="charte_specialite__-subtitle" style:family="presentation">
      <style:graphic-properties draw:stroke="none" draw:fill="none" draw:textarea-vertical-align="middle">
        <text:list-style style:name="charte_5f_specialite_5f__5f_-subtitle" style:display-name="charte_specialite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title" style:display-name="charte_specialite__-title" style:family="presentation">
      <style:graphic-properties draw:stroke="none" draw:fill="none" draw:textarea-vertical-align="middle">
        <text:list-style style:name="charte_5f_specialite_5f__5f_-title" style:display-name="charte_specialite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-background" style:display-name="charte_specialite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-backgroundobjects" style:display-name="charte_specialite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-notes" style:display-name="charte_specialite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-outline1" style:display-name="charte_specialite___-outline1" style:family="presentation">
      <style:graphic-properties draw:stroke="none" draw:fill="none">
        <text:list-style style:name="charte_5f_specialite_5f__5f__5f_-outline1" style:display-name="charte_specialite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outline2" style:display-name="charte_specialite___-outline2" style:family="presentation" style:parent-style-name="charte_5f_specialite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-outline3" style:display-name="charte_specialite___-outline3" style:family="presentation" style:parent-style-name="charte_5f_specialite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-outline4" style:display-name="charte_specialite___-outline4" style:family="presentation" style:parent-style-name="charte_5f_specialite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-outline5" style:display-name="charte_specialite___-outline5" style:family="presentation" style:parent-style-name="charte_5f_specialite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6" style:display-name="charte_specialite___-outline6" style:family="presentation" style:parent-style-name="charte_5f_specialite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7" style:display-name="charte_specialite___-outline7" style:family="presentation" style:parent-style-name="charte_5f_specialite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8" style:display-name="charte_specialite___-outline8" style:family="presentation" style:parent-style-name="charte_5f_specialite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9" style:display-name="charte_specialite___-outline9" style:family="presentation" style:parent-style-name="charte_5f_specialite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subtitle" style:display-name="charte_specialite___-subtitle" style:family="presentation">
      <style:graphic-properties draw:stroke="none" draw:fill="none" draw:textarea-vertical-align="middle">
        <text:list-style style:name="charte_5f_specialite_5f__5f__5f_-subtitle" style:display-name="charte_specialite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title" style:display-name="charte_specialite___-title" style:family="presentation">
      <style:graphic-properties draw:stroke="none" draw:fill="none" draw:textarea-vertical-align="middle">
        <text:list-style style:name="charte_5f_specialite_5f__5f__5f_-title" style:display-name="charte_specialite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-background" style:display-name="charte_specialite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-backgroundobjects" style:display-name="charte_specialite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-notes" style:display-name="charte_specialite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-outline1" style:display-name="charte_specialite____-outline1" style:family="presentation">
      <style:graphic-properties draw:stroke="none" draw:fill="none">
        <text:list-style style:name="charte_5f_specialite_5f__5f__5f__5f_-outline1" style:display-name="charte_specialite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outline2" style:display-name="charte_specialite____-outline2" style:family="presentation" style:parent-style-name="charte_5f_specialite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-outline3" style:display-name="charte_specialite____-outline3" style:family="presentation" style:parent-style-name="charte_5f_specialite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-outline4" style:display-name="charte_specialite____-outline4" style:family="presentation" style:parent-style-name="charte_5f_specialite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-outline5" style:display-name="charte_specialite____-outline5" style:family="presentation" style:parent-style-name="charte_5f_specialite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6" style:display-name="charte_specialite____-outline6" style:family="presentation" style:parent-style-name="charte_5f_specialite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7" style:display-name="charte_specialite____-outline7" style:family="presentation" style:parent-style-name="charte_5f_specialite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8" style:display-name="charte_specialite____-outline8" style:family="presentation" style:parent-style-name="charte_5f_specialite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9" style:display-name="charte_specialite____-outline9" style:family="presentation" style:parent-style-name="charte_5f_specialite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subtitle" style:display-name="charte_specialite____-subtitle" style:family="presentation">
      <style:graphic-properties draw:stroke="none" draw:fill="none" draw:textarea-vertical-align="middle">
        <text:list-style style:name="charte_5f_specialite_5f__5f__5f__5f_-subtitle" style:display-name="charte_specialite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title" style:display-name="charte_specialite____-title" style:family="presentation">
      <style:graphic-properties draw:stroke="none" draw:fill="none" draw:textarea-vertical-align="middle">
        <text:list-style style:name="charte_5f_specialite_5f__5f__5f__5f_-title" style:display-name="charte_specialite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-background" style:display-name="charte_specialite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-backgroundobjects" style:display-name="charte_specialite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-notes" style:display-name="charte_specialite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-outline1" style:display-name="charte_specialite_____-outline1" style:family="presentation">
      <style:graphic-properties draw:stroke="none" draw:fill="none">
        <text:list-style style:name="charte_5f_specialite_5f__5f__5f__5f__5f_-outline1" style:display-name="charte_specialite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outline2" style:display-name="charte_specialite_____-outline2" style:family="presentation" style:parent-style-name="charte_5f_specialite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-outline3" style:display-name="charte_specialite_____-outline3" style:family="presentation" style:parent-style-name="charte_5f_specialite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-outline4" style:display-name="charte_specialite_____-outline4" style:family="presentation" style:parent-style-name="charte_5f_specialite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-outline5" style:display-name="charte_specialite_____-outline5" style:family="presentation" style:parent-style-name="charte_5f_specialite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6" style:display-name="charte_specialite_____-outline6" style:family="presentation" style:parent-style-name="charte_5f_specialite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7" style:display-name="charte_specialite_____-outline7" style:family="presentation" style:parent-style-name="charte_5f_specialite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8" style:display-name="charte_specialite_____-outline8" style:family="presentation" style:parent-style-name="charte_5f_specialite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9" style:display-name="charte_specialite_____-outline9" style:family="presentation" style:parent-style-name="charte_5f_specialite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subtitle" style:display-name="charte_specialite_____-subtitle" style:family="presentation">
      <style:graphic-properties draw:stroke="none" draw:fill="none" draw:textarea-vertical-align="middle">
        <text:list-style style:name="charte_5f_specialite_5f__5f__5f__5f__5f_-subtitle" style:display-name="charte_specialite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title" style:display-name="charte_specialite_____-title" style:family="presentation">
      <style:graphic-properties draw:stroke="none" draw:fill="none" draw:textarea-vertical-align="middle">
        <text:list-style style:name="charte_5f_specialite_5f__5f__5f__5f__5f_-title" style:display-name="charte_specialite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-background" style:display-name="charte_specialite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-backgroundobjects" style:display-name="charte_specialite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-notes" style:display-name="charte_specialite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-outline1" style:display-name="charte_specialite______-outline1" style:family="presentation">
      <style:graphic-properties draw:stroke="none" draw:fill="none">
        <text:list-style style:name="charte_5f_specialite_5f__5f__5f__5f__5f__5f_-outline1" style:display-name="charte_specialite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outline2" style:display-name="charte_specialite______-outline2" style:family="presentation" style:parent-style-name="charte_5f_specialite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-outline3" style:display-name="charte_specialite______-outline3" style:family="presentation" style:parent-style-name="charte_5f_specialite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-outline4" style:display-name="charte_specialite______-outline4" style:family="presentation" style:parent-style-name="charte_5f_specialite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-outline5" style:display-name="charte_specialite______-outline5" style:family="presentation" style:parent-style-name="charte_5f_specialite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6" style:display-name="charte_specialite______-outline6" style:family="presentation" style:parent-style-name="charte_5f_specialite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7" style:display-name="charte_specialite______-outline7" style:family="presentation" style:parent-style-name="charte_5f_specialite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8" style:display-name="charte_specialite______-outline8" style:family="presentation" style:parent-style-name="charte_5f_specialite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9" style:display-name="charte_specialite______-outline9" style:family="presentation" style:parent-style-name="charte_5f_specialite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subtitle" style:display-name="charte_specialite______-subtitle" style:family="presentation">
      <style:graphic-properties draw:stroke="none" draw:fill="none" draw:textarea-vertical-align="middle">
        <text:list-style style:name="charte_5f_specialite_5f__5f__5f__5f__5f__5f_-subtitle" style:display-name="charte_specialite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title" style:display-name="charte_specialite______-title" style:family="presentation">
      <style:graphic-properties draw:stroke="none" draw:fill="none" draw:textarea-vertical-align="middle">
        <text:list-style style:name="charte_5f_specialite_5f__5f__5f__5f__5f__5f_-title" style:display-name="charte_specialite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-background" style:display-name="charte_specialite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-backgroundobjects" style:display-name="charte_specialite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-notes" style:display-name="charte_specialite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-outline1" style:display-name="charte_specialite_______-outline1" style:family="presentation">
      <style:graphic-properties draw:stroke="none" draw:fill="none">
        <text:list-style style:name="charte_5f_specialite_5f__5f__5f__5f__5f__5f__5f_-outline1" style:display-name="charte_specialite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outline2" style:display-name="charte_specialite_______-outline2" style:family="presentation" style:parent-style-name="charte_5f_specialite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-outline3" style:display-name="charte_specialite_______-outline3" style:family="presentation" style:parent-style-name="charte_5f_specialite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-outline4" style:display-name="charte_specialite_______-outline4" style:family="presentation" style:parent-style-name="charte_5f_specialite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-outline5" style:display-name="charte_specialite_______-outline5" style:family="presentation" style:parent-style-name="charte_5f_specialite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6" style:display-name="charte_specialite_______-outline6" style:family="presentation" style:parent-style-name="charte_5f_specialite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7" style:display-name="charte_specialite_______-outline7" style:family="presentation" style:parent-style-name="charte_5f_specialite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8" style:display-name="charte_specialite_______-outline8" style:family="presentation" style:parent-style-name="charte_5f_specialite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9" style:display-name="charte_specialite_______-outline9" style:family="presentation" style:parent-style-name="charte_5f_specialite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subtitle" style:display-name="charte_specialite_______-subtitle" style:family="presentation">
      <style:graphic-properties draw:stroke="none" draw:fill="none" draw:textarea-vertical-align="middle">
        <text:list-style style:name="charte_5f_specialite_5f__5f__5f__5f__5f__5f__5f_-subtitle" style:display-name="charte_specialite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title" style:display-name="charte_specialite_______-title" style:family="presentation">
      <style:graphic-properties draw:stroke="none" draw:fill="none" draw:textarea-vertical-align="middle">
        <text:list-style style:name="charte_5f_specialite_5f__5f__5f__5f__5f__5f__5f_-title" style:display-name="charte_specialite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-background" style:display-name="charte_specialite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-backgroundobjects" style:display-name="charte_specialite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-notes" style:display-name="charte_specialite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-outline1" style:display-name="charte_specialite________-outline1" style:family="presentation">
      <style:graphic-properties draw:stroke="none" draw:fill="none">
        <text:list-style style:name="charte_5f_specialite_5f__5f__5f__5f__5f__5f__5f__5f_-outline1" style:display-name="charte_specialite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outline2" style:display-name="charte_specialite________-outline2" style:family="presentation" style:parent-style-name="charte_5f_specialite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-outline3" style:display-name="charte_specialite________-outline3" style:family="presentation" style:parent-style-name="charte_5f_specialite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-outline4" style:display-name="charte_specialite________-outline4" style:family="presentation" style:parent-style-name="charte_5f_specialite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-outline5" style:display-name="charte_specialite________-outline5" style:family="presentation" style:parent-style-name="charte_5f_specialite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6" style:display-name="charte_specialite________-outline6" style:family="presentation" style:parent-style-name="charte_5f_specialite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7" style:display-name="charte_specialite________-outline7" style:family="presentation" style:parent-style-name="charte_5f_specialite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8" style:display-name="charte_specialite________-outline8" style:family="presentation" style:parent-style-name="charte_5f_specialite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9" style:display-name="charte_specialite________-outline9" style:family="presentation" style:parent-style-name="charte_5f_specialite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subtitle" style:display-name="charte_specialite________-subtitle" style:family="presentation">
      <style:graphic-properties draw:stroke="none" draw:fill="none" draw:textarea-vertical-align="middle">
        <text:list-style style:name="charte_5f_specialite_5f__5f__5f__5f__5f__5f__5f__5f_-subtitle" style:display-name="charte_specialite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title" style:display-name="charte_specialite________-title" style:family="presentation">
      <style:graphic-properties draw:stroke="none" draw:fill="none" draw:textarea-vertical-align="middle">
        <text:list-style style:name="charte_5f_specialite_5f__5f__5f__5f__5f__5f__5f__5f_-title" style:display-name="charte_specialite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-background" style:display-name="charte_specialite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-backgroundobjects" style:display-name="charte_specialite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-notes" style:display-name="charte_specialite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-outline1" style:display-name="charte_specialite_________-outline1" style:family="presentation">
      <style:graphic-properties draw:stroke="none" draw:fill="none">
        <text:list-style style:name="charte_5f_specialite_5f__5f__5f__5f__5f__5f__5f__5f__5f_-outline1" style:display-name="charte_specialite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outline2" style:display-name="charte_specialite_________-outline2" style:family="presentation" style:parent-style-name="charte_5f_specialite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-outline3" style:display-name="charte_specialite_________-outline3" style:family="presentation" style:parent-style-name="charte_5f_specialite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-outline4" style:display-name="charte_specialite_________-outline4" style:family="presentation" style:parent-style-name="charte_5f_specialite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-outline5" style:display-name="charte_specialite_________-outline5" style:family="presentation" style:parent-style-name="charte_5f_specialite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6" style:display-name="charte_specialite_________-outline6" style:family="presentation" style:parent-style-name="charte_5f_specialite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7" style:display-name="charte_specialite_________-outline7" style:family="presentation" style:parent-style-name="charte_5f_specialite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8" style:display-name="charte_specialite_________-outline8" style:family="presentation" style:parent-style-name="charte_5f_specialite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9" style:display-name="charte_specialite_________-outline9" style:family="presentation" style:parent-style-name="charte_5f_specialite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subtitle" style:display-name="charte_specialite_________-subtitle" style:family="presentation">
      <style:graphic-properties draw:stroke="none" draw:fill="none" draw:textarea-vertical-align="middle">
        <text:list-style style:name="charte_5f_specialite_5f__5f__5f__5f__5f__5f__5f__5f__5f_-subtitle" style:display-name="charte_specialite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title" style:display-name="charte_specialite_________-title" style:family="presentation">
      <style:graphic-properties draw:stroke="none" draw:fill="none" draw:textarea-vertical-align="middle">
        <text:list-style style:name="charte_5f_specialite_5f__5f__5f__5f__5f__5f__5f__5f__5f_-title" style:display-name="charte_specialite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-background" style:display-name="charte_specialite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-backgroundobjects" style:display-name="charte_specialite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-notes" style:display-name="charte_specialite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-outline1" style:display-name="charte_specialite__________-outline1" style:family="presentation">
      <style:graphic-properties draw:stroke="none" draw:fill="none">
        <text:list-style style:name="charte_5f_specialite_5f__5f__5f__5f__5f__5f__5f__5f__5f__5f_-outline1" style:display-name="charte_specialite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outline2" style:display-name="charte_specialite__________-outline2" style:family="presentation" style:parent-style-name="charte_5f_specialite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-outline3" style:display-name="charte_specialite__________-outline3" style:family="presentation" style:parent-style-name="charte_5f_specialite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-outline4" style:display-name="charte_specialite__________-outline4" style:family="presentation" style:parent-style-name="charte_5f_specialite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-outline5" style:display-name="charte_specialite__________-outline5" style:family="presentation" style:parent-style-name="charte_5f_specialite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6" style:display-name="charte_specialite__________-outline6" style:family="presentation" style:parent-style-name="charte_5f_specialite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7" style:display-name="charte_specialite__________-outline7" style:family="presentation" style:parent-style-name="charte_5f_specialite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8" style:display-name="charte_specialite__________-outline8" style:family="presentation" style:parent-style-name="charte_5f_specialite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9" style:display-name="charte_specialite__________-outline9" style:family="presentation" style:parent-style-name="charte_5f_specialite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subtitle" style:display-name="charte_specialite__________-subtitle" style:family="presentation">
      <style:graphic-properties draw:stroke="none" draw:fill="none" draw:textarea-vertical-align="middle">
        <text:list-style style:name="charte_5f_specialite_5f__5f__5f__5f__5f__5f__5f__5f__5f__5f_-subtitle" style:display-name="charte_specialite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title" style:display-name="charte_specialite__________-title" style:family="presentation">
      <style:graphic-properties draw:stroke="none" draw:fill="none" draw:textarea-vertical-align="middle">
        <text:list-style style:name="charte_5f_specialite_5f__5f__5f__5f__5f__5f__5f__5f__5f__5f_-title" style:display-name="charte_specialite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-background" style:display-name="charte_specialite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-backgroundobjects" style:display-name="charte_specialite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-notes" style:display-name="charte_specialite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-outline1" style:display-name="charte_specialite___________-outline1" style:family="presentation">
      <style:graphic-properties draw:stroke="none" draw:fill="none">
        <text:list-style style:name="charte_5f_specialite_5f__5f__5f__5f__5f__5f__5f__5f__5f__5f__5f_-outline1" style:display-name="charte_specialite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outline2" style:display-name="charte_specialite___________-outline2" style:family="presentation" style:parent-style-name="charte_5f_specialite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-outline3" style:display-name="charte_specialite___________-outline3" style:family="presentation" style:parent-style-name="charte_5f_specialite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-outline4" style:display-name="charte_specialite___________-outline4" style:family="presentation" style:parent-style-name="charte_5f_specialite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-outline5" style:display-name="charte_specialite___________-outline5" style:family="presentation" style:parent-style-name="charte_5f_specialite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6" style:display-name="charte_specialite___________-outline6" style:family="presentation" style:parent-style-name="charte_5f_specialite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7" style:display-name="charte_specialite___________-outline7" style:family="presentation" style:parent-style-name="charte_5f_specialite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8" style:display-name="charte_specialite___________-outline8" style:family="presentation" style:parent-style-name="charte_5f_specialite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9" style:display-name="charte_specialite___________-outline9" style:family="presentation" style:parent-style-name="charte_5f_specialite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subtitle" style:display-name="charte_specialite___________-subtitle" style:family="presentation">
      <style:graphic-properties draw:stroke="none" draw:fill="none" draw:textarea-vertical-align="middle">
        <text:list-style style:name="charte_5f_specialite_5f__5f__5f__5f__5f__5f__5f__5f__5f__5f__5f_-subtitle" style:display-name="charte_specialite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title" style:display-name="charte_specialite___________-title" style:family="presentation">
      <style:graphic-properties draw:stroke="none" draw:fill="none" draw:textarea-vertical-align="middle">
        <text:list-style style:name="charte_5f_specialite_5f__5f__5f__5f__5f__5f__5f__5f__5f__5f__5f_-title" style:display-name="charte_specialite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landscape"/>
    </style:page-layout>
    <style:style style:name="Mdp1" style:family="drawing-page">
      <style:drawing-page-properties draw:background-size="border" draw:fill="solid" draw:fill-color="#c1ceff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4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5" style:family="graphic" style:parent-style-name="standard">
      <style:graphic-properties draw:stroke="solid" svg:stroke-color="#6b6b65" draw:fill="solid" draw:fill-color="#c1ce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Mgr6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7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8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9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pr1" style:family="presentation" style:parent-style-name="charte_5f_specialite-backgroundobjects">
      <style:graphic-properties draw:stroke="none" draw:fill="none" draw:fill-color="#ffffff" draw:auto-grow-height="false" fo:min-height="1.449cm"/>
    </style:style>
    <style:style style:name="Mpr2" style:family="presentation" style:parent-style-name="charte_5f_specialite-backgroundobjects">
      <style:graphic-properties draw:stroke="none" draw:fill="none" draw:fill-color="#ffffff" draw:auto-grow-height="false" fo:min-height="1.485cm"/>
    </style:style>
    <style:style style:name="Mpr3" style:family="presentation" style:parent-style-name="charte_5f_speciali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charte_5f_specialite_5f_-backgroundobjects">
      <style:graphic-properties draw:stroke="none" draw:fill="none" draw:fill-color="#ffffff" draw:auto-grow-height="false" fo:min-height="1.449cm"/>
    </style:style>
    <style:style style:name="Mpr5" style:family="presentation" style:parent-style-name="charte_5f_specialite_5f_-backgroundobjects">
      <style:graphic-properties draw:stroke="none" draw:fill="none" draw:fill-color="#ffffff" draw:auto-grow-height="false" fo:min-height="1.485cm"/>
    </style:style>
    <style:style style:name="Mpr6" style:family="presentation" style:parent-style-name="charte_5f_specialite_5f_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charte_5f_specialite_5f__5f_-backgroundobjects">
      <style:graphic-properties draw:stroke="none" draw:fill="none" draw:fill-color="#ffffff" draw:auto-grow-height="false" fo:min-height="1.449cm"/>
    </style:style>
    <style:style style:name="Mpr8" style:family="presentation" style:parent-style-name="charte_5f_specialite_5f__5f_-backgroundobjects">
      <style:graphic-properties draw:stroke="none" draw:fill="none" draw:fill-color="#ffffff" draw:auto-grow-height="false" fo:min-height="1.485cm"/>
    </style:style>
    <style:style style:name="Mpr9" style:family="presentation" style:parent-style-name="charte_5f_specialite_5f__5f_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charte_5f_specialite_5f__5f__5f_-backgroundobjects">
      <style:graphic-properties draw:stroke="none" draw:fill="none" draw:fill-color="#ffffff" draw:auto-grow-height="false" fo:min-height="1.449cm"/>
    </style:style>
    <style:style style:name="Mpr11" style:family="presentation" style:parent-style-name="charte_5f_specialite_5f__5f__5f_-backgroundobjects">
      <style:graphic-properties draw:stroke="none" draw:fill="none" draw:fill-color="#ffffff" draw:auto-grow-height="false" fo:min-height="1.485cm"/>
    </style:style>
    <style:style style:name="Mpr12" style:family="presentation" style:parent-style-name="charte_5f_specialite_5f__5f__5f_-backgroundobjects">
      <style:graphic-properties draw:stroke="none" draw:fill="none" draw:fill-color="#ffffff" draw:textarea-vertical-align="bottom" draw:auto-grow-height="false" fo:min-height="1.485cm"/>
    </style:style>
    <style:style style:name="Mpr13" style:family="presentation" style:parent-style-name="charte_5f_specialite_5f__5f__5f__5f_-backgroundobjects">
      <style:graphic-properties draw:stroke="none" draw:fill="none" draw:fill-color="#ffffff" draw:auto-grow-height="false" fo:min-height="1.449cm"/>
    </style:style>
    <style:style style:name="Mpr14" style:family="presentation" style:parent-style-name="charte_5f_specialite_5f__5f__5f__5f_-backgroundobjects">
      <style:graphic-properties draw:stroke="none" draw:fill="none" draw:fill-color="#ffffff" draw:auto-grow-height="false" fo:min-height="1.485cm"/>
    </style:style>
    <style:style style:name="Mpr15" style:family="presentation" style:parent-style-name="charte_5f_specialite_5f__5f__5f__5f_-backgroundobjects">
      <style:graphic-properties draw:stroke="none" draw:fill="none" draw:fill-color="#ffffff" draw:textarea-vertical-align="bottom" draw:auto-grow-height="false" fo:min-height="1.485cm"/>
    </style:style>
    <style:style style:name="Mpr16" style:family="presentation" style:parent-style-name="charte_5f_specialite_5f__5f__5f__5f__5f_-backgroundobjects">
      <style:graphic-properties draw:stroke="none" draw:fill="none" draw:fill-color="#ffffff" draw:auto-grow-height="false" fo:min-height="1.449cm"/>
    </style:style>
    <style:style style:name="Mpr17" style:family="presentation" style:parent-style-name="charte_5f_specialite_5f__5f__5f__5f__5f_-backgroundobjects">
      <style:graphic-properties draw:stroke="none" draw:fill="none" draw:fill-color="#ffffff" draw:auto-grow-height="false" fo:min-height="1.485cm"/>
    </style:style>
    <style:style style:name="Mpr18" style:family="presentation" style:parent-style-name="charte_5f_specialite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19" style:family="presentation" style:parent-style-name="charte_5f_specialite_5f__5f__5f__5f__5f__5f_-backgroundobjects">
      <style:graphic-properties draw:stroke="none" draw:fill="none" draw:fill-color="#ffffff" draw:auto-grow-height="false" fo:min-height="1.449cm"/>
    </style:style>
    <style:style style:name="Mpr20" style:family="presentation" style:parent-style-name="charte_5f_specialite_5f__5f__5f__5f__5f__5f_-backgroundobjects">
      <style:graphic-properties draw:stroke="none" draw:fill="none" draw:fill-color="#ffffff" draw:auto-grow-height="false" fo:min-height="1.485cm"/>
    </style:style>
    <style:style style:name="Mpr21" style:family="presentation" style:parent-style-name="charte_5f_specialite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2" style:family="presentation" style:parent-style-name="charte_5f_specialite_5f__5f__5f__5f__5f__5f__5f_-backgroundobjects">
      <style:graphic-properties draw:stroke="none" draw:fill="none" draw:fill-color="#ffffff" draw:auto-grow-height="false" fo:min-height="1.449cm"/>
    </style:style>
    <style:style style:name="Mpr23" style:family="presentation" style:parent-style-name="charte_5f_specialite_5f__5f__5f__5f__5f__5f__5f_-backgroundobjects">
      <style:graphic-properties draw:stroke="none" draw:fill="none" draw:fill-color="#ffffff" draw:auto-grow-height="false" fo:min-height="1.485cm"/>
    </style:style>
    <style:style style:name="Mpr24" style:family="presentation" style:parent-style-name="charte_5f_specialite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5" style:family="presentation" style:parent-style-name="charte_5f_specialite_5f__5f__5f__5f__5f__5f__5f__5f_-backgroundobjects">
      <style:graphic-properties draw:stroke="none" draw:fill="none" draw:fill-color="#ffffff" draw:auto-grow-height="false" fo:min-height="1.449cm"/>
    </style:style>
    <style:style style:name="Mpr26" style:family="presentation" style:parent-style-name="charte_5f_specialite_5f__5f__5f__5f__5f__5f__5f__5f_-backgroundobjects">
      <style:graphic-properties draw:stroke="none" draw:fill="none" draw:fill-color="#ffffff" draw:auto-grow-height="false" fo:min-height="1.485cm"/>
    </style:style>
    <style:style style:name="Mpr27" style:family="presentation" style:parent-style-name="charte_5f_specialite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8" style:family="presentation" style:parent-style-name="charte_5f_specialite_5f__5f__5f__5f__5f__5f__5f__5f__5f_-backgroundobjects">
      <style:graphic-properties draw:stroke="none" draw:fill="none" draw:fill-color="#ffffff" draw:auto-grow-height="false" fo:min-height="1.449cm"/>
    </style:style>
    <style:style style:name="Mpr29" style:family="presentation" style:parent-style-name="charte_5f_specialite_5f__5f__5f__5f__5f__5f__5f__5f__5f_-backgroundobjects">
      <style:graphic-properties draw:stroke="none" draw:fill="none" draw:fill-color="#ffffff" draw:auto-grow-height="false" fo:min-height="1.485cm"/>
    </style:style>
    <style:style style:name="Mpr30" style:family="presentation" style:parent-style-name="charte_5f_specialite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1" style:family="presentation" style:parent-style-name="charte_5f_specialite_5f__5f__5f__5f__5f__5f__5f__5f__5f__5f_-backgroundobjects">
      <style:graphic-properties draw:stroke="none" draw:fill="none" draw:fill-color="#ffffff" draw:auto-grow-height="false" fo:min-height="1.449cm"/>
    </style:style>
    <style:style style:name="Mpr32" style:family="presentation" style:parent-style-name="charte_5f_specialite_5f__5f__5f__5f__5f__5f__5f__5f__5f__5f_-backgroundobjects">
      <style:graphic-properties draw:stroke="none" draw:fill="none" draw:fill-color="#ffffff" draw:auto-grow-height="false" fo:min-height="1.485cm"/>
    </style:style>
    <style:style style:name="Mpr33" style:family="presentation" style:parent-style-name="charte_5f_specialite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4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49cm"/>
    </style:style>
    <style:style style:name="Mpr35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85cm"/>
    </style:style>
    <style:style style:name="Mpr36" style:family="presentation" style:parent-style-name="charte_5f_specialite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style:writing-mode="lr-tb"/>
    </style:style>
    <style:style style:name="MP5" style:family="paragraph">
      <style:paragraph-properties fo:margin-left="0cm" fo:margin-right="0cm" fo:margin-top="0.308cm" fo:margin-bottom="0cm" fo:line-height="100%" fo:text-align="center" fo:text-indent="0cm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ff" fo:font-family="Arial" style:font-family-generic="swiss" style:font-pitch="variable" fo:font-size="14pt" fo:text-shadow="1pt 1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 draw:page-number="1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charte_5f_specialite" style:display-name="charte_specialite" style:page-layout-name="PM1" draw:style-name="Mdp1">
      <draw:frame presentation:style-name="charte_5f_specialite-title" draw:layer="backgroundobjects" svg:width="25.199cm" svg:height="3.506cm" svg:x="1.4cm" svg:y="0.837cm" presentation:class="title" presentation:placeholder="true">
        <draw:text-box/>
      </draw:frame>
      <draw:frame presentation:style-name="charte_5f_specialite-outline1" draw:layer="backgroundobjects" svg:width="25.19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3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4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6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-title" draw:layer="backgroundobjects" svg:width="14.848cm" svg:height="11.136cm" svg:x="3.075cm" svg:y="2.257cm" presentation:class="page"/>
        <draw:frame presentation:style-name="charte_5f_specialit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" style:display-name="charte_specialite_" style:page-layout-name="PM1" draw:style-name="Mdp1">
      <draw:frame presentation:style-name="charte_5f_specialite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-outline1" draw:layer="backgroundobjects" svg:width="25.199cm" svg:height="12.18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27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-title" draw:layer="backgroundobjects" svg:width="14.848cm" svg:height="11.136cm" svg:x="3.075cm" svg:y="2.257cm" presentation:class="page"/>
        <draw:frame presentation:style-name="charte_5f_specialite_5f_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" style:display-name="charte_specialite__" style:page-layout-name="PM1" draw:style-name="Mdp1">
      <draw:frame presentation:style-name="charte_5f_specialite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-outline1" draw:layer="backgroundobjects" svg:width="25.199cm" svg:height="12.18cm" svg:x="1.4cm" svg:y="4.914cm" presentation:class="outline" presentation:placeholder="true">
        <draw:text-box/>
      </draw:frame>
      <draw:frame presentation:style-name="Mpr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7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7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28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-title" draw:layer="backgroundobjects" svg:width="14.848cm" svg:height="11.136cm" svg:x="3.075cm" svg:y="2.257cm" presentation:class="page"/>
        <draw:frame presentation:style-name="charte_5f_specialite_5f__5f_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" style:display-name="charte_specialite___" style:page-layout-name="PM1" draw:style-name="Mdp1">
      <draw:frame presentation:style-name="charte_5f_specialite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0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0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0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27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-title" draw:layer="backgroundobjects" svg:width="14.848cm" svg:height="11.136cm" svg:x="3.075cm" svg:y="2.257cm" presentation:class="page"/>
        <draw:frame presentation:style-name="charte_5f_specialite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2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" style:display-name="charte_specialite____" style:page-layout-name="PM1" draw:style-name="Mdp1">
      <draw:frame presentation:style-name="charte_5f_specialite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3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3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3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-title" draw:layer="backgroundobjects" svg:width="14.848cm" svg:height="11.136cm" svg:x="3.075cm" svg:y="2.257cm" presentation:class="page"/>
        <draw:frame presentation:style-name="charte_5f_specialite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" style:display-name="charte_specialite_____" style:page-layout-name="PM1" draw:style-name="Mdp1">
      <draw:frame presentation:style-name="charte_5f_specialite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6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6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6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-title" draw:layer="backgroundobjects" svg:width="14.848cm" svg:height="11.136cm" svg:x="3.075cm" svg:y="2.257cm" presentation:class="page"/>
        <draw:frame presentation:style-name="charte_5f_specialite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8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" style:display-name="charte_specialite______" style:page-layout-name="PM1" draw:style-name="Mdp1">
      <draw:frame presentation:style-name="charte_5f_specialite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9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9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9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-title" draw:layer="backgroundobjects" svg:width="14.848cm" svg:height="11.136cm" svg:x="3.075cm" svg:y="2.257cm" presentation:class="page"/>
        <draw:frame presentation:style-name="charte_5f_specialite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1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" style:display-name="charte_specialite_______" style:page-layout-name="PM1" draw:style-name="Mdp1">
      <draw:frame presentation:style-name="charte_5f_specialite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2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2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2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-title" draw:layer="backgroundobjects" svg:width="14.848cm" svg:height="11.136cm" svg:x="3.075cm" svg:y="2.257cm" presentation:class="page"/>
        <draw:frame presentation:style-name="charte_5f_specialite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" style:display-name="charte_specialite________" style:page-layout-name="PM1" draw:style-name="Mdp1">
      <draw:frame presentation:style-name="charte_5f_specialite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5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5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5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-title" draw:layer="backgroundobjects" svg:width="14.848cm" svg:height="11.136cm" svg:x="3.075cm" svg:y="2.257cm" presentation:class="page"/>
        <draw:frame presentation:style-name="charte_5f_specialite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6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6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7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7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" style:display-name="charte_specialite_________" style:page-layout-name="PM1" draw:style-name="Mdp1">
      <draw:frame presentation:style-name="charte_5f_specialite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8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8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8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-title" draw:layer="backgroundobjects" svg:width="14.848cm" svg:height="11.136cm" svg:x="3.075cm" svg:y="2.257cm" presentation:class="page"/>
        <draw:frame presentation:style-name="charte_5f_specialite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0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" style:display-name="charte_specialite__________" style:page-layout-name="PM1" draw:style-name="Mdp1">
      <draw:frame presentation:style-name="charte_5f_specialite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" style:display-name="charte_specialite___________" style:page-layout-name="PM1" draw:style-name="Mdp1">
      <draw:frame presentation:style-name="charte_5f_specialite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editing-duration>PT6H21M49S</meta:editing-duration>
    <meta:editing-cycles>22</meta:editing-cycles>
    <meta:generator>OpenOffice.org/3.4.1$Win32 OpenOffice.org_project/341m1$Build-9593</meta:generator>
    <meta:creation-date>2015-01-21T09:57:18.38</meta:creation-date>
    <dc:date>2018-10-08T21:47:22.90</dc:date>
    <meta:document-statistic meta:object-count="573"/>
    <meta:user-defined meta:name="Info 1"/>
    <meta:user-defined meta:name="Info 2"/>
    <meta:user-defined meta:name="Info 3"/>
    <meta:user-defined meta:name="Info 4"/>
  </office:meta>
</office:document-meta>
</file>