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Pictures/10000200000000C80000005FF94D4882.png" manifest:media-type="image/png"/>
  <manifest:file-entry manifest:full-path="Pictures/10000200000000C80000005B91FED316.png" manifest:media-type="image/png"/>
  <manifest:file-entry manifest:full-path="Pictures/10000200000001AF000000D8402A27F7.png" manifest:media-type="image/png"/>
  <manifest:file-entry manifest:full-path="Pictures/10000200000001C00000008AF2255A32.png" manifest:media-type="image/png"/>
  <manifest:file-entry manifest:full-path="Pictures/10000200000000C80000007CAE4C0C79.png" manifest:media-type="image/png"/>
  <manifest:file-entry manifest:full-path="Pictures/100002000000017B00000193C204ADE6.png" manifest:media-type="image/png"/>
  <manifest:file-entry manifest:full-path="Pictures/10000200000000C80000009967F2D343.png" manifest:media-type="image/png"/>
  <manifest:file-entry manifest:full-path="Pictures/10000200000001420000017A41C08012.png" manifest:media-type="image/png"/>
  <manifest:file-entry manifest:full-path="Pictures/1000020100000096000000E2932E2671.png" manifest:media-type="image/png"/>
  <manifest:file-entry manifest:full-path="Pictures/100000000000012000000064BBE9CE07.png" manifest:media-type="image/png"/>
  <manifest:file-entry manifest:full-path="Pictures/10000200000001AE000001CB4FEA769C.png" manifest:media-type="image/png"/>
  <manifest:file-entry manifest:full-path="Pictures/1000020100000096000000E0B3A28E6D.png" manifest:media-type="image/png"/>
  <manifest:file-entry manifest:full-path="Pictures/10000200000006760000092324C3F52A.gif" manifest:media-type="image/gif"/>
  <manifest:file-entry manifest:full-path="Pictures/10000200000001E2000000B8D5A83679.png" manifest:media-type="image/png"/>
  <manifest:file-entry manifest:full-path="Pictures/10000200000001900000014546A83296.png" manifest:media-type="image/png"/>
  <manifest:file-entry manifest:full-path="Pictures/100000000000042A000002CA6DEEE0FE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Arial3" svg:font-family="Arial" style:font-adornments="Normal" style:font-family-generic="swiss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9" style:family="graphic" style:parent-style-name="standard">
      <style:graphic-properties draw:stroke="none" draw:fill="none" fo:min-height="1.128cm"/>
    </style:style>
    <style:style style:name="gr10" style:family="graphic" style:parent-style-name="Objet_20_sans_20_remplissage_20_et_20_sans_20_lig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1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2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3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14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6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7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.897cm, 0cm, 0cm)" draw:image-opacity="100%" style:mirror="none"/>
    </style:style>
    <style:style style:name="gr18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1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2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3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6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7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0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1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2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3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4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5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6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37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8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9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0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1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2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3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4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5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6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7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8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9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50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1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2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53" style:family="graphic" style:parent-style-name="Objet_20_sans_20_remplissage_20_et_20_sans_20_ligne" style:list-style-name="L1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5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3.461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-notes">
      <style:graphic-properties draw:fill-color="#ffffff" draw:auto-grow-height="true" fo:min-height="13.365cm"/>
    </style:style>
    <style:style style:name="pr6" style:family="presentation" style:parent-style-name="charte_5f_specialite_5f__5f__5f__5f__5f__5f__5f__5f__5f__5f_-notes">
      <style:graphic-properties draw:fill-color="#ffffff" draw:auto-grow-height="true" fo:min-height="13.365cm"/>
    </style:style>
    <style:style style:name="pr7" style:family="presentation" style:parent-style-name="charte_5f_specialite_5f__5f__5f__5f__5f__5f__5f__5f__5f_-notes">
      <style:graphic-properties draw:fill-color="#ffffff" draw:auto-grow-height="true" fo:min-height="13.365cm"/>
    </style:style>
    <style:style style:name="pr8" style:family="presentation" style:parent-style-name="charte_5f_specialite_5f__5f__5f__5f__5f__5f__5f__5f_-notes">
      <style:graphic-properties draw:fill-color="#ffffff" draw:auto-grow-height="true" fo:min-height="13.365cm"/>
    </style:style>
    <style:style style:name="pr9" style:family="presentation" style:parent-style-name="charte_5f_specialite_5f__5f__5f__5f__5f__5f__5f_-notes">
      <style:graphic-properties draw:fill-color="#ffffff" draw:auto-grow-height="true" fo:min-height="13.365cm"/>
    </style:style>
    <style:style style:name="pr10" style:family="presentation" style:parent-style-name="charte_5f_specialite_5f__5f__5f__5f__5f__5f_-notes">
      <style:graphic-properties draw:fill-color="#ffffff" draw:auto-grow-height="true" fo:min-height="13.365cm"/>
    </style:style>
    <style:style style:name="pr11" style:family="presentation" style:parent-style-name="charte_5f_specialite_5f__5f__5f__5f__5f_-notes">
      <style:graphic-properties draw:fill-color="#ffffff" draw:auto-grow-height="true" fo:min-height="13.365cm"/>
    </style:style>
    <style:style style:name="pr12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2.709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12" style:family="paragraph">
      <style:text-properties fo:font-size="20pt"/>
    </style:style>
    <style:style style:name="P13" style:family="paragraph">
      <style:paragraph-properties fo:margin-left="0cm" fo:margin-right="0cm" fo:margin-top="0.246cm" fo:margin-bottom="0cm" fo:text-align="justify" fo:text-indent="0cm"/>
    </style:style>
    <style:style style:name="P14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5" style:family="paragraph">
      <style:paragraph-properties fo:margin-left="0cm" fo:margin-right="0cm" fo:line-height="100%" fo:text-indent="0cm"/>
      <style:text-properties fo:color="#ffffff"/>
    </style:style>
    <style:style style:name="P16" style:family="paragraph">
      <style:paragraph-properties fo:margin-left="0cm" fo:margin-right="0cm" fo:line-height="100%" fo:text-align="end" fo:text-indent="0cm" style:writing-mode="lr-tb"/>
      <style:text-properties fo:color="#ffffff" fo:font-size="18pt"/>
    </style:style>
    <style:style style:name="P17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18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text-position="0% 100%" style:font-name="Arial1" fo:font-size="24pt" fo:font-style="normal" fo:text-shadow="none" style:text-underline-style="none" fo:font-weight="normal" style:font-name-asian="SimSun" style:font-size-asian="24pt" style:font-style-asian="normal" style:font-weight-asian="normal" style:font-name-complex="Mangal" style:font-size-complex="24pt" style:font-style-complex="normal" style:font-weight-complex="normal" style:text-emphasize="none" style:font-relief="none" style:text-overline-style="none" style:text-overline-color="font-color"/>
    </style:style>
    <style:style style:name="P19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text-position="0% 100%" style:font-name="Times New Roman" fo:font-size="24pt" fo:font-style="normal" fo:text-shadow="none" style:text-underline-style="none" fo:font-weight="normal" style:font-name-asian="SimSun" style:font-size-asian="24pt" style:font-style-asian="normal" style:font-weight-asian="normal" style:font-name-complex="Mangal" style:font-size-complex="24pt" style:font-style-complex="normal" style:font-weight-complex="normal" style:text-emphasize="none" style:font-relief="none" style:text-overline-style="none" style:text-overline-color="font-color"/>
    </style:style>
    <style:style style:name="P20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21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text-position="0% 100%" style:font-name="Arial1" fo:font-size="24pt" fo:font-style="normal" fo:text-shadow="none" style:text-underline-style="none" fo:font-weight="normal" style:font-name-asian="SimSun" style:font-size-asian="24pt" style:font-style-asian="normal" style:font-weight-asian="normal" style:font-name-complex="Mang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font-name="Arial1" fo:font-size="28pt" fo:language="fr" fo:country="FR" fo:font-weight="bold" style:font-size-asian="28pt" style:font-size-complex="28pt"/>
    </style:style>
    <style:style style:name="T2" style:family="text">
      <style:text-properties style:font-name="Arial1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28pt" fo:language="fr" fo:country="FR" fo:font-weight="bold" style:font-size-asian="28pt" style:font-size-complex="28pt"/>
    </style:style>
    <style:style style:name="T8" style:family="text">
      <style:text-properties fo:font-size="28pt" fo:font-weight="bold" style:font-size-asian="28pt" style:font-size-complex="28pt"/>
    </style:style>
    <style:style style:name="T9" style:family="text">
      <style:text-properties style:font-name="Arial1" fo:font-size="28pt" fo:font-weight="bold" style:font-size-asian="28pt" style:font-size-complex="28pt"/>
    </style:style>
    <style:style style:name="T10" style:family="text">
      <style:text-properties style:font-name="Arial1" fo:font-size="28pt" fo:font-weight="normal" style:font-size-asian="28pt" style:font-weight-asian="normal" style:font-size-complex="28pt" style:font-weight-complex="normal"/>
    </style:style>
    <style:style style:name="T11" style:family="text">
      <style:text-properties fo:color="#ffffff" fo:font-size="28pt" fo:language="fr" fo:country="FR" fo:font-weight="bold" style:font-size-asian="28pt" style:font-size-complex="28pt"/>
    </style:style>
    <style:style style:name="T12" style:family="text">
      <style:text-properties fo:color="#ffffff" fo:font-size="28pt" fo:font-weight="bold" style:font-size-asian="28pt" style:font-size-complex="28pt"/>
    </style:style>
    <style:style style:name="T13" style:family="text">
      <style:text-properties fo:color="#ffffff" fo:font-size="28pt" fo:language="fr" fo:country="FR" fo:font-weight="bold" style:font-name-asian="Arial3" style:font-size-asian="28pt" style:font-name-complex="Arial3" style:font-size-complex="28pt"/>
    </style:style>
    <style:style style:name="T14" style:family="text">
      <style:text-properties fo:color="#000000" style:text-outline="false" style:text-line-through-style="none" style:text-line-through-type="none" style:text-position="0% 100%" style:font-name="Arial1" fo:font-size="24pt" fo:language="fr" fo:country="FR" fo:font-style="normal" fo:text-shadow="none" style:text-underline-style="solid" style:text-underline-width="auto" style:text-underline-color="font-color" fo:font-weight="bold" style:font-name-asian="SimSun" style:font-size-asian="24pt" style:font-style-asian="normal" style:font-weight-asian="bold" style:font-name-complex="Mangal" style:font-size-complex="24pt" style:font-style-complex="normal" style:font-weight-complex="bold" style:text-emphasize="none" style:font-relief="none" style:text-overline-style="none" style:text-overline-color="font-color"/>
    </style:style>
    <style:style style:name="T15" style:family="text">
      <style:text-properties fo:color="#000000" style:text-outline="false" style:text-line-through-style="none" style:text-line-through-type="none" style:text-position="0% 100%" style:font-name="Arial1" fo:font-size="24pt" fo:language="fr" fo:country="FR" fo:font-style="normal" fo:text-shadow="none" style:text-underline-style="none" fo:font-weight="bold" style:font-name-asian="SimSun" style:font-size-asian="24pt" style:font-style-asian="normal" style:font-weight-asian="bold" style:font-name-complex="Mangal" style:font-size-complex="24pt" style:font-style-complex="normal" style:font-weight-complex="bold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style:font-name="Arial1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style:font-name="Arial1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Arial1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Arial1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style:font-name="Arial1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/>
        <style:text-properties style:font-name="Times New Roman" fo:color="#000000" fo:font-size="100%"/>
      </text:list-level-style-bullet>
      <text:list-level-style-bullet text:level="4" text:bullet-char="•">
        <style:list-level-properties text:space-before="3.81cm"/>
        <style:text-properties style:font-name="Times New Roman" fo:color="#000000" fo:font-size="100%"/>
      </text:list-level-style-bullet>
      <text:list-level-style-bullet text:level="5" text:bullet-char="•">
        <style:list-level-properties text:space-before="5.08cm"/>
        <style:text-properties style:font-name="Times New Roman" fo:color="#000000" fo:font-size="100%"/>
      </text:list-level-style-bullet>
      <text:list-level-style-bullet text:level="6" text:bullet-char="•">
        <style:list-level-properties text:space-before="5.08cm"/>
        <style:text-properties style:font-name="Times New Roman" fo:color="#000000" fo:font-size="100%"/>
      </text:list-level-style-bullet>
      <text:list-level-style-bullet text:level="7" text:bullet-char="•">
        <style:list-level-properties text:space-before="5.08cm"/>
        <style:text-properties style:font-name="Times New Roman" fo:color="#000000" fo:font-size="100%"/>
      </text:list-level-style-bullet>
      <text:list-level-style-bullet text:level="8" text:bullet-char="•">
        <style:list-level-properties text:space-before="5.08cm"/>
        <style:text-properties style:font-name="Times New Roman" fo:color="#000000" fo:font-size="100%"/>
      </text:list-level-style-bullet>
      <text:list-level-style-bullet text:level="9" text:bullet-char="•">
        <style:list-level-properties text:space-before="5.08cm"/>
        <style:text-properties style:font-name="Times New Roman" fo:color="#000000" fo:font-size="100%"/>
      </text:list-level-style-bullet>
      <text:list-level-style-bullet text:level="10" text:bullet-char="•">
        <style:list-level-properties text:space-before="5.08cm"/>
        <style:text-properties style:font-name="Times New Roman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6DEEE0FE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24C3F52A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DEGAGER LES VICTIM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6DEEE0FE.png" xlink:type="simple" xlink:show="embed" xlink:actuate="onLoad">
            <text:p/>
          </draw:image>
        </draw:frame>
        <draw:custom-shape draw:style-name="gr6" draw:text-style-name="P10" draw:layer="layout" svg:width="8.854cm" svg:height="1.383cm" svg:x="4.869cm" svg:y="1.906cm">
          <text:p text:style-name="P6"><text:span text:style-name="T7">Nœuds</text:span><text:span text:style-name="T8"> et brelage</text:span></text:p>
          <draw:enhanced-geometry svg:viewBox="0 0 21600 21600" draw:type="rectangle" draw:enhanced-path="M 0 0 L 21600 0 21600 21600 0 21600 0 0 Z N"/>
        </draw:custom-shape>
        <draw:frame draw:style-name="gr7" draw:text-style-name="P11" draw:layer="layout" svg:width="10cm" svg:height="10.5cm" svg:x="8cm" svg:y="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8" draw:text-style-name="P2" draw:layer="layout" svg:width="22.5cm" svg:height="1.27cm" svg:x="5cm" svg:y="0.23cm">
          <text:p text:style-name="P6"/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9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4" draw:layer="layout" svg:width="24.5cm" svg:height="5.742cm" svg:x="1.5cm" svg:y="7.5cm" presentation:class="outline" presentation:user-transformed="true">
          <draw:text-box>
            <text:list text:style-name="L2">
              <text:list-header>
                <text:p text:style-name="P13"><text:span text:style-name="T10">A la fin de cette séquence, vous devrez connaître l'utilisation des différentes cordes en SD et être capables de réaliser individuellement tous les nœuds et un brelage en croix.</text:span></text:p>
              </text:list-header>
            </text:list>
          </draw:text-box>
        </draw:frame>
        <draw:frame draw:style-name="gr9" draw:text-style-name="P15" draw:layer="layout" svg:width="15.425cm" svg:height="1.378cm" svg:x="12.075cm" svg:y="0.122cm">
          <draw:text-box>
            <text:p text:style-name="P6"><text:span text:style-name="T11"><text:s text:c="25"/></text:span><text:span text:style-name="T11">Nœud</text:span><text:span text:style-name="T12"> et brelage</text:span></text:p>
          </draw:text-box>
        </draw:frame>
        <draw:frame draw:style-name="gr10" draw:text-style-name="P4" draw:layer="layout" svg:width="4.05cm" svg:height="3.857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9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4" draw:layer="layout" svg:width="21.59cm" svg:height="3.717cm" svg:x="3cm" svg:y="7.5cm" presentation:class="outline" presentation:user-transformed="true">
          <draw:text-box>
            <text:list text:style-name="L2">
              <text:list-item>
                <text:p text:style-name="P13"><text:span text:style-name="T5">Quel est l'intérêt de savoir réaliser des nœuds en SD ? <text:s text:c="53"/></text:span><text:span text:style-name="T6"><text:s/></text:span></text:p>
              </text:list-item>
            </text:list>
          </draw:text-box>
        </draw:frame>
        <draw:custom-shape draw:style-name="gr11" draw:text-style-name="P2" draw:layer="layout" svg:width="22.5cm" svg:height="1.27cm" svg:x="5cm" svg:y="0.23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8.292cm" svg:height="1.378cm" svg:x="19cm" svg:y="0.122cm">
          <draw:text-box>
            <text:p text:style-name="P6"><text:span text:style-name="T11">Nœud</text:span><text:span text:style-name="T12"> et brelage</text:span></text:p>
          </draw:text-box>
        </draw:frame>
        <draw:frame draw:style-name="gr12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custom-shape draw:style-name="gr15" draw:text-style-name="P18" draw:layer="layout" svg:width="6.301cm" svg:height="1.277cm" svg:x="11.612cm" svg:y="2.223cm">
          <text:list text:style-name="L1">
            <text:list-header>
              <text:p text:style-name="P17"><text:span text:style-name="T14">LES NOEUD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8simple" draw:style-name="gr16" draw:text-style-name="P19" draw:layer="layout" svg:width="6.755cm" svg:height="10.089cm" svg:x="3.817cm" svg:y="7.114cm">
          <draw:image xlink:href="Pictures/1000020100000096000000E0B3A28E6D.png" xlink:type="simple" xlink:show="embed" xlink:actuate="onLoad">
            <text:p/>
          </draw:image>
        </draw:frame>
        <draw:frame draw:name="huit" draw:style-name="gr17" draw:text-style-name="P19" draw:layer="layout" svg:width="9.525cm" svg:height="4.657cm" svg:x="14.612cm" svg:y="8.525cm">
          <draw:image xlink:href="Pictures/100000000000012000000064BBE9CE07.png" xlink:type="simple" xlink:show="embed" xlink:actuate="onLoad">
            <text:p/>
          </draw:image>
        </draw:frame>
        <draw:custom-shape draw:style-name="gr18" draw:text-style-name="P18" draw:layer="layout" svg:width="3.676cm" svg:height="1.277cm" svg:x="11.519cm" svg:y="5.223cm">
          <text:list text:style-name="L1">
            <text:list-header>
              <text:p text:style-name="P17"><text:span text:style-name="T15">En huit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9" draw:text-style-name="P18" draw:layer="layout" svg:width="13.561cm" svg:height="1.277cm" svg:x="8.274cm" svg:y="16.145cm">
          <text:list text:style-name="L1">
            <text:list-header>
              <text:p text:style-name="P17"><text:span text:style-name="T15">Nœud de fin de corde (sécurité)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20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8doublep" draw:style-name="gr21" draw:text-style-name="P19" draw:layer="layout" svg:width="6.469cm" svg:height="9.737cm" svg:x="2.531cm" svg:y="6cm">
          <draw:image xlink:href="Pictures/1000020100000096000000E2932E2671.png" xlink:type="simple" xlink:show="embed" xlink:actuate="onLoad">
            <text:p/>
          </draw:image>
        </draw:frame>
        <draw:frame draw:name="huit0" draw:style-name="gr22" draw:text-style-name="P19" draw:layer="layout" svg:width="8.647cm" svg:height="10.16cm" svg:x="16.306cm" svg:y="5.46cm">
          <draw:image xlink:href="Pictures/10000200000001420000017A41C08012.png" xlink:type="simple" xlink:show="embed" xlink:actuate="onLoad">
            <text:p/>
          </draw:image>
        </draw:frame>
        <draw:custom-shape draw:style-name="gr23" draw:text-style-name="P18" draw:layer="layout" svg:width="5.463cm" svg:height="1.277cm" svg:x="10.537cm" svg:y="3.5cm">
          <text:list text:style-name="L1">
            <text:list-header>
              <text:p text:style-name="P17"><text:span text:style-name="T15">Huit doubl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4" draw:text-style-name="P18" draw:layer="layout" svg:width="8.049cm" svg:height="1.277cm" svg:x="9.845cm" svg:y="16.806cm">
          <text:list text:style-name="L1">
            <text:list-header>
              <text:p text:style-name="P17"><text:span text:style-name="T15">Nœud d’amarrag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25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5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_5f__5f__5f__5f__5f__5f__5f__5f__5f_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huitd" draw:style-name="gr26" draw:text-style-name="P19" draw:layer="layout" svg:width="9.952cm" svg:height="10.583cm" svg:x="3.026cm" svg:y="6.37cm">
          <draw:image xlink:href="Pictures/100002000000017B00000193C204ADE6.png" xlink:type="simple" xlink:show="embed" xlink:actuate="onLoad">
            <text:p/>
          </draw:image>
        </draw:frame>
        <draw:custom-shape draw:style-name="gr27" draw:text-style-name="P18" draw:layer="layout" svg:width="5.281cm" svg:height="1.277cm" svg:x="11.707cm" svg:y="3.5cm">
          <text:list text:style-name="L1">
            <text:list-header>
              <text:p text:style-name="P17"><text:span text:style-name="T15">Huit tricoté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8" draw:text-style-name="P21" draw:layer="layout" svg:width="11.203cm" svg:height="2.293cm" svg:x="13.79cm" svg:y="10.435cm">
          <text:list text:style-name="L1">
            <text:list-header>
              <text:p text:style-name="P20"><text:span text:style-name="T15">Rabout de 2 cordes</text:span></text:p>
              <text:p text:style-name="P20"><text:span text:style-name="T15">Reconstituer un 8 double 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29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6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_5f__5f__5f__5f__5f__5f__5f__5f_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cabestan0" draw:style-name="gr30" draw:text-style-name="P19" draw:layer="layout" svg:width="10.372cm" svg:height="8.427cm" svg:x="15.623cm" svg:y="7.682cm">
          <draw:image xlink:href="Pictures/10000200000001900000014546A83296.png" xlink:type="simple" xlink:show="embed" xlink:actuate="onLoad">
            <text:p/>
          </draw:image>
        </draw:frame>
        <draw:custom-shape draw:style-name="gr31" draw:text-style-name="P18" draw:layer="layout" svg:width="4.612cm" svg:height="1.277cm" svg:x="12.259cm" svg:y="5.314cm">
          <text:list text:style-name="L1">
            <text:list-header>
              <text:p text:style-name="P17"><text:span text:style-name="T15">Cabestan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Fastucese-00409a" draw:style-name="gr32" draw:text-style-name="P19" draw:layer="layout" svg:width="5.926cm" svg:height="3.673cm" svg:x="2.5cm" svg:y="5.103cm">
          <draw:image xlink:href="Pictures/10000200000000C80000007CAE4C0C79.png" xlink:type="simple" xlink:show="embed" xlink:actuate="onLoad">
            <text:p/>
          </draw:image>
        </draw:frame>
        <draw:frame draw:name="Fastucese-00409b" draw:style-name="gr33" draw:text-style-name="P19" draw:layer="layout" svg:width="5.715cm" svg:height="4.37cm" svg:x="3.135cm" svg:y="9.759cm">
          <draw:image xlink:href="Pictures/10000200000000C80000009967F2D343.png" xlink:type="simple" xlink:show="embed" xlink:actuate="onLoad">
            <text:p/>
          </draw:image>
        </draw:frame>
        <draw:custom-shape draw:style-name="gr34" draw:text-style-name="P18" draw:layer="layout" svg:width="8.468cm" svg:height="1.277cm" svg:x="10.073cm" svg:y="17.723cm">
          <text:list text:style-name="L1">
            <text:list-header>
              <text:p text:style-name="P17"><text:span text:style-name="T15">Nœud de bloquag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35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7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_5f__5f__5f__5f__5f__5f__5f_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Image17" draw:style-name="gr36" draw:text-style-name="P19" draw:layer="layout" svg:width="17.569cm" svg:height="5.411cm" svg:x="5.193cm" svg:y="7.363cm">
          <draw:image xlink:href="Pictures/10000200000001C00000008AF2255A32.png" xlink:type="simple" xlink:show="embed" xlink:actuate="onLoad">
            <text:p/>
          </draw:image>
        </draw:frame>
        <draw:custom-shape draw:style-name="gr37" draw:text-style-name="P18" draw:layer="layout" svg:width="5.416cm" svg:height="1.277cm" svg:x="10.846cm" svg:y="4.144cm">
          <text:list text:style-name="L1">
            <text:list-header>
              <text:p text:style-name="P17"><text:span text:style-name="T15">½ cabestan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38" draw:text-style-name="P18" draw:layer="layout" svg:width="15.038cm" svg:height="1.277cm" svg:x="6.198cm" svg:y="15.574cm">
          <text:list text:style-name="L1">
            <text:list-header>
              <text:p text:style-name="P17"><text:span text:style-name="T15">Confectionner un ‘’frein de charge’’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39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8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_5f__5f__5f__5f__5f__5f_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pecheur0" draw:style-name="gr40" draw:text-style-name="P19" draw:layer="layout" svg:width="20.955cm" svg:height="9.154cm" svg:x="3.5cm" svg:y="5.846cm">
          <draw:image xlink:href="Pictures/10000200000001E2000000B8D5A83679.png" xlink:type="simple" xlink:show="embed" xlink:actuate="onLoad">
            <text:p/>
          </draw:image>
        </draw:frame>
        <draw:custom-shape draw:style-name="gr41" draw:text-style-name="P18" draw:layer="layout" svg:width="7.152cm" svg:height="1.277cm" svg:x="10.664cm" svg:y="2.877cm">
          <text:list text:style-name="L1">
            <text:list-header>
              <text:p text:style-name="P17"><text:span text:style-name="T15">Pêcheur doubl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2" draw:text-style-name="P18" draw:layer="layout" svg:width="8.659cm" svg:height="1.277cm" svg:x="9.739cm" svg:y="16.5cm">
          <text:list text:style-name="L1">
            <text:list-header>
              <text:p text:style-name="P17"><text:span text:style-name="T15">Rabout de 2 cord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43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9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_5f__5f__5f__5f__5f_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francais0" draw:style-name="gr44" draw:text-style-name="P19" draw:layer="layout" svg:width="16.933cm" svg:height="8.475cm" svg:x="4.567cm" svg:y="6cm">
          <draw:image xlink:href="Pictures/10000200000001AF000000D8402A27F7.png" xlink:type="simple" xlink:show="embed" xlink:actuate="onLoad">
            <text:p/>
          </draw:image>
        </draw:frame>
        <draw:custom-shape draw:style-name="gr45" draw:text-style-name="P18" draw:layer="layout" svg:width="4.286cm" svg:height="1.277cm" svg:x="10.954cm" svg:y="3cm">
          <text:list text:style-name="L1">
            <text:list-header>
              <text:p text:style-name="P17"><text:span text:style-name="T15">Françai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6" draw:text-style-name="P18" draw:layer="layout" svg:width="17.553cm" svg:height="2.293cm" svg:x="4.442cm" svg:y="15.707cm">
          <text:list text:style-name="L1">
            <text:list-header>
              <text:p text:style-name="P17"><text:span text:style-name="T15">Confectionner un poignée pour remonter </text:span></text:p>
              <text:p text:style-name="P17"><text:span text:style-name="T15">des charg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47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10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_5f__5f__5f__5f__5f_">
        <office:forms form:automatic-focus="false" form:apply-design-mode="false"/>
        <draw:custom-shape draw:style-name="gr13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4" draw:text-style-name="P16" draw:layer="layout" svg:width="22.5cm" svg:height="1.27cm" svg:x="5cm" svg:y="0.23cm">
          <text:p text:style-name="P6"><text:span text:style-name="T13">Nœud et brelage</text:span></text:p>
          <draw:enhanced-geometry svg:viewBox="0 0 21600 21600" draw:type="rectangle" draw:enhanced-path="M 0 0 L 21600 0 21600 21600 0 21600 0 0 Z N"/>
        </draw:custom-shape>
        <draw:frame draw:name="Fastucese-00407a" draw:style-name="gr48" draw:text-style-name="P19" draw:layer="layout" svg:width="10.16cm" svg:height="4.621cm" svg:x="1.659cm" svg:y="7.123cm">
          <draw:image xlink:href="Pictures/10000200000000C80000005B91FED316.png" xlink:type="simple" xlink:show="embed" xlink:actuate="onLoad">
            <text:p/>
          </draw:image>
        </draw:frame>
        <draw:frame draw:name="Fastucese-00407b" draw:style-name="gr49" draw:text-style-name="P19" draw:layer="layout" svg:width="9.313cm" svg:height="4.423cm" svg:x="15.206cm" svg:y="7.22cm">
          <draw:image xlink:href="Pictures/10000200000000C80000005FF94D4882.png" xlink:type="simple" xlink:show="embed" xlink:actuate="onLoad">
            <text:p/>
          </draw:image>
        </draw:frame>
        <draw:custom-shape draw:style-name="gr50" draw:text-style-name="P18" draw:layer="layout" svg:width="3.862cm" svg:height="1.277cm" svg:x="11.996cm" svg:y="3.223cm">
          <text:list text:style-name="L1">
            <text:list-header>
              <text:p text:style-name="P17"><text:span text:style-name="T15">De boi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1" draw:text-style-name="P18" draw:layer="layout" svg:width="17.604cm" svg:height="2.293cm" svg:x="4.964cm" svg:y="15.149cm">
          <text:list text:style-name="L1">
            <text:list-header>
              <text:p text:style-name="P17"><text:span text:style-name="T15">Pour monter ou descendre du matériel ou</text:span></text:p>
              <text:p text:style-name="P17"><text:span text:style-name="T15">des matériaux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52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11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1" draw:master-page-name="charte_5f_specialite">
        <office:forms form:automatic-focus="false" form:apply-design-mode="false"/>
        <draw:custom-shape draw:style-name="gr8" draw:text-style-name="P2" draw:layer="layout" svg:width="22.5cm" svg:height="1.27cm" svg:x="5cm" svg:y="0.23cm">
          <text:p text:style-name="P1"/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9">Application</text:span></text:p>
          <draw:enhanced-geometry svg:viewBox="0 0 21600 21600" draw:type="rectangle" draw:enhanced-path="M 0 0 L 21600 0 21600 21600 0 21600 0 0 Z N"/>
        </draw:custom-shape>
        <draw:frame presentation:style-name="pr12" draw:text-style-name="P14" draw:layer="layout" svg:width="21.59cm" svg:height="2.965cm" svg:x="5.5cm" svg:y="8.535cm" presentation:class="outline" presentation:user-transformed="true">
          <draw:text-box>
            <text:list text:style-name="L2">
              <text:list-item>
                <text:p text:style-name="P13"><text:span text:style-name="T5">Réalisation de tous les nœuds <text:s text:c="56"/></text:span><text:span text:style-name="T6"><text:s/></text:span></text:p>
              </text:list-item>
            </text:list>
          </draw:text-box>
        </draw:frame>
        <draw:frame draw:style-name="gr53" draw:text-style-name="P11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2" draw:text-style-name="P12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2" svg:font-family="Arial" style:font-family-generic="swiss"/>
    <style:font-face style:name="Arial3" svg:font-family="Arial" style:font-adornments="Normal" style:font-family-generic="swiss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FR" style:font-name-asian="Arial Unicode MS" style:font-size-asian="24pt" style:language-asian="zxx" style:country-asian="none" style:font-name-complex="Tahoma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Tahoma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Tahoma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top="0cm" fo:margin-bottom="0.4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top="0cm" fo:margin-bottom="0.3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top="0cm" fo:margin-bottom="0.2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top="0cm" fo:margin-bottom="0.1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top="0cm" fo:margin-bottom="0.1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top="0cm" fo:margin-bottom="0.1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top="0cm" fo:margin-bottom="0.1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top="0cm" fo:margin-bottom="0.1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-background" style:display-name="charte_specialite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-backgroundobjects" style:display-name="charte_specialite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-notes" style:display-name="charte_specialite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-outline1" style:display-name="charte_specialite___-outline1" style:family="presentation">
      <style:graphic-properties draw:stroke="none" draw:fill="none">
        <text:list-style style:name="charte_5f_specialite_5f__5f__5f_-outline1" style:display-name="charte_specialite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outline2" style:display-name="charte_specialite___-outline2" style:family="presentation" style:parent-style-name="charte_5f_specialite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-outline3" style:display-name="charte_specialite___-outline3" style:family="presentation" style:parent-style-name="charte_5f_specialite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-outline4" style:display-name="charte_specialite___-outline4" style:family="presentation" style:parent-style-name="charte_5f_specialite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-outline5" style:display-name="charte_specialite___-outline5" style:family="presentation" style:parent-style-name="charte_5f_specialite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6" style:display-name="charte_specialite___-outline6" style:family="presentation" style:parent-style-name="charte_5f_specialite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7" style:display-name="charte_specialite___-outline7" style:family="presentation" style:parent-style-name="charte_5f_specialite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8" style:display-name="charte_specialite___-outline8" style:family="presentation" style:parent-style-name="charte_5f_specialite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9" style:display-name="charte_specialite___-outline9" style:family="presentation" style:parent-style-name="charte_5f_specialite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subtitle" style:display-name="charte_specialite___-subtitle" style:family="presentation">
      <style:graphic-properties draw:stroke="none" draw:fill="none" draw:textarea-vertical-align="middle">
        <text:list-style style:name="charte_5f_specialite_5f__5f__5f_-subtitle" style:display-name="charte_specialite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title" style:display-name="charte_specialite___-title" style:family="presentation">
      <style:graphic-properties draw:stroke="none" draw:fill="none" draw:textarea-vertical-align="middle">
        <text:list-style style:name="charte_5f_specialite_5f__5f__5f_-title" style:display-name="charte_specialite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-background" style:display-name="charte_specialite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-backgroundobjects" style:display-name="charte_specialite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-notes" style:display-name="charte_specialite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-outline1" style:display-name="charte_specialite____-outline1" style:family="presentation">
      <style:graphic-properties draw:stroke="none" draw:fill="none">
        <text:list-style style:name="charte_5f_specialite_5f__5f__5f__5f_-outline1" style:display-name="charte_specialite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outline2" style:display-name="charte_specialite____-outline2" style:family="presentation" style:parent-style-name="charte_5f_specialite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-outline3" style:display-name="charte_specialite____-outline3" style:family="presentation" style:parent-style-name="charte_5f_specialite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-outline4" style:display-name="charte_specialite____-outline4" style:family="presentation" style:parent-style-name="charte_5f_specialite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-outline5" style:display-name="charte_specialite____-outline5" style:family="presentation" style:parent-style-name="charte_5f_specialite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6" style:display-name="charte_specialite____-outline6" style:family="presentation" style:parent-style-name="charte_5f_specialite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7" style:display-name="charte_specialite____-outline7" style:family="presentation" style:parent-style-name="charte_5f_specialite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8" style:display-name="charte_specialite____-outline8" style:family="presentation" style:parent-style-name="charte_5f_specialite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9" style:display-name="charte_specialite____-outline9" style:family="presentation" style:parent-style-name="charte_5f_specialite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subtitle" style:display-name="charte_specialite____-subtitle" style:family="presentation">
      <style:graphic-properties draw:stroke="none" draw:fill="none" draw:textarea-vertical-align="middle">
        <text:list-style style:name="charte_5f_specialite_5f__5f__5f__5f_-subtitle" style:display-name="charte_specialite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title" style:display-name="charte_specialite____-title" style:family="presentation">
      <style:graphic-properties draw:stroke="none" draw:fill="none" draw:textarea-vertical-align="middle">
        <text:list-style style:name="charte_5f_specialite_5f__5f__5f__5f_-title" style:display-name="charte_specialite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-background" style:display-name="charte_specialite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-backgroundobjects" style:display-name="charte_specialite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-notes" style:display-name="charte_specialite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-outline1" style:display-name="charte_specialite_____-outline1" style:family="presentation">
      <style:graphic-properties draw:stroke="none" draw:fill="none">
        <text:list-style style:name="charte_5f_specialite_5f__5f__5f__5f__5f_-outline1" style:display-name="charte_specialite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outline2" style:display-name="charte_specialite_____-outline2" style:family="presentation" style:parent-style-name="charte_5f_specialite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-outline3" style:display-name="charte_specialite_____-outline3" style:family="presentation" style:parent-style-name="charte_5f_specialite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-outline4" style:display-name="charte_specialite_____-outline4" style:family="presentation" style:parent-style-name="charte_5f_specialite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-outline5" style:display-name="charte_specialite_____-outline5" style:family="presentation" style:parent-style-name="charte_5f_specialite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6" style:display-name="charte_specialite_____-outline6" style:family="presentation" style:parent-style-name="charte_5f_specialite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7" style:display-name="charte_specialite_____-outline7" style:family="presentation" style:parent-style-name="charte_5f_specialite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8" style:display-name="charte_specialite_____-outline8" style:family="presentation" style:parent-style-name="charte_5f_specialite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9" style:display-name="charte_specialite_____-outline9" style:family="presentation" style:parent-style-name="charte_5f_specialite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subtitle" style:display-name="charte_specialite_____-subtitle" style:family="presentation">
      <style:graphic-properties draw:stroke="none" draw:fill="none" draw:textarea-vertical-align="middle">
        <text:list-style style:name="charte_5f_specialite_5f__5f__5f__5f__5f_-subtitle" style:display-name="charte_specialite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title" style:display-name="charte_specialite_____-title" style:family="presentation">
      <style:graphic-properties draw:stroke="none" draw:fill="none" draw:textarea-vertical-align="middle">
        <text:list-style style:name="charte_5f_specialite_5f__5f__5f__5f__5f_-title" style:display-name="charte_specialite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-background" style:display-name="charte_specialite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-backgroundobjects" style:display-name="charte_specialite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-notes" style:display-name="charte_specialite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-outline1" style:display-name="charte_specialite______-outline1" style:family="presentation">
      <style:graphic-properties draw:stroke="none" draw:fill="none">
        <text:list-style style:name="charte_5f_specialite_5f__5f__5f__5f__5f__5f_-outline1" style:display-name="charte_specialite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outline2" style:display-name="charte_specialite______-outline2" style:family="presentation" style:parent-style-name="charte_5f_specialite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-outline3" style:display-name="charte_specialite______-outline3" style:family="presentation" style:parent-style-name="charte_5f_specialite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-outline4" style:display-name="charte_specialite______-outline4" style:family="presentation" style:parent-style-name="charte_5f_specialite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-outline5" style:display-name="charte_specialite______-outline5" style:family="presentation" style:parent-style-name="charte_5f_specialite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6" style:display-name="charte_specialite______-outline6" style:family="presentation" style:parent-style-name="charte_5f_specialite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7" style:display-name="charte_specialite______-outline7" style:family="presentation" style:parent-style-name="charte_5f_specialite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8" style:display-name="charte_specialite______-outline8" style:family="presentation" style:parent-style-name="charte_5f_specialite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9" style:display-name="charte_specialite______-outline9" style:family="presentation" style:parent-style-name="charte_5f_specialite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subtitle" style:display-name="charte_specialite______-subtitle" style:family="presentation">
      <style:graphic-properties draw:stroke="none" draw:fill="none" draw:textarea-vertical-align="middle">
        <text:list-style style:name="charte_5f_specialite_5f__5f__5f__5f__5f__5f_-subtitle" style:display-name="charte_specialite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title" style:display-name="charte_specialite______-title" style:family="presentation">
      <style:graphic-properties draw:stroke="none" draw:fill="none" draw:textarea-vertical-align="middle">
        <text:list-style style:name="charte_5f_specialite_5f__5f__5f__5f__5f__5f_-title" style:display-name="charte_specialite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-background" style:display-name="charte_specialite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-backgroundobjects" style:display-name="charte_specialite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-notes" style:display-name="charte_specialite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-outline1" style:display-name="charte_specialite_______-outline1" style:family="presentation">
      <style:graphic-properties draw:stroke="none" draw:fill="none">
        <text:list-style style:name="charte_5f_specialite_5f__5f__5f__5f__5f__5f__5f_-outline1" style:display-name="charte_specialite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outline2" style:display-name="charte_specialite_______-outline2" style:family="presentation" style:parent-style-name="charte_5f_specialite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-outline3" style:display-name="charte_specialite_______-outline3" style:family="presentation" style:parent-style-name="charte_5f_specialite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-outline4" style:display-name="charte_specialite_______-outline4" style:family="presentation" style:parent-style-name="charte_5f_specialite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-outline5" style:display-name="charte_specialite_______-outline5" style:family="presentation" style:parent-style-name="charte_5f_specialite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6" style:display-name="charte_specialite_______-outline6" style:family="presentation" style:parent-style-name="charte_5f_specialite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7" style:display-name="charte_specialite_______-outline7" style:family="presentation" style:parent-style-name="charte_5f_specialite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8" style:display-name="charte_specialite_______-outline8" style:family="presentation" style:parent-style-name="charte_5f_specialite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9" style:display-name="charte_specialite_______-outline9" style:family="presentation" style:parent-style-name="charte_5f_specialite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subtitle" style:display-name="charte_specialite_______-subtitle" style:family="presentation">
      <style:graphic-properties draw:stroke="none" draw:fill="none" draw:textarea-vertical-align="middle">
        <text:list-style style:name="charte_5f_specialite_5f__5f__5f__5f__5f__5f__5f_-subtitle" style:display-name="charte_specialite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title" style:display-name="charte_specialite_______-title" style:family="presentation">
      <style:graphic-properties draw:stroke="none" draw:fill="none" draw:textarea-vertical-align="middle">
        <text:list-style style:name="charte_5f_specialite_5f__5f__5f__5f__5f__5f__5f_-title" style:display-name="charte_specialite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-background" style:display-name="charte_specialite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-backgroundobjects" style:display-name="charte_specialite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-notes" style:display-name="charte_specialite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-outline1" style:display-name="charte_specialite________-outline1" style:family="presentation">
      <style:graphic-properties draw:stroke="none" draw:fill="none">
        <text:list-style style:name="charte_5f_specialite_5f__5f__5f__5f__5f__5f__5f__5f_-outline1" style:display-name="charte_specialite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outline2" style:display-name="charte_specialite________-outline2" style:family="presentation" style:parent-style-name="charte_5f_specialite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-outline3" style:display-name="charte_specialite________-outline3" style:family="presentation" style:parent-style-name="charte_5f_specialite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-outline4" style:display-name="charte_specialite________-outline4" style:family="presentation" style:parent-style-name="charte_5f_specialite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-outline5" style:display-name="charte_specialite________-outline5" style:family="presentation" style:parent-style-name="charte_5f_specialite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6" style:display-name="charte_specialite________-outline6" style:family="presentation" style:parent-style-name="charte_5f_specialite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7" style:display-name="charte_specialite________-outline7" style:family="presentation" style:parent-style-name="charte_5f_specialite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8" style:display-name="charte_specialite________-outline8" style:family="presentation" style:parent-style-name="charte_5f_specialite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9" style:display-name="charte_specialite________-outline9" style:family="presentation" style:parent-style-name="charte_5f_specialite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subtitle" style:display-name="charte_specialite________-subtitle" style:family="presentation">
      <style:graphic-properties draw:stroke="none" draw:fill="none" draw:textarea-vertical-align="middle">
        <text:list-style style:name="charte_5f_specialite_5f__5f__5f__5f__5f__5f__5f__5f_-subtitle" style:display-name="charte_specialite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title" style:display-name="charte_specialite________-title" style:family="presentation">
      <style:graphic-properties draw:stroke="none" draw:fill="none" draw:textarea-vertical-align="middle">
        <text:list-style style:name="charte_5f_specialite_5f__5f__5f__5f__5f__5f__5f__5f_-title" style:display-name="charte_specialite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-background" style:display-name="charte_specialite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-backgroundobjects" style:display-name="charte_specialite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-notes" style:display-name="charte_specialite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-outline1" style:display-name="charte_specialite_________-outline1" style:family="presentation">
      <style:graphic-properties draw:stroke="none" draw:fill="none">
        <text:list-style style:name="charte_5f_specialite_5f__5f__5f__5f__5f__5f__5f__5f__5f_-outline1" style:display-name="charte_specialite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outline2" style:display-name="charte_specialite_________-outline2" style:family="presentation" style:parent-style-name="charte_5f_specialite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-outline3" style:display-name="charte_specialite_________-outline3" style:family="presentation" style:parent-style-name="charte_5f_specialite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-outline4" style:display-name="charte_specialite_________-outline4" style:family="presentation" style:parent-style-name="charte_5f_specialite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-outline5" style:display-name="charte_specialite_________-outline5" style:family="presentation" style:parent-style-name="charte_5f_specialite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6" style:display-name="charte_specialite_________-outline6" style:family="presentation" style:parent-style-name="charte_5f_specialite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7" style:display-name="charte_specialite_________-outline7" style:family="presentation" style:parent-style-name="charte_5f_specialite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8" style:display-name="charte_specialite_________-outline8" style:family="presentation" style:parent-style-name="charte_5f_specialite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9" style:display-name="charte_specialite_________-outline9" style:family="presentation" style:parent-style-name="charte_5f_specialite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subtitle" style:display-name="charte_specialite_________-subtitle" style:family="presentation">
      <style:graphic-properties draw:stroke="none" draw:fill="none" draw:textarea-vertical-align="middle">
        <text:list-style style:name="charte_5f_specialite_5f__5f__5f__5f__5f__5f__5f__5f__5f_-subtitle" style:display-name="charte_specialite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title" style:display-name="charte_specialite_________-title" style:family="presentation">
      <style:graphic-properties draw:stroke="none" draw:fill="none" draw:textarea-vertical-align="middle">
        <text:list-style style:name="charte_5f_specialite_5f__5f__5f__5f__5f__5f__5f__5f__5f_-title" style:display-name="charte_specialite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-background" style:display-name="charte_specialite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-backgroundobjects" style:display-name="charte_specialite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-notes" style:display-name="charte_specialite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-outline1" style:display-name="charte_specialite__________-outline1" style:family="presentation">
      <style:graphic-properties draw:stroke="none" draw:fill="none">
        <text:list-style style:name="charte_5f_specialite_5f__5f__5f__5f__5f__5f__5f__5f__5f__5f_-outline1" style:display-name="charte_specialite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outline2" style:display-name="charte_specialite__________-outline2" style:family="presentation" style:parent-style-name="charte_5f_specialite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-outline3" style:display-name="charte_specialite__________-outline3" style:family="presentation" style:parent-style-name="charte_5f_specialite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-outline4" style:display-name="charte_specialite__________-outline4" style:family="presentation" style:parent-style-name="charte_5f_specialite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-outline5" style:display-name="charte_specialite__________-outline5" style:family="presentation" style:parent-style-name="charte_5f_specialite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6" style:display-name="charte_specialite__________-outline6" style:family="presentation" style:parent-style-name="charte_5f_specialite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7" style:display-name="charte_specialite__________-outline7" style:family="presentation" style:parent-style-name="charte_5f_specialite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8" style:display-name="charte_specialite__________-outline8" style:family="presentation" style:parent-style-name="charte_5f_specialite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9" style:display-name="charte_specialite__________-outline9" style:family="presentation" style:parent-style-name="charte_5f_specialite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subtitle" style:display-name="charte_specialite__________-subtitle" style:family="presentation">
      <style:graphic-properties draw:stroke="none" draw:fill="none" draw:textarea-vertical-align="middle">
        <text:list-style style:name="charte_5f_specialite_5f__5f__5f__5f__5f__5f__5f__5f__5f__5f_-subtitle" style:display-name="charte_specialite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title" style:display-name="charte_specialite__________-title" style:family="presentation">
      <style:graphic-properties draw:stroke="none" draw:fill="none" draw:textarea-vertical-align="middle">
        <text:list-style style:name="charte_5f_specialite_5f__5f__5f__5f__5f__5f__5f__5f__5f__5f_-title" style:display-name="charte_specialite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-background" style:display-name="charte_specialite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-backgroundobjects" style:display-name="charte_specialite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-notes" style:display-name="charte_specialite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8.1000003814697pt" style:font-style-asian="normal" style:font-weight-asian="normal" style:font-name-complex="Tahoma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-outline1" style:display-name="charte_specialite___________-outline1" style:family="presentation">
      <style:graphic-properties draw:stroke="none" draw:fill="none">
        <text:list-style style:name="charte_5f_specialite_5f__5f__5f__5f__5f__5f__5f__5f__5f__5f__5f_-outline1" style:display-name="charte_specialite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outline2" style:display-name="charte_specialite___________-outline2" style:family="presentation" style:parent-style-name="charte_5f_specialite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-outline3" style:display-name="charte_specialite___________-outline3" style:family="presentation" style:parent-style-name="charte_5f_specialite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-outline4" style:display-name="charte_specialite___________-outline4" style:family="presentation" style:parent-style-name="charte_5f_specialite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-outline5" style:display-name="charte_specialite___________-outline5" style:family="presentation" style:parent-style-name="charte_5f_specialite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6" style:display-name="charte_specialite___________-outline6" style:family="presentation" style:parent-style-name="charte_5f_specialite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7" style:display-name="charte_specialite___________-outline7" style:family="presentation" style:parent-style-name="charte_5f_specialite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8" style:display-name="charte_specialite___________-outline8" style:family="presentation" style:parent-style-name="charte_5f_specialite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9" style:display-name="charte_specialite___________-outline9" style:family="presentation" style:parent-style-name="charte_5f_specialite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subtitle" style:display-name="charte_specialite___________-subtitle" style:family="presentation">
      <style:graphic-properties draw:stroke="none" draw:fill="none" draw:textarea-vertical-align="middle">
        <text:list-style style:name="charte_5f_specialite_5f__5f__5f__5f__5f__5f__5f__5f__5f__5f__5f_-subtitle" style:display-name="charte_specialite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title" style:display-name="charte_specialite___________-title" style:family="presentation">
      <style:graphic-properties draw:stroke="none" draw:fill="none" draw:textarea-vertical-align="middle">
        <text:list-style style:name="charte_5f_specialite_5f__5f__5f__5f__5f__5f__5f__5f__5f__5f__5f_-title" style:display-name="charte_specialite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harte_5f_specialite_5f__5f__5f_-backgroundobjects">
      <style:graphic-properties draw:stroke="none" draw:fill="none" draw:fill-color="#ffffff" draw:auto-grow-height="false" fo:min-height="1.449cm"/>
    </style:style>
    <style:style style:name="Mpr11" style:family="presentation" style:parent-style-name="charte_5f_specialite_5f__5f__5f_-backgroundobjects">
      <style:graphic-properties draw:stroke="none" draw:fill="none" draw:fill-color="#ffffff" draw:auto-grow-height="false" fo:min-height="1.485cm"/>
    </style:style>
    <style:style style:name="Mpr12" style:family="presentation" style:parent-style-name="charte_5f_specialite_5f__5f__5f_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charte_5f_specialite_5f__5f__5f__5f_-backgroundobjects">
      <style:graphic-properties draw:stroke="none" draw:fill="none" draw:fill-color="#ffffff" draw:auto-grow-height="false" fo:min-height="1.449cm"/>
    </style:style>
    <style:style style:name="Mpr14" style:family="presentation" style:parent-style-name="charte_5f_specialite_5f__5f__5f__5f_-backgroundobjects">
      <style:graphic-properties draw:stroke="none" draw:fill="none" draw:fill-color="#ffffff" draw:auto-grow-height="false" fo:min-height="1.485cm"/>
    </style:style>
    <style:style style:name="Mpr15" style:family="presentation" style:parent-style-name="charte_5f_specialite_5f__5f__5f__5f_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charte_5f_specialite_5f__5f__5f__5f__5f_-backgroundobjects">
      <style:graphic-properties draw:stroke="none" draw:fill="none" draw:fill-color="#ffffff" draw:auto-grow-height="false" fo:min-height="1.449cm"/>
    </style:style>
    <style:style style:name="Mpr17" style:family="presentation" style:parent-style-name="charte_5f_specialite_5f__5f__5f__5f__5f_-backgroundobjects">
      <style:graphic-properties draw:stroke="none" draw:fill="none" draw:fill-color="#ffffff" draw:auto-grow-height="false" fo:min-height="1.485cm"/>
    </style:style>
    <style:style style:name="Mpr18" style:family="presentation" style:parent-style-name="charte_5f_specialite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19" style:family="presentation" style:parent-style-name="charte_5f_specialite_5f__5f__5f__5f__5f__5f_-backgroundobjects">
      <style:graphic-properties draw:stroke="none" draw:fill="none" draw:fill-color="#ffffff" draw:auto-grow-height="false" fo:min-height="1.449cm"/>
    </style:style>
    <style:style style:name="Mpr20" style:family="presentation" style:parent-style-name="charte_5f_specialite_5f__5f__5f__5f__5f__5f_-backgroundobjects">
      <style:graphic-properties draw:stroke="none" draw:fill="none" draw:fill-color="#ffffff" draw:auto-grow-height="false" fo:min-height="1.485cm"/>
    </style:style>
    <style:style style:name="Mpr21" style:family="presentation" style:parent-style-name="charte_5f_specialite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charte_5f_specialite_5f__5f__5f__5f__5f__5f__5f_-backgroundobjects">
      <style:graphic-properties draw:stroke="none" draw:fill="none" draw:fill-color="#ffffff" draw:auto-grow-height="false" fo:min-height="1.449cm"/>
    </style:style>
    <style:style style:name="Mpr23" style:family="presentation" style:parent-style-name="charte_5f_specialite_5f__5f__5f__5f__5f__5f__5f_-backgroundobjects">
      <style:graphic-properties draw:stroke="none" draw:fill="none" draw:fill-color="#ffffff" draw:auto-grow-height="false" fo:min-height="1.485cm"/>
    </style:style>
    <style:style style:name="Mpr24" style:family="presentation" style:parent-style-name="charte_5f_specialite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5" style:family="presentation" style:parent-style-name="charte_5f_specialite_5f__5f__5f__5f__5f__5f__5f__5f_-backgroundobjects">
      <style:graphic-properties draw:stroke="none" draw:fill="none" draw:fill-color="#ffffff" draw:auto-grow-height="false" fo:min-height="1.449cm"/>
    </style:style>
    <style:style style:name="Mpr26" style:family="presentation" style:parent-style-name="charte_5f_specialite_5f__5f__5f__5f__5f__5f__5f__5f_-backgroundobjects">
      <style:graphic-properties draw:stroke="none" draw:fill="none" draw:fill-color="#ffffff" draw:auto-grow-height="false" fo:min-height="1.485cm"/>
    </style:style>
    <style:style style:name="Mpr27" style:family="presentation" style:parent-style-name="charte_5f_specialite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charte_5f_specialite_5f__5f__5f__5f__5f__5f__5f__5f__5f_-backgroundobjects">
      <style:graphic-properties draw:stroke="none" draw:fill="none" draw:fill-color="#ffffff" draw:auto-grow-height="false" fo:min-height="1.449cm"/>
    </style:style>
    <style:style style:name="Mpr29" style:family="presentation" style:parent-style-name="charte_5f_specialite_5f__5f__5f__5f__5f__5f__5f__5f__5f_-backgroundobjects">
      <style:graphic-properties draw:stroke="none" draw:fill="none" draw:fill-color="#ffffff" draw:auto-grow-height="false" fo:min-height="1.485cm"/>
    </style:style>
    <style:style style:name="Mpr30" style:family="presentation" style:parent-style-name="charte_5f_specialite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1" style:family="presentation" style:parent-style-name="charte_5f_specialite_5f__5f__5f__5f__5f__5f__5f__5f__5f__5f_-backgroundobjects">
      <style:graphic-properties draw:stroke="none" draw:fill="none" draw:fill-color="#ffffff" draw:auto-grow-height="false" fo:min-height="1.449cm"/>
    </style:style>
    <style:style style:name="Mpr32" style:family="presentation" style:parent-style-name="charte_5f_specialite_5f__5f__5f__5f__5f__5f__5f__5f__5f__5f_-backgroundobjects">
      <style:graphic-properties draw:stroke="none" draw:fill="none" draw:fill-color="#ffffff" draw:auto-grow-height="false" fo:min-height="1.485cm"/>
    </style:style>
    <style:style style:name="Mpr33" style:family="presentation" style:parent-style-name="charte_5f_specialite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4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49cm"/>
    </style:style>
    <style:style style:name="Mpr35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85cm"/>
    </style:style>
    <style:style style:name="Mpr36" style:family="presentation" style:parent-style-name="charte_5f_specialite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style:font-name="Arial1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3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" style:display-name="charte_specialite___" style:page-layout-name="PM1" draw:style-name="Mdp1">
      <draw:frame presentation:style-name="charte_5f_specialite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3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-title" draw:layer="backgroundobjects" svg:width="14.848cm" svg:height="11.136cm" svg:x="3.075cm" svg:y="2.257cm" presentation:class="page"/>
        <draw:frame presentation:style-name="charte_5f_specialite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" style:display-name="charte_specialite____" style:page-layout-name="PM1" draw:style-name="Mdp1">
      <draw:frame presentation:style-name="charte_5f_specialite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-title" draw:layer="backgroundobjects" svg:width="14.848cm" svg:height="11.136cm" svg:x="3.075cm" svg:y="2.257cm" presentation:class="page"/>
        <draw:frame presentation:style-name="charte_5f_specialite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" style:display-name="charte_specialite_____" style:page-layout-name="PM1" draw:style-name="Mdp1">
      <draw:frame presentation:style-name="charte_5f_specialite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-title" draw:layer="backgroundobjects" svg:width="14.848cm" svg:height="11.136cm" svg:x="3.075cm" svg:y="2.257cm" presentation:class="page"/>
        <draw:frame presentation:style-name="charte_5f_specialite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" style:display-name="charte_specialite______" style:page-layout-name="PM1" draw:style-name="Mdp1">
      <draw:frame presentation:style-name="charte_5f_specialite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-title" draw:layer="backgroundobjects" svg:width="14.848cm" svg:height="11.136cm" svg:x="3.075cm" svg:y="2.257cm" presentation:class="page"/>
        <draw:frame presentation:style-name="charte_5f_specialite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" style:display-name="charte_specialite_______" style:page-layout-name="PM1" draw:style-name="Mdp1">
      <draw:frame presentation:style-name="charte_5f_specialite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-title" draw:layer="backgroundobjects" svg:width="14.848cm" svg:height="11.136cm" svg:x="3.075cm" svg:y="2.257cm" presentation:class="page"/>
        <draw:frame presentation:style-name="charte_5f_specialite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" style:display-name="charte_specialite________" style:page-layout-name="PM1" draw:style-name="Mdp1">
      <draw:frame presentation:style-name="charte_5f_specialite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5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5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5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-title" draw:layer="backgroundobjects" svg:width="14.848cm" svg:height="11.136cm" svg:x="3.075cm" svg:y="2.257cm" presentation:class="page"/>
        <draw:frame presentation:style-name="charte_5f_specialite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7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" style:display-name="charte_specialite_________" style:page-layout-name="PM1" draw:style-name="Mdp1">
      <draw:frame presentation:style-name="charte_5f_specialite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8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8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-title" draw:layer="backgroundobjects" svg:width="14.848cm" svg:height="11.136cm" svg:x="3.075cm" svg:y="2.257cm" presentation:class="page"/>
        <draw:frame presentation:style-name="charte_5f_specialite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0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" style:display-name="charte_specialite__________" style:page-layout-name="PM1" draw:style-name="Mdp1">
      <draw:frame presentation:style-name="charte_5f_specialite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" style:display-name="charte_specialite___________" style:page-layout-name="PM1" draw:style-name="Mdp1">
      <draw:frame presentation:style-name="charte_5f_specialite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editing-duration>PT6H6M</meta:editing-duration>
    <meta:editing-cycles>19</meta:editing-cycles>
    <meta:generator>LibreOffice/4.3.6.2$Windows_x86 LibreOffice_project/d50a87b2e514536ed401c18000dad4660b6a169e</meta:generator>
    <meta:creation-date>2015-01-21T09:57:18.38</meta:creation-date>
    <dc:date>2015-08-08T09:54:40.406000000</dc:date>
    <meta:document-statistic meta:object-count="334"/>
    <meta:user-defined meta:name="Info 1"/>
    <meta:user-defined meta:name="Info 2"/>
    <meta:user-defined meta:name="Info 3"/>
    <meta:user-defined meta:name="Info 4"/>
  </office:meta>
</office:document-meta>
</file>