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ettings.xml" manifest:media-type="text/xml"/>
  <manifest:file-entry manifest:full-path="Pictures/1000000000000084000000848381A33A.jpg" manifest:media-type="image/jpeg"/>
  <manifest:file-entry manifest:full-path="Pictures/10000200000001AE000001CB4FEA769C.png" manifest:media-type="image/png"/>
  <manifest:file-entry manifest:full-path="Pictures/10000200000006760000092324C3F52A.gif" manifest:media-type="image/gif"/>
  <manifest:file-entry manifest:full-path="Pictures/100000000000042A000002CA6DEEE0FE.png" manifest:media-type="image/png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3" svg:font-family="Arial" style:font-family-generic="swiss"/>
    <style:font-face style:name="Arial4" svg:font-family="Arial" style:font-adornments="Normal" style:font-family-generic="swiss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cript" style:font-pitch="variable"/>
    <style:font-face style:name="Comic Sans MS" svg:font-family="'Comic Sans MS'" style:font-family-generic="script" style:font-pitch="variable"/>
    <style:font-face style:name="Arial1" svg:font-family="Arial" style:font-family-generic="swiss" style:font-pitch="variable"/>
    <style:font-face style:name="Arial Unicode MS1" svg:font-family="'Arial Unicode MS'" style:font-family-generic="swiss" style:font-pitch="variable"/>
    <style:font-face style:name="Tahoma1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draw:fill="solid" draw:fill-color="#ffffff" draw:fill-image-width="0cm" draw:fill-image-height="0cm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solid" draw:fill-color="#0000ff" draw:textarea-horizontal-align="righ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2" style:family="graphic" style:parent-style-name="standard">
      <style:graphic-properties draw:stroke="solid" svg:stroke-width="0.035cm" svg:stroke-color="#000000" draw:stroke-linejoin="miter" draw:fill="solid" draw:fill-color="#0000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standard">
      <style:graphic-properties draw:stroke="none" draw:fill="none" draw:fill-color="#618ffd" draw:textarea-horizontal-align="justify" draw:textarea-vertical-align="top" draw:auto-grow-height="true" fo:min-height="0cm" fo:min-width="0cm" fo:padding-top="0.128cm" fo:padding-bottom="0.128cm" fo:padding-left="0.256cm" fo:padding-right="0.256cm" fo:wrap-option="no-wrap" draw:shadow="hidden" draw:shadow-color="#919191"/>
    </style:style>
    <style:style style:name="gr5" style:family="graphic">
      <style:graphic-properties style:protect="size"/>
    </style:style>
    <style:style style:name="gr6" style:family="graphic" style:parent-style-name="standard">
      <style:graphic-properties draw:stroke="none" draw:fill="solid" draw:fill-color="#0000ff" draw:textarea-horizontal-align="right" draw:textarea-vertical-align="middle" draw:auto-grow-height="false" fo:min-height="2.01cm" fo:min-width="22cm" fo:padding-top="0.13cm" fo:padding-bottom="0.13cm" fo:padding-left="0.25cm" fo:padding-right="0.25cm" fo:wrap-option="no-wrap" draw:shadow="hidden" draw:shadow-color="#919191"/>
    </style:style>
    <style:style style:name="gr7" style:family="graphic" style:parent-style-name="standard">
      <style:graphic-properties draw:stroke="none" draw:fill="none" draw:fill-color="#618ffd" draw:textarea-horizontal-align="left" draw:textarea-vertical-align="top" draw:auto-grow-height="true" fo:min-height="0cm" fo:min-width="0cm" fo:padding-top="0.128cm" fo:padding-bottom="0.128cm" fo:padding-left="0.256cm" fo:padding-right="0.256cm" fo:wrap-option="no-wrap" draw:shadow="hidden" draw:shadow-color="#919191"/>
    </style:style>
    <style:style style:name="gr8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9" style:family="graphic" style:parent-style-name="standard">
      <style:graphic-properties draw:stroke="none" draw:fill="solid" draw:fill-color="#0000ff" draw:textarea-horizontal-align="right" draw:textarea-vertical-align="middle" draw:auto-grow-height="false" fo:min-height="1.01cm" fo:min-width="22cm" fo:padding-top="0.13cm" fo:padding-bottom="0.13cm" fo:padding-left="0.25cm" fo:padding-right="0.25cm" fo:wrap-option="no-wrap" draw:shadow="hidden" draw:shadow-color="#919191"/>
    </style:style>
    <style:style style:name="gr10" style:family="graphic" style:parent-style-name="standard">
      <style:graphic-properties draw:stroke="none" svg:stroke-color="#000000" draw:fill="none" draw:fill-color="#ffffff" draw:auto-grow-height="true" draw:auto-grow-width="false" fo:max-height="0cm" fo:min-height="5.125cm"/>
    </style:style>
    <style:style style:name="pr1" style:family="presentation" style:parent-style-name="charte_5f_specialite-outline1" style:list-style-name="L2">
      <style:graphic-properties draw:stroke="none" draw:fill="none" draw:fill-color="#ffffff" draw:textarea-horizontal-align="justify" draw:textarea-vertical-align="top" draw:auto-grow-height="true" draw:auto-grow-width="false" fo:min-height="4.387cm" fo:min-width="0cm" fo:padding-top="0.128cm" fo:padding-bottom="0.128cm" fo:padding-left="0.256cm" fo:padding-right="0.256cm" fo:wrap-option="wrap" draw:shadow="hidden"/>
    </style:style>
    <style:style style:name="pr2" style:family="presentation" style:parent-style-name="charte_5f_specialite-notes">
      <style:graphic-properties draw:fill-color="#ffffff" draw:auto-grow-height="true" fo:min-height="13.365cm"/>
    </style:style>
    <style:style style:name="pr3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5.486cm" fo:min-width="0cm" fo:padding-top="0.128cm" fo:padding-bottom="0.128cm" fo:padding-left="0.256cm" fo:padding-right="0.256cm" fo:wrap-option="wrap" draw:shadow="hidden"/>
    </style:style>
    <style:style style:name="pr4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4.558cm" fo:min-width="0cm" fo:padding-top="0.128cm" fo:padding-bottom="0.128cm" fo:padding-left="0.256cm" fo:padding-right="0.256cm" fo:wrap-option="wrap" draw:shadow="hidden"/>
    </style:style>
    <style:style style:name="pr5" style:family="presentation" style:parent-style-name="charte_5f_specialite_5f_-notes">
      <style:graphic-properties draw:fill-color="#ffffff" draw:auto-grow-height="true" fo:min-height="13.364cm"/>
    </style:style>
    <style:style style:name="pr6" style:family="presentation" style:parent-style-name="charte_5f_specialite-outline1" style:list-style-name="L2">
      <style:graphic-properties draw:stroke="none" draw:fill="none" draw:fill-color="#ffffff" draw:textarea-horizontal-align="justify" draw:textarea-vertical-align="top" draw:auto-grow-height="true" draw:auto-grow-width="false" fo:min-height="1.244cm" fo:min-width="0cm" fo:padding-top="0.128cm" fo:padding-bottom="0.128cm" fo:padding-left="0.256cm" fo:padding-right="0.256cm" fo:wrap-option="wrap" draw:shadow="hidden"/>
    </style:style>
    <style:style style:name="P1" style:family="paragraph">
      <style:paragraph-properties fo:margin-left="0cm" fo:margin-right="0cm" fo:line-height="100%" fo:text-align="end" fo:text-indent="0cm"/>
    </style:style>
    <style:style style:name="P2" style:family="paragraph">
      <style:paragraph-properties fo:margin-left="0cm" fo:margin-right="0cm" fo:line-height="100%" fo:text-align="end" fo:text-indent="0cm" style:writing-mode="lr-tb"/>
      <style:text-properties style:use-window-font-color="true" fo:font-size="18pt"/>
    </style:style>
    <style:style style:name="P3" style:family="paragraph">
      <style:paragraph-properties style:writing-mode="lr-tb"/>
    </style:style>
    <style:style style:name="P4" style:family="paragraph">
      <style:paragraph-properties fo:text-align="center"/>
    </style:style>
    <style:style style:name="P5" style:family="paragraph">
      <style:paragraph-properties fo:margin-left="0cm" fo:margin-right="0cm" fo:line-height="100%" fo:text-align="justify" fo:text-indent="0cm"/>
    </style:style>
    <style:style style:name="P6" style:family="paragraph">
      <style:paragraph-properties fo:margin-left="0cm" fo:margin-right="0cm" fo:line-height="100%" fo:text-indent="0cm"/>
    </style:style>
    <style:style style:name="P7" style:family="paragraph">
      <style:paragraph-properties fo:margin-left="0cm" fo:margin-right="0cm" fo:line-height="100%" fo:text-align="justify" fo:text-indent="0cm" style:writing-mode="lr-tb"/>
      <style:text-properties fo:font-size="14pt" style:font-size-asian="14pt" style:font-size-complex="14pt"/>
    </style:style>
    <style:style style:name="P8" style:family="paragraph">
      <style:paragraph-properties fo:margin-left="0cm" fo:margin-right="0cm" fo:margin-top="0.246cm" fo:margin-bottom="0cm" fo:text-align="center" fo:text-indent="0cm"/>
    </style:style>
    <style:style style:name="P9" style:family="paragraph">
      <style:paragraph-properties fo:margin-left="0cm" fo:margin-right="0cm" fo:margin-top="0.246cm" fo:margin-bottom="0cm" fo:text-align="center" fo:text-indent="0cm" style:writing-mode="lr-tb"/>
      <style:text-properties fo:font-weight="normal" style:font-weight-asian="normal" style:font-weight-complex="normal"/>
    </style:style>
    <style:style style:name="P10" style:family="paragraph">
      <style:paragraph-properties fo:margin-left="0cm" fo:margin-right="0cm" fo:line-height="100%" fo:text-indent="0cm" style:writing-mode="lr-tb"/>
      <style:text-properties fo:font-size="18pt"/>
    </style:style>
    <style:style style:name="P11" style:family="paragraph">
      <style:text-properties fo:font-size="20pt"/>
    </style:style>
    <style:style style:name="P12" style:family="paragraph">
      <style:paragraph-properties fo:margin-left="0cm" fo:margin-right="0cm" fo:margin-top="0.246cm" fo:margin-bottom="0cm" fo:text-align="justify" fo:text-indent="0cm"/>
    </style:style>
    <style:style style:name="P13" style:family="paragraph">
      <style:paragraph-properties fo:margin-left="0.952cm" fo:margin-right="0cm" fo:text-indent="-0.952cm" style:writing-mode="lr-tb"/>
      <style:text-properties fo:font-weight="normal" style:font-weight-asian="normal" style:font-weight-complex="normal"/>
    </style:style>
    <style:style style:name="P14" style:family="paragraph">
      <style:paragraph-properties fo:text-align="start"/>
      <style:text-properties fo:font-size="26pt" style:font-size-asian="26pt" style:font-size-complex="26pt"/>
    </style:style>
    <style:style style:name="P15" style:family="paragraph">
      <style:paragraph-properties fo:text-align="center"/>
      <style:text-properties fo:font-size="26pt" style:font-size-asian="26pt" style:font-size-complex="26pt"/>
    </style:style>
    <style:style style:name="P16" style:family="paragraph">
      <style:paragraph-properties fo:margin-left="0cm" fo:margin-right="0cm" fo:margin-top="0.246cm" fo:margin-bottom="0cm" fo:text-align="justify" fo:text-indent="0cm" style:writing-mode="lr-tb"/>
      <style:text-properties fo:font-weight="normal" style:font-weight-asian="normal" style:font-weight-complex="normal"/>
    </style:style>
    <style:style style:name="T1" style:family="text">
      <style:text-properties style:font-name="Arial1" fo:font-size="28pt" fo:language="fr" fo:country="FR" fo:font-weight="bold" style:font-size-asian="28pt" style:font-size-complex="28pt"/>
    </style:style>
    <style:style style:name="T2" style:family="text">
      <style:text-properties style:font-name="Arial1" fo:font-size="14pt" fo:language="fr" fo:country="FR" fo:font-weight="bold" style:font-size-asian="14pt" style:font-size-complex="14pt"/>
    </style:style>
    <style:style style:name="T3" style:family="text">
      <style:text-properties fo:font-size="22pt" fo:font-style="italic" fo:font-weight="bold" style:font-size-asian="22pt" style:font-style-asian="italic" style:font-weight-asian="bold" style:font-size-complex="22pt" style:font-style-complex="italic" style:font-weight-complex="bold"/>
    </style:style>
    <style:style style:name="T4" style:family="text">
      <style:text-properties fo:font-size="28pt" fo:font-style="italic" fo:font-weight="bold" style:font-size-asian="28pt" style:font-style-asian="italic" style:font-weight-asian="bold" style:font-size-complex="28pt" style:font-style-complex="italic" style:font-weight-complex="bold"/>
    </style:style>
    <style:style style:name="T5" style:family="text">
      <style:text-properties fo:font-size="28pt" fo:font-weight="normal" style:font-size-asian="28pt" style:font-weight-asian="normal" style:font-size-complex="28pt" style:font-weight-complex="normal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size="28pt" fo:font-weight="bold" style:font-size-asian="28pt" style:font-size-complex="28pt"/>
    </style:style>
    <style:style style:name="T8" style:family="text">
      <style:text-properties style:font-name="Arial1" fo:font-size="28pt" fo:font-weight="bold" style:font-size-asian="28pt" style:font-size-complex="28pt"/>
    </style:style>
    <style:style style:name="T9" style:family="text">
      <style:text-properties style:font-name="Arial1" fo:font-size="28pt" fo:font-weight="normal" style:font-size-asian="28pt" style:font-weight-asian="normal" style:font-size-complex="28pt" style:font-weight-complex="normal"/>
    </style:style>
    <style:style style:name="T10" style:family="text">
      <style:text-properties fo:font-size="26pt" style:font-size-asian="26pt" style:font-size-complex="26pt"/>
    </style:style>
    <style:style style:name="T11" style:family="text">
      <style:text-properties fo:font-size="26pt" style:text-underline-style="solid" style:text-underline-width="auto" style:text-underline-color="font-color" style:font-size-asian="26pt" style:font-size-complex="26pt"/>
    </style:style>
    <style:style style:name="T12" style:family="text">
      <style:text-properties fo:color="#e6e6ff" style:font-name="Arial4" fo:font-size="28pt" fo:language="fr" fo:country="FR" fo:font-weight="bold" style:font-name-asian="Arial4" style:font-size-asian="28pt" style:font-name-complex="Arial4" style:font-size-complex="28pt"/>
    </style:style>
    <style:style style:name="T13" style:family="text">
      <style:text-properties fo:color="#e6e6ff" style:font-name="Arial1" fo:font-size="28pt" fo:language="fr" fo:country="FR" fo:font-weight="bold" style:font-name-asian="Arial4" style:font-size-asian="28pt" style:font-name-complex="Arial4" style:font-size-complex="28pt"/>
    </style:style>
    <style:style style:name="T14" style:family="text">
      <style:text-properties fo:font-size="28pt" fo:language="fr" fo:country="FR" fo:font-weight="normal" style:font-size-asian="28pt" style:font-weight-asian="normal" style:font-size-complex="28pt" style:font-weight-complex="normal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 ">
        <style:list-level-properties text:min-label-width="0.952cm"/>
        <style:text-properties style:font-name="Arial1" fo:color="#fc0128" fo:font-size="100%"/>
      </text:list-level-style-bullet>
      <text:list-level-style-bullet text:level="2" text:bullet-char="–">
        <style:list-level-properties text:space-before="1.27cm" text:min-label-width="0.793cm"/>
        <style:text-properties style:font-name="Arial1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Arial1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Arial1" fo:color="#000000" fo:font-size="100%"/>
      </text:list-level-style-bullet>
      <text:list-level-style-bullet text:level="5" text:bullet-char="•">
        <style:list-level-properties text:space-before="5.08cm" text:min-label-width="0.635cm"/>
        <style:text-properties style:font-name="Arial1" fo:color="#000000" fo:font-size="100%"/>
      </text:list-level-style-bullet>
      <text:list-level-style-bullet text:level="6" text:bullet-char="•">
        <style:list-level-properties text:space-before="5.08cm" text:min-label-width="0.635cm"/>
        <style:text-properties style:font-name="Arial1" fo:color="#000000" fo:font-size="100%"/>
      </text:list-level-style-bullet>
      <text:list-level-style-bullet text:level="7" text:bullet-char="•">
        <style:list-level-properties text:space-before="5.08cm" text:min-label-width="0.635cm"/>
        <style:text-properties style:font-name="Arial1" fo:color="#000000" fo:font-size="100%"/>
      </text:list-level-style-bullet>
      <text:list-level-style-bullet text:level="8" text:bullet-char="•">
        <style:list-level-properties text:space-before="5.08cm" text:min-label-width="0.635cm"/>
        <style:text-properties style:font-name="Arial1" fo:color="#000000" fo:font-size="100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charte_5f_specialite" presentation:presentation-page-layout-name="AL1T0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1">SAUVETAGE <text:s/>DEBLAIEMENT SDE1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.491cm" svg:height="3.007cm" svg:x="0.15cm" svg:y="0.15cm">
          <draw:image xlink:href="Pictures/100000000000042A000002CA6DEEE0FE.png" xlink:type="simple" xlink:show="embed" xlink:actuate="onLoad">
            <text:p/>
          </draw:image>
        </draw:frame>
        <draw:custom-shape draw:style-name="gr4" draw:text-style-name="P7" draw:layer="layout" svg:width="17.219cm" svg:height="1.391cm" svg:x="0.232cm" svg:y="19.5cm">
          <text:p text:style-name="P5"><text:span text:style-name="T2">Version N°X</text:span></text:p>
          <text:p text:style-name="P6"><text:span text:style-name="T2">Validée par Équipe d'élaboration des supports pédagogiques le XXXXX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14.848cm" svg:height="20.999cm" svg:x="6.576cm" svg:y="0.001cm">
          <draw:image xlink:href="Pictures/10000200000006760000092324C3F52A.gif" xlink:type="simple" xlink:show="embed" xlink:actuate="onLoad">
            <text:p/>
          </draw:image>
        </draw:frame>
        <draw:frame presentation:style-name="pr1" draw:text-style-name="P9" draw:layer="layout" svg:width="13.5cm" svg:height="4.643cm" svg:x="1cm" svg:y="4cm" presentation:class="outline" presentation:user-transformed="true">
          <draw:text-box>
            <text:list text:style-name="L2">
              <text:list-item>
                <text:p text:style-name="P8"><text:span text:style-name="T3">« Préparons-nous aujourd'hui...</text:span></text:p>
              </text:list-item>
              <text:list-item>
                <text:p text:style-name="P8"><text:span text:style-name="T3">pour nos objectifs de dem'AIN » <text:s text:c="26"/></text:span><text:span text:style-name="T4"><text:s text:c="24"/></text:span><text:span text:style-name="T5"><text:s/></text:span><text:span text:style-name="T6"><text:s/></text:span></text:p>
              </text:list-item>
            </text:list>
          </draw:text-box>
        </draw:frame>
        <presentation:notes draw:style-name="dp2">
          <office:forms form:automatic-focus="false" form:apply-design-mode="false"/>
          <draw:page-thumbnail draw:style-name="gr5" draw:layer="layout" svg:width="14.848cm" svg:height="11.136cm" svg:x="3.075cm" svg:y="2.257cm" draw:page-number="1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" draw:style-name="dp1" draw:master-page-name="charte_5f_specialite">
        <office:forms form:automatic-focus="false" form:apply-design-mode="false"/>
        <draw:custom-shape draw:style-name="gr6" draw:text-style-name="P2" draw:layer="layout" svg:width="22.5cm" svg:height="2.27cm" svg:x="5cm" svg:y="0.23cm">
          <text:p text:style-name="P1"><text:span text:style-name="T1">EVACUER LES VICTIMES HORS DE LA ZONE </text:span></text:p>
          <text:p text:style-name="P1"><text:span text:style-name="T1">DANGEUREUSE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.491cm" svg:height="3.007cm" svg:x="0.151cm" svg:y="0.151cm">
          <draw:image xlink:href="Pictures/100000000000042A000002CA6DEEE0FE.png" xlink:type="simple" xlink:show="embed" xlink:actuate="onLoad">
            <text:p/>
          </draw:image>
        </draw:frame>
        <draw:custom-shape draw:style-name="gr7" draw:text-style-name="P10" draw:layer="layout" svg:width="6.11cm" svg:height="1.383cm" svg:x="4.766cm" svg:y="3.117cm">
          <text:p text:style-name="P6"><text:span text:style-name="T7">Secourisme</text:span></text:p>
          <draw:enhanced-geometry svg:viewBox="0 0 21600 21600" draw:type="rectangle" draw:enhanced-path="M 0 0 L 21600 0 21600 21600 0 21600 0 0 Z N"/>
        </draw:custom-shape>
        <draw:frame draw:style-name="gr8" draw:text-style-name="P4" draw:layer="layout" svg:width="8.798cm" svg:height="9.432cm" svg:x="9cm" svg:y="7.068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" draw:style-name="dp1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7" draw:text-style-name="P10" draw:layer="layout" svg:width="4.193cm" svg:height="1.383cm" svg:x="4.807cm" svg:y="2.117cm">
          <text:p text:style-name="P6"><text:span text:style-name="T8">Objectif</text:span></text:p>
          <draw:enhanced-geometry svg:viewBox="0 0 21600 21600" draw:type="rectangle" draw:enhanced-path="M 0 0 L 21600 0 21600 21600 0 21600 0 0 Z N"/>
        </draw:custom-shape>
        <draw:frame presentation:style-name="pr3" draw:text-style-name="P13" draw:layer="layout" svg:width="24.5cm" svg:height="5.742cm" svg:x="1.5cm" svg:y="7.5cm" presentation:class="outline" presentation:user-transformed="true">
          <draw:text-box>
            <text:list text:style-name="L2">
              <text:list-header>
                <text:p text:style-name="P12"><text:span text:style-name="T9">A la fin de cette séquence, vous serez capables en sous-groupe de prendre les premières mesures face à une victime polytraumatisée et d'en effectuer le conditionnement et le relevage en toute sécurité.</text:span></text:p>
              </text:list-header>
            </text:list>
          </draw:text-box>
        </draw:frame>
        <draw:custom-shape draw:style-name="gr9" draw:text-style-name="P2" draw:layer="layout" svg:width="22.5cm" svg:height="1.27cm" svg:x="5cm" svg:y="0.5cm">
          <text:p text:style-name="P1"><text:span text:style-name="T1">SECOURISME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3.5cm" svg:height="3.5cm" svg:x="0.5cm" svg:y="0.5cm">
          <draw:image xlink:href="Pictures/1000000000000084000000848381A33A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3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4" draw:style-name="dp1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7" draw:text-style-name="P10" draw:layer="layout" svg:width="11.059cm" svg:height="1.383cm" svg:x="4.941cm" svg:y="2.5cm">
          <text:p text:style-name="P6"><text:span text:style-name="T8">Activité de découverte</text:span></text:p>
          <draw:enhanced-geometry svg:viewBox="0 0 21600 21600" draw:type="rectangle" draw:enhanced-path="M 0 0 L 21600 0 21600 21600 0 21600 0 0 Z N"/>
        </draw:custom-shape>
        <draw:frame presentation:style-name="pr4" draw:text-style-name="P13" draw:layer="layout" svg:width="21.59cm" svg:height="5.321cm" svg:x="2.5cm" svg:y="7.5cm" presentation:class="outline" presentation:user-transformed="true">
          <draw:text-box>
            <text:list text:style-name="L2">
              <text:list-item>
                <text:p text:style-name="P12"><text:span text:style-name="T6">Quels types de blessures peuvent présenter les victimes découvertes lors <text:s/>des opérations de sauvetage déblaiement ?</text:span></text:p>
              </text:list-item>
            </text:list>
          </draw:text-box>
        </draw:frame>
        <draw:custom-shape draw:style-name="gr9" draw:text-style-name="P2" draw:layer="layout" svg:width="22.5cm" svg:height="1.27cm" svg:x="5cm" svg:y="0.5cm">
          <text:p text:style-name="P1"><text:span text:style-name="T1">SECOURISME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3.5cm" svg:height="3.5cm" svg:x="0.5cm" svg:y="0.5cm">
          <draw:image xlink:href="Pictures/1000000000000084000000848381A33A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4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" draw:style-name="dp3" draw:master-page-name="charte_5f_specialite_5f_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9" draw:text-style-name="P2" draw:layer="layout" svg:width="22.5cm" svg:height="1.27cm" svg:x="5cm" svg:y="0.5cm">
          <text:p text:style-name="P1"><text:span text:style-name="T1">SECOURISME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3.5cm" svg:height="3.5cm" svg:x="0.5cm" svg:y="0.5cm">
          <draw:image xlink:href="Pictures/1000000000000084000000848381A33A.jpg" xlink:type="simple" xlink:show="embed" xlink:actuate="onLoad">
            <text:p/>
          </draw:image>
        </draw:frame>
        <draw:frame draw:style-name="gr10" draw:text-style-name="P15" draw:layer="layout" svg:width="17.5cm" svg:height="6.4cm" svg:x="6cm" svg:y="6.6cm">
          <draw:text-box>
            <text:p text:style-name="P14"><text:span text:style-name="T10"><text:s text:c="5"/></text:span><text:span text:style-name="T11">Séquence assurée par le SSSM : </text:span><text:span text:style-name="T10"><text:line-break/></text:span><text:span text:style-name="T10"><text:line-break/></text:span><text:span text:style-name="T10">. syndrome de compression de membre</text:span><text:span text:style-name="T10"><text:line-break/></text:span><text:span text:style-name="T10">. polytraumatismes</text:span><text:span text:style-name="T10"><text:line-break/></text:span><text:span text:style-name="T10">. traumatisme par effet de souffle</text:span><text:span text:style-name="T10"><text:line-break/></text:span><text:span text:style-name="T10">. syndrome de l'emmuré</text:span></text:p>
          </draw:text-box>
        </draw:frame>
        <presentation:notes draw:style-name="dp2">
          <draw:page-thumbnail draw:style-name="gr5" draw:layer="layout" svg:width="14.848cm" svg:height="11.136cm" svg:x="3.075cm" svg:y="2.257cm" draw:page-number="5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charte_5f_specialite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12">É</text:span><text:span text:style-name="T13">taiement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7" draw:text-style-name="P10" draw:layer="layout" svg:width="5.886cm" svg:height="1.383cm" svg:x="4.87cm" svg:y="1.907cm">
          <text:p text:style-name="P6"><text:span text:style-name="T8">Application</text:span></text:p>
          <draw:enhanced-geometry svg:viewBox="0 0 21600 21600" draw:type="rectangle" draw:enhanced-path="M 0 0 L 21600 0 21600 21600 0 21600 0 0 Z N"/>
        </draw:custom-shape>
        <draw:frame presentation:style-name="pr6" draw:text-style-name="P16" draw:layer="layout" svg:width="21.59cm" svg:height="1.5cm" svg:x="3.41cm" svg:y="9cm" presentation:class="outline" presentation:user-transformed="true">
          <draw:text-box>
            <text:list text:style-name="L2">
              <text:list-item>
                <text:p text:style-name="P12"><text:span text:style-name="T5">Cas concret au cours d'une </text:span><text:span text:style-name="T14">manœuvre</text:span></text:p>
              </text:list-item>
            </text:list>
          </draw:text-box>
        </draw:frame>
        <draw:frame draw:style-name="gr3" draw:text-style-name="P4" draw:layer="layout" svg:width="3.5cm" svg:height="3.5cm" svg:x="0.5cm" svg:y="0.5cm">
          <draw:image xlink:href="Pictures/1000000000000084000000848381A33A.jp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5" draw:layer="layout" svg:width="14.848cm" svg:height="11.136cm" svg:x="3.075cm" svg:y="2.257cm" draw:page-number="6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3" svg:font-family="Arial" style:font-family-generic="swiss"/>
    <style:font-face style:name="Arial4" svg:font-family="Arial" style:font-adornments="Normal" style:font-family-generic="swiss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cript" style:font-pitch="variable"/>
    <style:font-face style:name="Comic Sans MS" svg:font-family="'Comic Sans MS'" style:font-family-generic="script" style:font-pitch="variable"/>
    <style:font-face style:name="Arial1" svg:font-family="Arial" style:font-family-generic="swiss" style:font-pitch="variable"/>
    <style:font-face style:name="Arial Unicode MS1" svg:font-family="'Arial Unicode MS'" style:font-family-generic="swiss" style:font-pitch="variable"/>
    <style:font-face style:name="Tahoma1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draw:marker draw:name="Arrow" svg:viewBox="0 0 20 30" svg:d="M10 0l-10 30h20z"/>
    <draw:marker draw:name="msArrowEnd_20_5" draw:display-name="msArrowEnd 5" svg:viewBox="0 0 237 237" svg:d="M119 0l118 237h-237z"/>
    <style:default-style style:family="graphic">
      <style:graphic-properties svg:stroke-color="#000000" draw:fill-color="#99ccf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Times New Roman" fo:font-size="24pt" fo:language="fr" fo:country="FR" style:font-name-asian="Arial Unicode MS" style:font-size-asian="24pt" style:language-asian="zxx" style:country-asian="none" style:font-name-complex="Tahoma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18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18pt" style:font-style-asian="normal" style:font-weight-asian="normal" style:font-name-complex="Tahoma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charte_5f_specialite-background" style:display-name="charte_specialite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-backgroundobjects" style:display-name="charte_specialite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-notes" style:display-name="charte_specialite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0pt" style:font-style-asian="normal" style:font-weight-asian="normal" style:font-name-complex="Tahoma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charte_5f_specialite-outline1" style:display-name="charte_specialite-outline1" style:family="presentation">
      <style:graphic-properties draw:stroke="none" draw:fill="none">
        <text:list-style style:name="charte_5f_specialite-outline1" style:display-name="charte_specialit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-outline2" style:display-name="charte_specialite-outline2" style:family="presentation" style:parent-style-name="charte_5f_specialite-outline1">
      <style:paragraph-properties fo:margin-top="0cm" fo:margin-bottom="0.4cm"/>
      <style:text-properties fo:font-size="28pt" style:font-size-asian="28pt" style:font-size-complex="28pt"/>
    </style:style>
    <style:style style:name="charte_5f_specialite-outline3" style:display-name="charte_specialite-outline3" style:family="presentation" style:parent-style-name="charte_5f_specialite-outline2">
      <style:paragraph-properties fo:margin-top="0cm" fo:margin-bottom="0.3cm"/>
      <style:text-properties fo:font-size="24pt" style:font-size-asian="24pt" style:font-size-complex="24pt"/>
    </style:style>
    <style:style style:name="charte_5f_specialite-outline4" style:display-name="charte_specialite-outline4" style:family="presentation" style:parent-style-name="charte_5f_specialite-outline3">
      <style:paragraph-properties fo:margin-top="0cm" fo:margin-bottom="0.2cm"/>
      <style:text-properties fo:font-size="20pt" style:font-size-asian="20pt" style:font-size-complex="20pt"/>
    </style:style>
    <style:style style:name="charte_5f_specialite-outline5" style:display-name="charte_specialite-outline5" style:family="presentation" style:parent-style-name="charte_5f_specialite-outline4">
      <style:paragraph-properties fo:margin-top="0cm" fo:margin-bottom="0.1cm"/>
      <style:text-properties fo:font-size="20pt" style:font-size-asian="20pt" style:font-size-complex="20pt"/>
    </style:style>
    <style:style style:name="charte_5f_specialite-outline6" style:display-name="charte_specialite-outline6" style:family="presentation" style:parent-style-name="charte_5f_specialite-outline5">
      <style:paragraph-properties fo:margin-top="0cm" fo:margin-bottom="0.1cm"/>
      <style:text-properties fo:font-size="20pt" style:font-size-asian="20pt" style:font-size-complex="20pt"/>
    </style:style>
    <style:style style:name="charte_5f_specialite-outline7" style:display-name="charte_specialite-outline7" style:family="presentation" style:parent-style-name="charte_5f_specialite-outline6">
      <style:paragraph-properties fo:margin-top="0cm" fo:margin-bottom="0.1cm"/>
      <style:text-properties fo:font-size="20pt" style:font-size-asian="20pt" style:font-size-complex="20pt"/>
    </style:style>
    <style:style style:name="charte_5f_specialite-outline8" style:display-name="charte_specialite-outline8" style:family="presentation" style:parent-style-name="charte_5f_specialite-outline7">
      <style:paragraph-properties fo:margin-top="0cm" fo:margin-bottom="0.1cm"/>
      <style:text-properties fo:font-size="20pt" style:font-size-asian="20pt" style:font-size-complex="20pt"/>
    </style:style>
    <style:style style:name="charte_5f_specialite-outline9" style:display-name="charte_specialite-outline9" style:family="presentation" style:parent-style-name="charte_5f_specialite-outline8">
      <style:paragraph-properties fo:margin-top="0cm" fo:margin-bottom="0.1cm"/>
      <style:text-properties fo:font-size="20pt" style:font-size-asian="20pt" style:font-size-complex="20pt"/>
    </style:style>
    <style:style style:name="charte_5f_specialite-subtitle" style:display-name="charte_specialite-subtitle" style:family="presentation">
      <style:graphic-properties draw:stroke="none" draw:fill="none" draw:textarea-vertical-align="middle">
        <text:list-style style:name="charte_5f_specialite-subtitle" style:display-name="charte_specialit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-title" style:display-name="charte_specialite-title" style:family="presentation">
      <style:graphic-properties draw:stroke="none" draw:fill="none" draw:textarea-vertical-align="middle">
        <text:list-style style:name="charte_5f_specialite-title" style:display-name="charte_specialit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-background" style:display-name="charte_specialite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-backgroundobjects" style:display-name="charte_specialite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-notes" style:display-name="charte_specialite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-outline1" style:display-name="charte_specialite_-outline1" style:family="presentation">
      <style:graphic-properties draw:stroke="none" draw:fill="none">
        <text:list-style style:name="charte_5f_specialite_5f_-outline1" style:display-name="charte_specialite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-outline2" style:display-name="charte_specialite_-outline2" style:family="presentation" style:parent-style-name="charte_5f_specialite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-outline3" style:display-name="charte_specialite_-outline3" style:family="presentation" style:parent-style-name="charte_5f_specialite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-outline4" style:display-name="charte_specialite_-outline4" style:family="presentation" style:parent-style-name="charte_5f_specialite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-outline5" style:display-name="charte_specialite_-outline5" style:family="presentation" style:parent-style-name="charte_5f_specialite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6" style:display-name="charte_specialite_-outline6" style:family="presentation" style:parent-style-name="charte_5f_specialite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7" style:display-name="charte_specialite_-outline7" style:family="presentation" style:parent-style-name="charte_5f_specialite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8" style:display-name="charte_specialite_-outline8" style:family="presentation" style:parent-style-name="charte_5f_specialite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9" style:display-name="charte_specialite_-outline9" style:family="presentation" style:parent-style-name="charte_5f_specialite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subtitle" style:display-name="charte_specialite_-subtitle" style:family="presentation">
      <style:graphic-properties draw:stroke="none" draw:fill="none" draw:textarea-vertical-align="middle">
        <text:list-style style:name="charte_5f_specialite_5f_-subtitle" style:display-name="charte_specialite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-title" style:display-name="charte_specialite_-title" style:family="presentation">
      <style:graphic-properties draw:stroke="none" draw:fill="none" draw:textarea-vertical-align="middle">
        <text:list-style style:name="charte_5f_specialite_5f_-title" style:display-name="charte_specialite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-background" style:display-name="charte_specialite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-backgroundobjects" style:display-name="charte_specialite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-notes" style:display-name="charte_specialite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-outline1" style:display-name="charte_specialite__-outline1" style:family="presentation">
      <style:graphic-properties draw:stroke="none" draw:fill="none">
        <text:list-style style:name="charte_5f_specialite_5f__5f_-outline1" style:display-name="charte_specialite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-outline2" style:display-name="charte_specialite__-outline2" style:family="presentation" style:parent-style-name="charte_5f_specialite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-outline3" style:display-name="charte_specialite__-outline3" style:family="presentation" style:parent-style-name="charte_5f_specialite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-outline4" style:display-name="charte_specialite__-outline4" style:family="presentation" style:parent-style-name="charte_5f_specialite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-outline5" style:display-name="charte_specialite__-outline5" style:family="presentation" style:parent-style-name="charte_5f_specialite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6" style:display-name="charte_specialite__-outline6" style:family="presentation" style:parent-style-name="charte_5f_specialite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7" style:display-name="charte_specialite__-outline7" style:family="presentation" style:parent-style-name="charte_5f_specialite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8" style:display-name="charte_specialite__-outline8" style:family="presentation" style:parent-style-name="charte_5f_specialite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9" style:display-name="charte_specialite__-outline9" style:family="presentation" style:parent-style-name="charte_5f_specialite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subtitle" style:display-name="charte_specialite__-subtitle" style:family="presentation">
      <style:graphic-properties draw:stroke="none" draw:fill="none" draw:textarea-vertical-align="middle">
        <text:list-style style:name="charte_5f_specialite_5f__5f_-subtitle" style:display-name="charte_specialite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-title" style:display-name="charte_specialite__-title" style:family="presentation">
      <style:graphic-properties draw:stroke="none" draw:fill="none" draw:textarea-vertical-align="middle">
        <text:list-style style:name="charte_5f_specialite_5f__5f_-title" style:display-name="charte_specialite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-background" style:display-name="charte_specialite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-backgroundobjects" style:display-name="charte_specialite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-notes" style:display-name="charte_specialite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-outline1" style:display-name="charte_specialite___-outline1" style:family="presentation">
      <style:graphic-properties draw:stroke="none" draw:fill="none">
        <text:list-style style:name="charte_5f_specialite_5f__5f__5f_-outline1" style:display-name="charte_specialite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-outline2" style:display-name="charte_specialite___-outline2" style:family="presentation" style:parent-style-name="charte_5f_specialite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-outline3" style:display-name="charte_specialite___-outline3" style:family="presentation" style:parent-style-name="charte_5f_specialite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-outline4" style:display-name="charte_specialite___-outline4" style:family="presentation" style:parent-style-name="charte_5f_specialite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-outline5" style:display-name="charte_specialite___-outline5" style:family="presentation" style:parent-style-name="charte_5f_specialite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6" style:display-name="charte_specialite___-outline6" style:family="presentation" style:parent-style-name="charte_5f_specialite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7" style:display-name="charte_specialite___-outline7" style:family="presentation" style:parent-style-name="charte_5f_specialite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8" style:display-name="charte_specialite___-outline8" style:family="presentation" style:parent-style-name="charte_5f_specialite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9" style:display-name="charte_specialite___-outline9" style:family="presentation" style:parent-style-name="charte_5f_specialite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subtitle" style:display-name="charte_specialite___-subtitle" style:family="presentation">
      <style:graphic-properties draw:stroke="none" draw:fill="none" draw:textarea-vertical-align="middle">
        <text:list-style style:name="charte_5f_specialite_5f__5f__5f_-subtitle" style:display-name="charte_specialite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-title" style:display-name="charte_specialite___-title" style:family="presentation">
      <style:graphic-properties draw:stroke="none" draw:fill="none" draw:textarea-vertical-align="middle">
        <text:list-style style:name="charte_5f_specialite_5f__5f__5f_-title" style:display-name="charte_specialite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-background" style:display-name="charte_specialite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-backgroundobjects" style:display-name="charte_specialite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-notes" style:display-name="charte_specialite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-outline1" style:display-name="charte_specialite____-outline1" style:family="presentation">
      <style:graphic-properties draw:stroke="none" draw:fill="none">
        <text:list-style style:name="charte_5f_specialite_5f__5f__5f__5f_-outline1" style:display-name="charte_specialite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-outline2" style:display-name="charte_specialite____-outline2" style:family="presentation" style:parent-style-name="charte_5f_specialite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-outline3" style:display-name="charte_specialite____-outline3" style:family="presentation" style:parent-style-name="charte_5f_specialite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-outline4" style:display-name="charte_specialite____-outline4" style:family="presentation" style:parent-style-name="charte_5f_specialite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-outline5" style:display-name="charte_specialite____-outline5" style:family="presentation" style:parent-style-name="charte_5f_specialite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6" style:display-name="charte_specialite____-outline6" style:family="presentation" style:parent-style-name="charte_5f_specialite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7" style:display-name="charte_specialite____-outline7" style:family="presentation" style:parent-style-name="charte_5f_specialite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8" style:display-name="charte_specialite____-outline8" style:family="presentation" style:parent-style-name="charte_5f_specialite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9" style:display-name="charte_specialite____-outline9" style:family="presentation" style:parent-style-name="charte_5f_specialite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subtitle" style:display-name="charte_specialite____-subtitle" style:family="presentation">
      <style:graphic-properties draw:stroke="none" draw:fill="none" draw:textarea-vertical-align="middle">
        <text:list-style style:name="charte_5f_specialite_5f__5f__5f__5f_-subtitle" style:display-name="charte_specialite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-title" style:display-name="charte_specialite____-title" style:family="presentation">
      <style:graphic-properties draw:stroke="none" draw:fill="none" draw:textarea-vertical-align="middle">
        <text:list-style style:name="charte_5f_specialite_5f__5f__5f__5f_-title" style:display-name="charte_specialite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-background" style:display-name="charte_specialite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-backgroundobjects" style:display-name="charte_specialite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-notes" style:display-name="charte_specialite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-outline1" style:display-name="charte_specialite_____-outline1" style:family="presentation">
      <style:graphic-properties draw:stroke="none" draw:fill="none">
        <text:list-style style:name="charte_5f_specialite_5f__5f__5f__5f__5f_-outline1" style:display-name="charte_specialite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-outline2" style:display-name="charte_specialite_____-outline2" style:family="presentation" style:parent-style-name="charte_5f_specialite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-outline3" style:display-name="charte_specialite_____-outline3" style:family="presentation" style:parent-style-name="charte_5f_specialite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-outline4" style:display-name="charte_specialite_____-outline4" style:family="presentation" style:parent-style-name="charte_5f_specialite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-outline5" style:display-name="charte_specialite_____-outline5" style:family="presentation" style:parent-style-name="charte_5f_specialite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6" style:display-name="charte_specialite_____-outline6" style:family="presentation" style:parent-style-name="charte_5f_specialite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7" style:display-name="charte_specialite_____-outline7" style:family="presentation" style:parent-style-name="charte_5f_specialite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8" style:display-name="charte_specialite_____-outline8" style:family="presentation" style:parent-style-name="charte_5f_specialite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9" style:display-name="charte_specialite_____-outline9" style:family="presentation" style:parent-style-name="charte_5f_specialite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subtitle" style:display-name="charte_specialite_____-subtitle" style:family="presentation">
      <style:graphic-properties draw:stroke="none" draw:fill="none" draw:textarea-vertical-align="middle">
        <text:list-style style:name="charte_5f_specialite_5f__5f__5f__5f__5f_-subtitle" style:display-name="charte_specialite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-title" style:display-name="charte_specialite_____-title" style:family="presentation">
      <style:graphic-properties draw:stroke="none" draw:fill="none" draw:textarea-vertical-align="middle">
        <text:list-style style:name="charte_5f_specialite_5f__5f__5f__5f__5f_-title" style:display-name="charte_specialite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-background" style:display-name="charte_specialite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-backgroundobjects" style:display-name="charte_specialite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-notes" style:display-name="charte_specialite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-outline1" style:display-name="charte_specialite______-outline1" style:family="presentation">
      <style:graphic-properties draw:stroke="none" draw:fill="none">
        <text:list-style style:name="charte_5f_specialite_5f__5f__5f__5f__5f__5f_-outline1" style:display-name="charte_specialite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-outline2" style:display-name="charte_specialite______-outline2" style:family="presentation" style:parent-style-name="charte_5f_specialite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-outline3" style:display-name="charte_specialite______-outline3" style:family="presentation" style:parent-style-name="charte_5f_specialite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-outline4" style:display-name="charte_specialite______-outline4" style:family="presentation" style:parent-style-name="charte_5f_specialite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-outline5" style:display-name="charte_specialite______-outline5" style:family="presentation" style:parent-style-name="charte_5f_specialite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6" style:display-name="charte_specialite______-outline6" style:family="presentation" style:parent-style-name="charte_5f_specialite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7" style:display-name="charte_specialite______-outline7" style:family="presentation" style:parent-style-name="charte_5f_specialite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8" style:display-name="charte_specialite______-outline8" style:family="presentation" style:parent-style-name="charte_5f_specialite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9" style:display-name="charte_specialite______-outline9" style:family="presentation" style:parent-style-name="charte_5f_specialite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subtitle" style:display-name="charte_specialite______-subtitle" style:family="presentation">
      <style:graphic-properties draw:stroke="none" draw:fill="none" draw:textarea-vertical-align="middle">
        <text:list-style style:name="charte_5f_specialite_5f__5f__5f__5f__5f__5f_-subtitle" style:display-name="charte_specialite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-title" style:display-name="charte_specialite______-title" style:family="presentation">
      <style:graphic-properties draw:stroke="none" draw:fill="none" draw:textarea-vertical-align="middle">
        <text:list-style style:name="charte_5f_specialite_5f__5f__5f__5f__5f__5f_-title" style:display-name="charte_specialite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-background" style:display-name="charte_specialite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-backgroundobjects" style:display-name="charte_specialite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-notes" style:display-name="charte_specialite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-outline1" style:display-name="charte_specialite_______-outline1" style:family="presentation">
      <style:graphic-properties draw:stroke="none" draw:fill="none">
        <text:list-style style:name="charte_5f_specialite_5f__5f__5f__5f__5f__5f__5f_-outline1" style:display-name="charte_specialite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-outline2" style:display-name="charte_specialite_______-outline2" style:family="presentation" style:parent-style-name="charte_5f_specialite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-outline3" style:display-name="charte_specialite_______-outline3" style:family="presentation" style:parent-style-name="charte_5f_specialite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-outline4" style:display-name="charte_specialite_______-outline4" style:family="presentation" style:parent-style-name="charte_5f_specialite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-outline5" style:display-name="charte_specialite_______-outline5" style:family="presentation" style:parent-style-name="charte_5f_specialite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6" style:display-name="charte_specialite_______-outline6" style:family="presentation" style:parent-style-name="charte_5f_specialite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7" style:display-name="charte_specialite_______-outline7" style:family="presentation" style:parent-style-name="charte_5f_specialite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8" style:display-name="charte_specialite_______-outline8" style:family="presentation" style:parent-style-name="charte_5f_specialite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9" style:display-name="charte_specialite_______-outline9" style:family="presentation" style:parent-style-name="charte_5f_specialite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subtitle" style:display-name="charte_specialite_______-subtitle" style:family="presentation">
      <style:graphic-properties draw:stroke="none" draw:fill="none" draw:textarea-vertical-align="middle">
        <text:list-style style:name="charte_5f_specialite_5f__5f__5f__5f__5f__5f__5f_-subtitle" style:display-name="charte_specialite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-title" style:display-name="charte_specialite_______-title" style:family="presentation">
      <style:graphic-properties draw:stroke="none" draw:fill="none" draw:textarea-vertical-align="middle">
        <text:list-style style:name="charte_5f_specialite_5f__5f__5f__5f__5f__5f__5f_-title" style:display-name="charte_specialite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-background" style:display-name="charte_specialite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-backgroundobjects" style:display-name="charte_specialite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-notes" style:display-name="charte_specialite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-outline1" style:display-name="charte_specialite________-outline1" style:family="presentation">
      <style:graphic-properties draw:stroke="none" draw:fill="none">
        <text:list-style style:name="charte_5f_specialite_5f__5f__5f__5f__5f__5f__5f__5f_-outline1" style:display-name="charte_specialite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-outline2" style:display-name="charte_specialite________-outline2" style:family="presentation" style:parent-style-name="charte_5f_specialite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-outline3" style:display-name="charte_specialite________-outline3" style:family="presentation" style:parent-style-name="charte_5f_specialite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-outline4" style:display-name="charte_specialite________-outline4" style:family="presentation" style:parent-style-name="charte_5f_specialite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-outline5" style:display-name="charte_specialite________-outline5" style:family="presentation" style:parent-style-name="charte_5f_specialite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6" style:display-name="charte_specialite________-outline6" style:family="presentation" style:parent-style-name="charte_5f_specialite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7" style:display-name="charte_specialite________-outline7" style:family="presentation" style:parent-style-name="charte_5f_specialite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8" style:display-name="charte_specialite________-outline8" style:family="presentation" style:parent-style-name="charte_5f_specialite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9" style:display-name="charte_specialite________-outline9" style:family="presentation" style:parent-style-name="charte_5f_specialite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subtitle" style:display-name="charte_specialite________-subtitle" style:family="presentation">
      <style:graphic-properties draw:stroke="none" draw:fill="none" draw:textarea-vertical-align="middle">
        <text:list-style style:name="charte_5f_specialite_5f__5f__5f__5f__5f__5f__5f__5f_-subtitle" style:display-name="charte_specialite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-title" style:display-name="charte_specialite________-title" style:family="presentation">
      <style:graphic-properties draw:stroke="none" draw:fill="none" draw:textarea-vertical-align="middle">
        <text:list-style style:name="charte_5f_specialite_5f__5f__5f__5f__5f__5f__5f__5f_-title" style:display-name="charte_specialite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-background" style:display-name="charte_specialite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-backgroundobjects" style:display-name="charte_specialite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-notes" style:display-name="charte_specialite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-outline1" style:display-name="charte_specialite_________-outline1" style:family="presentation">
      <style:graphic-properties draw:stroke="none" draw:fill="none">
        <text:list-style style:name="charte_5f_specialite_5f__5f__5f__5f__5f__5f__5f__5f__5f_-outline1" style:display-name="charte_specialite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-outline2" style:display-name="charte_specialite_________-outline2" style:family="presentation" style:parent-style-name="charte_5f_specialite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-outline3" style:display-name="charte_specialite_________-outline3" style:family="presentation" style:parent-style-name="charte_5f_specialite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-outline4" style:display-name="charte_specialite_________-outline4" style:family="presentation" style:parent-style-name="charte_5f_specialite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-outline5" style:display-name="charte_specialite_________-outline5" style:family="presentation" style:parent-style-name="charte_5f_specialite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6" style:display-name="charte_specialite_________-outline6" style:family="presentation" style:parent-style-name="charte_5f_specialite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7" style:display-name="charte_specialite_________-outline7" style:family="presentation" style:parent-style-name="charte_5f_specialite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8" style:display-name="charte_specialite_________-outline8" style:family="presentation" style:parent-style-name="charte_5f_specialite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9" style:display-name="charte_specialite_________-outline9" style:family="presentation" style:parent-style-name="charte_5f_specialite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subtitle" style:display-name="charte_specialite_________-subtitle" style:family="presentation">
      <style:graphic-properties draw:stroke="none" draw:fill="none" draw:textarea-vertical-align="middle">
        <text:list-style style:name="charte_5f_specialite_5f__5f__5f__5f__5f__5f__5f__5f__5f_-subtitle" style:display-name="charte_specialite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-title" style:display-name="charte_specialite_________-title" style:family="presentation">
      <style:graphic-properties draw:stroke="none" draw:fill="none" draw:textarea-vertical-align="middle">
        <text:list-style style:name="charte_5f_specialite_5f__5f__5f__5f__5f__5f__5f__5f__5f_-title" style:display-name="charte_specialite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_5f_-background" style:display-name="charte_specialite_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_5f_-backgroundobjects" style:display-name="charte_specialite_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_5f_-notes" style:display-name="charte_specialite_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_5f_-outline1" style:display-name="charte_specialite__________-outline1" style:family="presentation">
      <style:graphic-properties draw:stroke="none" draw:fill="none">
        <text:list-style style:name="charte_5f_specialite_5f__5f__5f__5f__5f__5f__5f__5f__5f__5f_-outline1" style:display-name="charte_specialite_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-outline2" style:display-name="charte_specialite__________-outline2" style:family="presentation" style:parent-style-name="charte_5f_specialite_5f_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_5f_-outline3" style:display-name="charte_specialite__________-outline3" style:family="presentation" style:parent-style-name="charte_5f_specialite_5f_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_5f_-outline4" style:display-name="charte_specialite__________-outline4" style:family="presentation" style:parent-style-name="charte_5f_specialite_5f_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_5f_-outline5" style:display-name="charte_specialite__________-outline5" style:family="presentation" style:parent-style-name="charte_5f_specialite_5f_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6" style:display-name="charte_specialite__________-outline6" style:family="presentation" style:parent-style-name="charte_5f_specialite_5f_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7" style:display-name="charte_specialite__________-outline7" style:family="presentation" style:parent-style-name="charte_5f_specialite_5f_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8" style:display-name="charte_specialite__________-outline8" style:family="presentation" style:parent-style-name="charte_5f_specialite_5f_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9" style:display-name="charte_specialite__________-outline9" style:family="presentation" style:parent-style-name="charte_5f_specialite_5f_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subtitle" style:display-name="charte_specialite__________-subtitle" style:family="presentation">
      <style:graphic-properties draw:stroke="none" draw:fill="none" draw:textarea-vertical-align="middle">
        <text:list-style style:name="charte_5f_specialite_5f__5f__5f__5f__5f__5f__5f__5f__5f__5f_-subtitle" style:display-name="charte_specialite_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-title" style:display-name="charte_specialite__________-title" style:family="presentation">
      <style:graphic-properties draw:stroke="none" draw:fill="none" draw:textarea-vertical-align="middle">
        <text:list-style style:name="charte_5f_specialite_5f__5f__5f__5f__5f__5f__5f__5f__5f__5f_-title" style:display-name="charte_specialite_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_5f__5f_-background" style:display-name="charte_specialite__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_5f__5f_-backgroundobjects" style:display-name="charte_specialite__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_5f__5f_-notes" style:display-name="charte_specialite__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_5f__5f_-outline1" style:display-name="charte_specialite___________-outline1" style:family="presentation">
      <style:graphic-properties draw:stroke="none" draw:fill="none">
        <text:list-style style:name="charte_5f_specialite_5f__5f__5f__5f__5f__5f__5f__5f__5f__5f__5f_-outline1" style:display-name="charte_specialite__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-outline2" style:display-name="charte_specialite___________-outline2" style:family="presentation" style:parent-style-name="charte_5f_specialite_5f__5f_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_5f__5f_-outline3" style:display-name="charte_specialite___________-outline3" style:family="presentation" style:parent-style-name="charte_5f_specialite_5f__5f_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_5f__5f_-outline4" style:display-name="charte_specialite___________-outline4" style:family="presentation" style:parent-style-name="charte_5f_specialite_5f__5f_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_5f__5f_-outline5" style:display-name="charte_specialite___________-outline5" style:family="presentation" style:parent-style-name="charte_5f_specialite_5f__5f_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6" style:display-name="charte_specialite___________-outline6" style:family="presentation" style:parent-style-name="charte_5f_specialite_5f__5f_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7" style:display-name="charte_specialite___________-outline7" style:family="presentation" style:parent-style-name="charte_5f_specialite_5f__5f_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8" style:display-name="charte_specialite___________-outline8" style:family="presentation" style:parent-style-name="charte_5f_specialite_5f__5f_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9" style:display-name="charte_specialite___________-outline9" style:family="presentation" style:parent-style-name="charte_5f_specialite_5f__5f_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subtitle" style:display-name="charte_specialite___________-subtitle" style:family="presentation">
      <style:graphic-properties draw:stroke="none" draw:fill="none" draw:textarea-vertical-align="middle">
        <text:list-style style:name="charte_5f_specialite_5f__5f__5f__5f__5f__5f__5f__5f__5f__5f__5f_-subtitle" style:display-name="charte_specialite__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-title" style:display-name="charte_specialite___________-title" style:family="presentation">
      <style:graphic-properties draw:stroke="none" draw:fill="none" draw:textarea-vertical-align="middle">
        <text:list-style style:name="charte_5f_specialite_5f__5f__5f__5f__5f__5f__5f__5f__5f__5f__5f_-title" style:display-name="charte_specialite__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_5f__5f__5f_-background" style:display-name="charte_specialite___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_5f__5f__5f_-backgroundobjects" style:display-name="charte_specialite___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_5f__5f__5f_-notes" style:display-name="charte_specialite___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_5f__5f__5f_-outline1" style:display-name="charte_specialite____________-outline1" style:family="presentation">
      <style:graphic-properties draw:stroke="none" draw:fill="none">
        <text:list-style style:name="charte_5f_specialite_5f__5f__5f__5f__5f__5f__5f__5f__5f__5f__5f__5f_-outline1" style:display-name="charte_specialite___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_5f_-outline2" style:display-name="charte_specialite____________-outline2" style:family="presentation" style:parent-style-name="charte_5f_specialite_5f__5f__5f_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_5f__5f__5f_-outline3" style:display-name="charte_specialite____________-outline3" style:family="presentation" style:parent-style-name="charte_5f_specialite_5f__5f__5f_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_5f__5f__5f_-outline4" style:display-name="charte_specialite____________-outline4" style:family="presentation" style:parent-style-name="charte_5f_specialite_5f__5f__5f_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_5f__5f__5f_-outline5" style:display-name="charte_specialite____________-outline5" style:family="presentation" style:parent-style-name="charte_5f_specialite_5f__5f__5f_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-outline6" style:display-name="charte_specialite____________-outline6" style:family="presentation" style:parent-style-name="charte_5f_specialite_5f__5f__5f_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-outline7" style:display-name="charte_specialite____________-outline7" style:family="presentation" style:parent-style-name="charte_5f_specialite_5f__5f__5f_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-outline8" style:display-name="charte_specialite____________-outline8" style:family="presentation" style:parent-style-name="charte_5f_specialite_5f__5f__5f_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-outline9" style:display-name="charte_specialite____________-outline9" style:family="presentation" style:parent-style-name="charte_5f_specialite_5f__5f__5f_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-subtitle" style:display-name="charte_specialite____________-subtitle" style:family="presentation">
      <style:graphic-properties draw:stroke="none" draw:fill="none" draw:textarea-vertical-align="middle">
        <text:list-style style:name="charte_5f_specialite_5f__5f__5f__5f__5f__5f__5f__5f__5f__5f__5f__5f_-subtitle" style:display-name="charte_specialite___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_5f_-title" style:display-name="charte_specialite____________-title" style:family="presentation">
      <style:graphic-properties draw:stroke="none" draw:fill="none" draw:textarea-vertical-align="middle">
        <text:list-style style:name="charte_5f_specialite_5f__5f__5f__5f__5f__5f__5f__5f__5f__5f__5f__5f_-title" style:display-name="charte_specialite___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_5f__5f__5f__5f_-background" style:display-name="charte_specialite____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_5f__5f__5f__5f_-backgroundobjects" style:display-name="charte_specialite____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_5f__5f__5f__5f_-notes" style:display-name="charte_specialite____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_5f__5f__5f__5f_-outline1" style:display-name="charte_specialite_____________-outline1" style:family="presentation">
      <style:graphic-properties draw:stroke="none" draw:fill="none">
        <text:list-style style:name="charte_5f_specialite_5f__5f__5f__5f__5f__5f__5f__5f__5f__5f__5f__5f__5f_-outline1" style:display-name="charte_specialite____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_5f__5f_-outline2" style:display-name="charte_specialite_____________-outline2" style:family="presentation" style:parent-style-name="charte_5f_specialite_5f__5f__5f__5f_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_5f__5f__5f__5f_-outline3" style:display-name="charte_specialite_____________-outline3" style:family="presentation" style:parent-style-name="charte_5f_specialite_5f__5f__5f__5f_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_5f__5f__5f__5f_-outline4" style:display-name="charte_specialite_____________-outline4" style:family="presentation" style:parent-style-name="charte_5f_specialite_5f__5f__5f__5f_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_5f__5f__5f__5f_-outline5" style:display-name="charte_specialite_____________-outline5" style:family="presentation" style:parent-style-name="charte_5f_specialite_5f__5f__5f__5f_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-outline6" style:display-name="charte_specialite_____________-outline6" style:family="presentation" style:parent-style-name="charte_5f_specialite_5f__5f__5f__5f_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-outline7" style:display-name="charte_specialite_____________-outline7" style:family="presentation" style:parent-style-name="charte_5f_specialite_5f__5f__5f__5f_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-outline8" style:display-name="charte_specialite_____________-outline8" style:family="presentation" style:parent-style-name="charte_5f_specialite_5f__5f__5f__5f_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-outline9" style:display-name="charte_specialite_____________-outline9" style:family="presentation" style:parent-style-name="charte_5f_specialite_5f__5f__5f__5f_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-subtitle" style:display-name="charte_specialite_____________-subtitle" style:family="presentation">
      <style:graphic-properties draw:stroke="none" draw:fill="none" draw:textarea-vertical-align="middle">
        <text:list-style style:name="charte_5f_specialite_5f__5f__5f__5f__5f__5f__5f__5f__5f__5f__5f__5f__5f_-subtitle" style:display-name="charte_specialite____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_5f__5f_-title" style:display-name="charte_specialite_____________-title" style:family="presentation">
      <style:graphic-properties draw:stroke="none" draw:fill="none" draw:textarea-vertical-align="middle">
        <text:list-style style:name="charte_5f_specialite_5f__5f__5f__5f__5f__5f__5f__5f__5f__5f__5f__5f__5f_-title" style:display-name="charte_specialite____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_5f__5f__5f__5f__5f_-background" style:display-name="charte_specialite_____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_5f__5f__5f__5f__5f_-backgroundobjects" style:display-name="charte_specialite_____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_5f__5f__5f__5f__5f_-notes" style:display-name="charte_specialite_____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_5f__5f__5f__5f__5f_-outline1" style:display-name="charte_specialite______________-outline1" style:family="presentation">
      <style:graphic-properties draw:stroke="none" draw:fill="none">
        <text:list-style style:name="charte_5f_specialite_5f__5f__5f__5f__5f__5f__5f__5f__5f__5f__5f__5f__5f__5f_-outline1" style:display-name="charte_specialite_____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_5f__5f__5f_-outline2" style:display-name="charte_specialite______________-outline2" style:family="presentation" style:parent-style-name="charte_5f_specialite_5f__5f__5f__5f__5f_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_5f__5f__5f__5f__5f_-outline3" style:display-name="charte_specialite______________-outline3" style:family="presentation" style:parent-style-name="charte_5f_specialite_5f__5f__5f__5f__5f_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_5f__5f__5f__5f__5f_-outline4" style:display-name="charte_specialite______________-outline4" style:family="presentation" style:parent-style-name="charte_5f_specialite_5f__5f__5f__5f__5f_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_5f__5f__5f__5f__5f_-outline5" style:display-name="charte_specialite______________-outline5" style:family="presentation" style:parent-style-name="charte_5f_specialite_5f__5f__5f__5f__5f_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-outline6" style:display-name="charte_specialite______________-outline6" style:family="presentation" style:parent-style-name="charte_5f_specialite_5f__5f__5f__5f__5f_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-outline7" style:display-name="charte_specialite______________-outline7" style:family="presentation" style:parent-style-name="charte_5f_specialite_5f__5f__5f__5f__5f_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-outline8" style:display-name="charte_specialite______________-outline8" style:family="presentation" style:parent-style-name="charte_5f_specialite_5f__5f__5f__5f__5f_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-outline9" style:display-name="charte_specialite______________-outline9" style:family="presentation" style:parent-style-name="charte_5f_specialite_5f__5f__5f__5f__5f_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-subtitle" style:display-name="charte_specialite______________-subtitle" style:family="presentation">
      <style:graphic-properties draw:stroke="none" draw:fill="none" draw:textarea-vertical-align="middle">
        <text:list-style style:name="charte_5f_specialite_5f__5f__5f__5f__5f__5f__5f__5f__5f__5f__5f__5f__5f__5f_-subtitle" style:display-name="charte_specialite_____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_5f__5f__5f_-title" style:display-name="charte_specialite______________-title" style:family="presentation">
      <style:graphic-properties draw:stroke="none" draw:fill="none" draw:textarea-vertical-align="middle">
        <text:list-style style:name="charte_5f_specialite_5f__5f__5f__5f__5f__5f__5f__5f__5f__5f__5f__5f__5f__5f_-title" style:display-name="charte_specialite_____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_5f__5f__5f__5f__5f__5f_-background" style:display-name="charte_specialite______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_5f__5f__5f__5f__5f__5f_-backgroundobjects" style:display-name="charte_specialite______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_5f__5f__5f__5f__5f__5f_-notes" style:display-name="charte_specialite______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_5f__5f__5f__5f__5f__5f_-outline1" style:display-name="charte_specialite_______________-outline1" style:family="presentation">
      <style:graphic-properties draw:stroke="none" draw:fill="none">
        <text:list-style style:name="charte_5f_specialite_5f__5f__5f__5f__5f__5f__5f__5f__5f__5f__5f__5f__5f__5f__5f_-outline1" style:display-name="charte_specialite______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_5f__5f__5f__5f_-outline2" style:display-name="charte_specialite_______________-outline2" style:family="presentation" style:parent-style-name="charte_5f_specialite_5f__5f__5f__5f__5f__5f_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_5f__5f__5f__5f__5f__5f_-outline3" style:display-name="charte_specialite_______________-outline3" style:family="presentation" style:parent-style-name="charte_5f_specialite_5f__5f__5f__5f__5f__5f_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_5f__5f__5f__5f__5f__5f_-outline4" style:display-name="charte_specialite_______________-outline4" style:family="presentation" style:parent-style-name="charte_5f_specialite_5f__5f__5f__5f__5f__5f_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_5f__5f__5f__5f__5f__5f_-outline5" style:display-name="charte_specialite_______________-outline5" style:family="presentation" style:parent-style-name="charte_5f_specialite_5f__5f__5f__5f__5f__5f_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_5f_-outline6" style:display-name="charte_specialite_______________-outline6" style:family="presentation" style:parent-style-name="charte_5f_specialite_5f__5f__5f__5f__5f__5f_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_5f_-outline7" style:display-name="charte_specialite_______________-outline7" style:family="presentation" style:parent-style-name="charte_5f_specialite_5f__5f__5f__5f__5f__5f_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_5f_-outline8" style:display-name="charte_specialite_______________-outline8" style:family="presentation" style:parent-style-name="charte_5f_specialite_5f__5f__5f__5f__5f__5f_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_5f_-outline9" style:display-name="charte_specialite_______________-outline9" style:family="presentation" style:parent-style-name="charte_5f_specialite_5f__5f__5f__5f__5f__5f_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_5f_-subtitle" style:display-name="charte_specialite_______________-subtitle" style:family="presentation">
      <style:graphic-properties draw:stroke="none" draw:fill="none" draw:textarea-vertical-align="middle">
        <text:list-style style:name="charte_5f_specialite_5f__5f__5f__5f__5f__5f__5f__5f__5f__5f__5f__5f__5f__5f__5f_-subtitle" style:display-name="charte_specialite______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_5f__5f__5f__5f_-title" style:display-name="charte_specialite_______________-title" style:family="presentation">
      <style:graphic-properties draw:stroke="none" draw:fill="none" draw:textarea-vertical-align="middle">
        <text:list-style style:name="charte_5f_specialite_5f__5f__5f__5f__5f__5f__5f__5f__5f__5f__5f__5f__5f__5f__5f_-title" style:display-name="charte_specialite______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_5f__5f__5f__5f__5f__5f__5f_-background" style:display-name="charte_specialite_______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_5f__5f__5f__5f__5f__5f__5f_-backgroundobjects" style:display-name="charte_specialite_______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_5f__5f__5f__5f__5f__5f__5f_-notes" style:display-name="charte_specialite_______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_5f__5f__5f__5f__5f__5f__5f_-outline1" style:display-name="charte_specialite________________-outline1" style:family="presentation">
      <style:graphic-properties draw:stroke="none" draw:fill="none">
        <text:list-style style:name="charte_5f_specialite_5f__5f__5f__5f__5f__5f__5f__5f__5f__5f__5f__5f__5f__5f__5f__5f_-outline1" style:display-name="charte_specialite_______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_5f__5f__5f__5f__5f_-outline2" style:display-name="charte_specialite________________-outline2" style:family="presentation" style:parent-style-name="charte_5f_specialite_5f__5f__5f__5f__5f__5f__5f_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_5f__5f__5f__5f__5f__5f__5f_-outline3" style:display-name="charte_specialite________________-outline3" style:family="presentation" style:parent-style-name="charte_5f_specialite_5f__5f__5f__5f__5f__5f__5f_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_5f__5f__5f__5f__5f__5f__5f_-outline4" style:display-name="charte_specialite________________-outline4" style:family="presentation" style:parent-style-name="charte_5f_specialite_5f__5f__5f__5f__5f__5f__5f_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_5f__5f__5f__5f__5f__5f__5f_-outline5" style:display-name="charte_specialite________________-outline5" style:family="presentation" style:parent-style-name="charte_5f_specialite_5f__5f__5f__5f__5f__5f__5f_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_5f__5f_-outline6" style:display-name="charte_specialite________________-outline6" style:family="presentation" style:parent-style-name="charte_5f_specialite_5f__5f__5f__5f__5f__5f__5f_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_5f__5f_-outline7" style:display-name="charte_specialite________________-outline7" style:family="presentation" style:parent-style-name="charte_5f_specialite_5f__5f__5f__5f__5f__5f__5f_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_5f__5f_-outline8" style:display-name="charte_specialite________________-outline8" style:family="presentation" style:parent-style-name="charte_5f_specialite_5f__5f__5f__5f__5f__5f__5f_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_5f__5f_-outline9" style:display-name="charte_specialite________________-outline9" style:family="presentation" style:parent-style-name="charte_5f_specialite_5f__5f__5f__5f__5f__5f__5f_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_5f__5f_-subtitle" style:display-name="charte_specialite________________-subtitle" style:family="presentation">
      <style:graphic-properties draw:stroke="none" draw:fill="none" draw:textarea-vertical-align="middle">
        <text:list-style style:name="charte_5f_specialite_5f__5f__5f__5f__5f__5f__5f__5f__5f__5f__5f__5f__5f__5f__5f__5f_-subtitle" style:display-name="charte_specialite_______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_5f__5f__5f__5f__5f_-title" style:display-name="charte_specialite________________-title" style:family="presentation">
      <style:graphic-properties draw:stroke="none" draw:fill="none" draw:textarea-vertical-align="middle">
        <text:list-style style:name="charte_5f_specialite_5f__5f__5f__5f__5f__5f__5f__5f__5f__5f__5f__5f__5f__5f__5f__5f_-title" style:display-name="charte_specialite_______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_5f__5f__5f__5f__5f__5f__5f__5f_-background" style:display-name="charte_specialite________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_5f__5f__5f__5f__5f__5f__5f__5f_-backgroundobjects" style:display-name="charte_specialite________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_5f__5f__5f__5f__5f__5f__5f__5f_-notes" style:display-name="charte_specialite________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_5f__5f__5f__5f__5f__5f__5f__5f_-outline1" style:display-name="charte_specialite_________________-outline1" style:family="presentation">
      <style:graphic-properties draw:stroke="none" draw:fill="none">
        <text:list-style style:name="charte_5f_specialite_5f__5f__5f__5f__5f__5f__5f__5f__5f__5f__5f__5f__5f__5f__5f__5f__5f_-outline1" style:display-name="charte_specialite________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_5f__5f__5f__5f__5f__5f_-outline2" style:display-name="charte_specialite_________________-outline2" style:family="presentation" style:parent-style-name="charte_5f_specialite_5f__5f__5f__5f__5f__5f__5f__5f_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_5f__5f__5f__5f__5f__5f__5f__5f_-outline3" style:display-name="charte_specialite_________________-outline3" style:family="presentation" style:parent-style-name="charte_5f_specialite_5f__5f__5f__5f__5f__5f__5f__5f_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_5f__5f__5f__5f__5f__5f__5f__5f_-outline4" style:display-name="charte_specialite_________________-outline4" style:family="presentation" style:parent-style-name="charte_5f_specialite_5f__5f__5f__5f__5f__5f__5f__5f_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_5f__5f__5f__5f__5f__5f__5f__5f_-outline5" style:display-name="charte_specialite_________________-outline5" style:family="presentation" style:parent-style-name="charte_5f_specialite_5f__5f__5f__5f__5f__5f__5f__5f_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_5f__5f__5f_-outline6" style:display-name="charte_specialite_________________-outline6" style:family="presentation" style:parent-style-name="charte_5f_specialite_5f__5f__5f__5f__5f__5f__5f__5f_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_5f__5f__5f_-outline7" style:display-name="charte_specialite_________________-outline7" style:family="presentation" style:parent-style-name="charte_5f_specialite_5f__5f__5f__5f__5f__5f__5f__5f_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_5f__5f__5f_-outline8" style:display-name="charte_specialite_________________-outline8" style:family="presentation" style:parent-style-name="charte_5f_specialite_5f__5f__5f__5f__5f__5f__5f__5f_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_5f__5f__5f_-outline9" style:display-name="charte_specialite_________________-outline9" style:family="presentation" style:parent-style-name="charte_5f_specialite_5f__5f__5f__5f__5f__5f__5f__5f_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_5f__5f__5f__5f__5f_-subtitle" style:display-name="charte_specialite_________________-subtitle" style:family="presentation">
      <style:graphic-properties draw:stroke="none" draw:fill="none" draw:textarea-vertical-align="middle">
        <text:list-style style:name="charte_5f_specialite_5f__5f__5f__5f__5f__5f__5f__5f__5f__5f__5f__5f__5f__5f__5f__5f__5f_-subtitle" style:display-name="charte_specialite________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_5f__5f__5f__5f__5f__5f_-title" style:display-name="charte_specialite_________________-title" style:family="presentation">
      <style:graphic-properties draw:stroke="none" draw:fill="none" draw:textarea-vertical-align="middle">
        <text:list-style style:name="charte_5f_specialite_5f__5f__5f__5f__5f__5f__5f__5f__5f__5f__5f__5f__5f__5f__5f__5f__5f_-title" style:display-name="charte_specialite________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landscape"/>
    </style:page-layout>
    <style:style style:name="Mdp1" style:family="drawing-page">
      <style:drawing-page-properties draw:background-size="border" draw:fill="solid" draw:fill-color="#c1ceff" draw:fill-image-width="0cm" draw:fill-image-height="0cm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solid" svg:stroke-width="0.035cm" svg:stroke-color="#0000ff" draw:stroke-linejoin="miter" draw:fill="solid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4" style:family="graphic" style:parent-style-name="standard">
      <style:graphic-properties draw:stroke="solid" svg:stroke-width="0.035cm" svg:stroke-color="#6b6b65" draw:stroke-linejoin="miter" draw:fill="none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5" style:family="graphic" style:parent-style-name="standard">
      <style:graphic-properties draw:stroke="solid" svg:stroke-color="#6b6b65" draw:fill="solid" draw:fill-color="#c1ce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="hidden" draw:shadow-color="#919191"/>
    </style:style>
    <style:style style:name="Mgr6" style:family="graphic" style:parent-style-name="standard">
      <style:graphic-properties draw:stroke="solid" svg:stroke-color="#0000ff" draw:fill="none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7" style:family="graphic" style:parent-style-name="standard">
      <style:graphic-properties draw:stroke="solid" svg:stroke-width="0.035cm" svg:stroke-color="#0000ff" draw:stroke-linejoin="miter" draw:fill="solid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gr8" style:family="graphic" style:parent-style-name="standard">
      <style:graphic-properties draw:stroke="solid" svg:stroke-width="0.035cm" svg:stroke-color="#6b6b65" draw:stroke-linejoin="miter" draw:fill="none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gr9" style:family="graphic" style:parent-style-name="standard">
      <style:graphic-properties draw:stroke="solid" svg:stroke-color="#0000ff" draw:fill="none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pr1" style:family="presentation" style:parent-style-name="charte_5f_specialite-backgroundobjects">
      <style:graphic-properties draw:stroke="none" draw:fill="none" draw:fill-color="#ffffff" draw:auto-grow-height="false" fo:min-height="1.449cm"/>
    </style:style>
    <style:style style:name="Mpr2" style:family="presentation" style:parent-style-name="charte_5f_specialite-backgroundobjects">
      <style:graphic-properties draw:stroke="none" draw:fill="none" draw:fill-color="#ffffff" draw:auto-grow-height="false" fo:min-height="1.485cm"/>
    </style:style>
    <style:style style:name="Mpr3" style:family="presentation" style:parent-style-name="charte_5f_specialite-backgroundobjects">
      <style:graphic-properties draw:stroke="none" draw:fill="none" draw:fill-color="#ffffff" draw:textarea-vertical-align="bottom" draw:auto-grow-height="false" fo:min-height="1.485cm"/>
    </style:style>
    <style:style style:name="Mpr4" style:family="presentation" style:parent-style-name="charte_5f_specialite_5f_-backgroundobjects">
      <style:graphic-properties draw:stroke="none" draw:fill="none" draw:fill-color="#ffffff" draw:auto-grow-height="false" fo:min-height="1.449cm"/>
    </style:style>
    <style:style style:name="Mpr5" style:family="presentation" style:parent-style-name="charte_5f_specialite_5f_-backgroundobjects">
      <style:graphic-properties draw:stroke="none" draw:fill="none" draw:fill-color="#ffffff" draw:auto-grow-height="false" fo:min-height="1.485cm"/>
    </style:style>
    <style:style style:name="Mpr6" style:family="presentation" style:parent-style-name="charte_5f_specialite_5f_-backgroundobjects">
      <style:graphic-properties draw:stroke="none" draw:fill="none" draw:fill-color="#ffffff" draw:textarea-vertical-align="bottom" draw:auto-grow-height="false" fo:min-height="1.485cm"/>
    </style:style>
    <style:style style:name="Mpr7" style:family="presentation" style:parent-style-name="charte_5f_specialite_5f__5f_-backgroundobjects">
      <style:graphic-properties draw:stroke="none" draw:fill="none" draw:fill-color="#ffffff" draw:auto-grow-height="false" fo:min-height="1.449cm"/>
    </style:style>
    <style:style style:name="Mpr8" style:family="presentation" style:parent-style-name="charte_5f_specialite_5f__5f_-backgroundobjects">
      <style:graphic-properties draw:stroke="none" draw:fill="none" draw:fill-color="#ffffff" draw:auto-grow-height="false" fo:min-height="1.485cm"/>
    </style:style>
    <style:style style:name="Mpr9" style:family="presentation" style:parent-style-name="charte_5f_specialite_5f__5f_-backgroundobjects">
      <style:graphic-properties draw:stroke="none" draw:fill="none" draw:fill-color="#ffffff" draw:textarea-vertical-align="bottom" draw:auto-grow-height="false" fo:min-height="1.485cm"/>
    </style:style>
    <style:style style:name="Mpr10" style:family="presentation" style:parent-style-name="charte_5f_specialite_5f__5f__5f_-backgroundobjects">
      <style:graphic-properties draw:stroke="none" draw:fill="none" draw:fill-color="#ffffff" draw:auto-grow-height="false" fo:min-height="1.449cm"/>
    </style:style>
    <style:style style:name="Mpr11" style:family="presentation" style:parent-style-name="charte_5f_specialite_5f__5f__5f_-backgroundobjects">
      <style:graphic-properties draw:stroke="none" draw:fill="none" draw:fill-color="#ffffff" draw:auto-grow-height="false" fo:min-height="1.485cm"/>
    </style:style>
    <style:style style:name="Mpr12" style:family="presentation" style:parent-style-name="charte_5f_specialite_5f__5f__5f_-backgroundobjects">
      <style:graphic-properties draw:stroke="none" draw:fill="none" draw:fill-color="#ffffff" draw:textarea-vertical-align="bottom" draw:auto-grow-height="false" fo:min-height="1.485cm"/>
    </style:style>
    <style:style style:name="Mpr13" style:family="presentation" style:parent-style-name="charte_5f_specialite_5f__5f__5f__5f_-backgroundobjects">
      <style:graphic-properties draw:stroke="none" draw:fill="none" draw:fill-color="#ffffff" draw:auto-grow-height="false" fo:min-height="1.449cm"/>
    </style:style>
    <style:style style:name="Mpr14" style:family="presentation" style:parent-style-name="charte_5f_specialite_5f__5f__5f__5f_-backgroundobjects">
      <style:graphic-properties draw:stroke="none" draw:fill="none" draw:fill-color="#ffffff" draw:auto-grow-height="false" fo:min-height="1.485cm"/>
    </style:style>
    <style:style style:name="Mpr15" style:family="presentation" style:parent-style-name="charte_5f_specialite_5f__5f__5f__5f_-backgroundobjects">
      <style:graphic-properties draw:stroke="none" draw:fill="none" draw:fill-color="#ffffff" draw:textarea-vertical-align="bottom" draw:auto-grow-height="false" fo:min-height="1.485cm"/>
    </style:style>
    <style:style style:name="Mpr16" style:family="presentation" style:parent-style-name="charte_5f_specialite_5f__5f__5f__5f__5f_-backgroundobjects">
      <style:graphic-properties draw:stroke="none" draw:fill="none" draw:fill-color="#ffffff" draw:auto-grow-height="false" fo:min-height="1.449cm"/>
    </style:style>
    <style:style style:name="Mpr17" style:family="presentation" style:parent-style-name="charte_5f_specialite_5f__5f__5f__5f__5f_-backgroundobjects">
      <style:graphic-properties draw:stroke="none" draw:fill="none" draw:fill-color="#ffffff" draw:auto-grow-height="false" fo:min-height="1.485cm"/>
    </style:style>
    <style:style style:name="Mpr18" style:family="presentation" style:parent-style-name="charte_5f_specialite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19" style:family="presentation" style:parent-style-name="charte_5f_specialite_5f__5f__5f__5f__5f__5f_-backgroundobjects">
      <style:graphic-properties draw:stroke="none" draw:fill="none" draw:fill-color="#ffffff" draw:auto-grow-height="false" fo:min-height="1.449cm"/>
    </style:style>
    <style:style style:name="Mpr20" style:family="presentation" style:parent-style-name="charte_5f_specialite_5f__5f__5f__5f__5f__5f_-backgroundobjects">
      <style:graphic-properties draw:stroke="none" draw:fill="none" draw:fill-color="#ffffff" draw:auto-grow-height="false" fo:min-height="1.485cm"/>
    </style:style>
    <style:style style:name="Mpr21" style:family="presentation" style:parent-style-name="charte_5f_specialite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22" style:family="presentation" style:parent-style-name="charte_5f_specialite_5f__5f__5f__5f__5f__5f__5f_-backgroundobjects">
      <style:graphic-properties draw:stroke="none" draw:fill="none" draw:fill-color="#ffffff" draw:auto-grow-height="false" fo:min-height="1.449cm"/>
    </style:style>
    <style:style style:name="Mpr23" style:family="presentation" style:parent-style-name="charte_5f_specialite_5f__5f__5f__5f__5f__5f__5f_-backgroundobjects">
      <style:graphic-properties draw:stroke="none" draw:fill="none" draw:fill-color="#ffffff" draw:auto-grow-height="false" fo:min-height="1.485cm"/>
    </style:style>
    <style:style style:name="Mpr24" style:family="presentation" style:parent-style-name="charte_5f_specialite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25" style:family="presentation" style:parent-style-name="charte_5f_specialite_5f__5f__5f__5f__5f__5f__5f__5f_-backgroundobjects">
      <style:graphic-properties draw:stroke="none" draw:fill="none" draw:fill-color="#ffffff" draw:auto-grow-height="false" fo:min-height="1.449cm"/>
    </style:style>
    <style:style style:name="Mpr26" style:family="presentation" style:parent-style-name="charte_5f_specialite_5f__5f__5f__5f__5f__5f__5f__5f_-backgroundobjects">
      <style:graphic-properties draw:stroke="none" draw:fill="none" draw:fill-color="#ffffff" draw:auto-grow-height="false" fo:min-height="1.485cm"/>
    </style:style>
    <style:style style:name="Mpr27" style:family="presentation" style:parent-style-name="charte_5f_specialite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28" style:family="presentation" style:parent-style-name="charte_5f_specialite_5f__5f__5f__5f__5f__5f__5f__5f__5f_-backgroundobjects">
      <style:graphic-properties draw:stroke="none" draw:fill="none" draw:fill-color="#ffffff" draw:auto-grow-height="false" fo:min-height="1.449cm"/>
    </style:style>
    <style:style style:name="Mpr29" style:family="presentation" style:parent-style-name="charte_5f_specialite_5f__5f__5f__5f__5f__5f__5f__5f__5f_-backgroundobjects">
      <style:graphic-properties draw:stroke="none" draw:fill="none" draw:fill-color="#ffffff" draw:auto-grow-height="false" fo:min-height="1.485cm"/>
    </style:style>
    <style:style style:name="Mpr30" style:family="presentation" style:parent-style-name="charte_5f_specialite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31" style:family="presentation" style:parent-style-name="charte_5f_specialite_5f__5f__5f__5f__5f__5f__5f__5f__5f__5f_-backgroundobjects">
      <style:graphic-properties draw:stroke="none" draw:fill="none" draw:fill-color="#ffffff" draw:auto-grow-height="false" fo:min-height="1.449cm"/>
    </style:style>
    <style:style style:name="Mpr32" style:family="presentation" style:parent-style-name="charte_5f_specialite_5f__5f__5f__5f__5f__5f__5f__5f__5f__5f_-backgroundobjects">
      <style:graphic-properties draw:stroke="none" draw:fill="none" draw:fill-color="#ffffff" draw:auto-grow-height="false" fo:min-height="1.485cm"/>
    </style:style>
    <style:style style:name="Mpr33" style:family="presentation" style:parent-style-name="charte_5f_specialite_5f_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34" style:family="presentation" style:parent-style-name="charte_5f_specialite_5f__5f__5f__5f__5f__5f__5f__5f__5f__5f__5f_-backgroundobjects">
      <style:graphic-properties draw:stroke="none" draw:fill="none" draw:fill-color="#ffffff" draw:auto-grow-height="false" fo:min-height="1.449cm"/>
    </style:style>
    <style:style style:name="Mpr35" style:family="presentation" style:parent-style-name="charte_5f_specialite_5f__5f__5f__5f__5f__5f__5f__5f__5f__5f__5f_-backgroundobjects">
      <style:graphic-properties draw:stroke="none" draw:fill="none" draw:fill-color="#ffffff" draw:auto-grow-height="false" fo:min-height="1.485cm"/>
    </style:style>
    <style:style style:name="Mpr36" style:family="presentation" style:parent-style-name="charte_5f_specialite_5f__5f_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37" style:family="presentation" style:parent-style-name="charte_5f_specialite_5f__5f__5f__5f__5f__5f__5f__5f__5f__5f__5f__5f_-backgroundobjects">
      <style:graphic-properties draw:stroke="none" draw:fill="none" draw:fill-color="#ffffff" draw:auto-grow-height="false" fo:min-height="1.449cm"/>
    </style:style>
    <style:style style:name="Mpr38" style:family="presentation" style:parent-style-name="charte_5f_specialite_5f__5f__5f__5f__5f__5f__5f__5f__5f__5f__5f__5f_-backgroundobjects">
      <style:graphic-properties draw:stroke="none" draw:fill="none" draw:fill-color="#ffffff" draw:auto-grow-height="false" fo:min-height="1.485cm"/>
    </style:style>
    <style:style style:name="Mpr39" style:family="presentation" style:parent-style-name="charte_5f_specialite_5f__5f__5f_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40" style:family="presentation" style:parent-style-name="charte_5f_specialite_5f__5f__5f__5f__5f__5f__5f__5f__5f__5f__5f__5f__5f_-backgroundobjects">
      <style:graphic-properties draw:stroke="none" draw:fill="none" draw:fill-color="#ffffff" draw:auto-grow-height="false" fo:min-height="1.449cm"/>
    </style:style>
    <style:style style:name="Mpr41" style:family="presentation" style:parent-style-name="charte_5f_specialite_5f__5f__5f__5f__5f__5f__5f__5f__5f__5f__5f__5f__5f_-backgroundobjects">
      <style:graphic-properties draw:stroke="none" draw:fill="none" draw:fill-color="#ffffff" draw:auto-grow-height="false" fo:min-height="1.485cm"/>
    </style:style>
    <style:style style:name="Mpr42" style:family="presentation" style:parent-style-name="charte_5f_specialite_5f__5f__5f__5f_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43" style:family="presentation" style:parent-style-name="charte_5f_specialite_5f__5f__5f__5f__5f__5f__5f__5f__5f__5f__5f__5f__5f__5f_-backgroundobjects">
      <style:graphic-properties draw:stroke="none" draw:fill="none" draw:fill-color="#ffffff" draw:auto-grow-height="false" fo:min-height="1.449cm"/>
    </style:style>
    <style:style style:name="Mpr44" style:family="presentation" style:parent-style-name="charte_5f_specialite_5f__5f__5f__5f__5f__5f__5f__5f__5f__5f__5f__5f__5f__5f_-backgroundobjects">
      <style:graphic-properties draw:stroke="none" draw:fill="none" draw:fill-color="#ffffff" draw:auto-grow-height="false" fo:min-height="1.485cm"/>
    </style:style>
    <style:style style:name="Mpr45" style:family="presentation" style:parent-style-name="charte_5f_specialite_5f__5f__5f__5f__5f_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46" style:family="presentation" style:parent-style-name="charte_5f_specialite_5f__5f__5f__5f__5f__5f__5f__5f__5f__5f__5f__5f__5f__5f__5f_-backgroundobjects">
      <style:graphic-properties draw:stroke="none" draw:fill="none" draw:fill-color="#ffffff" draw:auto-grow-height="false" fo:min-height="1.449cm"/>
    </style:style>
    <style:style style:name="Mpr47" style:family="presentation" style:parent-style-name="charte_5f_specialite_5f__5f__5f__5f__5f__5f__5f__5f__5f__5f__5f__5f__5f__5f__5f_-backgroundobjects">
      <style:graphic-properties draw:stroke="none" draw:fill="none" draw:fill-color="#ffffff" draw:auto-grow-height="false" fo:min-height="1.485cm"/>
    </style:style>
    <style:style style:name="Mpr48" style:family="presentation" style:parent-style-name="charte_5f_specialite_5f__5f__5f__5f__5f__5f_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49" style:family="presentation" style:parent-style-name="charte_5f_specialite_5f__5f__5f__5f__5f__5f__5f__5f__5f__5f__5f__5f__5f__5f__5f__5f_-backgroundobjects">
      <style:graphic-properties draw:stroke="none" draw:fill="none" draw:fill-color="#ffffff" draw:auto-grow-height="false" fo:min-height="1.449cm"/>
    </style:style>
    <style:style style:name="Mpr50" style:family="presentation" style:parent-style-name="charte_5f_specialite_5f__5f__5f__5f__5f__5f__5f__5f__5f__5f__5f__5f__5f__5f__5f__5f_-backgroundobjects">
      <style:graphic-properties draw:stroke="none" draw:fill="none" draw:fill-color="#ffffff" draw:auto-grow-height="false" fo:min-height="1.485cm"/>
    </style:style>
    <style:style style:name="Mpr51" style:family="presentation" style:parent-style-name="charte_5f_specialite_5f__5f__5f__5f__5f__5f__5f_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52" style:family="presentation" style:parent-style-name="charte_5f_specialite_5f__5f__5f__5f__5f__5f__5f__5f__5f__5f__5f__5f__5f__5f__5f__5f__5f_-backgroundobjects">
      <style:graphic-properties draw:stroke="none" draw:fill="none" draw:fill-color="#ffffff" draw:auto-grow-height="false" fo:min-height="1.449cm"/>
    </style:style>
    <style:style style:name="Mpr53" style:family="presentation" style:parent-style-name="charte_5f_specialite_5f__5f__5f__5f__5f__5f__5f__5f__5f__5f__5f__5f__5f__5f__5f__5f__5f_-backgroundobjects">
      <style:graphic-properties draw:stroke="none" draw:fill="none" draw:fill-color="#ffffff" draw:auto-grow-height="false" fo:min-height="1.485cm"/>
    </style:style>
    <style:style style:name="Mpr54" style:family="presentation" style:parent-style-name="charte_5f_specialite_5f__5f__5f__5f__5f__5f__5f__5f_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P4" style:family="paragraph">
      <style:paragraph-properties style:writing-mode="lr-tb"/>
    </style:style>
    <style:style style:name="MP5" style:family="paragraph">
      <style:paragraph-properties fo:margin-left="0cm" fo:margin-right="0cm" fo:margin-top="0.308cm" fo:margin-bottom="0cm" fo:line-height="100%" fo:text-align="center" fo:text-indent="0cm" style:writing-mode="lr-tb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0000ff" style:font-name="Arial1" fo:font-size="14pt" fo:text-shadow="1pt 1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éro&gt;</text:page-number></text:span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charte_5f_specialite" style:display-name="charte_specialite" style:page-layout-name="PM1" draw:style-name="Mdp1">
      <office:forms form:automatic-focus="false" form:apply-design-mode="false"/>
      <draw:frame presentation:style-name="charte_5f_specialite-title" draw:layer="backgroundobjects" svg:width="25.199cm" svg:height="3.506cm" svg:x="1.4cm" svg:y="0.837cm" presentation:class="title" presentation:placeholder="true">
        <draw:text-box/>
      </draw:frame>
      <draw:frame presentation:style-name="charte_5f_specialite-outline1" draw:layer="backgroundobjects" svg:width="25.199cm" svg:height="12.18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3" draw:text-style-name="MP4" draw:layer="backgroundobjects" svg:width="1.059cm" svg:height="0.847cm" svg:x="25.2cm" svg:y="19.65cm">
        <office:event-listeners>
          <presentation:event-listener script:event-name="dom:click" presentation:action="next-page"/>
        </office:event-listeners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3" draw:text-style-name="MP4" draw:layer="backgroundobjects" svg:width="1.059cm" svg:height="0.847cm" svg:x="24cm" svg:y="19.653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3" draw:text-style-name="MP4" draw:layer="backgroundobjects" svg:width="1.059cm" svg:height="0.847cm" svg:x="22.74cm" svg:y="19.65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4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6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office:forms form:automatic-focus="false" form:apply-design-mode="false"/>
        <draw:page-thumbnail presentation:style-name="charte_5f_specialite-title" draw:layer="backgroundobjects" svg:width="14.848cm" svg:height="11.136cm" svg:x="3.075cm" svg:y="2.257cm" presentation:class="page"/>
        <draw:frame presentation:style-name="charte_5f_specialite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" style:display-name="charte_specialite_" style:page-layout-name="PM1" draw:style-name="Mdp1">
      <office:forms form:automatic-focus="false" form:apply-design-mode="false"/>
      <draw:frame presentation:style-name="charte_5f_specialite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-outline1" draw:layer="backgroundobjects" svg:width="25.199cm" svg:height="12.18cm" svg:x="1.4cm" svg:y="4.914cm" presentation:class="outline" presentation:placeholder="true">
        <draw:text-box/>
      </draw:frame>
      <draw:frame presentation:style-name="Mpr4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4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4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6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office:forms form:automatic-focus="false" form:apply-design-mode="false"/>
        <draw:page-thumbnail presentation:style-name="charte_5f_specialite_5f_-title" draw:layer="backgroundobjects" svg:width="14.848cm" svg:height="11.136cm" svg:x="3.075cm" svg:y="2.257cm" presentation:class="page"/>
        <draw:frame presentation:style-name="charte_5f_specialite_5f_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6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" style:display-name="charte_specialite__" style:page-layout-name="PM1" draw:style-name="Mdp1">
      <office:forms form:automatic-focus="false" form:apply-design-mode="false"/>
      <draw:frame presentation:style-name="charte_5f_specialite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-outline1" draw:layer="backgroundobjects" svg:width="25.199cm" svg:height="12.18cm" svg:x="1.4cm" svg:y="4.914cm" presentation:class="outline" presentation:placeholder="true">
        <draw:text-box/>
      </draw:frame>
      <draw:frame presentation:style-name="Mpr7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7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7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7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office:forms form:automatic-focus="false" form:apply-design-mode="false"/>
        <draw:page-thumbnail presentation:style-name="charte_5f_specialite_5f__5f_-title" draw:layer="backgroundobjects" svg:width="14.848cm" svg:height="11.136cm" svg:x="3.075cm" svg:y="2.257cm" presentation:class="page"/>
        <draw:frame presentation:style-name="charte_5f_specialite_5f__5f_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9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" style:display-name="charte_specialite___" style:page-layout-name="PM1" draw:style-name="Mdp1">
      <office:forms form:automatic-focus="false" form:apply-design-mode="false"/>
      <draw:frame presentation:style-name="charte_5f_specialite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0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0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0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8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office:forms form:automatic-focus="false" form:apply-design-mode="false"/>
        <draw:page-thumbnail presentation:style-name="charte_5f_specialite_5f__5f__5f_-title" draw:layer="backgroundobjects" svg:width="14.848cm" svg:height="11.136cm" svg:x="3.075cm" svg:y="2.257cm" presentation:class="page"/>
        <draw:frame presentation:style-name="charte_5f_specialite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2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" style:display-name="charte_specialite____" style:page-layout-name="PM1" draw:style-name="Mdp1">
      <office:forms form:automatic-focus="false" form:apply-design-mode="false"/>
      <draw:frame presentation:style-name="charte_5f_specialite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3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3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3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9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office:forms form:automatic-focus="false" form:apply-design-mode="false"/>
        <draw:page-thumbnail presentation:style-name="charte_5f_specialite_5f__5f__5f__5f_-title" draw:layer="backgroundobjects" svg:width="14.848cm" svg:height="11.136cm" svg:x="3.075cm" svg:y="2.257cm" presentation:class="page"/>
        <draw:frame presentation:style-name="charte_5f_specialite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14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4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5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5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" style:display-name="charte_specialite_____" style:page-layout-name="PM1" draw:style-name="Mdp1">
      <office:forms form:automatic-focus="false" form:apply-design-mode="false"/>
      <draw:frame presentation:style-name="charte_5f_specialite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6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6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6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8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office:forms form:automatic-focus="false" form:apply-design-mode="false"/>
        <draw:page-thumbnail presentation:style-name="charte_5f_specialite_5f__5f__5f__5f__5f_-title" draw:layer="backgroundobjects" svg:width="14.848cm" svg:height="11.136cm" svg:x="3.075cm" svg:y="2.257cm" presentation:class="page"/>
        <draw:frame presentation:style-name="charte_5f_specialite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17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7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8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8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" style:display-name="charte_specialite______" style:page-layout-name="PM1" draw:style-name="Mdp1">
      <office:forms form:automatic-focus="false" form:apply-design-mode="false"/>
      <draw:frame presentation:style-name="charte_5f_specialite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9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9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9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9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office:forms form:automatic-focus="false" form:apply-design-mode="false"/>
        <draw:page-thumbnail presentation:style-name="charte_5f_specialite_5f__5f__5f__5f__5f__5f_-title" draw:layer="backgroundobjects" svg:width="14.848cm" svg:height="11.136cm" svg:x="3.075cm" svg:y="2.257cm" presentation:class="page"/>
        <draw:frame presentation:style-name="charte_5f_specialite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0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0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21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1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" style:display-name="charte_specialite_______" style:page-layout-name="PM1" draw:style-name="Mdp1">
      <office:forms form:automatic-focus="false" form:apply-design-mode="false"/>
      <draw:frame presentation:style-name="charte_5f_specialite_5f__5f__5f__5f__5f__5f__5f_-title" draw:layer="backgroundobjects" svg:width="20.099cm" svg:height="3.506cm" svg:x="6.5cm" svg:y="0.837cm" presentation:class="title" presentation:placeholder="true">
        <draw:text-box/>
      </draw:frame>
      <draw:frame presentation:style-name="charte_5f_specialite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22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22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22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8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office:forms form:automatic-focus="false" form:apply-design-mode="false"/>
        <draw:page-thumbnail presentation:style-name="charte_5f_specialite_5f__5f__5f__5f__5f__5f__5f_-title" draw:layer="backgroundobjects" svg:width="14.848cm" svg:height="11.136cm" svg:x="3.075cm" svg:y="2.257cm" presentation:class="page"/>
        <draw:frame presentation:style-name="charte_5f_specialite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3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3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24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4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" style:display-name="charte_specialite________" style:page-layout-name="PM1" draw:style-name="Mdp1">
      <office:forms form:automatic-focus="false" form:apply-design-mode="false"/>
      <draw:frame presentation:style-name="charte_5f_specialite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25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25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25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7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office:forms form:automatic-focus="false" form:apply-design-mode="false"/>
        <draw:page-thumbnail presentation:style-name="charte_5f_specialite_5f__5f__5f__5f__5f__5f__5f__5f_-title" draw:layer="backgroundobjects" svg:width="14.848cm" svg:height="11.136cm" svg:x="3.075cm" svg:y="2.257cm" presentation:class="page"/>
        <draw:frame presentation:style-name="charte_5f_specialite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6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6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27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7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" style:display-name="charte_specialite_________" style:page-layout-name="PM1" draw:style-name="Mdp1">
      <office:forms form:automatic-focus="false" form:apply-design-mode="false"/>
      <draw:frame presentation:style-name="charte_5f_specialite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28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28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28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8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office:forms form:automatic-focus="false" form:apply-design-mode="false"/>
        <draw:page-thumbnail presentation:style-name="charte_5f_specialite_5f__5f__5f__5f__5f__5f__5f__5f__5f_-title" draw:layer="backgroundobjects" svg:width="14.848cm" svg:height="11.136cm" svg:x="3.075cm" svg:y="2.257cm" presentation:class="page"/>
        <draw:frame presentation:style-name="charte_5f_specialite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9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9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0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0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_5f_" style:display-name="charte_specialite__________" style:page-layout-name="PM1" draw:style-name="Mdp1">
      <office:forms form:automatic-focus="false" form:apply-design-mode="false"/>
      <draw:frame presentation:style-name="charte_5f_specialite_5f_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3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3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31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7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office:forms form:automatic-focus="false" form:apply-design-mode="false"/>
        <draw:page-thumbnail presentation:style-name="charte_5f_specialite_5f__5f__5f__5f__5f__5f__5f__5f__5f__5f_-title" draw:layer="backgroundobjects" svg:width="14.848cm" svg:height="11.136cm" svg:x="3.075cm" svg:y="2.257cm" presentation:class="page"/>
        <draw:frame presentation:style-name="charte_5f_specialite_5f_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3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_5f__5f_" style:display-name="charte_specialite___________" style:page-layout-name="PM1" draw:style-name="Mdp1">
      <office:forms form:automatic-focus="false" form:apply-design-mode="false"/>
      <draw:frame presentation:style-name="charte_5f_specialite_5f__5f_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34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34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34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6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office:forms form:automatic-focus="false" form:apply-design-mode="false"/>
        <draw:page-thumbnail presentation:style-name="charte_5f_specialite_5f__5f__5f__5f__5f__5f__5f__5f__5f__5f__5f_-title" draw:layer="backgroundobjects" svg:width="14.848cm" svg:height="11.136cm" svg:x="3.075cm" svg:y="2.257cm" presentation:class="page"/>
        <draw:frame presentation:style-name="charte_5f_specialite_5f__5f_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35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5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6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6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_5f__5f__5f_" style:display-name="charte_specialite____________" style:page-layout-name="PM1" draw:style-name="Mdp1">
      <office:forms form:automatic-focus="false" form:apply-design-mode="false"/>
      <draw:frame presentation:style-name="charte_5f_specialite_5f__5f__5f_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37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37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37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office:forms form:automatic-focus="false" form:apply-design-mode="false"/>
        <draw:page-thumbnail presentation:style-name="charte_5f_specialite_5f__5f__5f__5f__5f__5f__5f__5f__5f__5f__5f__5f_-title" draw:layer="backgroundobjects" svg:width="14.848cm" svg:height="11.136cm" svg:x="3.075cm" svg:y="2.257cm" presentation:class="page"/>
        <draw:frame presentation:style-name="charte_5f_specialite_5f__5f__5f_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38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8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9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9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_5f__5f__5f__5f_" style:display-name="charte_specialite_____________" style:page-layout-name="PM1" draw:style-name="Mdp1">
      <office:forms form:automatic-focus="false" form:apply-design-mode="false"/>
      <draw:frame presentation:style-name="charte_5f_specialite_5f__5f__5f__5f_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40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40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40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office:forms form:automatic-focus="false" form:apply-design-mode="false"/>
        <draw:page-thumbnail presentation:style-name="charte_5f_specialite_5f__5f__5f__5f__5f__5f__5f__5f__5f__5f__5f__5f__5f_-title" draw:layer="backgroundobjects" svg:width="14.848cm" svg:height="11.136cm" svg:x="3.075cm" svg:y="2.257cm" presentation:class="page"/>
        <draw:frame presentation:style-name="charte_5f_specialite_5f__5f__5f__5f_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41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1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42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2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_5f__5f__5f__5f__5f_" style:display-name="charte_specialite______________" style:page-layout-name="PM1" draw:style-name="Mdp1">
      <office:forms form:automatic-focus="false" form:apply-design-mode="false"/>
      <draw:frame presentation:style-name="charte_5f_specialite_5f__5f__5f__5f__5f_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43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43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43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office:forms form:automatic-focus="false" form:apply-design-mode="false"/>
        <draw:page-thumbnail presentation:style-name="charte_5f_specialite_5f__5f__5f__5f__5f__5f__5f__5f__5f__5f__5f__5f__5f__5f_-title" draw:layer="backgroundobjects" svg:width="14.848cm" svg:height="11.136cm" svg:x="3.075cm" svg:y="2.257cm" presentation:class="page"/>
        <draw:frame presentation:style-name="charte_5f_specialite_5f__5f__5f__5f__5f_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44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4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45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5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_5f__5f__5f__5f__5f__5f_" style:display-name="charte_specialite_______________" style:page-layout-name="PM1" draw:style-name="Mdp1">
      <office:forms form:automatic-focus="false" form:apply-design-mode="false"/>
      <draw:frame presentation:style-name="charte_5f_specialite_5f__5f__5f__5f__5f__5f_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46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46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46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office:forms form:automatic-focus="false" form:apply-design-mode="false"/>
        <draw:page-thumbnail presentation:style-name="charte_5f_specialite_5f__5f__5f__5f__5f__5f__5f__5f__5f__5f__5f__5f__5f__5f__5f_-title" draw:layer="backgroundobjects" svg:width="14.848cm" svg:height="11.136cm" svg:x="3.075cm" svg:y="2.257cm" presentation:class="page"/>
        <draw:frame presentation:style-name="charte_5f_specialite_5f__5f__5f__5f__5f__5f_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47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7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48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8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_5f__5f__5f__5f__5f__5f__5f_" style:display-name="charte_specialite________________" style:page-layout-name="PM1" draw:style-name="Mdp1">
      <office:forms form:automatic-focus="false" form:apply-design-mode="false"/>
      <draw:frame presentation:style-name="charte_5f_specialite_5f__5f__5f__5f__5f__5f__5f_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49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49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49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office:forms form:automatic-focus="false" form:apply-design-mode="false"/>
        <draw:page-thumbnail presentation:style-name="charte_5f_specialite_5f__5f__5f__5f__5f__5f__5f__5f__5f__5f__5f__5f__5f__5f__5f__5f_-title" draw:layer="backgroundobjects" svg:width="14.848cm" svg:height="11.136cm" svg:x="3.075cm" svg:y="2.257cm" presentation:class="page"/>
        <draw:frame presentation:style-name="charte_5f_specialite_5f__5f__5f__5f__5f__5f__5f_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50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0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51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1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_5f__5f__5f__5f__5f__5f__5f__5f_" style:display-name="charte_specialite_________________" style:page-layout-name="PM1" draw:style-name="Mdp1">
      <office:forms form:automatic-focus="false" form:apply-design-mode="false"/>
      <draw:frame presentation:style-name="charte_5f_specialite_5f__5f__5f__5f__5f__5f__5f__5f_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52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52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52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office:forms form:automatic-focus="false" form:apply-design-mode="false"/>
        <draw:page-thumbnail presentation:style-name="charte_5f_specialite_5f__5f__5f__5f__5f__5f__5f__5f__5f__5f__5f__5f__5f__5f__5f__5f__5f_-title" draw:layer="backgroundobjects" svg:width="14.848cm" svg:height="11.136cm" svg:x="3.075cm" svg:y="2.257cm" presentation:class="page"/>
        <draw:frame presentation:style-name="charte_5f_specialite_5f__5f__5f__5f__5f__5f__5f__5f_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53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3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54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4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editing-duration>PT11H13M13S</meta:editing-duration>
    <meta:editing-cycles>29</meta:editing-cycles>
    <meta:generator>LibreOffice/4.3.6.2$Windows_x86 LibreOffice_project/d50a87b2e514536ed401c18000dad4660b6a169e</meta:generator>
    <meta:creation-date>2015-01-21T09:57:18.38</meta:creation-date>
    <dc:date>2015-08-09T15:18:13.651000000</dc:date>
    <meta:document-statistic meta:object-count="376"/>
    <meta:user-defined meta:name="Info 1"/>
    <meta:user-defined meta:name="Info 2"/>
    <meta:user-defined meta:name="Info 3"/>
    <meta:user-defined meta:name="Info 4"/>
  </office:meta>
</office:document-meta>
</file>